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902cm"/>
    </style:style>
    <style:style style:name="co2" style:family="table-column">
      <style:table-column-properties fo:break-before="auto" style:column-width="9.25cm"/>
    </style:style>
    <style:style style:name="co3" style:family="table-column">
      <style:table-column-properties fo:break-before="auto" style:column-width="3.006cm"/>
    </style:style>
    <style:style style:name="co4" style:family="table-column">
      <style:table-column-properties fo:break-before="auto" style:column-width="13.961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</table:table-row>
        <table:table-row table:style-name="ro1">
          <table:table-cell office:value-type="string">
            <text:p>NKLM</text:p>
          </table:table-cell>
          <table:table-cell office:value-type="string">
            <text:p>3x Klarlack matt 10mm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3x Klarlack matt 10mm</text:p>
          </table:table-cell>
        </table:table-row>
        <table:table-row table:style-name="ro2">
          <table:table-cell office:value-type="float" office:value="50225">
            <text:p>50225</text:p>
          </table:table-cell>
          <table:table-cell office:value-type="string">
            <text:p>Bio Energo Nagellackentferner 200ml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Bio Energo Nagellackentferner 200ml</text:p>
          </table:table-cell>
        </table:table-row>
        <table:table-row table:style-name="ro1">
          <table:table-cell office:value-type="float" office:value="326172">
            <text:p>326172</text:p>
          </table:table-cell>
          <table:table-cell office:value-type="string">
            <text:p>BL Nagellackentferner 125ml</text:p>
          </table:table-cell>
          <table:table-cell office:value-type="currency" office:currency="EUR" office:value="5">
            <text:p>5,00 €</text:p>
          </table:table-cell>
          <table:table-cell/>
        </table:table-row>
        <table:table-row table:style-name="ro1">
          <table:table-cell office:value-type="float" office:value="11601">
            <text:p>11601</text:p>
          </table:table-cell>
          <table:table-cell office:value-type="string">
            <text:p>D´Olive Handcreme 20ml</text:p>
          </table:table-cell>
          <table:table-cell office:value-type="currency" office:currency="EUR" office:value="2.2">
            <text:p>2,20 €</text:p>
          </table:table-cell>
          <table:table-cell office:value-type="string">
            <text:p>D´Olive Handcreme 20ml</text:p>
          </table:table-cell>
        </table:table-row>
        <table:table-row table:style-name="ro1">
          <table:table-cell office:value-type="float" office:value="116012">
            <text:p>116012</text:p>
          </table:table-cell>
          <table:table-cell office:value-type="string">
            <text:p>D´Olive Handcreme12x 20ml Display</text:p>
          </table:table-cell>
          <table:table-cell office:value-type="currency" office:currency="EUR" office:value="26">
            <text:p>26,00 €</text:p>
          </table:table-cell>
          <table:table-cell office:value-type="string">
            <text:p>D´Olive Handcreme12x 20ml Display</text:p>
          </table:table-cell>
        </table:table-row>
        <table:table-row table:style-name="ro2">
          <table:table-cell office:value-type="float" office:value="2624">
            <text:p>2624</text:p>
          </table:table-cell>
          <table:table-cell office:value-type="string">
            <text:p>Dappendish blau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Dappendish blau</text:p>
          </table:table-cell>
        </table:table-row>
        <table:table-row table:style-name="ro2">
          <table:table-cell office:value-type="float" office:value="2625">
            <text:p>2625</text:p>
          </table:table-cell>
          <table:table-cell office:value-type="string">
            <text:p>Dappendish pink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Dappendish pink</text:p>
          </table:table-cell>
        </table:table-row>
        <table:table-row table:style-name="ro2">
          <table:table-cell office:value-type="float" office:value="2623">
            <text:p>2623</text:p>
          </table:table-cell>
          <table:table-cell office:value-type="string">
            <text:p>Dappendish weiß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Dappendish weiß</text:p>
          </table:table-cell>
        </table:table-row>
        <table:table-row table:style-name="ro1">
          <table:table-cell office:value-type="float" office:value="610104011">
            <text:p>610104011</text:p>
          </table:table-cell>
          <table:table-cell office:value-type="string">
            <text:p>Diamantfräser Kugel 2 Stück</text:p>
          </table:table-cell>
          <table:table-cell office:value-type="currency" office:currency="EUR" office:value="11.5">
            <text:p>11,50 €</text:p>
          </table:table-cell>
          <table:table-cell office:value-type="string">
            <text:p>Diamantfräser Kugel 2 Stück</text:p>
          </table:table-cell>
        </table:table-row>
        <table:table-row table:style-name="ro1">
          <table:table-cell office:value-type="float" office:value="610104009">
            <text:p>610104009</text:p>
          </table:table-cell>
          <table:table-cell office:value-type="string">
            <text:p>Diamantfräser Rundkegel</text:p>
          </table:table-cell>
          <table:table-cell office:value-type="currency" office:currency="EUR" office:value="13.9">
            <text:p>13,90 €</text:p>
          </table:table-cell>
          <table:table-cell office:value-type="string">
            <text:p>Diamantfräser Rundkegel</text:p>
          </table:table-cell>
        </table:table-row>
        <table:table-row table:style-name="ro1">
          <table:table-cell office:value-type="float" office:value="610104013">
            <text:p>610104013</text:p>
          </table:table-cell>
          <table:table-cell office:value-type="string">
            <text:p>Diamantfräser Zylinder fein 2 Stück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Diamantfräser Zylinder fein 2 Stück</text:p>
          </table:table-cell>
        </table:table-row>
        <table:table-row table:style-name="ro1">
          <table:table-cell office:value-type="float" office:value="610104014">
            <text:p>610104014</text:p>
          </table:table-cell>
          <table:table-cell office:value-type="string">
            <text:p>Diamantfräser Zylinder grob 2 Stück</text:p>
          </table:table-cell>
          <table:table-cell office:value-type="currency" office:currency="EUR" office:value="10.5">
            <text:p>10,50 €</text:p>
          </table:table-cell>
          <table:table-cell office:value-type="string">
            <text:p>Diamantfräser Zylinder grob 2 Stück</text:p>
          </table:table-cell>
        </table:table-row>
        <table:table-row table:style-name="ro2">
          <table:table-cell office:value-type="float" office:value="2820">
            <text:p>2820</text:p>
          </table:table-cell>
          <table:table-cell office:value-type="string">
            <text:p>Doppelinstrument Exvavator rostfrei 16,5cm</text:p>
          </table:table-cell>
          <table:table-cell office:value-type="currency" office:currency="EUR" office:value="23.9">
            <text:p>23,90 €</text:p>
          </table:table-cell>
          <table:table-cell office:value-type="string">
            <text:p>Doppelinstrument Exvavator rostfrei 16,5cm</text:p>
          </table:table-cell>
        </table:table-row>
        <table:table-row table:style-name="ro2">
          <table:table-cell office:value-type="float" office:value="6106012">
            <text:p>6106012</text:p>
          </table:table-cell>
          <table:table-cell office:value-type="string">
            <text:p>Dottingtool 5er-Set</text:p>
          </table:table-cell>
          <table:table-cell office:value-type="currency" office:currency="EUR" office:value="10">
            <text:p>10,00 €</text:p>
          </table:table-cell>
          <table:table-cell office:value-type="string">
            <text:p>Dottingtool 5er-Set</text:p>
          </table:table-cell>
        </table:table-row>
        <table:table-row table:style-name="ro2">
          <table:table-cell office:value-type="string">
            <text:p>FB100</text:p>
          </table:table-cell>
          <table:table-cell office:value-type="string">
            <text:p>Feilblock weiß Korn 10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Feilblock weiß Korn 100</text:p>
          </table:table-cell>
        </table:table-row>
        <table:table-row table:style-name="ro1">
          <table:table-cell office:value-type="float" office:value="3010557">
            <text:p>3010557</text:p>
          </table:table-cell>
          <table:table-cell office:value-type="string">
            <text:p>Feile Wechselsystem Griff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Feile Wechselsystem Griff</text:p>
          </table:table-cell>
        </table:table-row>
        <table:table-row table:style-name="ro1">
          <table:table-cell office:value-type="string">
            <text:p>FHM</text:p>
          </table:table-cell>
          <table:table-cell office:value-type="string">
            <text:p>Feilenheft Mini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Feilenheft Mini</text:p>
          </table:table-cell>
        </table:table-row>
        <table:table-row table:style-name="ro2">
          <table:table-cell office:value-type="float" office:value="10021">
            <text:p>10021</text:p>
          </table:table-cell>
          <table:table-cell office:value-type="string">
            <text:p>Feilpapier WS Korn 100 10er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Feilpapier WS Korn 100 10er</text:p>
          </table:table-cell>
        </table:table-row>
        <table:table-row table:style-name="ro2">
          <table:table-cell office:value-type="float" office:value="18021">
            <text:p>18021</text:p>
          </table:table-cell>
          <table:table-cell office:value-type="string">
            <text:p>Feilpapier WS Korn 180 10er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Feilpapier WS Korn 180 10er</text:p>
          </table:table-cell>
        </table:table-row>
        <table:table-row table:style-name="ro2">
          <table:table-cell office:value-type="float" office:value="91393">
            <text:p>91393</text:p>
          </table:table-cell>
          <table:table-cell office:value-type="string">
            <text:p>Fußnagelschere microverzahnt Erbe</text:p>
          </table:table-cell>
          <table:table-cell office:value-type="currency" office:currency="EUR" office:value="26">
            <text:p>26,00 €</text:p>
          </table:table-cell>
          <table:table-cell office:value-type="string">
            <text:p>Fußnagelschere microverzahnt Erbe</text:p>
          </table:table-cell>
        </table:table-row>
        <table:table-row table:style-name="ro1">
          <table:table-cell office:value-type="float" office:value="19664">
            <text:p>19664</text:p>
          </table:table-cell>
          <table:table-cell office:value-type="string">
            <text:p>Glasnagelfeile 14cm im Köcher</text:p>
          </table:table-cell>
          <table:table-cell office:value-type="currency" office:currency="EUR" office:value="9.95">
            <text:p>9,95 €</text:p>
          </table:table-cell>
          <table:table-cell office:value-type="string">
            <text:p>Glasnagelfeile 14cm im Köcher</text:p>
          </table:table-cell>
        </table:table-row>
        <table:table-row table:style-name="ro1">
          <table:table-cell office:value-type="float" office:value="19661">
            <text:p>19661</text:p>
          </table:table-cell>
          <table:table-cell office:value-type="string">
            <text:p>Glasnagelfeile 9cm im Köcher</text:p>
          </table:table-cell>
          <table:table-cell office:value-type="currency" office:currency="EUR" office:value="7.2">
            <text:p>7,20 €</text:p>
          </table:table-cell>
          <table:table-cell office:value-type="string">
            <text:p>Glasnagelfeile 9cm im Köcher</text:p>
          </table:table-cell>
        </table:table-row>
        <table:table-row table:style-name="ro1">
          <table:table-cell office:value-type="float" office:value="150">
            <text:p>150</text:p>
          </table:table-cell>
          <table:table-cell office:value-type="string">
            <text:p>Glasnagelfeile in Box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Glasnagelfeile in Box</text:p>
          </table:table-cell>
        </table:table-row>
        <table:table-row table:style-name="ro1">
          <table:table-cell office:value-type="float" office:value="145036">
            <text:p>145036</text:p>
          </table:table-cell>
          <table:table-cell office:value-type="string">
            <text:p>Glasnagelfeilen 30er-Box Aktion</text:p>
          </table:table-cell>
          <table:table-cell office:value-type="currency" office:currency="EUR" office:value="35">
            <text:p>35,00 €</text:p>
          </table:table-cell>
          <table:table-cell office:value-type="string">
            <text:p>Glasnagelfeilen 30er-Box Aktion</text:p>
          </table:table-cell>
        </table:table-row>
        <table:table-row table:style-name="ro2">
          <table:table-cell office:value-type="float" office:value="4456">
            <text:p>4456</text:p>
          </table:table-cell>
          <table:table-cell office:value-type="string">
            <text:p>H&amp;N Dottingtool 2seitig*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H&amp;N Dottingtool 2seitig</text:p>
          </table:table-cell>
        </table:table-row>
        <table:table-row table:style-name="ro1">
          <table:table-cell office:value-type="string">
            <text:p>GNF</text:p>
          </table:table-cell>
          <table:table-cell office:value-type="string">
            <text:p>H&amp;N Feile Glas 20cm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H&amp;N Feile Glas 20cm</text:p>
          </table:table-cell>
        </table:table-row>
        <table:table-row table:style-name="ro2">
          <table:table-cell office:value-type="float" office:value="1310">
            <text:p>1310</text:p>
          </table:table-cell>
          <table:table-cell office:value-type="string">
            <text:p>H&amp;N Finish Liquid Nail Art Sealer 15ml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H&amp;N Finish Liquid Nail Art Sealer 15ml</text:p>
          </table:table-cell>
        </table:table-row>
        <table:table-row table:style-name="ro2">
          <table:table-cell office:value-type="float" office:value="4202">
            <text:p>4202</text:p>
          </table:table-cell>
          <table:table-cell office:value-type="string">
            <text:p>H&amp;N Frenchschablonen U&amp;V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H&amp;N Frenchschablonen U&amp;V</text:p>
          </table:table-cell>
        </table:table-row>
        <table:table-row table:style-name="ro1">
          <table:table-cell office:value-type="float" office:value="9293">
            <text:p>9293</text:p>
          </table:table-cell>
          <table:table-cell office:value-type="string">
            <text:p>H&amp;N Gel-Döschen 5ml leer</text:p>
          </table:table-cell>
          <table:table-cell office:value-type="currency" office:currency="EUR" office:value="0.9">
            <text:p>0,90 €</text:p>
          </table:table-cell>
          <table:table-cell office:value-type="string">
            <text:p>H&amp;N Gel-Döschen 5ml leer</text:p>
          </table:table-cell>
        </table:table-row>
        <table:table-row table:style-name="ro2">
          <table:table-cell office:value-type="string">
            <text:p>MS</text:p>
          </table:table-cell>
          <table:table-cell office:value-type="string">
            <text:p>H&amp;N Manikürstäbchen Holz 1 Stück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H&amp;N Manikürstäbchen Holz 1 Stück</text:p>
          </table:table-cell>
        </table:table-row>
        <table:table-row table:style-name="ro2">
          <table:table-cell office:value-type="float" office:value="58001">
            <text:p>58001</text:p>
          </table:table-cell>
          <table:table-cell office:value-type="string">
            <text:p>H&amp;N Nail Art Sticker sort.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H&amp;N Nail Art Sticker sort.*</text:p>
          </table:table-cell>
        </table:table-row>
        <table:table-row table:style-name="ro2">
          <table:table-cell office:value-type="float" office:value="9978">
            <text:p>9978</text:p>
          </table:table-cell>
          <table:table-cell office:value-type="string">
            <text:p>H&amp;N Schablone French Poly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H&amp;N Schablone French Poly</text:p>
          </table:table-cell>
        </table:table-row>
        <table:table-row table:style-name="ro2">
          <table:table-cell office:value-type="float" office:value="9979">
            <text:p>9979</text:p>
          </table:table-cell>
          <table:table-cell office:value-type="string">
            <text:p>H&amp;N Schablone Smile Cut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H&amp;N Schablone Smile Cut</text:p>
          </table:table-cell>
        </table:table-row>
        <table:table-row table:style-name="ro2">
          <table:table-cell office:value-type="float" office:value="4028">
            <text:p>4028</text:p>
          </table:table-cell>
          <table:table-cell office:value-type="string">
            <text:p>H&amp;N Tip-Cutter Metall*</text:p>
          </table:table-cell>
          <table:table-cell office:value-type="currency" office:currency="EUR" office:value="3">
            <text:p>3,00 €</text:p>
          </table:table-cell>
          <table:table-cell office:value-type="string">
            <text:p>H&amp;N Tip-Cutter Metall</text:p>
          </table:table-cell>
        </table:table-row>
        <table:table-row table:style-name="ro1">
          <table:table-cell office:value-type="float" office:value="8005">
            <text:p>8005</text:p>
          </table:table-cell>
          <table:table-cell office:value-type="string">
            <text:p>H&amp;N UV-Ersatzlampe 9 Watt*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H&amp;N UV-Ersatzlampe 9 Watt</text:p>
          </table:table-cell>
        </table:table-row>
        <table:table-row table:style-name="ro1">
          <table:table-cell office:value-type="float" office:value="91027">
            <text:p>91027</text:p>
          </table:table-cell>
          <table:table-cell office:value-type="string">
            <text:p>Hautschere Linkshand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Hautschere Linkshand</text:p>
          </table:table-cell>
        </table:table-row>
        <table:table-row table:style-name="ro2">
          <table:table-cell office:value-type="float" office:value="20210">
            <text:p>20210</text:p>
          </table:table-cell>
          <table:table-cell office:value-type="string">
            <text:p>Herome Nagelhärter extr. stark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erome Nagelhärter extr. stark</text:p>
          </table:table-cell>
        </table:table-row>
        <table:table-row table:style-name="ro2">
          <table:table-cell office:value-type="float" office:value="20200">
            <text:p>20200</text:p>
          </table:table-cell>
          <table:table-cell office:value-type="string">
            <text:p>Herome Nagelhärter stark</text:p>
          </table:table-cell>
          <table:table-cell office:value-type="currency" office:currency="EUR" office:value="19.3">
            <text:p>19,30 €</text:p>
          </table:table-cell>
          <table:table-cell office:value-type="string">
            <text:p>Herome Nagelhärter stark</text:p>
          </table:table-cell>
        </table:table-row>
        <table:table-row table:style-name="ro2">
          <table:table-cell office:value-type="float" office:value="3589000">
            <text:p>3589000</text:p>
          </table:table-cell>
          <table:table-cell office:value-type="string">
            <text:p>HK Eckenzange 13cm durchgesteckt</text:p>
          </table:table-cell>
          <table:table-cell office:value-type="currency" office:currency="EUR" office:value="59">
            <text:p>59,00 €</text:p>
          </table:table-cell>
          <table:table-cell office:value-type="string">
            <text:p>HK Eckenzange 13cm durchgesteckt</text:p>
          </table:table-cell>
        </table:table-row>
        <table:table-row table:style-name="ro2">
          <table:table-cell office:value-type="float" office:value="3779000">
            <text:p>3779000</text:p>
          </table:table-cell>
          <table:table-cell office:value-type="string">
            <text:p>HK Eckenzange Diabetiker</text:p>
          </table:table-cell>
          <table:table-cell office:value-type="currency" office:currency="EUR" office:value="59.9">
            <text:p>59,90 €</text:p>
          </table:table-cell>
          <table:table-cell office:value-type="string">
            <text:p>HK Eckenzange Diabetiker</text:p>
          </table:table-cell>
        </table:table-row>
        <table:table-row table:style-name="ro1">
          <table:table-cell office:value-type="float" office:value="5429000">
            <text:p>5429000</text:p>
          </table:table-cell>
          <table:table-cell office:value-type="string">
            <text:p>HK Fußnagelschere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Fußnagelschere</text:p>
          </table:table-cell>
        </table:table-row>
        <table:table-row table:style-name="ro1">
          <table:table-cell office:value-type="float" office:value="5419000">
            <text:p>5419000</text:p>
          </table:table-cell>
          <table:table-cell office:value-type="string">
            <text:p>HK Fußnagelschere Diabetiker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Fußnagelschere Diabetiker</text:p>
          </table:table-cell>
        </table:table-row>
        <table:table-row table:style-name="ro1">
          <table:table-cell office:value-type="float" office:value="5059000">
            <text:p>5059000</text:p>
          </table:table-cell>
          <table:table-cell office:value-type="string">
            <text:p>HK Hautschere Diabetiker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Hautschere Diabetiker</text:p>
          </table:table-cell>
        </table:table-row>
        <table:table-row table:style-name="ro1">
          <table:table-cell office:value-type="float" office:value="5179000">
            <text:p>5179000</text:p>
          </table:table-cell>
          <table:table-cell office:value-type="string">
            <text:p>HK Hautschere gebogen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Hautschere gebogen</text:p>
          </table:table-cell>
        </table:table-row>
        <table:table-row table:style-name="ro1">
          <table:table-cell office:value-type="float" office:value="5189000">
            <text:p>5189000</text:p>
          </table:table-cell>
          <table:table-cell office:value-type="string">
            <text:p>HK Hautschere lange Schneide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K Hautschere lange Schneide</text:p>
          </table:table-cell>
        </table:table-row>
        <table:table-row table:style-name="ro1">
          <table:table-cell office:value-type="float" office:value="5089000">
            <text:p>5089000</text:p>
          </table:table-cell>
          <table:table-cell office:value-type="string">
            <text:p>HK Hautschere Turmspitze</text:p>
          </table:table-cell>
          <table:table-cell office:value-type="currency" office:currency="EUR" office:value="14.9">
            <text:p>14,90 €</text:p>
          </table:table-cell>
          <table:table-cell office:value-type="string">
            <text:p>HK Hautschere Turmspitze</text:p>
          </table:table-cell>
        </table:table-row>
        <table:table-row table:style-name="ro1">
          <table:table-cell office:value-type="float" office:value="3689000">
            <text:p>3689000</text:p>
          </table:table-cell>
          <table:table-cell office:value-type="string">
            <text:p>HK Hautzange 10,5cm</text:p>
          </table:table-cell>
          <table:table-cell office:value-type="currency" office:currency="EUR" office:value="38">
            <text:p>38,00 €</text:p>
          </table:table-cell>
          <table:table-cell office:value-type="string">
            <text:p>HK Hautzange 10,5cm</text:p>
          </table:table-cell>
        </table:table-row>
        <table:table-row table:style-name="ro2">
          <table:table-cell office:value-type="float" office:value="3829000">
            <text:p>3829000</text:p>
          </table:table-cell>
          <table:table-cell office:value-type="string">
            <text:p>HK Hautzange Diabetiker Scherenform</text:p>
          </table:table-cell>
          <table:table-cell office:value-type="currency" office:currency="EUR" office:value="45">
            <text:p>45,00 €</text:p>
          </table:table-cell>
          <table:table-cell office:value-type="string">
            <text:p>HK Hautzange Diabetiker Scherenform</text:p>
          </table:table-cell>
        </table:table-row>
        <table:table-row table:style-name="ro2">
          <table:table-cell office:value-type="float" office:value="3629000">
            <text:p>3629000</text:p>
          </table:table-cell>
          <table:table-cell office:value-type="string">
            <text:p>HK Hautzange Scherenform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Hautzange Scherenform</text:p>
          </table:table-cell>
        </table:table-row>
        <table:table-row table:style-name="ro1">
          <table:table-cell office:value-type="float" office:value="3799000">
            <text:p>3799000</text:p>
          </table:table-cell>
          <table:table-cell office:value-type="string">
            <text:p>HK Kopfschneider Diabetiker</text:p>
          </table:table-cell>
          <table:table-cell office:value-type="currency" office:currency="EUR" office:value="79">
            <text:p>79,00 €</text:p>
          </table:table-cell>
          <table:table-cell office:value-type="string">
            <text:p>HK Kopfschneider Diabetiker</text:p>
          </table:table-cell>
        </table:table-row>
        <table:table-row table:style-name="ro2">
          <table:table-cell office:value-type="float" office:value="8610902">
            <text:p>8610902</text:p>
          </table:table-cell>
          <table:table-cell office:value-type="string">
            <text:p>HK Maniküretui 861 5teilig</text:p>
          </table:table-cell>
          <table:table-cell office:value-type="currency" office:currency="EUR" office:value="62">
            <text:p>62,00 €</text:p>
          </table:table-cell>
          <table:table-cell office:value-type="string">
            <text:p>HK Maniküretui 861 5teilig</text:p>
          </table:table-cell>
        </table:table-row>
        <table:table-row table:style-name="ro2">
          <table:table-cell office:value-type="float" office:value="4000905">
            <text:p>4000905</text:p>
          </table:table-cell>
          <table:table-cell office:value-type="string">
            <text:p>HK Maniküretui Mini Blau 4-teilig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HK Maniküretui Mini Blau 4-teilig</text:p>
          </table:table-cell>
        </table:table-row>
        <table:table-row table:style-name="ro2">
          <table:table-cell office:value-type="float" office:value="3580000">
            <text:p>3580000</text:p>
          </table:table-cell>
          <table:table-cell office:value-type="string">
            <text:p>HK Nagel-Eckenzange</text:p>
          </table:table-cell>
          <table:table-cell office:value-type="currency" office:currency="EUR" office:value="43">
            <text:p>43,00 €</text:p>
          </table:table-cell>
          <table:table-cell office:value-type="string">
            <text:p>HK Nagel-Eckenzange</text:p>
          </table:table-cell>
        </table:table-row>
        <table:table-row table:style-name="ro1">
          <table:table-cell office:value-type="float" office:value="1209000">
            <text:p>1209000</text:p>
          </table:table-cell>
          <table:table-cell office:value-type="string">
            <text:p>HK Nagelhautmesser Edelstahl rostfrei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HK Nagelhautmesser Edelstahl rostfrei</text:p>
          </table:table-cell>
        </table:table-row>
        <table:table-row table:style-name="ro1">
          <table:table-cell office:value-type="float" office:value="5359000">
            <text:p>5359000</text:p>
          </table:table-cell>
          <table:table-cell office:value-type="string">
            <text:p>HK Nagelschere Diabetiker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HK Nagelschere Diabetiker</text:p>
          </table:table-cell>
        </table:table-row>
        <table:table-row table:style-name="ro1">
          <table:table-cell office:value-type="float" office:value="5479000">
            <text:p>5479000</text:p>
          </table:table-cell>
          <table:table-cell office:value-type="string">
            <text:p>HK Nagelschere lange Spitz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K Nagelschere lange Spitze</text:p>
          </table:table-cell>
        </table:table-row>
        <table:table-row table:style-name="ro1">
          <table:table-cell office:value-type="float" office:value="5449000">
            <text:p>5449000</text:p>
          </table:table-cell>
          <table:table-cell office:value-type="string">
            <text:p>HK Nagelschere Turmspitze</text:p>
          </table:table-cell>
          <table:table-cell office:value-type="currency" office:currency="EUR" office:value="19.9">
            <text:p>19,90 €</text:p>
          </table:table-cell>
          <table:table-cell office:value-type="string">
            <text:p>HK Nagelschere Turmspitze</text:p>
          </table:table-cell>
        </table:table-row>
        <table:table-row table:style-name="ro1">
          <table:table-cell office:value-type="float" office:value="3599000">
            <text:p>3599000</text:p>
          </table:table-cell>
          <table:table-cell office:value-type="string">
            <text:p>HK Nagelzange Kopfschneider</text:p>
          </table:table-cell>
          <table:table-cell office:value-type="currency" office:currency="EUR" office:value="75">
            <text:p>75,00 €</text:p>
          </table:table-cell>
          <table:table-cell office:value-type="string">
            <text:p>HK Nagelzange Kopfschneider</text:p>
          </table:table-cell>
        </table:table-row>
        <table:table-row table:style-name="ro1">
          <table:table-cell office:value-type="float" office:value="359">
            <text:p>359</text:p>
          </table:table-cell>
          <table:table-cell office:value-type="string">
            <text:p>HK Nagelzange Kopfschneider</text:p>
          </table:table-cell>
          <table:table-cell office:value-type="currency" office:currency="EUR" office:value="39.9">
            <text:p>39,90 €</text:p>
          </table:table-cell>
          <table:table-cell office:value-type="string">
            <text:p>HK Nagelzange Kopfschneider</text:p>
          </table:table-cell>
        </table:table-row>
        <table:table-row table:style-name="ro1">
          <table:table-cell office:value-type="float" office:value="3570000">
            <text:p>3570000</text:p>
          </table:table-cell>
          <table:table-cell office:value-type="string">
            <text:p>HK Nagelzange Pediküre</text:p>
          </table:table-cell>
          <table:table-cell office:value-type="currency" office:currency="EUR" office:value="57">
            <text:p>57,00 €</text:p>
          </table:table-cell>
          <table:table-cell office:value-type="string">
            <text:p>HK Nagelzange Pediküre</text:p>
          </table:table-cell>
        </table:table-row>
        <table:table-row table:style-name="ro1">
          <table:table-cell office:value-type="float" office:value="1720000">
            <text:p>1720000</text:p>
          </table:table-cell>
          <table:table-cell office:value-type="string">
            <text:p>HK Saphir Formfeile 17cm</text:p>
          </table:table-cell>
          <table:table-cell office:value-type="currency" office:currency="EUR" office:value="3.5">
            <text:p>3,50 €</text:p>
          </table:table-cell>
          <table:table-cell office:value-type="string">
            <text:p>HK Saphir Formfeile 17cm</text:p>
          </table:table-cell>
        </table:table-row>
        <table:table-row table:style-name="ro2">
          <table:table-cell office:value-type="float" office:value="7100082">
            <text:p>7100082</text:p>
          </table:table-cell>
          <table:table-cell office:value-type="string">
            <text:p>Hornhautfeile Silky Glide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ornhautfeile Silky Glide</text:p>
          </table:table-cell>
        </table:table-row>
        <table:table-row table:style-name="ro2">
          <table:table-cell office:value-type="float" office:value="7100584">
            <text:p>7100584</text:p>
          </table:table-cell>
          <table:table-cell office:value-type="string">
            <text:p>Hornhauthobel Sinelco incl. 10 Klingen</text:p>
          </table:table-cell>
          <table:table-cell office:value-type="currency" office:currency="EUR" office:value="8.5">
            <text:p>8,50 €</text:p>
          </table:table-cell>
          <table:table-cell office:value-type="string">
            <text:p>Hornhauthobel Sinelco incl. 10 Klingen</text:p>
          </table:table-cell>
        </table:table-row>
        <table:table-row table:style-name="ro2">
          <table:table-cell office:value-type="float" office:value="7100598">
            <text:p>7100598</text:p>
          </table:table-cell>
          <table:table-cell office:value-type="string">
            <text:p>Hornhauthobelklingen 10 Stück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Hornhauthobelklingen 10er</text:p>
          </table:table-cell>
        </table:table-row>
        <table:table-row table:style-name="ro2">
          <table:table-cell office:value-type="float" office:value="598">
            <text:p>598</text:p>
          </table:table-cell>
          <table:table-cell office:value-type="string">
            <text:p>Hornhauthobelklingen 10 x 10er Pack</text:p>
          </table:table-cell>
          <table:table-cell office:value-type="currency" office:currency="EUR" office:value="29.9">
            <text:p>29,90 €</text:p>
          </table:table-cell>
          <table:table-cell office:value-type="string">
            <text:p>Hornhauthobelklingen 10 x 10er Pack</text:p>
          </table:table-cell>
        </table:table-row>
        <table:table-row table:style-name="ro2">
          <table:table-cell office:value-type="float" office:value="20002283">
            <text:p>20002283</text:p>
          </table:table-cell>
          <table:table-cell office:value-type="string">
            <text:p>Hornhauthobelklingen 100 Stück</text:p>
          </table:table-cell>
          <table:table-cell office:value-type="currency" office:currency="EUR" office:value="35">
            <text:p>35,00 €</text:p>
          </table:table-cell>
          <table:table-cell/>
        </table:table-row>
        <table:table-row table:style-name="ro1">
          <table:table-cell office:value-type="float" office:value="91955">
            <text:p>91955</text:p>
          </table:table-cell>
          <table:table-cell office:value-type="string">
            <text:p>Keramik-Nagelfeile Becker 4in1</text:p>
          </table:table-cell>
          <table:table-cell office:value-type="currency" office:currency="EUR" office:value="9.5">
            <text:p>9,50 €</text:p>
          </table:table-cell>
          <table:table-cell/>
        </table:table-row>
        <table:table-row table:style-name="ro2">
          <table:table-cell office:value-type="float" office:value="91951">
            <text:p>91951</text:p>
          </table:table-cell>
          <table:table-cell office:value-type="string">
            <text:p>Keramik-Nagelfeile Becker Cerasoft</text:p>
          </table:table-cell>
          <table:table-cell office:value-type="currency" office:currency="EUR" office:value="6.9">
            <text:p>6,90 €</text:p>
          </table:table-cell>
          <table:table-cell/>
        </table:table-row>
        <table:table-row table:style-name="ro2">
          <table:table-cell office:value-type="float" office:value="7301344">
            <text:p>7301344</text:p>
          </table:table-cell>
          <table:table-cell office:value-type="string">
            <text:p>Kombifeile 6in1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Kombifeile 6in1</text:p>
          </table:table-cell>
        </table:table-row>
        <table:table-row table:style-name="ro2">
          <table:table-cell office:value-type="float" office:value="3080339">
            <text:p>3080339</text:p>
          </table:table-cell>
          <table:table-cell office:value-type="string">
            <text:p>Kyx Nagelhautentferner 50ml</text:p>
          </table:table-cell>
          <table:table-cell office:value-type="currency" office:currency="EUR" office:value="10">
            <text:p>10,00 €</text:p>
          </table:table-cell>
          <table:table-cell/>
        </table:table-row>
        <table:table-row table:style-name="ro2">
          <table:table-cell office:value-type="float" office:value="40810902">
            <text:p>40810902</text:p>
          </table:table-cell>
          <table:table-cell office:value-type="string">
            <text:p>Maniküretui 9teilig echt Leder</text:p>
          </table:table-cell>
          <table:table-cell office:value-type="currency" office:currency="EUR" office:value="69">
            <text:p>69,00 €</text:p>
          </table:table-cell>
          <table:table-cell office:value-type="string">
            <text:p>Maniküretui 9teilig echt Leder</text:p>
          </table:table-cell>
        </table:table-row>
        <table:table-row table:style-name="ro2">
          <table:table-cell office:value-type="float" office:value="330020">
            <text:p>330020</text:p>
          </table:table-cell>
          <table:table-cell office:value-type="string">
            <text:p>Manikürstäbchen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Manikürstäbchen</text:p>
          </table:table-cell>
        </table:table-row>
        <table:table-row table:style-name="ro2">
          <table:table-cell office:value-type="float" office:value="1447">
            <text:p>1447</text:p>
          </table:table-cell>
          <table:table-cell office:value-type="string">
            <text:p>Manikürstäbchen Wood</text:p>
          </table:table-cell>
          <table:table-cell office:value-type="currency" office:currency="EUR" office:value="5.9">
            <text:p>5,90 €</text:p>
          </table:table-cell>
          <table:table-cell office:value-type="string">
            <text:p>Manikürstäbchen Wood</text:p>
          </table:table-cell>
        </table:table-row>
        <table:table-row table:style-name="ro2">
          <table:table-cell office:value-type="float" office:value="605820">
            <text:p>605820</text:p>
          </table:table-cell>
          <table:table-cell office:value-type="string">
            <text:p>Meta Men The Handguard Handcreme 100ml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Meta Men The Handguard Handcreme 100ml</text:p>
          </table:table-cell>
        </table:table-row>
        <table:table-row table:style-name="ro1">
          <table:table-cell office:value-type="string">
            <text:p>MNL</text:p>
          </table:table-cell>
          <table:table-cell office:value-type="string">
            <text:p>Mini Nagellack 4ml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Mini Nagellack 4ml*</text:p>
          </table:table-cell>
        </table:table-row>
        <table:table-row table:style-name="ro1">
          <table:table-cell office:value-type="float" office:value="7120213">
            <text:p>7120213</text:p>
          </table:table-cell>
          <table:table-cell office:value-type="string">
            <text:p>Nagelfeile Saphir 13cm nickelfrei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Nagelfeile Saphir 13cm nickelfrei</text:p>
          </table:table-cell>
        </table:table-row>
        <table:table-row table:style-name="ro1">
          <table:table-cell office:value-type="float" office:value="7120215">
            <text:p>7120215</text:p>
          </table:table-cell>
          <table:table-cell office:value-type="string">
            <text:p>Nagelfeile Saphir 15cm nickelfrei</text:p>
          </table:table-cell>
          <table:table-cell office:value-type="currency" office:currency="EUR" office:value="7.2">
            <text:p>7,20 €</text:p>
          </table:table-cell>
          <table:table-cell office:value-type="string">
            <text:p>Nagelfeile Saphir 15cm nickelfrei</text:p>
          </table:table-cell>
        </table:table-row>
        <table:table-row table:style-name="ro1">
          <table:table-cell office:value-type="float" office:value="7120218">
            <text:p>7120218</text:p>
          </table:table-cell>
          <table:table-cell office:value-type="string">
            <text:p>Nagelfeile Saphir 18cm nickelfrei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Nagelfeile Saphir 18cm nickelfrei</text:p>
          </table:table-cell>
        </table:table-row>
        <table:table-row table:style-name="ro1">
          <table:table-cell office:value-type="float" office:value="1424">
            <text:p>1424</text:p>
          </table:table-cell>
          <table:table-cell office:value-type="string">
            <text:p>Nagelhautmesser 3 Stück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Nagelhautmesser 3 Stück</text:p>
          </table:table-cell>
        </table:table-row>
        <table:table-row table:style-name="ro1">
          <table:table-cell office:value-type="float" office:value="6200000">
            <text:p>6200000</text:p>
          </table:table-cell>
          <table:table-cell office:value-type="string">
            <text:p>Nagelhautöl 14ml</text:p>
          </table:table-cell>
          <table:table-cell office:value-type="currency" office:currency="EUR" office:value="7.5">
            <text:p>7,50 €</text:p>
          </table:table-cell>
          <table:table-cell/>
        </table:table-row>
        <table:table-row table:style-name="ro2">
          <table:table-cell office:value-type="float" office:value="92670">
            <text:p>92670</text:p>
          </table:table-cell>
          <table:table-cell office:value-type="string">
            <text:p>Nagelknipser 360° 7,5cm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Nagelknipser 360° 7,5cm</text:p>
          </table:table-cell>
        </table:table-row>
        <table:table-row table:style-name="ro2">
          <table:table-cell office:value-type="float" office:value="92680">
            <text:p>92680</text:p>
          </table:table-cell>
          <table:table-cell office:value-type="string">
            <text:p>Nagelknipser 360° 9,5cm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Nagelknipser 360° 9,5cm</text:p>
          </table:table-cell>
        </table:table-row>
        <table:table-row table:style-name="ro2">
          <table:table-cell office:value-type="float" office:value="3080186">
            <text:p>3080186</text:p>
          </table:table-cell>
          <table:table-cell office:value-type="string">
            <text:p>Nagelknipser Comair kurz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Nagelknipser Comair kurz</text:p>
          </table:table-cell>
        </table:table-row>
        <table:table-row table:style-name="ro2">
          <table:table-cell office:value-type="float" office:value="7990351">
            <text:p>7990351</text:p>
          </table:table-cell>
          <table:table-cell office:value-type="string">
            <text:p>Nagelknipser Ergo</text:p>
          </table:table-cell>
          <table:table-cell office:value-type="currency" office:currency="EUR" office:value="3.8">
            <text:p>3,80 €</text:p>
          </table:table-cell>
          <table:table-cell office:value-type="string">
            <text:p>Nagelknipser Ergo</text:p>
          </table:table-cell>
        </table:table-row>
        <table:table-row table:style-name="ro2">
          <table:table-cell office:value-type="float" office:value="3900000">
            <text:p>3900000</text:p>
          </table:table-cell>
          <table:table-cell office:value-type="string">
            <text:p>Nagelknipser groß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Nagelknipser groß</text:p>
          </table:table-cell>
        </table:table-row>
        <table:table-row table:style-name="ro1">
          <table:table-cell office:value-type="float" office:value="200903">
            <text:p>200903</text:p>
          </table:table-cell>
          <table:table-cell office:value-type="string">
            <text:p>Nagelöl Winterstern 8ml*</text:p>
          </table:table-cell>
          <table:table-cell office:value-type="currency" office:currency="EUR" office:value="1.5">
            <text:p>1,50 €</text:p>
          </table:table-cell>
          <table:table-cell office:value-type="string">
            <text:p>Nagelöl Winterstern 8ml</text:p>
          </table:table-cell>
        </table:table-row>
        <table:table-row table:style-name="ro1">
          <table:table-cell office:value-type="float" office:value="91327">
            <text:p>91327</text:p>
          </table:table-cell>
          <table:table-cell office:value-type="string">
            <text:p>Nagelschere Linkshand</text:p>
          </table:table-cell>
          <table:table-cell office:value-type="currency" office:currency="EUR" office:value="20">
            <text:p>20,00 €</text:p>
          </table:table-cell>
          <table:table-cell office:value-type="string">
            <text:p>Nagelschere Linkshand</text:p>
          </table:table-cell>
        </table:table-row>
        <table:table-row table:style-name="ro2">
          <table:table-cell office:value-type="float" office:value="91380">
            <text:p>91380</text:p>
          </table:table-cell>
          <table:table-cell office:value-type="string">
            <text:p>Nagelschere microverzahnt Erbe</text:p>
          </table:table-cell>
          <table:table-cell office:value-type="currency" office:currency="EUR" office:value="22.8">
            <text:p>22,80 €</text:p>
          </table:table-cell>
          <table:table-cell office:value-type="string">
            <text:p>Nagelschere microverzahnt Erbe</text:p>
          </table:table-cell>
        </table:table-row>
        <table:table-row table:style-name="ro1">
          <table:table-cell office:value-type="float" office:value="91360">
            <text:p>91360</text:p>
          </table:table-cell>
          <table:table-cell office:value-type="string">
            <text:p>Nagelschere Turmspitze rostfrei Erbe</text:p>
          </table:table-cell>
          <table:table-cell office:value-type="currency" office:currency="EUR" office:value="24.9">
            <text:p>24,90 €</text:p>
          </table:table-cell>
          <table:table-cell office:value-type="string">
            <text:p>Nagelschere Turmspitze rostfrei Erbe</text:p>
          </table:table-cell>
        </table:table-row>
        <table:table-row table:style-name="ro1">
          <table:table-cell office:value-type="float" office:value="216">
            <text:p>216</text:p>
          </table:table-cell>
          <table:table-cell office:value-type="string">
            <text:p>Nagelweiß-Stift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Nagelweiß-Stift</text:p>
          </table:table-cell>
        </table:table-row>
        <table:table-row table:style-name="ro2">
          <table:table-cell office:value-type="float" office:value="58003">
            <text:p>58003</text:p>
          </table:table-cell>
          <table:table-cell office:value-type="string">
            <text:p>Nail Art Straßsteinchen 100 St. sort.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Nail Art Straßsteinchen 100 St. sort.*</text:p>
          </table:table-cell>
        </table:table-row>
        <table:table-row table:style-name="ro2">
          <table:table-cell office:value-type="float" office:value="6109040">
            <text:p>6109040</text:p>
          </table:table-cell>
          <table:table-cell office:value-type="string">
            <text:p>Nailing Chrompulver gold 1g*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Nailing Chrompulver gold 1g</text:p>
          </table:table-cell>
        </table:table-row>
        <table:table-row table:style-name="ro2">
          <table:table-cell office:value-type="float" office:value="6109041">
            <text:p>6109041</text:p>
          </table:table-cell>
          <table:table-cell office:value-type="string">
            <text:p>Nailing Chrompulver silber 1g*</text:p>
          </table:table-cell>
          <table:table-cell office:value-type="currency" office:currency="EUR" office:value="6.5">
            <text:p>6,50 €</text:p>
          </table:table-cell>
          <table:table-cell office:value-type="string">
            <text:p>Nailing Chrompulver silber 1g</text:p>
          </table:table-cell>
        </table:table-row>
        <table:table-row table:style-name="ro2">
          <table:table-cell office:value-type="float" office:value="6101001">
            <text:p>6101001</text:p>
          </table:table-cell>
          <table:table-cell office:value-type="string">
            <text:p>Nailing UV-Ersatzlampe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Nailing UV-Ersatzlampe</text:p>
          </table:table-cell>
        </table:table-row>
        <table:table-row table:style-name="ro2">
          <table:table-cell office:value-type="float" office:value="6104209">
            <text:p>6104209</text:p>
          </table:table-cell>
          <table:table-cell office:value-type="string">
            <text:p>Nailing UV-Gel schwarz 5ml*</text:p>
          </table:table-cell>
          <table:table-cell office:value-type="currency" office:currency="EUR" office:value="7.5">
            <text:p>7,50 €</text:p>
          </table:table-cell>
          <table:table-cell office:value-type="string">
            <text:p>Nailing UV-Gel schwarz 5ml</text:p>
          </table:table-cell>
        </table:table-row>
        <table:table-row table:style-name="ro1">
          <table:table-cell office:value-type="string">
            <text:p>MS01</text:p>
          </table:table-cell>
          <table:table-cell office:value-type="string">
            <text:p>Papierschablonen rund 500er*</text:p>
          </table:table-cell>
          <table:table-cell office:value-type="currency" office:currency="EUR" office:value="6.9">
            <text:p>6,90 €</text:p>
          </table:table-cell>
          <table:table-cell office:value-type="string">
            <text:p>Papierschablonen rund 500er</text:p>
          </table:table-cell>
        </table:table-row>
        <table:table-row table:style-name="ro2">
          <table:table-cell office:value-type="float" office:value="2964">
            <text:p>2964</text:p>
          </table:table-cell>
          <table:table-cell office:value-type="string">
            <text:p>Pedicure-Stone 16er Display</text:p>
          </table:table-cell>
          <table:table-cell office:value-type="currency" office:currency="EUR" office:value="60">
            <text:p>60,00 €</text:p>
          </table:table-cell>
          <table:table-cell/>
        </table:table-row>
        <table:table-row table:style-name="ro2">
          <table:table-cell office:value-type="float" office:value="2058">
            <text:p>2058</text:p>
          </table:table-cell>
          <table:table-cell office:value-type="string">
            <text:p>Pedicure-Stone blau Hornhautschleifstein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Pedi-Stone blau Hornhautschleifstein</text:p>
          </table:table-cell>
        </table:table-row>
        <table:table-row table:style-name="ro2">
          <table:table-cell office:value-type="float" office:value="2059">
            <text:p>2059</text:p>
          </table:table-cell>
          <table:table-cell office:value-type="string">
            <text:p>Pedicure-Stone grün Hornhautschleifstein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Pedi-Stone grün Hornhautschleifstein</text:p>
          </table:table-cell>
        </table:table-row>
        <table:table-row table:style-name="ro2">
          <table:table-cell office:value-type="float" office:value="2635">
            <text:p>2635</text:p>
          </table:table-cell>
          <table:table-cell office:value-type="string">
            <text:p>Perfect French Tips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Perfect French Tips</text:p>
          </table:table-cell>
        </table:table-row>
        <table:table-row table:style-name="ro2">
          <table:table-cell office:value-type="string">
            <text:p>ECM</text:p>
          </table:table-cell>
          <table:table-cell office:value-type="string">
            <text:p>Philosophy Hand Creme 150ml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Philosophy Hand Creme 150ml</text:p>
          </table:table-cell>
        </table:table-row>
        <table:table-row table:style-name="ro1">
          <table:table-cell office:value-type="float" office:value="11341">
            <text:p>11341</text:p>
          </table:table-cell>
          <table:table-cell office:value-type="string">
            <text:p>Polierblock 4seitig 2er</text:p>
          </table:table-cell>
          <table:table-cell office:value-type="currency" office:currency="EUR" office:value="4.9">
            <text:p>4,90 €</text:p>
          </table:table-cell>
          <table:table-cell office:value-type="string">
            <text:p>Polierblock 4seitig 2er</text:p>
          </table:table-cell>
        </table:table-row>
        <table:table-row table:style-name="ro2">
          <table:table-cell office:value-type="float" office:value="7301391">
            <text:p>7301391</text:p>
          </table:table-cell>
          <table:table-cell office:value-type="string">
            <text:p>Polierblock weiß Sibel Korn 240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Polierblock weiß Sibel Korn 240</text:p>
          </table:table-cell>
        </table:table-row>
        <table:table-row table:style-name="ro2">
          <table:table-cell office:value-type="string">
            <text:p>E100180</text:p>
          </table:table-cell>
          <table:table-cell office:value-type="string">
            <text:p>Profifeile Banana Korn 100/18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Banana Korn 100/180</text:p>
          </table:table-cell>
        </table:table-row>
        <table:table-row table:style-name="ro2">
          <table:table-cell office:value-type="string">
            <text:p>E10018050</text:p>
          </table:table-cell>
          <table:table-cell office:value-type="string">
            <text:p>Profifeile Banana Korn 100/18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Banana Korn 100/180 50 Stück</text:p>
          </table:table-cell>
        </table:table-row>
        <table:table-row table:style-name="ro1">
          <table:table-cell office:value-type="string">
            <text:p>P100</text:p>
          </table:table-cell>
          <table:table-cell office:value-type="string">
            <text:p>Profifeile Korn 100/10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Korn 100/100</text:p>
          </table:table-cell>
        </table:table-row>
        <table:table-row table:style-name="ro1">
          <table:table-cell office:value-type="string">
            <text:p>P10050</text:p>
          </table:table-cell>
          <table:table-cell office:value-type="string">
            <text:p>Profifeile Korn 100/10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Korn 100/100 50 Stück</text:p>
          </table:table-cell>
        </table:table-row>
        <table:table-row table:style-name="ro1">
          <table:table-cell office:value-type="string">
            <text:p>P100180</text:p>
          </table:table-cell>
          <table:table-cell office:value-type="string">
            <text:p>Profifeile Korn 100/18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Korn 100/180</text:p>
          </table:table-cell>
        </table:table-row>
        <table:table-row table:style-name="ro1">
          <table:table-cell office:value-type="string">
            <text:p>P10018050</text:p>
          </table:table-cell>
          <table:table-cell office:value-type="string">
            <text:p>Profifeile Korn 100/18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Korn 100/180 50 Stück</text:p>
          </table:table-cell>
        </table:table-row>
        <table:table-row table:style-name="ro1">
          <table:table-cell office:value-type="string">
            <text:p>P180</text:p>
          </table:table-cell>
          <table:table-cell office:value-type="string">
            <text:p>Profifeile Korn 180/18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Korn 180/180</text:p>
          </table:table-cell>
        </table:table-row>
        <table:table-row table:style-name="ro1">
          <table:table-cell office:value-type="string">
            <text:p>P18050</text:p>
          </table:table-cell>
          <table:table-cell office:value-type="string">
            <text:p>Profifeile Korn 180/18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Korn 180/180 50 Stück</text:p>
          </table:table-cell>
        </table:table-row>
        <table:table-row table:style-name="ro1">
          <table:table-cell office:value-type="string">
            <text:p>P240</text:p>
          </table:table-cell>
          <table:table-cell office:value-type="string">
            <text:p>Profifeile Korn 240/24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Korn 240/240</text:p>
          </table:table-cell>
        </table:table-row>
        <table:table-row table:style-name="ro1">
          <table:table-cell office:value-type="string">
            <text:p>P24050</text:p>
          </table:table-cell>
          <table:table-cell office:value-type="string">
            <text:p>Profifeile Korn 240/24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Korn 240/240 50 Stück</text:p>
          </table:table-cell>
        </table:table-row>
        <table:table-row table:style-name="ro1">
          <table:table-cell office:value-type="string">
            <text:p>P080</text:p>
          </table:table-cell>
          <table:table-cell office:value-type="string">
            <text:p>Profifeile Korn 80/80</text:p>
          </table:table-cell>
          <table:table-cell office:value-type="currency" office:currency="EUR" office:value="0.95">
            <text:p>0,95 €</text:p>
          </table:table-cell>
          <table:table-cell office:value-type="string">
            <text:p>Profifeile Korn 80/80</text:p>
          </table:table-cell>
        </table:table-row>
        <table:table-row table:style-name="ro1">
          <table:table-cell office:value-type="string">
            <text:p>P08050</text:p>
          </table:table-cell>
          <table:table-cell office:value-type="string">
            <text:p>Profifeile Korn 80/80 50 Stück</text:p>
          </table:table-cell>
          <table:table-cell office:value-type="currency" office:currency="EUR" office:value="40">
            <text:p>40,00 €</text:p>
          </table:table-cell>
          <table:table-cell office:value-type="string">
            <text:p>Profifeile Korn 80/80 50 Stück</text:p>
          </table:table-cell>
        </table:table-row>
        <table:table-row table:style-name="ro1">
          <table:table-cell office:value-type="float" office:value="7300134">
            <text:p>7300134</text:p>
          </table:table-cell>
          <table:table-cell office:value-type="string">
            <text:p>Sandblattfeilen 10 Stück kurz</text:p>
          </table:table-cell>
          <table:table-cell office:value-type="currency" office:currency="EUR" office:value="3.9">
            <text:p>3,90 €</text:p>
          </table:table-cell>
          <table:table-cell office:value-type="string">
            <text:p>Sandblattfeilen 10 Stück kurz</text:p>
          </table:table-cell>
        </table:table-row>
        <table:table-row table:style-name="ro1">
          <table:table-cell office:value-type="float" office:value="7300234">
            <text:p>7300234</text:p>
          </table:table-cell>
          <table:table-cell office:value-type="string">
            <text:p>Sandblattfeilen 10 Stück lang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Sandblattfeilen 10 Stück lang</text:p>
          </table:table-cell>
        </table:table-row>
        <table:table-row table:style-name="ro1">
          <table:table-cell office:value-type="float" office:value="7301134">
            <text:p>7301134</text:p>
          </table:table-cell>
          <table:table-cell office:value-type="string">
            <text:p>Sandblattfeilen 50 Stück kurz</text:p>
          </table:table-cell>
          <table:table-cell office:value-type="currency" office:currency="EUR" office:value="10.5">
            <text:p>10,50 €</text:p>
          </table:table-cell>
          <table:table-cell office:value-type="string">
            <text:p>Sandblattfeilen 50 Stück kurz</text:p>
          </table:table-cell>
        </table:table-row>
        <table:table-row table:style-name="ro1">
          <table:table-cell office:value-type="float" office:value="610102003">
            <text:p>610102003</text:p>
          </table:table-cell>
          <table:table-cell office:value-type="string">
            <text:p>Schleifaufsatz konisch kurz</text:p>
          </table:table-cell>
          <table:table-cell office:value-type="currency" office:currency="EUR" office:value="2.95">
            <text:p>2,95 €</text:p>
          </table:table-cell>
          <table:table-cell office:value-type="string">
            <text:p>Schleifaufsatz konisch kurz</text:p>
          </table:table-cell>
        </table:table-row>
        <table:table-row table:style-name="ro1">
          <table:table-cell office:value-type="float" office:value="610102002">
            <text:p>610102002</text:p>
          </table:table-cell>
          <table:table-cell office:value-type="string">
            <text:p>Schleifaufsatz konisch lang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Schleifaufsatz konisch lang</text:p>
          </table:table-cell>
        </table:table-row>
        <table:table-row table:style-name="ro2">
          <table:table-cell office:value-type="float" office:value="610102001">
            <text:p>610102001</text:p>
          </table:table-cell>
          <table:table-cell office:value-type="string">
            <text:p>Schleifaufsatz Sandblatt-Mandrel</text:p>
          </table:table-cell>
          <table:table-cell office:value-type="currency" office:currency="EUR" office:value="4.2">
            <text:p>4,20 €</text:p>
          </table:table-cell>
          <table:table-cell office:value-type="string">
            <text:p>Schleifaufsatz Sandblatt-Mandrel</text:p>
          </table:table-cell>
        </table:table-row>
        <table:table-row table:style-name="ro1">
          <table:table-cell office:value-type="float" office:value="610102033">
            <text:p>610102033</text:p>
          </table:table-cell>
          <table:table-cell office:value-type="string">
            <text:p>Schleifhütchen Korn 150 100 Stück</text:p>
          </table:table-cell>
          <table:table-cell office:value-type="currency" office:currency="EUR" office:value="11">
            <text:p>11,00 €</text:p>
          </table:table-cell>
          <table:table-cell office:value-type="string">
            <text:p>Schleifhütchen Korn 150 100 Stück</text:p>
          </table:table-cell>
        </table:table-row>
        <table:table-row table:style-name="ro1">
          <table:table-cell office:value-type="float" office:value="610102031">
            <text:p>610102031</text:p>
          </table:table-cell>
          <table:table-cell office:value-type="string">
            <text:p>Schleifhütchen Korn 240 100 Stück</text:p>
          </table:table-cell>
          <table:table-cell office:value-type="currency" office:currency="EUR" office:value="12.9">
            <text:p>12,90 €</text:p>
          </table:table-cell>
          <table:table-cell office:value-type="string">
            <text:p>Schleifhütchen Korn 240 100 Stück</text:p>
          </table:table-cell>
        </table:table-row>
        <table:table-row table:style-name="ro1">
          <table:table-cell office:value-type="float" office:value="610102035">
            <text:p>610102035</text:p>
          </table:table-cell>
          <table:table-cell office:value-type="string">
            <text:p>Schleifhütchen Korn 80 100 Stück</text:p>
          </table:table-cell>
          <table:table-cell office:value-type="currency" office:currency="EUR" office:value="11.9">
            <text:p>11,90 €</text:p>
          </table:table-cell>
          <table:table-cell office:value-type="string">
            <text:p>Schleifhütchen Korn 80 100 Stück</text:p>
          </table:table-cell>
        </table:table-row>
        <table:table-row table:style-name="ro2">
          <table:table-cell office:value-type="float" office:value="6200008">
            <text:p>6200008</text:p>
          </table:table-cell>
          <table:table-cell office:value-type="string">
            <text:p>Sibel Nails UV-Gel Entferner 100ml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ibel Nails UV-Gel Entferner 100ml</text:p>
          </table:table-cell>
        </table:table-row>
        <table:table-row table:style-name="ro2">
          <table:table-cell office:value-type="float" office:value="3640">
            <text:p>3640</text:p>
          </table:table-cell>
          <table:table-cell office:value-type="string">
            <text:p>Sinelco Manikürspatel 1 Schieber/Schneider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Sinelco Manikürspatel 1 Schieber/Schneider</text:p>
          </table:table-cell>
        </table:table-row>
        <table:table-row table:style-name="ro2">
          <table:table-cell office:value-type="float" office:value="3641">
            <text:p>3641</text:p>
          </table:table-cell>
          <table:table-cell office:value-type="string">
            <text:p>Sinelco Manikürspatel 2 Schieber/Reiniger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Sinelco Manikürspatel 2 Schieber/Reiniger</text:p>
          </table:table-cell>
        </table:table-row>
        <table:table-row table:style-name="ro2">
          <table:table-cell office:value-type="float" office:value="3642">
            <text:p>3642</text:p>
          </table:table-cell>
          <table:table-cell office:value-type="string">
            <text:p>Sinelco Manikürspatel 3 Schieber</text:p>
          </table:table-cell>
          <table:table-cell office:value-type="currency" office:currency="EUR" office:value="9.9">
            <text:p>9,90 €</text:p>
          </table:table-cell>
          <table:table-cell office:value-type="string">
            <text:p>Sinelco Manikürspatel 3 Schieber</text:p>
          </table:table-cell>
        </table:table-row>
        <table:table-row table:style-name="ro2">
          <table:table-cell office:value-type="float" office:value="7111055">
            <text:p>7111055</text:p>
          </table:table-cell>
          <table:table-cell office:value-type="string">
            <text:p>Sinelco Manikürstäbchen</text:p>
          </table:table-cell>
          <table:table-cell office:value-type="currency" office:currency="EUR" office:value="1.9">
            <text:p>1,90 €</text:p>
          </table:table-cell>
          <table:table-cell office:value-type="string">
            <text:p>Sinelco Manikürstäbchen</text:p>
          </table:table-cell>
        </table:table-row>
        <table:table-row table:style-name="ro2">
          <table:table-cell office:value-type="float" office:value="3652">
            <text:p>3652</text:p>
          </table:table-cell>
          <table:table-cell office:value-type="string">
            <text:p>Sinelco Nail Art Manikürstäbchen 10er</text:p>
          </table:table-cell>
          <table:table-cell office:value-type="currency" office:currency="EUR" office:value="3.2">
            <text:p>3,20 €</text:p>
          </table:table-cell>
          <table:table-cell office:value-type="string">
            <text:p>Sinelco Nail Art Manikürstäbchen 10er</text:p>
          </table:table-cell>
        </table:table-row>
        <table:table-row table:style-name="ro2">
          <table:table-cell office:value-type="float" office:value="3653">
            <text:p>3653</text:p>
          </table:table-cell>
          <table:table-cell office:value-type="string">
            <text:p>Sinelco Nail Art Manikürstäbchen 50er</text:p>
          </table:table-cell>
          <table:table-cell office:value-type="currency" office:currency="EUR" office:value="8.9">
            <text:p>8,90 €</text:p>
          </table:table-cell>
          <table:table-cell office:value-type="string">
            <text:p>Sinelco Nail Art Manikürstäbchen 50er</text:p>
          </table:table-cell>
        </table:table-row>
        <table:table-row table:style-name="ro2">
          <table:table-cell office:value-type="float" office:value="6106009">
            <text:p>6106009</text:p>
          </table:table-cell>
          <table:table-cell office:value-type="string">
            <text:p>Sinelco Nail Art Pinsel Fächer*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Sinelco Nail Art Pinsel Fächer</text:p>
          </table:table-cell>
        </table:table-row>
        <table:table-row table:style-name="ro2">
          <table:table-cell office:value-type="string">
            <text:p>SMB</text:p>
          </table:table-cell>
          <table:table-cell office:value-type="string">
            <text:p>Stamping Schablone groß sort.*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Stamping Schablone groß sort.*</text:p>
          </table:table-cell>
        </table:table-row>
        <table:table-row table:style-name="ro2">
          <table:table-cell office:value-type="float" office:value="3116">
            <text:p>3116</text:p>
          </table:table-cell>
          <table:table-cell office:value-type="string">
            <text:p>TR Ersatzspitzen Tipkleber 5 Stück*</text:p>
          </table:table-cell>
          <table:table-cell office:value-type="currency" office:currency="EUR" office:value="1.2">
            <text:p>1,20 €</text:p>
          </table:table-cell>
          <table:table-cell office:value-type="string">
            <text:p>TR Ersatzspitzen Tipkleber 5 Stück</text:p>
          </table:table-cell>
        </table:table-row>
        <table:table-row table:style-name="ro1">
          <table:table-cell office:value-type="float" office:value="881014">
            <text:p>881014</text:p>
          </table:table-cell>
          <table:table-cell office:value-type="string">
            <text:p>TR Handauflage Kunststoff für UV-Gerät*</text:p>
          </table:table-cell>
          <table:table-cell office:value-type="currency" office:currency="EUR" office:value="0.5">
            <text:p>0,50 €</text:p>
          </table:table-cell>
          <table:table-cell office:value-type="string">
            <text:p>TR Handauflage Kunststoff für UV-Gerät*</text:p>
          </table:table-cell>
        </table:table-row>
        <table:table-row table:style-name="ro2">
          <table:table-cell office:value-type="float" office:value="8850">
            <text:p>8850</text:p>
          </table:table-cell>
          <table:table-cell office:value-type="string">
            <text:p>TR Tips TR 50er-Refill je Größe*</text:p>
          </table:table-cell>
          <table:table-cell office:value-type="currency" office:currency="EUR" office:value="2.11">
            <text:p>2,11 €</text:p>
          </table:table-cell>
          <table:table-cell office:value-type="string">
            <text:p>TR Tips TR 50er-Refill je Größe</text:p>
          </table:table-cell>
        </table:table-row>
        <table:table-row table:style-name="ro2">
          <table:table-cell office:value-type="float" office:value="12451">
            <text:p>12451</text:p>
          </table:table-cell>
          <table:table-cell office:value-type="string">
            <text:p>Trosani Ersatzbeutel Staubabsaugung*</text:p>
          </table:table-cell>
          <table:table-cell office:value-type="currency" office:currency="EUR" office:value="7.28">
            <text:p>7,28 €</text:p>
          </table:table-cell>
          <table:table-cell office:value-type="string">
            <text:p>Trosani Ersatzbeutel Staubabsaugung</text:p>
          </table:table-cell>
        </table:table-row>
        <table:table-row table:style-name="ro2">
          <table:table-cell office:value-type="float" office:value="8801213">
            <text:p>8801213</text:p>
          </table:table-cell>
          <table:table-cell office:value-type="string">
            <text:p>Trosani Seide vorgeschnitten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Trosani Seide vorgeschnitten*</text:p>
          </table:table-cell>
        </table:table-row>
        <table:table-row table:style-name="ro2">
          <table:table-cell office:value-type="float" office:value="90203">
            <text:p>90203</text:p>
          </table:table-cell>
          <table:table-cell office:value-type="string">
            <text:p>Übungsfinger Sibel</text:p>
          </table:table-cell>
          <table:table-cell office:value-type="currency" office:currency="EUR" office:value="6">
            <text:p>6,00 €</text:p>
          </table:table-cell>
          <table:table-cell office:value-type="string">
            <text:p>Übungsfinger Sibel</text:p>
          </table:table-cell>
        </table:table-row>
        <table:table-row table:style-name="ro1">
          <table:table-cell office:value-type="float" office:value="90206">
            <text:p>90206</text:p>
          </table:table-cell>
          <table:table-cell office:value-type="string">
            <text:p>Übungsfinger-Halter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Übungsfinger-Halter</text:p>
          </table:table-cell>
        </table:table-row>
        <table:table-row table:style-name="ro2">
          <table:table-cell office:value-type="string">
            <text:p>UVN</text:p>
          </table:table-cell>
          <table:table-cell office:value-type="string">
            <text:p>UV Nagellack 5ml sort.*</text:p>
          </table:table-cell>
          <table:table-cell office:value-type="currency" office:currency="EUR" office:value="2">
            <text:p>2,00 €</text:p>
          </table:table-cell>
          <table:table-cell office:value-type="string">
            <text:p>UV Nagellack 5ml sort.*</text:p>
          </table:table-cell>
        </table:table-row>
        <table:table-row table:style-name="ro2">
          <table:table-cell office:value-type="float" office:value="29800">
            <text:p>29800</text:p>
          </table:table-cell>
          <table:table-cell office:value-type="string">
            <text:p>Velvet Hands Sofortmaniküre 125ml</text:p>
          </table:table-cell>
          <table:table-cell office:value-type="currency" office:currency="EUR" office:value="12.9">
            <text:p>12,90 €</text:p>
          </table:table-cell>
          <table:table-cell/>
        </table:table-row>
        <table:table-row table:style-name="ro2">
          <table:table-cell office:value-type="float" office:value="99059">
            <text:p>99059</text:p>
          </table:table-cell>
          <table:table-cell office:value-type="string">
            <text:p>vW Nail Art Microglitter sort.*</text:p>
          </table:table-cell>
          <table:table-cell office:value-type="currency" office:currency="EUR" office:value="0.52">
            <text:p>0,52 €</text:p>
          </table:table-cell>
          <table:table-cell office:value-type="string">
            <text:p>vW Nail Art Microglitter sort.*</text:p>
          </table:table-cell>
        </table:table-row>
        <table:table-row table:style-name="ro2">
          <table:table-cell office:value-type="float" office:value="9905">
            <text:p>9905</text:p>
          </table:table-cell>
          <table:table-cell office:value-type="string">
            <text:p>vW Nail Art Stamping Lack 5ml sort.*</text:p>
          </table:table-cell>
          <table:table-cell office:value-type="currency" office:currency="EUR" office:value="1.75">
            <text:p>1,75 €</text:p>
          </table:table-cell>
          <table:table-cell office:value-type="string">
            <text:p>vW Nail Art Stamping Lack 5ml sort.</text:p>
          </table:table-cell>
        </table:table-row>
        <table:table-row table:style-name="ro2">
          <table:table-cell office:value-type="float" office:value="995">
            <text:p>995</text:p>
          </table:table-cell>
          <table:table-cell office:value-type="string">
            <text:p>VW Nail Art Stamping Schablone 7 Motive sort.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VW Nail Art Stamping Schablone 7 Motive sort.*</text:p>
          </table:table-cell>
        </table:table-row>
        <table:table-row table:style-name="ro2">
          <table:table-cell office:value-type="float" office:value="991">
            <text:p>991</text:p>
          </table:table-cell>
          <table:table-cell office:value-type="string">
            <text:p>vW SunShield UV-Schutzlack 10ml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vW SunShield UV-Schutzlack 10ml</text:p>
          </table:table-cell>
        </table:table-row>
        <table:table-row table:style-name="ro1">
          <table:table-cell office:value-type="float" office:value="909">
            <text:p>909</text:p>
          </table:table-cell>
          <table:table-cell office:value-type="string">
            <text:p>Wellenfeile*</text:p>
          </table:table-cell>
          <table:table-cell office:value-type="currency" office:currency="EUR" office:value="1">
            <text:p>1,00 €</text:p>
          </table:table-cell>
          <table:table-cell office:value-type="string">
            <text:p>Wellenfeile</text:p>
          </table:table-cell>
        </table:table-row>
        <table:table-row table:style-name="ro2">
          <table:table-cell office:value-type="float" office:value="5603">
            <text:p>5603</text:p>
          </table:table-cell>
          <table:table-cell office:value-type="string">
            <text:p>Zehenspreizer Silikon</text:p>
          </table:table-cell>
          <table:table-cell office:value-type="currency" office:currency="EUR" office:value="5">
            <text:p>5,00 €</text:p>
          </table:table-cell>
          <table:table-cell office:value-type="string">
            <text:p>Zehenspreizer Silikon</text:p>
          </table:table-cell>
        </table:table-row>
        <table:table-row table:style-name="ro2">
          <table:table-cell office:value-type="float" office:value="3400810">
            <text:p>3400810</text:p>
          </table:table-cell>
          <table:table-cell office:value-type="string">
            <text:p>Zelletten 2x500 Stück</text:p>
          </table:table-cell>
          <table:table-cell office:value-type="currency" office:currency="EUR" office:value="5.5">
            <text:p>5,50 €</text:p>
          </table:table-cell>
          <table:table-cell office:value-type="string">
            <text:p>Zelletten 2x500 Stück</text:p>
          </table:table-cell>
        </table:table-row>
        <table:table-row table:style-name="ro2">
          <table:table-cell office:value-type="float" office:value="3400812">
            <text:p>3400812</text:p>
          </table:table-cell>
          <table:table-cell office:value-type="string">
            <text:p>Zelletten fusselfrei 60 Stück</text:p>
          </table:table-cell>
          <table:table-cell office:value-type="currency" office:currency="EUR" office:value="2.9">
            <text:p>2,90 €</text:p>
          </table:table-cell>
          <table:table-cell office:value-type="string">
            <text:p>Zelletten fusselfrei 60 Stück</text:p>
          </table:table-cell>
        </table:table-row>
        <table:table-row table:style-name="ro2">
          <table:table-cell office:value-type="float" office:value="3400820">
            <text:p>3400820</text:p>
          </table:table-cell>
          <table:table-cell office:value-type="string">
            <text:p>Zellettenspender Acryl</text:p>
          </table:table-cell>
          <table:table-cell office:value-type="currency" office:currency="EUR" office:value="18.9">
            <text:p>18,90 €</text:p>
          </table:table-cell>
          <table:table-cell office:value-type="string">
            <text:p>Zellettenspender Acryl</text:p>
          </table:table-cell>
        </table:table-row>
        <table:table-row table:style-name="ro1">
          <table:table-cell office:value-type="string">
            <text:p>NKLM</text:p>
          </table:table-cell>
          <table:table-cell office:value-type="string">
            <text:p>3x Klarlack matt 10mm*</text:p>
          </table:table-cell>
          <table:table-cell office:value-type="currency" office:currency="EUR" office:value="2.5">
            <text:p>2,50 €</text:p>
          </table:table-cell>
          <table:table-cell office:value-type="string">
            <text:p>3x Klarlack matt 10mm</text:p>
          </table:table-cell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6:18:2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6:16:26.34</meta:creation-date>
    <dc:date>2026-06-15T16:18:22.50</dc:date>
    <dc:creator>Stephan Rühs</dc:creator>
    <meta:editing-duration>PT1M56S</meta:editing-duration>
    <meta:editing-cycles>1</meta:editing-cycles>
    <meta:document-statistic meta:table-count="3" meta:cell-count="604" meta:object-count="0"/>
    <meta:generator>OpenOffice/4.1.14$Win32 OpenOffice.org_project/4114m1$Build-9811</meta:generator>
  </office:meta>
</office:document-meta>
</file>