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79cm"/>
    </style:style>
    <style:style style:name="co2" style:family="table-column">
      <style:table-column-properties fo:break-before="auto" style:column-width="10.347cm"/>
    </style:style>
    <style:style style:name="co3" style:family="table-column">
      <style:table-column-properties fo:break-before="auto" style:column-width="3.295cm"/>
    </style:style>
    <style:style style:name="co4" style:family="table-column">
      <style:table-column-properties fo:break-before="auto" style:column-width="17.487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1">
          <table:table-cell office:value-type="float" office:value="4421565">
            <text:p>4421565</text:p>
          </table:table-cell>
          <table:table-cell office:value-type="string">
            <text:p>Abschminktücher 10x10cm 100er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Abschminktücher 10x10cm 100er</text:p>
          </table:table-cell>
        </table:table-row>
        <table:table-row table:style-name="ro2">
          <table:table-cell office:value-type="float" office:value="3080061">
            <text:p>3080061</text:p>
          </table:table-cell>
          <table:table-cell office:value-type="string">
            <text:p>African Wonder Bräunungspuder compact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African Wonder Bräunungspuder compact</text:p>
          </table:table-cell>
        </table:table-row>
        <table:table-row table:style-name="ro1">
          <table:table-cell office:value-type="float" office:value="8990401">
            <text:p>8990401</text:p>
          </table:table-cell>
          <table:table-cell office:value-type="string">
            <text:p>Aloe Vera Gel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Aloe Vera Gel 500ml</text:p>
          </table:table-cell>
        </table:table-row>
        <table:table-row table:style-name="ro1">
          <table:table-cell office:value-type="string">
            <text:p>P005030</text:p>
          </table:table-cell>
          <table:table-cell office:value-type="string">
            <text:p>BARBURYS Wachs-Heizgerät </text:p>
          </table:table-cell>
          <table:table-cell office:value-type="currency" office:currency="EUR" office:value="35">
            <text:p>35,00 €</text:p>
          </table:table-cell>
          <table:table-cell/>
        </table:table-row>
        <table:table-row table:style-name="ro2">
          <table:table-cell office:value-type="float" office:value="7000045">
            <text:p>7000045</text:p>
          </table:table-cell>
          <table:table-cell office:value-type="string">
            <text:p>Beautyrazor 2er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Beautyrazor 2er</text:p>
          </table:table-cell>
        </table:table-row>
        <table:table-row table:style-name="ro2">
          <table:table-cell office:value-type="float" office:value="32310">
            <text:p>32310</text:p>
          </table:table-cell>
          <table:table-cell office:value-type="string">
            <text:p>Biosence Dekolleté Creme 50ml</text:p>
          </table:table-cell>
          <table:table-cell office:value-type="currency" office:currency="EUR" office:value="49.9">
            <text:p>49,90 €</text:p>
          </table:table-cell>
          <table:table-cell office:value-type="string">
            <text:p>Biosence Dekolleté Creme 50ml</text:p>
          </table:table-cell>
        </table:table-row>
        <table:table-row table:style-name="ro2">
          <table:table-cell office:value-type="float" office:value="31510">
            <text:p>31510</text:p>
          </table:table-cell>
          <table:table-cell office:value-type="string">
            <text:p>Biosence Enzym Peeling 5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Biosence Enzym Peeling 50ml</text:p>
          </table:table-cell>
        </table:table-row>
        <table:table-row table:style-name="ro2">
          <table:table-cell office:value-type="float" office:value="31300">
            <text:p>31300</text:p>
          </table:table-cell>
          <table:table-cell office:value-type="string">
            <text:p>Biosence Hyaloron Serum 30ml</text:p>
          </table:table-cell>
          <table:table-cell office:value-type="currency" office:currency="EUR" office:value="39.9">
            <text:p>39,90 €</text:p>
          </table:table-cell>
          <table:table-cell office:value-type="string">
            <text:p>Biosence Hyaloron Serum 30ml</text:p>
          </table:table-cell>
        </table:table-row>
        <table:table-row table:style-name="ro2">
          <table:table-cell office:value-type="float" office:value="32300">
            <text:p>32300</text:p>
          </table:table-cell>
          <table:table-cell office:value-type="string">
            <text:p>Biosence Hyaloron Serum 5m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Biosence Hyaloron Serum 5ml</text:p>
          </table:table-cell>
        </table:table-row>
        <table:table-row table:style-name="ro2">
          <table:table-cell office:value-type="float" office:value="32205">
            <text:p>32205</text:p>
          </table:table-cell>
          <table:table-cell office:value-type="string">
            <text:p>Biosence Moisture Cream 15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Biosence Moisture Cream 15ml</text:p>
          </table:table-cell>
        </table:table-row>
        <table:table-row table:style-name="ro2">
          <table:table-cell office:value-type="float" office:value="31205">
            <text:p>31205</text:p>
          </table:table-cell>
          <table:table-cell office:value-type="string">
            <text:p>Biosence Moisture Cream 5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Biosence Moisture Cream 50ml</text:p>
          </table:table-cell>
        </table:table-row>
        <table:table-row table:style-name="ro2">
          <table:table-cell office:value-type="float" office:value="32410">
            <text:p>32410</text:p>
          </table:table-cell>
          <table:table-cell office:value-type="string">
            <text:p>Biosence Revital Maske 15ml</text:p>
          </table:table-cell>
          <table:table-cell office:value-type="currency" office:currency="EUR" office:value="15.01">
            <text:p>15,01 €</text:p>
          </table:table-cell>
          <table:table-cell office:value-type="string">
            <text:p>Biosence Revital Maske 15ml</text:p>
          </table:table-cell>
        </table:table-row>
        <table:table-row table:style-name="ro2">
          <table:table-cell office:value-type="float" office:value="31410">
            <text:p>31410</text:p>
          </table:table-cell>
          <table:table-cell office:value-type="string">
            <text:p>Biosence Revital Maske 50ml</text:p>
          </table:table-cell>
          <table:table-cell office:value-type="currency" office:currency="EUR" office:value="34.5">
            <text:p>34,50 €</text:p>
          </table:table-cell>
          <table:table-cell office:value-type="string">
            <text:p>Biosence Revital Maske 50ml</text:p>
          </table:table-cell>
        </table:table-row>
        <table:table-row table:style-name="ro2">
          <table:table-cell office:value-type="float" office:value="31950">
            <text:p>31950</text:p>
          </table:table-cell>
          <table:table-cell office:value-type="string">
            <text:p>Biosence Wimpernserum 5ml</text:p>
          </table:table-cell>
          <table:table-cell office:value-type="currency" office:currency="EUR" office:value="69">
            <text:p>69,00 €</text:p>
          </table:table-cell>
          <table:table-cell/>
        </table:table-row>
        <table:table-row table:style-name="ro1">
          <table:table-cell office:value-type="float" office:value="7411300">
            <text:p>7411300</text:p>
          </table:table-cell>
          <table:table-cell office:value-type="string">
            <text:p>Enthaarungsstreifen Körper 6x2 Stück</text:p>
          </table:table-cell>
          <table:table-cell office:value-type="currency" office:currency="EUR" office:value="7.9">
            <text:p>7,90 €</text:p>
          </table:table-cell>
          <table:table-cell/>
        </table:table-row>
        <table:table-row table:style-name="ro2">
          <table:table-cell office:value-type="float" office:value="7410804">
            <text:p>7410804</text:p>
          </table:table-cell>
          <table:table-cell office:value-type="string">
            <text:p>Epil Hair´Pro Epilationskit 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2">
          <table:table-cell office:value-type="float" office:value="7410434">
            <text:p>7410434</text:p>
          </table:table-cell>
          <table:table-cell office:value-type="string">
            <text:p>Epil´Hair Pro Bienewachsperlen 250g Gesicht/Körper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Epil´Hair Pro Bienewachsperlen 250g Gesicht/Körper</text:p>
          </table:table-cell>
        </table:table-row>
        <table:table-row table:style-name="ro2">
          <table:table-cell office:value-type="float" office:value="7410432">
            <text:p>7410432</text:p>
          </table:table-cell>
          <table:table-cell office:value-type="string">
            <text:p>Epil´Hair Pro Bienewachsperlen 250g Normal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Epil´Hair Pro Bienewachsperlen 250g Normal</text:p>
          </table:table-cell>
        </table:table-row>
        <table:table-row table:style-name="ro2">
          <table:table-cell office:value-type="float" office:value="7410437">
            <text:p>7410437</text:p>
          </table:table-cell>
          <table:table-cell office:value-type="string">
            <text:p>Epil´Hair Pro Bienewachsperlen 250g Sensitive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Epil´Hair Pro Bienewachsperlen 250g Sensitive</text:p>
          </table:table-cell>
        </table:table-row>
        <table:table-row table:style-name="ro2">
          <table:table-cell office:value-type="float" office:value="7411301">
            <text:p>7411301</text:p>
          </table:table-cell>
          <table:table-cell office:value-type="string">
            <text:p>Epil´Hair Pro Enthaarungsstreifen Gesicht 6x2 Stück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Epil´Hair Pro Enthaarungsstreifen Gesicht 6x2 Stück</text:p>
          </table:table-cell>
        </table:table-row>
        <table:table-row table:style-name="ro2">
          <table:table-cell office:value-type="float" office:value="7410379">
            <text:p>7410379</text:p>
          </table:table-cell>
          <table:table-cell office:value-type="string">
            <text:p>Epil´Hair Pro Heißwachsperlen Charcoal 1000g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pil´Hair Pro Heißwachsperlen Charcoal 1000g</text:p>
          </table:table-cell>
        </table:table-row>
        <table:table-row table:style-name="ro2">
          <table:table-cell office:value-type="float" office:value="7410447">
            <text:p>7410447</text:p>
          </table:table-cell>
          <table:table-cell office:value-type="string">
            <text:p>Epil´Hair Pro Heißwachsperlen grün 1000g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pil´Hair Pro Heißwachsperlen grün 1000g</text:p>
          </table:table-cell>
        </table:table-row>
        <table:table-row table:style-name="ro2">
          <table:table-cell office:value-type="float" office:value="7410204">
            <text:p>7410204</text:p>
          </table:table-cell>
          <table:table-cell office:value-type="string">
            <text:p>Epil´Hair Pro Heißwachsperlen rosa 1000g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Epil´Hair Pro Heißwachsperlen rosa 1000g</text:p>
          </table:table-cell>
        </table:table-row>
        <table:table-row table:style-name="ro2">
          <table:table-cell office:value-type="float" office:value="7410214">
            <text:p>7410214</text:p>
          </table:table-cell>
          <table:table-cell office:value-type="string">
            <text:p>Epil´Hair Pro Heißwachsperlen rosa 250g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Epil´Hair Pro Heißwachsperlen rosa 250g</text:p>
          </table:table-cell>
        </table:table-row>
        <table:table-row table:style-name="ro2">
          <table:table-cell office:value-type="float" office:value="7410102">
            <text:p>7410102</text:p>
          </table:table-cell>
          <table:table-cell office:value-type="string">
            <text:p>Epil´Hair Pro Mini-Patronenwärmer</text:p>
          </table:table-cell>
          <table:table-cell office:value-type="currency" office:currency="EUR" office:value="27.3">
            <text:p>27,30 €</text:p>
          </table:table-cell>
          <table:table-cell office:value-type="string">
            <text:p>Epil´Hair Pro Mini-Patronenwärmer</text:p>
          </table:table-cell>
        </table:table-row>
        <table:table-row table:style-name="ro2">
          <table:table-cell office:value-type="float" office:value="74111650">
            <text:p>74111650</text:p>
          </table:table-cell>
          <table:table-cell office:value-type="string">
            <text:p>Epil´Hair Pro Mini-Warmwachspatrone 25ml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Epil´Hair Pro Mini-Warmwachspatrone 25ml</text:p>
          </table:table-cell>
        </table:table-row>
        <table:table-row table:style-name="ro2">
          <table:table-cell office:value-type="float" office:value="7411165">
            <text:p>7411165</text:p>
          </table:table-cell>
          <table:table-cell office:value-type="string">
            <text:p>Epil´Hair Pro Mini-Warmwachspatronen 8 x25ml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Epil´Hair Pro Mini-Warmwachspatronen 8 x25ml</text:p>
          </table:table-cell>
        </table:table-row>
        <table:table-row table:style-name="ro2">
          <table:table-cell office:value-type="float" office:value="7410600">
            <text:p>7410600</text:p>
          </table:table-cell>
          <table:table-cell office:value-type="string">
            <text:p>Epil´Hair Pro Post Depilation Oil 125m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Epil´Hair Pro Post Depilation Oil 125ml</text:p>
          </table:table-cell>
        </table:table-row>
        <table:table-row table:style-name="ro2">
          <table:table-cell office:value-type="float" office:value="7410602">
            <text:p>7410602</text:p>
          </table:table-cell>
          <table:table-cell office:value-type="string">
            <text:p>Epil´Hair Pro Post Epilation Oil 500ml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Epil´Hair Pro Post Epilation Oil 500ml</text:p>
          </table:table-cell>
        </table:table-row>
        <table:table-row table:style-name="ro2">
          <table:table-cell office:value-type="float" office:value="7420105">
            <text:p>7420105</text:p>
          </table:table-cell>
          <table:table-cell office:value-type="string">
            <text:p>Epil´Hair Pro Post Lotion 20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Epil´Hair Pro Post Lotion 200ml</text:p>
          </table:table-cell>
        </table:table-row>
        <table:table-row table:style-name="ro2">
          <table:table-cell office:value-type="float" office:value="7410604">
            <text:p>7410604</text:p>
          </table:table-cell>
          <table:table-cell office:value-type="string">
            <text:p>Epil´Hair Pro Pré-Tonic 500m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Epil´Hair Pro Pré-Tonic 500ml</text:p>
          </table:table-cell>
        </table:table-row>
        <table:table-row table:style-name="ro2">
          <table:table-cell office:value-type="float" office:value="7410110">
            <text:p>7410110</text:p>
          </table:table-cell>
          <table:table-cell office:value-type="string">
            <text:p>Epil´Hair Pro Rollaufsatz für 75ml-Patrone*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Epil´Hair Pro Rollaufsatz für 75ml-Patrone*</text:p>
          </table:table-cell>
        </table:table-row>
        <table:table-row table:style-name="ro2">
          <table:table-cell office:value-type="float" office:value="7410501">
            <text:p>7410501</text:p>
          </table:table-cell>
          <table:table-cell office:value-type="string">
            <text:p>Epil´Hair Pro Vlies-Rolle 110m</text:p>
          </table:table-cell>
          <table:table-cell office:value-type="currency" office:currency="EUR" office:value="18">
            <text:p>18,00 €</text:p>
          </table:table-cell>
          <table:table-cell office:value-type="string">
            <text:p>Epil´Hair Pro Vlies-Rolle 110m</text:p>
          </table:table-cell>
        </table:table-row>
        <table:table-row table:style-name="ro2">
          <table:table-cell office:value-type="float" office:value="7410499">
            <text:p>7410499</text:p>
          </table:table-cell>
          <table:table-cell office:value-type="string">
            <text:p>Epil´Hair Pro Vliesstreifen 250St.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Epil´Hair Pro Vliesstreifen 250St.</text:p>
          </table:table-cell>
        </table:table-row>
        <table:table-row table:style-name="ro2">
          <table:table-cell office:value-type="float" office:value="7410506">
            <text:p>7410506</text:p>
          </table:table-cell>
          <table:table-cell office:value-type="string">
            <text:p>Epil´Hair Pro Vliesstreifen Gesicht 250er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Epil´Hair Pro Vliesstreifen Gesicht 250er</text:p>
          </table:table-cell>
        </table:table-row>
        <table:table-row table:style-name="ro2">
          <table:table-cell office:value-type="float" office:value="7410505">
            <text:p>7410505</text:p>
          </table:table-cell>
          <table:table-cell office:value-type="string">
            <text:p>Epil´Hair Pro Vliesstreifen professional 250 Stück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Epil´Hair Pro Vliesstreifen professional 250 Stück</text:p>
          </table:table-cell>
        </table:table-row>
        <table:table-row table:style-name="ro2">
          <table:table-cell office:value-type="float" office:value="7410147">
            <text:p>7410147</text:p>
          </table:table-cell>
          <table:table-cell office:value-type="string">
            <text:p>Epil´Hair Pro Warmwachspatrone Gesicht S 100ml</text:p>
          </table:table-cell>
          <table:table-cell office:value-type="currency" office:currency="EUR" office:value="2.95">
            <text:p>2,95 €</text:p>
          </table:table-cell>
          <table:table-cell office:value-type="string">
            <text:p>Epil´Hair Pro Warmwachspatrone Gesicht S 100ml</text:p>
          </table:table-cell>
        </table:table-row>
        <table:table-row table:style-name="ro2">
          <table:table-cell office:value-type="float" office:value="7410270">
            <text:p>7410270</text:p>
          </table:table-cell>
          <table:table-cell office:value-type="string">
            <text:p>Epil´Hair Pro Warmwachspatrone kollophoniumfrei 100ml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Epil´Hair Pro Warmwachspatrone kollophoniumfrei 100ml</text:p>
          </table:table-cell>
        </table:table-row>
        <table:table-row table:style-name="ro2">
          <table:table-cell office:value-type="float" office:value="7410122">
            <text:p>7410122</text:p>
          </table:table-cell>
          <table:table-cell office:value-type="string">
            <text:p>Epil´Hair Pro Warmwachspatrone Körper 100m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Epil´Hair Pro Warmwachspatrone Körper 100ml</text:p>
          </table:table-cell>
        </table:table-row>
        <table:table-row table:style-name="ro2">
          <table:table-cell office:value-type="float" office:value="7410127">
            <text:p>7410127</text:p>
          </table:table-cell>
          <table:table-cell office:value-type="string">
            <text:p>Epil´Hair Pro Warmwachspatrone sensitiv 100m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Epil´Hair Pro Warmwachspatrone sensitiv 100ml</text:p>
          </table:table-cell>
        </table:table-row>
        <table:table-row table:style-name="ro2">
          <table:table-cell office:value-type="float" office:value="7410142">
            <text:p>7410142</text:p>
          </table:table-cell>
          <table:table-cell office:value-type="string">
            <text:p>Epil´Hair Pro WWachspatrone Gesicht N 100m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Epil´Hair Pro WWachspatrone Gesicht N 100ml</text:p>
          </table:table-cell>
        </table:table-row>
        <table:table-row table:style-name="ro2">
          <table:table-cell office:value-type="float" office:value="3400500">
            <text:p>3400500</text:p>
          </table:table-cell>
          <table:table-cell office:value-type="string">
            <text:p>EW-Kosmetikhandtuch 150er Rolle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EW-Kosmetikhandtuch 150er Rolle</text:p>
          </table:table-cell>
        </table:table-row>
        <table:table-row table:style-name="ro2">
          <table:table-cell office:value-type="float" office:value="7420272">
            <text:p>7420272</text:p>
          </table:table-cell>
          <table:table-cell office:value-type="string">
            <text:p>EW-Kosmetikhauben 200er</text:p>
          </table:table-cell>
          <table:table-cell office:value-type="currency" office:currency="EUR" office:value="26.5">
            <text:p>26,50 €</text:p>
          </table:table-cell>
          <table:table-cell office:value-type="string">
            <text:p>EW-Kosmetikhauben 200er</text:p>
          </table:table-cell>
        </table:table-row>
        <table:table-row table:style-name="ro2">
          <table:table-cell office:value-type="float" office:value="74152">
            <text:p>74152</text:p>
          </table:table-cell>
          <table:table-cell office:value-type="string">
            <text:p>EW-Kosmetikhauben 20erPack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EW-Kosmetikhauben 20erPack</text:p>
          </table:table-cell>
        </table:table-row>
        <table:table-row table:style-name="ro1">
          <table:table-cell office:value-type="float" office:value="4100700">
            <text:p>4100700</text:p>
          </table:table-cell>
          <table:table-cell office:value-type="string">
            <text:p>Gesichts-Massagebürste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1">
          <table:table-cell office:value-type="float" office:value="7450300">
            <text:p>7450300</text:p>
          </table:table-cell>
          <table:table-cell office:value-type="string">
            <text:p>Heißwachsperlen vegan 800g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Heißwachsperlen vegan 800g</text:p>
          </table:table-cell>
        </table:table-row>
        <table:table-row table:style-name="ro1">
          <table:table-cell office:value-type="float" office:value="3239000">
            <text:p>3239000</text:p>
          </table:table-cell>
          <table:table-cell office:value-type="string">
            <text:p>HK Pinzette Edelstahl gekröpft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HK Pinzette Edelstahl gekröpft</text:p>
          </table:table-cell>
        </table:table-row>
        <table:table-row table:style-name="ro1">
          <table:table-cell office:value-type="float" office:value="3229000">
            <text:p>3229000</text:p>
          </table:table-cell>
          <table:table-cell office:value-type="string">
            <text:p>HK Pinzette Edelstahl schräg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HK Pinzette Edelstahl schräg</text:p>
          </table:table-cell>
        </table:table-row>
        <table:table-row table:style-name="ro1">
          <table:table-cell office:value-type="float" office:value="3030000">
            <text:p>3030000</text:p>
          </table:table-cell>
          <table:table-cell office:value-type="string">
            <text:p>HK Pinzette gekröpft goldene Spitze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HK Pinzette gekröpft goldene Spitze</text:p>
          </table:table-cell>
        </table:table-row>
        <table:table-row table:style-name="ro1">
          <table:table-cell office:value-type="float" office:value="7410512">
            <text:p>7410512</text:p>
          </table:table-cell>
          <table:table-cell office:value-type="string">
            <text:p>Holzspatel 10er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Holzspatel 10er</text:p>
          </table:table-cell>
        </table:table-row>
        <table:table-row table:style-name="ro1">
          <table:table-cell office:value-type="float" office:value="7410511">
            <text:p>7410511</text:p>
          </table:table-cell>
          <table:table-cell office:value-type="string">
            <text:p>Holzspatel 200er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Holzspatel 200er</text:p>
          </table:table-cell>
        </table:table-row>
        <table:table-row table:style-name="ro1">
          <table:table-cell office:value-type="float" office:value="7400200">
            <text:p>7400200</text:p>
          </table:table-cell>
          <table:table-cell office:value-type="string">
            <text:p>Holzspatel 24cm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olzspatel 24cm</text:p>
          </table:table-cell>
        </table:table-row>
        <table:table-row table:style-name="ro2">
          <table:table-cell office:value-type="string">
            <text:p>182.46</text:p>
          </table:table-cell>
          <table:table-cell office:value-type="string">
            <text:p>Hydracolor Lippen-Pflegestift 46 brick red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acolor Lippen-Pflegestift 46 brick red</text:p>
          </table:table-cell>
        </table:table-row>
        <table:table-row table:style-name="ro2">
          <table:table-cell office:value-type="float" office:value="182">
            <text:p>182</text:p>
          </table:table-cell>
          <table:table-cell office:value-type="string">
            <text:p>Hydracolor Lippen-Pflegestift sort.</text:p>
          </table:table-cell>
          <table:table-cell office:value-type="currency" office:currency="EUR" office:value="5.6">
            <text:p>5,60 €</text:p>
          </table:table-cell>
          <table:table-cell/>
        </table:table-row>
        <table:table-row table:style-name="ro2">
          <table:table-cell office:value-type="string">
            <text:p>182.01</text:p>
          </table:table-cell>
          <table:table-cell office:value-type="string">
            <text:p>Hydrocolor Lippen-Pflegestift 01 Sun&amp;Snow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01 Sun&amp;Snow</text:p>
          </table:table-cell>
        </table:table-row>
        <table:table-row table:style-name="ro2">
          <table:table-cell office:value-type="string">
            <text:p>182.21</text:p>
          </table:table-cell>
          <table:table-cell office:value-type="string">
            <text:p>Hydrocolor Lippen-Pflegestift 21 nude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21 nude</text:p>
          </table:table-cell>
        </table:table-row>
        <table:table-row table:style-name="ro2">
          <table:table-cell office:value-type="string">
            <text:p>182.22</text:p>
          </table:table-cell>
          <table:table-cell office:value-type="string">
            <text:p>Hydrocolor Lippen-Pflegestift 22 nude beige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22 nude beige</text:p>
          </table:table-cell>
        </table:table-row>
        <table:table-row table:style-name="ro2">
          <table:table-cell office:value-type="string">
            <text:p>182.23</text:p>
          </table:table-cell>
          <table:table-cell office:value-type="string">
            <text:p>Hydrocolor Lippen-Pflegestift 23 rosé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Hydrocolor Lippen-Pflegestift 23 rosé</text:p>
          </table:table-cell>
        </table:table-row>
        <table:table-row table:style-name="ro2">
          <table:table-cell office:value-type="string">
            <text:p>182.25</text:p>
          </table:table-cell>
          <table:table-cell office:value-type="string">
            <text:p>Hydrocolor Lippen-Pflegestift 25 glicine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25 glicine</text:p>
          </table:table-cell>
        </table:table-row>
        <table:table-row table:style-name="ro2">
          <table:table-cell office:value-type="string">
            <text:p>182.26</text:p>
          </table:table-cell>
          <table:table-cell office:value-type="string">
            <text:p>Hydrocolor Lippen-Pflegestift 26 terracotta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26 terracotta</text:p>
          </table:table-cell>
        </table:table-row>
        <table:table-row table:style-name="ro2">
          <table:table-cell office:value-type="string">
            <text:p>182.31</text:p>
          </table:table-cell>
          <table:table-cell office:value-type="string">
            <text:p>Hydrocolor Lippen-Pflegestift 31 bois de rose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31 bois de rose</text:p>
          </table:table-cell>
        </table:table-row>
        <table:table-row table:style-name="ro2">
          <table:table-cell office:value-type="string">
            <text:p>182.37</text:p>
          </table:table-cell>
          <table:table-cell office:value-type="string">
            <text:p>Hydrocolor Lippen-Pflegestift 37 rose blue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37 rose blue</text:p>
          </table:table-cell>
        </table:table-row>
        <table:table-row table:style-name="ro2">
          <table:table-cell office:value-type="string">
            <text:p>182.39</text:p>
          </table:table-cell>
          <table:table-cell office:value-type="string">
            <text:p>Hydrocolor Lippen-Pflegestift 39 berry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39 berry</text:p>
          </table:table-cell>
        </table:table-row>
        <table:table-row table:style-name="ro2">
          <table:table-cell office:value-type="string">
            <text:p>182.41</text:p>
          </table:table-cell>
          <table:table-cell office:value-type="string">
            <text:p>Hydrocolor Lippen-Pflegestift 41 light pink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41 light pink</text:p>
          </table:table-cell>
        </table:table-row>
        <table:table-row table:style-name="ro2">
          <table:table-cell office:value-type="string">
            <text:p>182.42</text:p>
          </table:table-cell>
          <table:table-cell office:value-type="string">
            <text:p>Hydrocolor Lippen-Pflegestift 42 nude rosé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42 nude rosé</text:p>
          </table:table-cell>
        </table:table-row>
        <table:table-row table:style-name="ro2">
          <table:table-cell office:value-type="string">
            <text:p>182.44</text:p>
          </table:table-cell>
          <table:table-cell office:value-type="string">
            <text:p>Hydrocolor Lippen-Pflegestift 44 plum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44 plum</text:p>
          </table:table-cell>
        </table:table-row>
        <table:table-row table:style-name="ro2">
          <table:table-cell office:value-type="string">
            <text:p>182.45</text:p>
          </table:table-cell>
          <table:table-cell office:value-type="string">
            <text:p>Hydrocolor Lippen-Pflegestift 45 peach rose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45 peach rose</text:p>
          </table:table-cell>
        </table:table-row>
        <table:table-row table:style-name="ro2">
          <table:table-cell office:value-type="string">
            <text:p>182.47</text:p>
          </table:table-cell>
          <table:table-cell office:value-type="string">
            <text:p>Hydrocolor Lippen-Pflegestift 47 grape fuchsia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47 grape fuchsia</text:p>
          </table:table-cell>
        </table:table-row>
        <table:table-row table:style-name="ro2">
          <table:table-cell office:value-type="string">
            <text:p>182.48</text:p>
          </table:table-cell>
          <table:table-cell office:value-type="string">
            <text:p>Hydrocolor Lippen-Pflegestift 48 coral red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48 coral red</text:p>
          </table:table-cell>
        </table:table-row>
        <table:table-row table:style-name="ro2">
          <table:table-cell office:value-type="string">
            <text:p>182.49</text:p>
          </table:table-cell>
          <table:table-cell office:value-type="string">
            <text:p>Hydrocolor Lippen-Pflegestift 49 classic red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49 classic red</text:p>
          </table:table-cell>
        </table:table-row>
        <table:table-row table:style-name="ro2">
          <table:table-cell office:value-type="string">
            <text:p>182.50</text:p>
          </table:table-cell>
          <table:table-cell office:value-type="string">
            <text:p>Hydrocolor Lippen-Pflegestift 50 sandalwood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 50 sandalwood</text:p>
          </table:table-cell>
        </table:table-row>
        <table:table-row table:style-name="ro2">
          <table:table-cell office:value-type="string">
            <text:p>182.18</text:p>
          </table:table-cell>
          <table:table-cell office:value-type="string">
            <text:p>Hydrocolor Lippen-Pflegestift18 farblos</text:p>
          </table:table-cell>
          <table:table-cell office:value-type="currency" office:currency="EUR" office:value="4.95">
            <text:p>4,95 €</text:p>
          </table:table-cell>
          <table:table-cell office:value-type="string">
            <text:p>Hydrocolor Lippen-Pflegestift18 farblos</text:p>
          </table:table-cell>
        </table:table-row>
        <table:table-row table:style-name="ro2">
          <table:table-cell office:value-type="float" office:value="180">
            <text:p>180</text:p>
          </table:table-cell>
          <table:table-cell office:value-type="string">
            <text:p>Hydrocolor Lippenpflegestift sort.*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ydrocolor Lippenpflegestift sort.</text:p>
          </table:table-cell>
        </table:table-row>
        <table:table-row table:style-name="ro2">
          <table:table-cell office:value-type="float" office:value="1508">
            <text:p>1508</text:p>
          </table:table-cell>
          <table:table-cell office:value-type="string">
            <text:p>Komedonenentferner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Komedonenentferner</text:p>
          </table:table-cell>
        </table:table-row>
        <table:table-row table:style-name="ro2">
          <table:table-cell office:value-type="float" office:value="49000">
            <text:p>49000</text:p>
          </table:table-cell>
          <table:table-cell office:value-type="string">
            <text:p>Komedonenentferner Profi Edelstahl rostfrei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Komedonenentferner Profi Edelstahl rostfrei</text:p>
          </table:table-cell>
        </table:table-row>
        <table:table-row table:style-name="ro2">
          <table:table-cell office:value-type="float" office:value="3560201">
            <text:p>3560201</text:p>
          </table:table-cell>
          <table:table-cell office:value-type="string">
            <text:p>Konjak-Schwamm 60mm trocken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Konjak-Schwamm 60mm trocken</text:p>
          </table:table-cell>
        </table:table-row>
        <table:table-row table:style-name="ro1">
          <table:table-cell office:value-type="float" office:value="505112401">
            <text:p>505112401</text:p>
          </table:table-cell>
          <table:table-cell office:value-type="string">
            <text:p>Kosmetik Stirnband</text:p>
          </table:table-cell>
          <table:table-cell office:value-type="currency" office:currency="EUR" office:value="5.95">
            <text:p>5,95 €</text:p>
          </table:table-cell>
          <table:table-cell office:value-type="string">
            <text:p>Kosmetik Stirnband</text:p>
          </table:table-cell>
        </table:table-row>
        <table:table-row table:style-name="ro2">
          <table:table-cell office:value-type="float" office:value="14102409">
            <text:p>14102409</text:p>
          </table:table-cell>
          <table:table-cell office:value-type="string">
            <text:p>Kosmetik-Reiseset Travel 4-teilig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Kosmetik-Reiseset Travel 4-teilig</text:p>
          </table:table-cell>
        </table:table-row>
        <table:table-row table:style-name="ro2">
          <table:table-cell office:value-type="float" office:value="505112301">
            <text:p>505112301</text:p>
          </table:table-cell>
          <table:table-cell office:value-type="string">
            <text:p>Kosmetik-Stirnband Sibel weiß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Kosmetik-Stirnband Sibel weiß</text:p>
          </table:table-cell>
        </table:table-row>
        <table:table-row table:style-name="ro1">
          <table:table-cell office:value-type="float" office:value="10080">
            <text:p>10080</text:p>
          </table:table-cell>
          <table:table-cell office:value-type="string">
            <text:p>Kosmetikpinsel-Set Naturborste*</text:p>
          </table:table-cell>
          <table:table-cell office:value-type="currency" office:currency="EUR" office:value="16">
            <text:p>16,00 €</text:p>
          </table:table-cell>
          <table:table-cell office:value-type="string">
            <text:p>Kosmetikpinsel-Set Naturborste</text:p>
          </table:table-cell>
        </table:table-row>
        <table:table-row table:style-name="ro1">
          <table:table-cell office:value-type="float" office:value="74">
            <text:p>74</text:p>
          </table:table-cell>
          <table:table-cell office:value-type="string">
            <text:p>Kosmetikspatel 14,8cm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Kosmetikspatel 14,8cm</text:p>
          </table:table-cell>
        </table:table-row>
        <table:table-row table:style-name="ro2">
          <table:table-cell office:value-type="float" office:value="7400365">
            <text:p>7400365</text:p>
          </table:table-cell>
          <table:table-cell office:value-type="string">
            <text:p>Kosmetikspatel 6 St. Sibel 14,8cm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Kosmetikspatel 6 St. Sibel 14,8cm</text:p>
          </table:table-cell>
        </table:table-row>
        <table:table-row table:style-name="ro1">
          <table:table-cell office:value-type="float" office:value="7400363">
            <text:p>7400363</text:p>
          </table:table-cell>
          <table:table-cell office:value-type="string">
            <text:p>Kosmetikspatel PS 68mm 12er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Kosmetikspatel PS 68mm 12er</text:p>
          </table:table-cell>
        </table:table-row>
        <table:table-row table:style-name="ro2">
          <table:table-cell office:value-type="float" office:value="904113">
            <text:p>904113</text:p>
          </table:table-cell>
          <table:table-cell office:value-type="string">
            <text:p>Luffaschwämmchen 2er 7cm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Luffaschwämmchen 2er 7cm</text:p>
          </table:table-cell>
        </table:table-row>
        <table:table-row table:style-name="ro2">
          <table:table-cell office:value-type="float" office:value="4421551">
            <text:p>4421551</text:p>
          </table:table-cell>
          <table:table-cell office:value-type="string">
            <text:p>Make-up Schwämmchen 8Stck.</text:p>
          </table:table-cell>
          <table:table-cell office:value-type="currency" office:currency="EUR" office:value="1.75">
            <text:p>1,75 €</text:p>
          </table:table-cell>
          <table:table-cell office:value-type="string">
            <text:p>Make-up Schwämmchen 8Stck.</text:p>
          </table:table-cell>
        </table:table-row>
        <table:table-row table:style-name="ro2">
          <table:table-cell office:value-type="float" office:value="1654">
            <text:p>1654</text:p>
          </table:table-cell>
          <table:table-cell office:value-type="string">
            <text:p>Make-up Schwämmchen oval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Make-up Schwämmchen oval</text:p>
          </table:table-cell>
        </table:table-row>
        <table:table-row table:style-name="ro2">
          <table:table-cell office:value-type="float" office:value="7158">
            <text:p>7158</text:p>
          </table:table-cell>
          <table:table-cell office:value-type="string">
            <text:p>Maskenpinsel Kunststoff Sibe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Maskenpinsel Kunststoff Sibel</text:p>
          </table:table-cell>
        </table:table-row>
        <table:table-row table:style-name="ro2">
          <table:table-cell office:value-type="float" office:value="7156">
            <text:p>7156</text:p>
          </table:table-cell>
          <table:table-cell office:value-type="string">
            <text:p>Maskenpinsel schmal Sinelco</text:p>
          </table:table-cell>
          <table:table-cell office:value-type="currency" office:currency="EUR" office:value="2.75">
            <text:p>2,75 €</text:p>
          </table:table-cell>
          <table:table-cell office:value-type="string">
            <text:p>Maskenpinsel schmal Sinelco</text:p>
          </table:table-cell>
        </table:table-row>
        <table:table-row table:style-name="ro2">
          <table:table-cell office:value-type="float" office:value="600559">
            <text:p>600559</text:p>
          </table:table-cell>
          <table:table-cell office:value-type="string">
            <text:p>Meta Selbstbräuner 200ml* 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Meta Selbstbräuner 200ml</text:p>
          </table:table-cell>
        </table:table-row>
        <table:table-row table:style-name="ro2">
          <table:table-cell office:value-type="float" office:value="602072">
            <text:p>602072</text:p>
          </table:table-cell>
          <table:table-cell office:value-type="string">
            <text:p>Meta Warmwachs Patrone 100ml Arganöl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Meta Warmwachs Patrone 100ml Arganöl</text:p>
          </table:table-cell>
        </table:table-row>
        <table:table-row table:style-name="ro1">
          <table:table-cell office:value-type="string">
            <text:p>P500</text:p>
          </table:table-cell>
          <table:table-cell office:value-type="string">
            <text:p>Paraffin Aloe Vera 500g*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Paraffin Aloe Vera 500g</text:p>
          </table:table-cell>
        </table:table-row>
        <table:table-row table:style-name="ro2">
          <table:table-cell office:value-type="float" office:value="7420023">
            <text:p>7420023</text:p>
          </table:table-cell>
          <table:table-cell office:value-type="string">
            <text:p>Paraffin Aloe Vera 6x500g Sibel*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Paraffin Aloe Vera 6x500g Sibel</text:p>
          </table:table-cell>
        </table:table-row>
        <table:table-row table:style-name="ro1">
          <table:table-cell office:value-type="float" office:value="3069000">
            <text:p>3069000</text:p>
          </table:table-cell>
          <table:table-cell office:value-type="string">
            <text:p>Pinzette automatisch mit Stellschraube</text:p>
          </table:table-cell>
          <table:table-cell office:value-type="currency" office:currency="EUR" office:value="17">
            <text:p>17,00 €</text:p>
          </table:table-cell>
          <table:table-cell office:value-type="string">
            <text:p>Pinzette automatisch mit Stellschraube</text:p>
          </table:table-cell>
        </table:table-row>
        <table:table-row table:style-name="ro2">
          <table:table-cell office:value-type="float" office:value="1461">
            <text:p>1461</text:p>
          </table:table-cell>
          <table:table-cell office:value-type="string">
            <text:p>Pinzette automatisch Sibel Soft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Pinzette automatisch Sibel Soft</text:p>
          </table:table-cell>
        </table:table-row>
        <table:table-row table:style-name="ro2">
          <table:table-cell office:value-type="float" office:value="96285">
            <text:p>96285</text:p>
          </table:table-cell>
          <table:table-cell office:value-type="string">
            <text:p>Pinzette YES magenta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Pinzette YES magenta</text:p>
          </table:table-cell>
        </table:table-row>
        <table:table-row table:style-name="ro2">
          <table:table-cell office:value-type="float" office:value="96283">
            <text:p>96283</text:p>
          </table:table-cell>
          <table:table-cell office:value-type="string">
            <text:p>Pinzette YES silber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Pinzette YES silber</text:p>
          </table:table-cell>
        </table:table-row>
        <table:table-row table:style-name="ro1">
          <table:table-cell office:value-type="float" office:value="96284">
            <text:p>96284</text:p>
          </table:table-cell>
          <table:table-cell office:value-type="string">
            <text:p>Pinzette YES violett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Pinzette YES violett</text:p>
          </table:table-cell>
        </table:table-row>
        <table:table-row table:style-name="ro2">
          <table:table-cell office:value-type="float" office:value="903533">
            <text:p>903533</text:p>
          </table:table-cell>
          <table:table-cell office:value-type="string">
            <text:p>Puderquaste Crylor 85mm*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Puderquaste Crylor 85mm</text:p>
          </table:table-cell>
        </table:table-row>
        <table:table-row table:style-name="ro2">
          <table:table-cell office:value-type="float" office:value="3030046">
            <text:p>3030046</text:p>
          </table:table-cell>
          <table:table-cell office:value-type="string">
            <text:p>Reamin Hautschutzcreme 300ml Spender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Reamin Hautschutzcreme 300ml Spender</text:p>
          </table:table-cell>
        </table:table-row>
        <table:table-row table:style-name="ro1">
          <table:table-cell office:value-type="float" office:value="10134">
            <text:p>10134</text:p>
          </table:table-cell>
          <table:table-cell office:value-type="string">
            <text:p>Rollenwatte 5x 6mx10cm = 1kg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Rollenwatte 5x 6mx10cm = 1kg</text:p>
          </table:table-cell>
        </table:table-row>
        <table:table-row table:style-name="ro2">
          <table:table-cell office:value-type="float" office:value="4421900">
            <text:p>4421900</text:p>
          </table:table-cell>
          <table:table-cell office:value-type="string">
            <text:p>Rollenwatte Sibel 5x200g</text:p>
          </table:table-cell>
          <table:table-cell office:value-type="currency" office:currency="EUR" office:value="21.5">
            <text:p>21,50 €</text:p>
          </table:table-cell>
          <table:table-cell office:value-type="string">
            <text:p>Rollenwatte Sibel 5x200g</text:p>
          </table:table-cell>
        </table:table-row>
        <table:table-row table:style-name="ro2">
          <table:table-cell office:value-type="float" office:value="320265">
            <text:p>320265</text:p>
          </table:table-cell>
          <table:table-cell office:value-type="string">
            <text:p>Rosavita Rosenwasser Spray 30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Rosavita Rosenwasser Spray 300ml</text:p>
          </table:table-cell>
        </table:table-row>
        <table:table-row table:style-name="ro2">
          <table:table-cell office:value-type="float" office:value="320395">
            <text:p>320395</text:p>
          </table:table-cell>
          <table:table-cell office:value-type="string">
            <text:p>Rosavita Rosenwasser Spray 50ml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Rosavita Rosenwasser Spray 50ml</text:p>
          </table:table-cell>
        </table:table-row>
        <table:table-row table:style-name="ro1">
          <table:table-cell office:value-type="float" office:value="3400550">
            <text:p>3400550</text:p>
          </table:table-cell>
          <table:table-cell office:value-type="string">
            <text:p>Schutztücher Kosmetik 75x38cm 150er-Rolle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Schutztücher Kosmetik 75x38cm 150er-Rolle</text:p>
          </table:table-cell>
        </table:table-row>
        <table:table-row table:style-name="ro1">
          <table:table-cell office:value-type="float" office:value="6101112">
            <text:p>6101112</text:p>
          </table:table-cell>
          <table:table-cell office:value-type="string">
            <text:p>Stirnband-Lupe mit LED Licht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Stirnband-Lupe mit LED Licht</text:p>
          </table:table-cell>
        </table:table-row>
        <table:table-row table:style-name="ro2">
          <table:table-cell office:value-type="float" office:value="5113">
            <text:p>5113</text:p>
          </table:table-cell>
          <table:table-cell office:value-type="string">
            <text:p>Sun Glow Compactpuder hell</text:p>
          </table:table-cell>
          <table:table-cell office:value-type="currency" office:currency="EUR" office:value="17.01">
            <text:p>17,01 €</text:p>
          </table:table-cell>
          <table:table-cell office:value-type="string">
            <text:p>Sun Glow Compactpuder hell</text:p>
          </table:table-cell>
        </table:table-row>
        <table:table-row table:style-name="ro2">
          <table:table-cell office:value-type="float" office:value="130391">
            <text:p>130391</text:p>
          </table:table-cell>
          <table:table-cell office:value-type="string">
            <text:p>Tischspiegel Easel klappbar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Tischspiegel Easel klappbar</text:p>
          </table:table-cell>
        </table:table-row>
        <table:table-row table:style-name="ro2">
          <table:table-cell office:value-type="float" office:value="3080049">
            <text:p>3080049</text:p>
          </table:table-cell>
          <table:table-cell office:value-type="string">
            <text:p>Vitasan Hautschutzcreme 1000ml</text:p>
          </table:table-cell>
          <table:table-cell office:value-type="currency" office:currency="EUR" office:value="19.5">
            <text:p>19,50 €</text:p>
          </table:table-cell>
          <table:table-cell office:value-type="string">
            <text:p>Vitasan Hautschutzcreme 1000ml</text:p>
          </table:table-cell>
        </table:table-row>
        <table:table-row table:style-name="ro2">
          <table:table-cell office:value-type="float" office:value="7410516">
            <text:p>7410516</text:p>
          </table:table-cell>
          <table:table-cell office:value-type="string">
            <text:p>Vließstreifen mini 100 Stück</text:p>
          </table:table-cell>
          <table:table-cell office:value-type="currency" office:currency="EUR" office:value="4.4">
            <text:p>4,40 €</text:p>
          </table:table-cell>
          <table:table-cell office:value-type="string">
            <text:p>Vließstreifen mini 100 Stück</text:p>
          </table:table-cell>
        </table:table-row>
        <table:table-row table:style-name="ro2">
          <table:table-cell office:value-type="float" office:value="7410093">
            <text:p>7410093</text:p>
          </table:table-cell>
          <table:table-cell office:value-type="string">
            <text:p>Wachspatronenerhitzer Epil´Hair Pro 20Watt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Wachspatronenerhitzer Epil´Hair Pro 20Watt</text:p>
          </table:table-cell>
        </table:table-row>
        <table:table-row table:style-name="ro2">
          <table:table-cell office:value-type="float" office:value="7410100">
            <text:p>7410100</text:p>
          </table:table-cell>
          <table:table-cell office:value-type="string">
            <text:p>Wachspatronenerhitzer Epil´Hair pro Roll´on 20W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Wachspatronenerhitzer Epil´Hair pro Roll´on 20W</text:p>
          </table:table-cell>
        </table:table-row>
        <table:table-row table:style-name="ro2">
          <table:table-cell office:value-type="float" office:value="7410140">
            <text:p>7410140</text:p>
          </table:table-cell>
          <table:table-cell office:value-type="string">
            <text:p>Wachswärmtopf 250ml Epil´Hair Pro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Wachswärmtopf 250ml Epil´Hair Pro</text:p>
          </table:table-cell>
        </table:table-row>
        <table:table-row table:style-name="ro2">
          <table:table-cell office:value-type="float" office:value="7410065">
            <text:p>7410065</text:p>
          </table:table-cell>
          <table:table-cell office:value-type="string">
            <text:p>Wachswärmtopf Duo Epil´Hair Pro</text:p>
          </table:table-cell>
          <table:table-cell office:value-type="currency" office:currency="EUR" office:value="100">
            <text:p>100,00 €</text:p>
          </table:table-cell>
          <table:table-cell office:value-type="string">
            <text:p>Wachswärmtopf Duo Epil´Hair Pro</text:p>
          </table:table-cell>
        </table:table-row>
        <table:table-row table:style-name="ro1">
          <table:table-cell office:value-type="float" office:value="7450100">
            <text:p>7450100</text:p>
          </table:table-cell>
          <table:table-cell office:value-type="string">
            <text:p>Warmwachs Patrone Vegan 100m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Warmwachs Patrone Vegan 100ml</text:p>
          </table:table-cell>
        </table:table-row>
        <table:table-row table:style-name="ro1">
          <table:table-cell office:value-type="float" office:value="7410144">
            <text:p>7410144</text:p>
          </table:table-cell>
          <table:table-cell office:value-type="string">
            <text:p>Warmwachspatrone rosa Gesicht 100m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Warmwachspatrone rosa Gesicht 100ml</text:p>
          </table:table-cell>
        </table:table-row>
        <table:table-row table:style-name="ro1">
          <table:table-cell office:value-type="float" office:value="7410124">
            <text:p>7410124</text:p>
          </table:table-cell>
          <table:table-cell office:value-type="string">
            <text:p>Warmwachspatrone rosa Körper 100ml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Warmwachspatrone rosa Körper 100ml</text:p>
          </table:table-cell>
        </table:table-row>
        <table:table-row table:style-name="ro2">
          <table:table-cell office:value-type="string">
            <text:p>P005636</text:p>
          </table:table-cell>
          <table:table-cell office:value-type="string">
            <text:p>Warmwachstopf Mint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1">
          <table:table-cell office:value-type="string">
            <text:p>P005635</text:p>
          </table:table-cell>
          <table:table-cell office:value-type="string">
            <text:p>Warmwachstopf Rose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1">
          <table:table-cell office:value-type="float" office:value="4421557">
            <text:p>4421557</text:p>
          </table:table-cell>
          <table:table-cell office:value-type="string">
            <text:p>Wattepads eckig 7,5x7,5cm 300er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Wattepads eckig 7,5x7,5cm 300er</text:p>
          </table:table-cell>
        </table:table-row>
        <table:table-row table:style-name="ro2">
          <table:table-cell office:value-type="string">
            <text:p>G-1020</text:p>
          </table:table-cell>
          <table:table-cell office:value-type="string">
            <text:p>Wattepads Fripac 500 Stück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Wattepads Fripac 500 Stück</text:p>
          </table:table-cell>
        </table:table-row>
        <table:table-row table:style-name="ro2">
          <table:table-cell office:value-type="float" office:value="4421558">
            <text:p>4421558</text:p>
          </table:table-cell>
          <table:table-cell office:value-type="string">
            <text:p>Wattepads Sinelco 500 Stück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Wattepads Sinelco 500 Stück</text:p>
          </table:table-cell>
        </table:table-row>
        <table:table-row table:style-name="ro2">
          <table:table-cell office:value-type="float" office:value="3603607">
            <text:p>3603607</text:p>
          </table:table-cell>
          <table:table-cell office:value-type="string">
            <text:p>X-epil Haarbleich-Creme 2x40ml*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X-epil Haarbleich-Creme 2x40ml</text:p>
          </table:table-cell>
        </table:table-row>
        <table:table-row table:style-name="ro2">
          <table:table-cell office:value-type="float" office:value="3603605">
            <text:p>3603605</text:p>
          </table:table-cell>
          <table:table-cell office:value-type="string">
            <text:p>x-epil Warmwachs Roll-on wasserlöslich*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x-epil Warmwachs Roll-on wasserlöslich</text:p>
          </table:table-cell>
        </table:table-row>
        <table:table-row table:style-name="ro1">
          <table:table-cell office:value-type="float" office:value="4421565">
            <text:p>4421565</text:p>
          </table:table-cell>
          <table:table-cell office:value-type="string">
            <text:p>Abschminktücher 10x10cm 100er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Abschminktücher 10x10cm 100er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19:3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17:32.77</meta:creation-date>
    <dc:date>2026-06-16T10:19:39.11</dc:date>
    <dc:creator>Stephan Rühs</dc:creator>
    <meta:editing-duration>PT2M6S</meta:editing-duration>
    <meta:editing-cycles>1</meta:editing-cycles>
    <meta:document-statistic meta:table-count="3" meta:cell-count="492" meta:object-count="0"/>
    <meta:generator>OpenOffice/4.1.14$Win32 OpenOffice.org_project/4114m1$Build-9811</meta:generator>
  </office:meta>
</office:document-meta>
</file>