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323cm"/>
    </style:style>
    <style:style style:name="co2" style:family="table-column">
      <style:table-column-properties fo:break-before="auto" style:column-width="9.857cm"/>
    </style:style>
    <style:style style:name="co3" style:family="table-column">
      <style:table-column-properties fo:break-before="auto" style:column-width="3.671cm"/>
    </style:style>
    <style:style style:name="co4" style:family="table-column">
      <style:table-column-properties fo:break-before="auto" style:column-width="18.06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2">
          <table:table-cell office:value-type="float" office:value="14102466">
            <text:p>14102466</text:p>
          </table:table-cell>
          <table:table-cell office:value-type="string">
            <text:p>Abteiclips Shark Soft schwarz 6 Stück</text:p>
          </table:table-cell>
          <table:table-cell office:value-type="currency" office:currency="EUR" office:value="9">
            <text:p>9,00 €</text:p>
          </table:table-cell>
          <table:table-cell/>
        </table:table-row>
        <table:table-row table:style-name="ro2">
          <table:table-cell office:value-type="string">
            <text:p>C2</text:p>
          </table:table-cell>
          <table:table-cell office:value-type="string">
            <text:p>Abteilclip Combi 1 Stück 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Abteilklammer Combi Clip 1 Stück farbsortiert</text:p>
          </table:table-cell>
        </table:table-row>
        <table:table-row table:style-name="ro2">
          <table:table-cell office:value-type="string">
            <text:p>C1</text:p>
          </table:table-cell>
          <table:table-cell office:value-type="string">
            <text:p>Abteilclip Control 1 Stück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Clip Control Clip 1x</text:p>
          </table:table-cell>
        </table:table-row>
        <table:table-row table:style-name="ro2">
          <table:table-cell office:value-type="string">
            <text:p>C3</text:p>
          </table:table-cell>
          <table:table-cell office:value-type="string">
            <text:p>Abteilclip Fashion 1 Stück</text:p>
          </table:table-cell>
          <table:table-cell office:value-type="currency" office:currency="EUR" office:value="0.7">
            <text:p>0,70 €</text:p>
          </table:table-cell>
          <table:table-cell office:value-type="string">
            <text:p>Clip Fashion 1x farbsortiert</text:p>
          </table:table-cell>
        </table:table-row>
        <table:table-row table:style-name="ro1">
          <table:table-cell office:value-type="float" office:value="3150123">
            <text:p>3150123</text:p>
          </table:table-cell>
          <table:table-cell office:value-type="string">
            <text:p>Abteilclips Alu 9cm 12er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Clips Alu 9cm 12er</text:p>
          </table:table-cell>
        </table:table-row>
        <table:table-row table:style-name="ro2">
          <table:table-cell office:value-type="float" office:value="3150052">
            <text:p>3150052</text:p>
          </table:table-cell>
          <table:table-cell office:value-type="string">
            <text:p>Abteilclips Combi 10er blau</text:p>
          </table:table-cell>
          <table:table-cell office:value-type="currency" office:currency="EUR" office:value="9">
            <text:p>9,00 €</text:p>
          </table:table-cell>
          <table:table-cell office:value-type="string">
            <text:p>CombiClips10er blau</text:p>
          </table:table-cell>
        </table:table-row>
        <table:table-row table:style-name="ro2">
          <table:table-cell office:value-type="float" office:value="3150051">
            <text:p>3150051</text:p>
          </table:table-cell>
          <table:table-cell office:value-type="string">
            <text:p>Abteilclips Combi 10er gelb</text:p>
          </table:table-cell>
          <table:table-cell office:value-type="currency" office:currency="EUR" office:value="9">
            <text:p>9,00 €</text:p>
          </table:table-cell>
          <table:table-cell office:value-type="string">
            <text:p>CombiClips10er gelb</text:p>
          </table:table-cell>
        </table:table-row>
        <table:table-row table:style-name="ro2">
          <table:table-cell office:value-type="float" office:value="3150048">
            <text:p>3150048</text:p>
          </table:table-cell>
          <table:table-cell office:value-type="string">
            <text:p>Abteilclips Combi 10er weiß</text:p>
          </table:table-cell>
          <table:table-cell office:value-type="currency" office:currency="EUR" office:value="9">
            <text:p>9,00 €</text:p>
          </table:table-cell>
          <table:table-cell office:value-type="string">
            <text:p>CombiClips10er weiß</text:p>
          </table:table-cell>
        </table:table-row>
        <table:table-row table:style-name="ro2">
          <table:table-cell office:value-type="float" office:value="14102381">
            <text:p>14102381</text:p>
          </table:table-cell>
          <table:table-cell office:value-type="string">
            <text:p>Abteilclips Combi Macarons pastell 12 Stück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Abteilclips Combi Macarons pastell 12 Stück</text:p>
          </table:table-cell>
        </table:table-row>
        <table:table-row table:style-name="ro2">
          <table:table-cell office:value-type="float" office:value="3150030">
            <text:p>3150030</text:p>
          </table:table-cell>
          <table:table-cell office:value-type="string">
            <text:p>Abteilclips Control 10 Stück</text:p>
          </table:table-cell>
          <table:table-cell office:value-type="currency" office:currency="EUR" office:value="11">
            <text:p>11,00 €</text:p>
          </table:table-cell>
          <table:table-cell office:value-type="string">
            <text:p>ControlClips 10er</text:p>
          </table:table-cell>
        </table:table-row>
        <table:table-row table:style-name="ro1">
          <table:table-cell office:value-type="string">
            <text:p>P005779</text:p>
          </table:table-cell>
          <table:table-cell office:value-type="string">
            <text:p>Abteilclips Cool 6 Stück</text:p>
          </table:table-cell>
          <table:table-cell office:value-type="currency" office:currency="EUR" office:value="5">
            <text:p>5,00 €</text:p>
          </table:table-cell>
          <table:table-cell/>
        </table:table-row>
        <table:table-row table:style-name="ro2">
          <table:table-cell office:value-type="float" office:value="9340933">
            <text:p>9340933</text:p>
          </table:table-cell>
          <table:table-cell office:value-type="string">
            <text:p>Abteilclips Cricket <text:s/>5 Stück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Abteilclips Cricket Sibel 5 Stück</text:p>
          </table:table-cell>
        </table:table-row>
        <table:table-row table:style-name="ro1">
          <table:table-cell office:value-type="float" office:value="3150025">
            <text:p>3150025</text:p>
          </table:table-cell>
          <table:table-cell office:value-type="string">
            <text:p>Abteilclips einfach bunt 12St.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Abteilclips einfach bunt 12er</text:p>
          </table:table-cell>
        </table:table-row>
        <table:table-row table:style-name="ro2">
          <table:table-cell office:value-type="float" office:value="3150156">
            <text:p>3150156</text:p>
          </table:table-cell>
          <table:table-cell office:value-type="string">
            <text:p>Abteilclips Fashion Hair 12St. schwarz</text:p>
          </table:table-cell>
          <table:table-cell office:value-type="currency" office:currency="EUR" office:value="9">
            <text:p>9,00 €</text:p>
          </table:table-cell>
          <table:table-cell office:value-type="string">
            <text:p>Clips Fashion Hair 12er schwarz</text:p>
          </table:table-cell>
        </table:table-row>
        <table:table-row table:style-name="ro2">
          <table:table-cell office:value-type="float" office:value="3150158">
            <text:p>3150158</text:p>
          </table:table-cell>
          <table:table-cell office:value-type="string">
            <text:p>Abteilclips Fashion Hair 12St. sort.</text:p>
          </table:table-cell>
          <table:table-cell office:value-type="currency" office:currency="EUR" office:value="9">
            <text:p>9,00 €</text:p>
          </table:table-cell>
          <table:table-cell office:value-type="string">
            <text:p>Clips Fashion Hair 12er sort.</text:p>
          </table:table-cell>
        </table:table-row>
        <table:table-row table:style-name="ro2">
          <table:table-cell office:value-type="string">
            <text:p>P005115</text:p>
          </table:table-cell>
          <table:table-cell office:value-type="string">
            <text:p>Abteilclips Gator Glossy 6 Stück</text:p>
          </table:table-cell>
          <table:table-cell office:value-type="currency" office:currency="EUR" office:value="6.9">
            <text:p>6,90 €</text:p>
          </table:table-cell>
          <table:table-cell/>
        </table:table-row>
        <table:table-row table:style-name="ro2">
          <table:table-cell office:value-type="float" office:value="934098202">
            <text:p>934098202</text:p>
          </table:table-cell>
          <table:table-cell office:value-type="string">
            <text:p>Abteilclips Gator L 3 Stück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Abteilclips Shark strong L 3er</text:p>
          </table:table-cell>
        </table:table-row>
        <table:table-row table:style-name="ro2">
          <table:table-cell office:value-type="float" office:value="934097202">
            <text:p>934097202</text:p>
          </table:table-cell>
          <table:table-cell office:value-type="string">
            <text:p>Abteilclips Gator M 6 Stück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Abteilclips Gator M 6er</text:p>
          </table:table-cell>
        </table:table-row>
        <table:table-row table:style-name="ro2">
          <table:table-cell office:value-type="float" office:value="934096202">
            <text:p>934096202</text:p>
          </table:table-cell>
          <table:table-cell office:value-type="string">
            <text:p>Abteilclips Gator S 6 Stück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Abteilclips Gator S strong 6er</text:p>
          </table:table-cell>
        </table:table-row>
        <table:table-row table:style-name="ro1">
          <table:table-cell office:value-type="string">
            <text:p>P005579</text:p>
          </table:table-cell>
          <table:table-cell office:value-type="string">
            <text:p>Abteilclips Graffiti 6 Stück</text:p>
          </table:table-cell>
          <table:table-cell office:value-type="currency" office:currency="EUR" office:value="4.9">
            <text:p>4,90 €</text:p>
          </table:table-cell>
          <table:table-cell/>
        </table:table-row>
        <table:table-row table:style-name="ro2">
          <table:table-cell office:value-type="float" office:value="3150120">
            <text:p>3150120</text:p>
          </table:table-cell>
          <table:table-cell office:value-type="string">
            <text:p>Abteilclips Plastik rot spitz 100St.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ClipsPlastik rot spitz 100er</text:p>
          </table:table-cell>
        </table:table-row>
        <table:table-row table:style-name="ro2">
          <table:table-cell office:value-type="float" office:value="788083">
            <text:p>788083</text:p>
          </table:table-cell>
          <table:table-cell office:value-type="string">
            <text:p>Abteilclips Sanshin Perfect 6St. bunt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Abteilclips Sanshin Perfect 6er bunt</text:p>
          </table:table-cell>
        </table:table-row>
        <table:table-row table:style-name="ro2">
          <table:table-cell office:value-type="float" office:value="14102521">
            <text:p>14102521</text:p>
          </table:table-cell>
          <table:table-cell office:value-type="string">
            <text:p>Abteilclips Shark Macarons 6 Stück</text:p>
          </table:table-cell>
          <table:table-cell office:value-type="currency" office:currency="EUR" office:value="9.5">
            <text:p>9,50 €</text:p>
          </table:table-cell>
          <table:table-cell/>
        </table:table-row>
        <table:table-row table:style-name="ro1">
          <table:table-cell office:value-type="float" office:value="14102199">
            <text:p>14102199</text:p>
          </table:table-cell>
          <table:table-cell office:value-type="string">
            <text:p>Abteilclips Shell 6 Stück</text:p>
          </table:table-cell>
          <table:table-cell office:value-type="currency" office:currency="EUR" office:value="10.9">
            <text:p>10,90 €</text:p>
          </table:table-cell>
          <table:table-cell office:value-type="string">
            <text:p>Abteilclips Shell 6er</text:p>
          </table:table-cell>
        </table:table-row>
        <table:table-row table:style-name="ro2">
          <table:table-cell office:value-type="float" office:value="9341001">
            <text:p>9341001</text:p>
          </table:table-cell>
          <table:table-cell office:value-type="string">
            <text:p>Abteilklammern Bird 4 Stück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Abteilklammern Bird 4 Stück</text:p>
          </table:table-cell>
        </table:table-row>
        <table:table-row table:style-name="ro2">
          <table:table-cell office:value-type="float" office:value="932133202">
            <text:p>932133202</text:p>
          </table:table-cell>
          <table:table-cell office:value-type="string">
            <text:p>Abteilklammern Croco L schwarz 12 Stück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Abteilklammern Croco L schwarz 12 Stück</text:p>
          </table:table-cell>
        </table:table-row>
        <table:table-row table:style-name="ro2">
          <table:table-cell office:value-type="float" office:value="9341003">
            <text:p>9341003</text:p>
          </table:table-cell>
          <table:table-cell office:value-type="string">
            <text:p>Abteilklammern Dolpin 3 Stück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Abteilklammern Dolpin 3 Stück</text:p>
          </table:table-cell>
        </table:table-row>
        <table:table-row table:style-name="ro1">
          <table:table-cell office:value-type="float" office:value="3150126">
            <text:p>3150126</text:p>
          </table:table-cell>
          <table:table-cell office:value-type="string">
            <text:p>Aluclips 3beinig 20er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Aluclips 3beinig 20er</text:p>
          </table:table-cell>
        </table:table-row>
        <table:table-row table:style-name="ro2">
          <table:table-cell office:value-type="float" office:value="3150117">
            <text:p>3150117</text:p>
          </table:table-cell>
          <table:table-cell office:value-type="string">
            <text:p>Aluclips kurz 2-beinig 100er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ClipsAlu kurz 2-beinig 100er</text:p>
          </table:table-cell>
        </table:table-row>
        <table:table-row table:style-name="ro2">
          <table:table-cell office:value-type="float" office:value="3150124">
            <text:p>3150124</text:p>
          </table:table-cell>
          <table:table-cell office:value-type="string">
            <text:p>Aluclips kurz 2-beinig 20er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ClipsAlu kurz 2-beinig 20er</text:p>
          </table:table-cell>
        </table:table-row>
        <table:table-row table:style-name="ro2">
          <table:table-cell office:value-type="float" office:value="3150125">
            <text:p>3150125</text:p>
          </table:table-cell>
          <table:table-cell office:value-type="string">
            <text:p>Aluclips kurz spitz 20er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ClipsAlu kurz spitz 20er</text:p>
          </table:table-cell>
        </table:table-row>
        <table:table-row table:style-name="ro2">
          <table:table-cell office:value-type="float" office:value="3150121">
            <text:p>3150121</text:p>
          </table:table-cell>
          <table:table-cell office:value-type="string">
            <text:p>Aluclips kurz spitz100er</text:p>
          </table:table-cell>
          <table:table-cell office:value-type="currency" office:currency="EUR" office:value="13.5">
            <text:p>13,50 €</text:p>
          </table:table-cell>
          <table:table-cell office:value-type="string">
            <text:p>ClipsAlu kurz spitz100er</text:p>
          </table:table-cell>
        </table:table-row>
        <table:table-row table:style-name="ro1">
          <table:table-cell office:value-type="float" office:value="3150122">
            <text:p>3150122</text:p>
          </table:table-cell>
          <table:table-cell office:value-type="string">
            <text:p>Aluclips spitz lang 100er</text:p>
          </table:table-cell>
          <table:table-cell office:value-type="currency" office:currency="EUR" office:value="13.9">
            <text:p>13,90 €</text:p>
          </table:table-cell>
          <table:table-cell office:value-type="string">
            <text:p>Aluclips spitz lang 100er</text:p>
          </table:table-cell>
        </table:table-row>
        <table:table-row table:style-name="ro1">
          <table:table-cell office:value-type="float" office:value="3150127">
            <text:p>3150127</text:p>
          </table:table-cell>
          <table:table-cell office:value-type="string">
            <text:p>Aluclips spitz lang 20er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Aluclips spitz lang 20er</text:p>
          </table:table-cell>
        </table:table-row>
        <table:table-row table:style-name="ro1">
          <table:table-cell office:value-type="float" office:value="4482103">
            <text:p>4482103</text:p>
          </table:table-cell>
          <table:table-cell office:value-type="string">
            <text:p>Alufolie 3er Pack extra dünn 12my</text:p>
          </table:table-cell>
          <table:table-cell office:value-type="currency" office:currency="EUR" office:value="39">
            <text:p>39,00 €</text:p>
          </table:table-cell>
          <table:table-cell/>
        </table:table-row>
        <table:table-row table:style-name="ro1">
          <table:table-cell office:value-type="float" office:value="700579">
            <text:p>700579</text:p>
          </table:table-cell>
          <table:table-cell office:value-type="string">
            <text:p>Alufolie 4er-Set bunt 50mx10cm 24my</text:p>
          </table:table-cell>
          <table:table-cell office:value-type="currency" office:currency="EUR" office:value="45">
            <text:p>45,00 €</text:p>
          </table:table-cell>
          <table:table-cell/>
        </table:table-row>
        <table:table-row table:style-name="ro2">
          <table:table-cell office:value-type="float" office:value="7000141">
            <text:p>7000141</text:p>
          </table:table-cell>
          <table:table-cell office:value-type="string">
            <text:p>Alufolie 50mx12cm 20my silber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Alufolie 50mx12cm 20my silber</text:p>
          </table:table-cell>
        </table:table-row>
        <table:table-row table:style-name="ro1">
          <table:table-cell office:value-type="float" office:value="4482110">
            <text:p>4482110</text:p>
          </table:table-cell>
          <table:table-cell office:value-type="string">
            <text:p>Alufolie BLAU 12cmx100m 15my</text:p>
          </table:table-cell>
          <table:table-cell office:value-type="currency" office:currency="EUR" office:value="18.9">
            <text:p>18,90 €</text:p>
          </table:table-cell>
          <table:table-cell office:value-type="string">
            <text:p>Alufolie BLAU 12cmx100m 15my</text:p>
          </table:table-cell>
        </table:table-row>
        <table:table-row table:style-name="ro2">
          <table:table-cell office:value-type="float" office:value="3055019">
            <text:p>3055019</text:p>
          </table:table-cell>
          <table:table-cell office:value-type="string">
            <text:p>Alufolie Blondme gratis</text:p>
          </table:table-cell>
          <table:table-cell office:value-type="currency" office:currency="EUR" office:value="30">
            <text:p>30,00 €</text:p>
          </table:table-cell>
          <table:table-cell/>
        </table:table-row>
        <table:table-row table:style-name="ro1">
          <table:table-cell office:value-type="float" office:value="7000647">
            <text:p>7000647</text:p>
          </table:table-cell>
          <table:table-cell office:value-type="string">
            <text:p>Alufolie Extra 250mx12cm 16/17my</text:p>
          </table:table-cell>
          <table:table-cell office:value-type="currency" office:currency="EUR" office:value="39.9">
            <text:p>39,90 €</text:p>
          </table:table-cell>
          <table:table-cell/>
        </table:table-row>
        <table:table-row table:style-name="ro1">
          <table:table-cell office:value-type="float" office:value="4482108">
            <text:p>4482108</text:p>
          </table:table-cell>
          <table:table-cell office:value-type="string">
            <text:p>Alufolie FUCHSIA 12cmx100m 15my</text:p>
          </table:table-cell>
          <table:table-cell office:value-type="currency" office:currency="EUR" office:value="18.9">
            <text:p>18,90 €</text:p>
          </table:table-cell>
          <table:table-cell office:value-type="string">
            <text:p>Alufolie FUCHSIA 12cmx100m 15my</text:p>
          </table:table-cell>
        </table:table-row>
        <table:table-row table:style-name="ro1">
          <table:table-cell office:value-type="float" office:value="14102432">
            <text:p>14102432</text:p>
          </table:table-cell>
          <table:table-cell office:value-type="string">
            <text:p>Alufolie geprägt 100mx12cm 15my</text:p>
          </table:table-cell>
          <table:table-cell office:value-type="currency" office:currency="EUR" office:value="15.9">
            <text:p>15,90 €</text:p>
          </table:table-cell>
          <table:table-cell/>
        </table:table-row>
        <table:table-row table:style-name="ro1">
          <table:table-cell office:value-type="float" office:value="4482120">
            <text:p>4482120</text:p>
          </table:table-cell>
          <table:table-cell office:value-type="string">
            <text:p>Alufolie GOLD 12cmx100m 15my</text:p>
          </table:table-cell>
          <table:table-cell office:value-type="currency" office:currency="EUR" office:value="18.9">
            <text:p>18,90 €</text:p>
          </table:table-cell>
          <table:table-cell office:value-type="string">
            <text:p>Alufolie GOLD 12cmx100m 15my</text:p>
          </table:table-cell>
        </table:table-row>
        <table:table-row table:style-name="ro2">
          <table:table-cell office:value-type="float" office:value="4482127">
            <text:p>4482127</text:p>
          </table:table-cell>
          <table:table-cell office:value-type="string">
            <text:p>Alufolie gold 300 Stück 27x12cm</text:p>
          </table:table-cell>
          <table:table-cell office:value-type="currency" office:currency="EUR" office:value="16.9">
            <text:p>16,90 €</text:p>
          </table:table-cell>
          <table:table-cell/>
        </table:table-row>
        <table:table-row table:style-name="ro1">
          <table:table-cell office:value-type="float" office:value="4482107">
            <text:p>4482107</text:p>
          </table:table-cell>
          <table:table-cell office:value-type="string">
            <text:p>Alufolie GRÜN 12cmx100m 15my</text:p>
          </table:table-cell>
          <table:table-cell office:value-type="currency" office:currency="EUR" office:value="18.9">
            <text:p>18,90 €</text:p>
          </table:table-cell>
          <table:table-cell office:value-type="string">
            <text:p>Alufolie GRÜN 12cmx100m 15my</text:p>
          </table:table-cell>
        </table:table-row>
        <table:table-row table:style-name="ro1">
          <table:table-cell office:value-type="float" office:value="700578">
            <text:p>700578</text:p>
          </table:table-cell>
          <table:table-cell office:value-type="string">
            <text:p>Alufolie in Box 50mx10cm 20my 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Alufolie in Box 50mx10cm 20my </text:p>
          </table:table-cell>
        </table:table-row>
        <table:table-row table:style-name="ro1">
          <table:table-cell office:value-type="float" office:value="4482105">
            <text:p>4482105</text:p>
          </table:table-cell>
          <table:table-cell office:value-type="string">
            <text:p>Alufolie ROT 12cmx100m 15my</text:p>
          </table:table-cell>
          <table:table-cell office:value-type="currency" office:currency="EUR" office:value="18.9">
            <text:p>18,90 €</text:p>
          </table:table-cell>
          <table:table-cell office:value-type="string">
            <text:p>Alufolie ROT 12cmx100m 15my</text:p>
          </table:table-cell>
        </table:table-row>
        <table:table-row table:style-name="ro2">
          <table:table-cell office:value-type="float" office:value="4336531">
            <text:p>4336531</text:p>
          </table:table-cell>
          <table:table-cell office:value-type="string">
            <text:p>Alufolie silber 100mx29cm 15my</text:p>
          </table:table-cell>
          <table:table-cell office:value-type="currency" office:currency="EUR" office:value="17">
            <text:p>17,00 €</text:p>
          </table:table-cell>
          <table:table-cell office:value-type="string">
            <text:p>Alufolie silber 100mx29cm 15my</text:p>
          </table:table-cell>
        </table:table-row>
        <table:table-row table:style-name="ro2">
          <table:table-cell office:value-type="float" office:value="14101187">
            <text:p>14101187</text:p>
          </table:table-cell>
          <table:table-cell office:value-type="string">
            <text:p>Alufolie silber 250mx12cm 14my</text:p>
          </table:table-cell>
          <table:table-cell office:value-type="currency" office:currency="EUR" office:value="25">
            <text:p>25,00 €</text:p>
          </table:table-cell>
          <table:table-cell/>
        </table:table-row>
        <table:table-row table:style-name="ro2">
          <table:table-cell office:value-type="float" office:value="208903">
            <text:p>208903</text:p>
          </table:table-cell>
          <table:table-cell office:value-type="string">
            <text:p>Alufolie silber 250mx12cm 15my</text:p>
          </table:table-cell>
          <table:table-cell office:value-type="currency" office:currency="EUR" office:value="23">
            <text:p>23,00 €</text:p>
          </table:table-cell>
          <table:table-cell/>
        </table:table-row>
        <table:table-row table:style-name="ro2">
          <table:table-cell office:value-type="float" office:value="14100395">
            <text:p>14100395</text:p>
          </table:table-cell>
          <table:table-cell office:value-type="string">
            <text:p>Alufolie silber 2x50mx12cm 20my</text:p>
          </table:table-cell>
          <table:table-cell office:value-type="currency" office:currency="EUR" office:value="19.5">
            <text:p>19,50 €</text:p>
          </table:table-cell>
          <table:table-cell/>
        </table:table-row>
        <table:table-row table:style-name="ro1">
          <table:table-cell office:value-type="float" office:value="4336220">
            <text:p>4336220</text:p>
          </table:table-cell>
          <table:table-cell office:value-type="string">
            <text:p>Alufolie SW 300 Stück 27x12cm</text:p>
          </table:table-cell>
          <table:table-cell office:value-type="currency" office:currency="EUR" office:value="16.9">
            <text:p>16,90 €</text:p>
          </table:table-cell>
          <table:table-cell/>
        </table:table-row>
        <table:table-row table:style-name="ro1">
          <table:table-cell office:value-type="float" office:value="3011571">
            <text:p>3011571</text:p>
          </table:table-cell>
          <table:table-cell office:value-type="string">
            <text:p>Alufolie-Abrolldispenser Metall 1fach</text:p>
          </table:table-cell>
          <table:table-cell office:value-type="currency" office:currency="EUR" office:value="22">
            <text:p>22,00 €</text:p>
          </table:table-cell>
          <table:table-cell office:value-type="string">
            <text:p>Alufolie-Abrolldispenser Metall 1fach</text:p>
          </table:table-cell>
        </table:table-row>
        <table:table-row table:style-name="ro2">
          <table:table-cell office:value-type="float" office:value="4337000">
            <text:p>4337000</text:p>
          </table:table-cell>
          <table:table-cell office:value-type="string">
            <text:p>Alufolie-Abroller Knickdispenser</text:p>
          </table:table-cell>
          <table:table-cell office:value-type="currency" office:currency="EUR" office:value="59">
            <text:p>59,00 €</text:p>
          </table:table-cell>
          <table:table-cell office:value-type="string">
            <text:p>Alufolie-Abroller Knickdispenser</text:p>
          </table:table-cell>
        </table:table-row>
        <table:table-row table:style-name="ro2">
          <table:table-cell office:value-type="string">
            <text:p>F-1196</text:p>
          </table:table-cell>
          <table:table-cell office:value-type="string">
            <text:p>Alufolie-Abroller Wrapmaster XL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Alufolie-Abroller Wrapmaster XL</text:p>
          </table:table-cell>
        </table:table-row>
        <table:table-row table:style-name="ro1">
          <table:table-cell office:value-type="float" office:value="2516003">
            <text:p>2516003</text:p>
          </table:table-cell>
          <table:table-cell office:value-type="string">
            <text:p>Alufoliendispenser 2fach Acryl</text:p>
          </table:table-cell>
          <table:table-cell office:value-type="currency" office:currency="EUR" office:value="19.94">
            <text:p>19,94 €</text:p>
          </table:table-cell>
          <table:table-cell office:value-type="string">
            <text:p>Alufoliendispenser 2fach Acryl</text:p>
          </table:table-cell>
        </table:table-row>
        <table:table-row table:style-name="ro2">
          <table:table-cell office:value-type="float" office:value="90531">
            <text:p>90531</text:p>
          </table:table-cell>
          <table:table-cell office:value-type="string">
            <text:p>Applikator 100ml mit Kamm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Applikator 100ml mit Kamm</text:p>
          </table:table-cell>
        </table:table-row>
        <table:table-row table:style-name="ro2">
          <table:table-cell office:value-type="float" office:value="7001369">
            <text:p>7001369</text:p>
          </table:table-cell>
          <table:table-cell office:value-type="string">
            <text:p>Applikator 500ml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Applikator 500ml</text:p>
          </table:table-cell>
        </table:table-row>
        <table:table-row table:style-name="ro2">
          <table:table-cell office:value-type="float" office:value="427025">
            <text:p>427025</text:p>
          </table:table-cell>
          <table:table-cell office:value-type="string">
            <text:p>Applikator Depot Goldwell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Applikator Depot Goldwell</text:p>
          </table:table-cell>
        </table:table-row>
        <table:table-row table:style-name="ro2">
          <table:table-cell office:value-type="float" office:value="427032">
            <text:p>427032</text:p>
          </table:table-cell>
          <table:table-cell office:value-type="string">
            <text:p>Applikator Goldwell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Applikator Goldwell</text:p>
          </table:table-cell>
        </table:table-row>
        <table:table-row table:style-name="ro2">
          <table:table-cell office:value-type="float" office:value="3011395">
            <text:p>3011395</text:p>
          </table:table-cell>
          <table:table-cell office:value-type="string">
            <text:p>Applikatorflasche 120ml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Applikatorflasche 120ml</text:p>
          </table:table-cell>
        </table:table-row>
        <table:table-row table:style-name="ro2">
          <table:table-cell office:value-type="float" office:value="3011392">
            <text:p>3011392</text:p>
          </table:table-cell>
          <table:table-cell office:value-type="string">
            <text:p>Applikatorflasche 150ml verschließbar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Applikatorflasche 150ml verschließbar</text:p>
          </table:table-cell>
        </table:table-row>
        <table:table-row table:style-name="ro2">
          <table:table-cell office:value-type="float" office:value="3011396">
            <text:p>3011396</text:p>
          </table:table-cell>
          <table:table-cell office:value-type="string">
            <text:p>Applikatorflasche 240ml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Applikatorflasche 240ml</text:p>
          </table:table-cell>
        </table:table-row>
        <table:table-row table:style-name="ro2">
          <table:table-cell office:value-type="float" office:value="920000">
            <text:p>920000</text:p>
          </table:table-cell>
          <table:table-cell office:value-type="string">
            <text:p>Ausgießer für Kanisiter</text:p>
          </table:table-cell>
          <table:table-cell office:value-type="currency" office:currency="EUR" office:value="3.95">
            <text:p>3,95 €</text:p>
          </table:table-cell>
          <table:table-cell office:value-type="string">
            <text:p>Ausgießer für Kanisiter</text:p>
          </table:table-cell>
        </table:table-row>
        <table:table-row table:style-name="ro1">
          <table:table-cell office:value-type="string">
            <text:p>BW150</text:p>
          </table:table-cell>
          <table:table-cell office:value-type="string">
            <text:p>Bandwatte 2x75cm-Portion</text:p>
          </table:table-cell>
          <table:table-cell office:value-type="currency" office:currency="EUR" office:value="0.5">
            <text:p>0,50 €</text:p>
          </table:table-cell>
          <table:table-cell office:value-type="string">
            <text:p>Bandwatte 2x75cm-Portion</text:p>
          </table:table-cell>
        </table:table-row>
        <table:table-row table:style-name="ro1">
          <table:table-cell office:value-type="float" office:value="705501">
            <text:p>705501</text:p>
          </table:table-cell>
          <table:table-cell office:value-type="string">
            <text:p>Bandwatte 80/20 1000g Beutel</text:p>
          </table:table-cell>
          <table:table-cell office:value-type="currency" office:currency="EUR" office:value="13.5">
            <text:p>13,50 €</text:p>
          </table:table-cell>
          <table:table-cell/>
        </table:table-row>
        <table:table-row table:style-name="ro2">
          <table:table-cell office:value-type="string">
            <text:p>P005153</text:p>
          </table:table-cell>
          <table:table-cell office:value-type="string">
            <text:p>Bandwatte Sibel 100% Baumwolle 1kg</text:p>
          </table:table-cell>
          <table:table-cell office:value-type="currency" office:currency="EUR" office:value="14.9">
            <text:p>14,90 €</text:p>
          </table:table-cell>
          <table:table-cell/>
        </table:table-row>
        <table:table-row table:style-name="ro2">
          <table:table-cell office:value-type="float" office:value="6600559">
            <text:p>6600559</text:p>
          </table:table-cell>
          <table:table-cell office:value-type="string">
            <text:p>Barburys Tattoo Färbeschablonen 24er-Set</text:p>
          </table:table-cell>
          <table:table-cell office:value-type="currency" office:currency="EUR" office:value="15">
            <text:p>15,00 €</text:p>
          </table:table-cell>
          <table:table-cell/>
        </table:table-row>
        <table:table-row table:style-name="ro2">
          <table:table-cell office:value-type="float" office:value="466">
            <text:p>466</text:p>
          </table:table-cell>
          <table:table-cell office:value-type="string">
            <text:p>Bedienblock Comair 15 Stück</text:p>
          </table:table-cell>
          <table:table-cell office:value-type="currency" office:currency="EUR" office:value="9.9">
            <text:p>9,90 €</text:p>
          </table:table-cell>
          <table:table-cell/>
        </table:table-row>
        <table:table-row table:style-name="ro2">
          <table:table-cell office:value-type="float" office:value="3011466">
            <text:p>3011466</text:p>
          </table:table-cell>
          <table:table-cell office:value-type="string">
            <text:p>Bedienblock Comair 90 Stück</text:p>
          </table:table-cell>
          <table:table-cell office:value-type="currency" office:currency="EUR" office:value="49">
            <text:p>49,00 €</text:p>
          </table:table-cell>
          <table:table-cell/>
        </table:table-row>
        <table:table-row table:style-name="ro1">
          <table:table-cell office:value-type="float" office:value="8501">
            <text:p>8501</text:p>
          </table:table-cell>
          <table:table-cell office:value-type="string">
            <text:p>Brillenbügelschutz 200er</text:p>
          </table:table-cell>
          <table:table-cell office:value-type="currency" office:currency="EUR" office:value="9">
            <text:p>9,00 €</text:p>
          </table:table-cell>
          <table:table-cell office:value-type="string">
            <text:p>Brillenbügelschutz 200er</text:p>
          </table:table-cell>
        </table:table-row>
        <table:table-row table:style-name="ro2">
          <table:table-cell office:value-type="float" office:value="4333071">
            <text:p>4333071</text:p>
          </table:table-cell>
          <table:table-cell office:value-type="string">
            <text:p>Coloring Foam Wraps 20cm silber 200er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Coloring Foam Wraps 20cm silber 200er</text:p>
          </table:table-cell>
        </table:table-row>
        <table:table-row table:style-name="ro2">
          <table:table-cell office:value-type="float" office:value="4333171">
            <text:p>4333171</text:p>
          </table:table-cell>
          <table:table-cell office:value-type="string">
            <text:p>Coloring Foam Wraps 30cm silber 200er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Coloring Foam Wraps 30cm silber 200er</text:p>
          </table:table-cell>
        </table:table-row>
        <table:table-row table:style-name="ro2">
          <table:table-cell office:value-type="float" office:value="4333031">
            <text:p>4333031</text:p>
          </table:table-cell>
          <table:table-cell office:value-type="string">
            <text:p>Coloring Wraps 25cm 250St.</text:p>
          </table:table-cell>
          <table:table-cell office:value-type="currency" office:currency="EUR" office:value="11">
            <text:p>11,00 €</text:p>
          </table:table-cell>
          <table:table-cell office:value-type="string">
            <text:p>Coloring Wraps 25cm 250St.</text:p>
          </table:table-cell>
        </table:table-row>
        <table:table-row table:style-name="ro2">
          <table:table-cell office:value-type="float" office:value="4333041">
            <text:p>4333041</text:p>
          </table:table-cell>
          <table:table-cell office:value-type="string">
            <text:p>Coloring Wraps 40cm 250St.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Coloring Wraps 40cm 250St.</text:p>
          </table:table-cell>
        </table:table-row>
        <table:table-row table:style-name="ro2">
          <table:table-cell office:value-type="float" office:value="3100007">
            <text:p>3100007</text:p>
          </table:table-cell>
          <table:table-cell office:value-type="string">
            <text:p>Coloring Wraps kurz 500St.</text:p>
          </table:table-cell>
          <table:table-cell office:value-type="currency" office:currency="EUR" office:value="11.9">
            <text:p>11,90 €</text:p>
          </table:table-cell>
          <table:table-cell office:value-type="string">
            <text:p>Coloring Wraps kurz 500St.</text:p>
          </table:table-cell>
        </table:table-row>
        <table:table-row table:style-name="ro2">
          <table:table-cell office:value-type="float" office:value="3100008">
            <text:p>3100008</text:p>
          </table:table-cell>
          <table:table-cell office:value-type="string">
            <text:p>Coloring Wraps lang 500St.</text:p>
          </table:table-cell>
          <table:table-cell office:value-type="currency" office:currency="EUR" office:value="17.3">
            <text:p>17,30 €</text:p>
          </table:table-cell>
          <table:table-cell office:value-type="string">
            <text:p>Coloring Wraps lang 500St.</text:p>
          </table:table-cell>
        </table:table-row>
        <table:table-row table:style-name="ro2">
          <table:table-cell office:value-type="float" office:value="14100934">
            <text:p>14100934</text:p>
          </table:table-cell>
          <table:table-cell office:value-type="string">
            <text:p>Combiclips blau 12 Stück </text:p>
          </table:table-cell>
          <table:table-cell office:value-type="currency" office:currency="EUR" office:value="9.5">
            <text:p>9,50 €</text:p>
          </table:table-cell>
          <table:table-cell/>
        </table:table-row>
        <table:table-row table:style-name="ro2">
          <table:table-cell office:value-type="float" office:value="14101712">
            <text:p>14101712</text:p>
          </table:table-cell>
          <table:table-cell office:value-type="string">
            <text:p>Combiclips pink 12 Stück </text:p>
          </table:table-cell>
          <table:table-cell office:value-type="currency" office:currency="EUR" office:value="9.5">
            <text:p>9,50 €</text:p>
          </table:table-cell>
          <table:table-cell/>
        </table:table-row>
        <table:table-row table:style-name="ro2">
          <table:table-cell office:value-type="float" office:value="14102376">
            <text:p>14102376</text:p>
          </table:table-cell>
          <table:table-cell office:value-type="string">
            <text:p>Combiclips rosa 12 Stück</text:p>
          </table:table-cell>
          <table:table-cell office:value-type="currency" office:currency="EUR" office:value="9.5">
            <text:p>9,50 €</text:p>
          </table:table-cell>
          <table:table-cell/>
        </table:table-row>
        <table:table-row table:style-name="ro2">
          <table:table-cell office:value-type="float" office:value="14100935">
            <text:p>14100935</text:p>
          </table:table-cell>
          <table:table-cell office:value-type="string">
            <text:p>Combiclips rot 12 Stück </text:p>
          </table:table-cell>
          <table:table-cell office:value-type="currency" office:currency="EUR" office:value="9.5">
            <text:p>9,50 €</text:p>
          </table:table-cell>
          <table:table-cell/>
        </table:table-row>
        <table:table-row table:style-name="ro2">
          <table:table-cell office:value-type="float" office:value="14100932">
            <text:p>14100932</text:p>
          </table:table-cell>
          <table:table-cell office:value-type="string">
            <text:p>Combiclips schwarz 12 Stück</text:p>
          </table:table-cell>
          <table:table-cell office:value-type="currency" office:currency="EUR" office:value="9.5">
            <text:p>9,50 €</text:p>
          </table:table-cell>
          <table:table-cell/>
        </table:table-row>
        <table:table-row table:style-name="ro2">
          <table:table-cell office:value-type="float" office:value="14100936">
            <text:p>14100936</text:p>
          </table:table-cell>
          <table:table-cell office:value-type="string">
            <text:p>Combiclips sort. 12 Stück </text:p>
          </table:table-cell>
          <table:table-cell office:value-type="currency" office:currency="EUR" office:value="9.5">
            <text:p>9,50 €</text:p>
          </table:table-cell>
          <table:table-cell/>
        </table:table-row>
        <table:table-row table:style-name="ro2">
          <table:table-cell office:value-type="float" office:value="14100933">
            <text:p>14100933</text:p>
          </table:table-cell>
          <table:table-cell office:value-type="string">
            <text:p>Combiclips weiß 12 Stück </text:p>
          </table:table-cell>
          <table:table-cell office:value-type="currency" office:currency="EUR" office:value="9.5">
            <text:p>9,50 €</text:p>
          </table:table-cell>
          <table:table-cell/>
        </table:table-row>
        <table:table-row table:style-name="ro2">
          <table:table-cell office:value-type="float" office:value="2831006">
            <text:p>2831006</text:p>
          </table:table-cell>
          <table:table-cell office:value-type="string">
            <text:p>Dosierlöffel Indola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Dosierlöffel Indola</text:p>
          </table:table-cell>
        </table:table-row>
        <table:table-row table:style-name="ro1">
          <table:table-cell office:value-type="float" office:value="3121539">
            <text:p>3121539</text:p>
          </table:table-cell>
          <table:table-cell office:value-type="string">
            <text:p>Drahtwickler 12er 15mm grün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Drahtwickler 12er 15mm grün</text:p>
          </table:table-cell>
        </table:table-row>
        <table:table-row table:style-name="ro1">
          <table:table-cell office:value-type="float" office:value="3122439">
            <text:p>3122439</text:p>
          </table:table-cell>
          <table:table-cell office:value-type="string">
            <text:p>Drahtwickler 12er 24mm braun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Drahtwickler 12er 24mm braun</text:p>
          </table:table-cell>
        </table:table-row>
        <table:table-row table:style-name="ro1">
          <table:table-cell office:value-type="float" office:value="7000907">
            <text:p>7000907</text:p>
          </table:table-cell>
          <table:table-cell office:value-type="string">
            <text:p>Drahtwickler 12er 36mm rot</text:p>
          </table:table-cell>
          <table:table-cell office:value-type="currency" office:currency="EUR" office:value="8.9">
            <text:p>8,90 €</text:p>
          </table:table-cell>
          <table:table-cell/>
        </table:table-row>
        <table:table-row table:style-name="ro1">
          <table:table-cell office:value-type="float" office:value="3123639">
            <text:p>3123639</text:p>
          </table:table-cell>
          <table:table-cell office:value-type="string">
            <text:p>Drahtwickler 12er 36mm rot</text:p>
          </table:table-cell>
          <table:table-cell office:value-type="currency" office:currency="EUR" office:value="11">
            <text:p>11,00 €</text:p>
          </table:table-cell>
          <table:table-cell office:value-type="string">
            <text:p>Drahtwickler 12er 36mm rot</text:p>
          </table:table-cell>
        </table:table-row>
        <table:table-row table:style-name="ro1">
          <table:table-cell office:value-type="float" office:value="7000908">
            <text:p>7000908</text:p>
          </table:table-cell>
          <table:table-cell office:value-type="string">
            <text:p>Drahtwickler 12er 40mm blau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Drahtwickler 12er 40mm blau</text:p>
          </table:table-cell>
        </table:table-row>
        <table:table-row table:style-name="ro1">
          <table:table-cell office:value-type="float" office:value="14100816">
            <text:p>14100816</text:p>
          </table:table-cell>
          <table:table-cell office:value-type="string">
            <text:p>Drahtwickler 21mm blau 12 Stück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Drahtwickler 21mm blau 12 Stück</text:p>
          </table:table-cell>
        </table:table-row>
        <table:table-row table:style-name="ro1">
          <table:table-cell office:value-type="float" office:value="14100818">
            <text:p>14100818</text:p>
          </table:table-cell>
          <table:table-cell office:value-type="string">
            <text:p>Drahtwickler 28mm schwarz 12 Stück</text:p>
          </table:table-cell>
          <table:table-cell office:value-type="currency" office:currency="EUR" office:value="9">
            <text:p>9,00 €</text:p>
          </table:table-cell>
          <table:table-cell office:value-type="string">
            <text:p>Drahtwickler 28mm schwarz 12 Stück</text:p>
          </table:table-cell>
        </table:table-row>
        <table:table-row table:style-name="ro1">
          <table:table-cell office:value-type="float" office:value="3120159">
            <text:p>3120159</text:p>
          </table:table-cell>
          <table:table-cell office:value-type="string">
            <text:p>Drahtwickler kurz 15mm grün 12 St.</text:p>
          </table:table-cell>
          <table:table-cell office:value-type="currency" office:currency="EUR" office:value="5.36">
            <text:p>5,36 €</text:p>
          </table:table-cell>
          <table:table-cell office:value-type="string">
            <text:p>Drahtwickler kurz 15mm grün 12 St.</text:p>
          </table:table-cell>
        </table:table-row>
        <table:table-row table:style-name="ro1">
          <table:table-cell office:value-type="float" office:value="3120189">
            <text:p>3120189</text:p>
          </table:table-cell>
          <table:table-cell office:value-type="string">
            <text:p>Drahtwickler kurz 18mm rot 12 St.</text:p>
          </table:table-cell>
          <table:table-cell office:value-type="currency" office:currency="EUR" office:value="5.36">
            <text:p>5,36 €</text:p>
          </table:table-cell>
          <table:table-cell office:value-type="string">
            <text:p>Drahtwickler kurz 18mm rot 12 St.</text:p>
          </table:table-cell>
        </table:table-row>
        <table:table-row table:style-name="ro1">
          <table:table-cell office:value-type="float" office:value="3120219">
            <text:p>3120219</text:p>
          </table:table-cell>
          <table:table-cell office:value-type="string">
            <text:p>Drahtwickler kurz 21mm blau 12 St.</text:p>
          </table:table-cell>
          <table:table-cell office:value-type="currency" office:currency="EUR" office:value="5.36">
            <text:p>5,36 €</text:p>
          </table:table-cell>
          <table:table-cell office:value-type="string">
            <text:p>Drahtwickler kurz 21mm blau 12 St.</text:p>
          </table:table-cell>
        </table:table-row>
        <table:table-row table:style-name="ro2">
          <table:table-cell office:value-type="float" office:value="42613">
            <text:p>42613</text:p>
          </table:table-cell>
          <table:table-cell office:value-type="string">
            <text:p>Drahtwickler Vollenda 13mm gold 12 Stück</text:p>
          </table:table-cell>
          <table:table-cell office:value-type="currency" office:currency="EUR" office:value="11.9">
            <text:p>11,90 €</text:p>
          </table:table-cell>
          <table:table-cell office:value-type="string">
            <text:p>Drahtwickler Vollenda 13mm gold 12 Stück</text:p>
          </table:table-cell>
        </table:table-row>
        <table:table-row table:style-name="ro2">
          <table:table-cell office:value-type="float" office:value="42615">
            <text:p>42615</text:p>
          </table:table-cell>
          <table:table-cell office:value-type="string">
            <text:p>Drahtwickler Vollenda 15mm grün 12 Stück</text:p>
          </table:table-cell>
          <table:table-cell office:value-type="currency" office:currency="EUR" office:value="11.9">
            <text:p>11,90 €</text:p>
          </table:table-cell>
          <table:table-cell office:value-type="string">
            <text:p>Drahtwickler Vollenda 15mm grün 12 Stück</text:p>
          </table:table-cell>
        </table:table-row>
        <table:table-row table:style-name="ro2">
          <table:table-cell office:value-type="float" office:value="42618">
            <text:p>42618</text:p>
          </table:table-cell>
          <table:table-cell office:value-type="string">
            <text:p>Drahtwickler Vollenda 18mm rot 12 Stück</text:p>
          </table:table-cell>
          <table:table-cell office:value-type="currency" office:currency="EUR" office:value="11.9">
            <text:p>11,90 €</text:p>
          </table:table-cell>
          <table:table-cell office:value-type="string">
            <text:p>Drahtwickler Vollenda 18mm rot 12 Stück</text:p>
          </table:table-cell>
        </table:table-row>
        <table:table-row table:style-name="ro2">
          <table:table-cell office:value-type="float" office:value="42621">
            <text:p>42621</text:p>
          </table:table-cell>
          <table:table-cell office:value-type="string">
            <text:p>Drahtwickler Vollenda 21mm blau 12 Stück</text:p>
          </table:table-cell>
          <table:table-cell office:value-type="currency" office:currency="EUR" office:value="11.9">
            <text:p>11,90 €</text:p>
          </table:table-cell>
          <table:table-cell office:value-type="string">
            <text:p>Drahtwickler Vollenda 21mm blau 12 Stück</text:p>
          </table:table-cell>
        </table:table-row>
        <table:table-row table:style-name="ro2">
          <table:table-cell office:value-type="float" office:value="42624">
            <text:p>42624</text:p>
          </table:table-cell>
          <table:table-cell office:value-type="string">
            <text:p>Drahtwickler Vollenda 24mm braun 12 Stück</text:p>
          </table:table-cell>
          <table:table-cell office:value-type="currency" office:currency="EUR" office:value="11.9">
            <text:p>11,90 €</text:p>
          </table:table-cell>
          <table:table-cell office:value-type="string">
            <text:p>Drahtwickler Vollenda 24mm braun 12 Stück</text:p>
          </table:table-cell>
        </table:table-row>
        <table:table-row table:style-name="ro2">
          <table:table-cell office:value-type="float" office:value="42628">
            <text:p>42628</text:p>
          </table:table-cell>
          <table:table-cell office:value-type="string">
            <text:p>Drahtwickler Vollenda 28mm schwarz 12 Stück</text:p>
          </table:table-cell>
          <table:table-cell office:value-type="currency" office:currency="EUR" office:value="10.9">
            <text:p>10,90 €</text:p>
          </table:table-cell>
          <table:table-cell office:value-type="string">
            <text:p>Drahtwickler Vollenda 28mm schwarz 12 Stück</text:p>
          </table:table-cell>
        </table:table-row>
        <table:table-row table:style-name="ro2">
          <table:table-cell office:value-type="float" office:value="42632">
            <text:p>42632</text:p>
          </table:table-cell>
          <table:table-cell office:value-type="string">
            <text:p>Drahtwickler Vollenda 32mm grün 12 Stück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Drahtwickler Vollenda 32mm grün 12 Stück</text:p>
          </table:table-cell>
        </table:table-row>
        <table:table-row table:style-name="ro2">
          <table:table-cell office:value-type="float" office:value="42640">
            <text:p>42640</text:p>
          </table:table-cell>
          <table:table-cell office:value-type="string">
            <text:p>Drahtwickler Vollenda 40mm blau 12 Stück</text:p>
          </table:table-cell>
          <table:table-cell office:value-type="currency" office:currency="EUR" office:value="15.5">
            <text:p>15,50 €</text:p>
          </table:table-cell>
          <table:table-cell office:value-type="string">
            <text:p>Drahtwickler Vollenda 40mm blau 12 Stück</text:p>
          </table:table-cell>
        </table:table-row>
        <table:table-row table:style-name="ro1">
          <table:table-cell office:value-type="float" office:value="42636">
            <text:p>42636</text:p>
          </table:table-cell>
          <table:table-cell office:value-type="string">
            <text:p>Drahtwickler Vollenda36mm rot 12 Stück</text:p>
          </table:table-cell>
          <table:table-cell office:value-type="currency" office:currency="EUR" office:value="13.9">
            <text:p>13,90 €</text:p>
          </table:table-cell>
          <table:table-cell office:value-type="string">
            <text:p>Drahtwickler Vollenda36mm rot 12 Stück</text:p>
          </table:table-cell>
        </table:table-row>
        <table:table-row table:style-name="ro2">
          <table:table-cell office:value-type="float" office:value="501093202">
            <text:p>501093202</text:p>
          </table:table-cell>
          <table:table-cell office:value-type="string">
            <text:p>DW-Haube Plasti-Cap</text:p>
          </table:table-cell>
          <table:table-cell office:value-type="currency" office:currency="EUR" office:value="7.9">
            <text:p>7,90 €</text:p>
          </table:table-cell>
          <table:table-cell/>
        </table:table-row>
        <table:table-row table:style-name="ro2">
          <table:table-cell office:value-type="float" office:value="5011432">
            <text:p>5011432</text:p>
          </table:table-cell>
          <table:table-cell office:value-type="string">
            <text:p>DW-Haube Techni-Cap</text:p>
          </table:table-cell>
          <table:table-cell office:value-type="currency" office:currency="EUR" office:value="7.5">
            <text:p>7,50 €</text:p>
          </table:table-cell>
          <table:table-cell/>
        </table:table-row>
        <table:table-row table:style-name="ro2">
          <table:table-cell office:value-type="float" office:value="619">
            <text:p>619</text:p>
          </table:table-cell>
          <table:table-cell office:value-type="string">
            <text:p>DW-Laschen Flexofix kurz 50er</text:p>
          </table:table-cell>
          <table:table-cell office:value-type="currency" office:currency="EUR" office:value="6.2">
            <text:p>6,20 €</text:p>
          </table:table-cell>
          <table:table-cell office:value-type="string">
            <text:p>DW-Laschen Flexofix kurz 50er</text:p>
          </table:table-cell>
        </table:table-row>
        <table:table-row table:style-name="ro2">
          <table:table-cell office:value-type="float" office:value="620">
            <text:p>620</text:p>
          </table:table-cell>
          <table:table-cell office:value-type="string">
            <text:p>DW-Laschen Flexofix lang 50er</text:p>
          </table:table-cell>
          <table:table-cell office:value-type="currency" office:currency="EUR" office:value="6.2">
            <text:p>6,20 €</text:p>
          </table:table-cell>
          <table:table-cell office:value-type="string">
            <text:p>DW-Laschen Flexofix lang 50er</text:p>
          </table:table-cell>
        </table:table-row>
        <table:table-row table:style-name="ro2">
          <table:table-cell office:value-type="float" office:value="4020012">
            <text:p>4020012</text:p>
          </table:table-cell>
          <table:table-cell office:value-type="string">
            <text:p>DW-Laschen Silikon flach kurz 50 Stück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DW-Laschen Silikon flach kurz 50 Stück</text:p>
          </table:table-cell>
        </table:table-row>
        <table:table-row table:style-name="ro2">
          <table:table-cell office:value-type="float" office:value="4020022">
            <text:p>4020022</text:p>
          </table:table-cell>
          <table:table-cell office:value-type="string">
            <text:p>DW-Laschen Silikon flach lang 50 Stück</text:p>
          </table:table-cell>
          <table:table-cell office:value-type="currency" office:currency="EUR" office:value="8.5">
            <text:p>8,50 €</text:p>
          </table:table-cell>
          <table:table-cell office:value-type="string">
            <text:p>DW-Laschen Silikon flach lang 50 Stück</text:p>
          </table:table-cell>
        </table:table-row>
        <table:table-row table:style-name="ro2">
          <table:table-cell office:value-type="float" office:value="4010012">
            <text:p>4010012</text:p>
          </table:table-cell>
          <table:table-cell office:value-type="string">
            <text:p>DW-Laschen Silikon rund kurz 50 Stück</text:p>
          </table:table-cell>
          <table:table-cell office:value-type="currency" office:currency="EUR" office:value="8.5">
            <text:p>8,50 €</text:p>
          </table:table-cell>
          <table:table-cell/>
        </table:table-row>
        <table:table-row table:style-name="ro2">
          <table:table-cell office:value-type="float" office:value="4440202">
            <text:p>4440202</text:p>
          </table:table-cell>
          <table:table-cell office:value-type="string">
            <text:p>DW-Laschen Silikon rund kurz DR 50 Stück</text:p>
          </table:table-cell>
          <table:table-cell office:value-type="currency" office:currency="EUR" office:value="8.5">
            <text:p>8,50 €</text:p>
          </table:table-cell>
          <table:table-cell office:value-type="string">
            <text:p>DW-Laschen Silikon rund kurz DR 50 Stück</text:p>
          </table:table-cell>
        </table:table-row>
        <table:table-row table:style-name="ro2">
          <table:table-cell office:value-type="float" office:value="4010022">
            <text:p>4010022</text:p>
          </table:table-cell>
          <table:table-cell office:value-type="string">
            <text:p>DW-Laschen Silikon rund lang 50 Stück</text:p>
          </table:table-cell>
          <table:table-cell office:value-type="currency" office:currency="EUR" office:value="8.5">
            <text:p>8,50 €</text:p>
          </table:table-cell>
          <table:table-cell office:value-type="string">
            <text:p>DW-Laschen Silikon rund lang 50 Stück</text:p>
          </table:table-cell>
        </table:table-row>
        <table:table-row table:style-name="ro2">
          <table:table-cell office:value-type="float" office:value="4440207">
            <text:p>4440207</text:p>
          </table:table-cell>
          <table:table-cell office:value-type="string">
            <text:p>DW-Laschen Silikon rund lang DR 50 Stück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DW-Laschen Silikon rund lang DR 50 Stück</text:p>
          </table:table-cell>
        </table:table-row>
        <table:table-row table:style-name="ro2">
          <table:table-cell office:value-type="float" office:value="20001944">
            <text:p>20001944</text:p>
          </table:table-cell>
          <table:table-cell office:value-type="string">
            <text:p>DW-Unterlegestäbchen kurz 50er</text:p>
          </table:table-cell>
          <table:table-cell office:value-type="currency" office:currency="EUR" office:value="4.7">
            <text:p>4,70 €</text:p>
          </table:table-cell>
          <table:table-cell/>
        </table:table-row>
        <table:table-row table:style-name="ro2">
          <table:table-cell office:value-type="float" office:value="20001945">
            <text:p>20001945</text:p>
          </table:table-cell>
          <table:table-cell office:value-type="string">
            <text:p>DW-Unterlegestäbchen lang 50er</text:p>
          </table:table-cell>
          <table:table-cell office:value-type="currency" office:currency="EUR" office:value="5">
            <text:p>5,00 €</text:p>
          </table:table-cell>
          <table:table-cell/>
        </table:table-row>
        <table:table-row table:style-name="ro2">
          <table:table-cell office:value-type="float" office:value="4500729">
            <text:p>4500729</text:p>
          </table:table-cell>
          <table:table-cell office:value-type="string">
            <text:p>DW-Wickler kurz 12er blau-grau 13mm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DW-Wickler kurz 12er blau-grau 13mm</text:p>
          </table:table-cell>
        </table:table-row>
        <table:table-row table:style-name="ro2">
          <table:table-cell office:value-type="float" office:value="4500139">
            <text:p>4500139</text:p>
          </table:table-cell>
          <table:table-cell office:value-type="string">
            <text:p>DW-Wickler kurz 12er gelb-rot 9mm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DW-Wickler kurz 12er gelb-rot 9mm</text:p>
          </table:table-cell>
        </table:table-row>
        <table:table-row table:style-name="ro2">
          <table:table-cell office:value-type="float" office:value="4500829">
            <text:p>4500829</text:p>
          </table:table-cell>
          <table:table-cell office:value-type="string">
            <text:p>DW-Wickler kurz 12er grau-schwarz 16mm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DW-Wickler kurz 12er grau-schwarz 16mm</text:p>
          </table:table-cell>
        </table:table-row>
        <table:table-row table:style-name="ro2">
          <table:table-cell office:value-type="float" office:value="4500329">
            <text:p>4500329</text:p>
          </table:table-cell>
          <table:table-cell office:value-type="string">
            <text:p>DW-Wickler kurz 12er grün-weiß 6mm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DW-Wickler kurz 12er grün-weiß 6mm</text:p>
          </table:table-cell>
        </table:table-row>
        <table:table-row table:style-name="ro2">
          <table:table-cell office:value-type="float" office:value="4500429">
            <text:p>4500429</text:p>
          </table:table-cell>
          <table:table-cell office:value-type="string">
            <text:p>DW-Wickler kurz 12er rosa-gelb 8mm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DW-Wickler kurz 12er rosa-gelb 8mm</text:p>
          </table:table-cell>
        </table:table-row>
        <table:table-row table:style-name="ro2">
          <table:table-cell office:value-type="float" office:value="4500239">
            <text:p>4500239</text:p>
          </table:table-cell>
          <table:table-cell office:value-type="string">
            <text:p>DW-Wickler kurz 12er rot-blau 11mm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DW-Wickler kurz 12er rot-blau 11mm</text:p>
          </table:table-cell>
        </table:table-row>
        <table:table-row table:style-name="ro2">
          <table:table-cell office:value-type="float" office:value="4500349">
            <text:p>4500349</text:p>
          </table:table-cell>
          <table:table-cell office:value-type="string">
            <text:p>DW-Wickler kurz 12er weiß-rosa 7mm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DW-Wickler kurz 12er weiß-rosa 7mm</text:p>
          </table:table-cell>
        </table:table-row>
        <table:table-row table:style-name="ro2">
          <table:table-cell office:value-type="float" office:value="4500739">
            <text:p>4500739</text:p>
          </table:table-cell>
          <table:table-cell office:value-type="string">
            <text:p>DW-Wickler L blau-grau 12er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DW-Wickler blau-grau 12er</text:p>
          </table:table-cell>
        </table:table-row>
        <table:table-row table:style-name="ro2">
          <table:table-cell office:value-type="float" office:value="4500539">
            <text:p>4500539</text:p>
          </table:table-cell>
          <table:table-cell office:value-type="string">
            <text:p>DW-Wickler L gelb-rot 12er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DW-Wickler gelb-rot 12er</text:p>
          </table:table-cell>
        </table:table-row>
        <table:table-row table:style-name="ro2">
          <table:table-cell office:value-type="float" office:value="4500839">
            <text:p>4500839</text:p>
          </table:table-cell>
          <table:table-cell office:value-type="string">
            <text:p>DW-Wickler L grau-schwarz 12er</text:p>
          </table:table-cell>
          <table:table-cell office:value-type="currency" office:currency="EUR" office:value="5.2">
            <text:p>5,20 €</text:p>
          </table:table-cell>
          <table:table-cell office:value-type="string">
            <text:p>DW-Wickler grau-schwarz 12er</text:p>
          </table:table-cell>
        </table:table-row>
        <table:table-row table:style-name="ro2">
          <table:table-cell office:value-type="float" office:value="4500339">
            <text:p>4500339</text:p>
          </table:table-cell>
          <table:table-cell office:value-type="string">
            <text:p>DW-Wickler L grün-weiß 12er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DW-Wickler grün-weiß 12er</text:p>
          </table:table-cell>
        </table:table-row>
        <table:table-row table:style-name="ro2">
          <table:table-cell office:value-type="float" office:value="4500639">
            <text:p>4500639</text:p>
          </table:table-cell>
          <table:table-cell office:value-type="string">
            <text:p>DW-Wickler L orange-blau 12er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DW-Wickler orange-blau 12er</text:p>
          </table:table-cell>
        </table:table-row>
        <table:table-row table:style-name="ro2">
          <table:table-cell office:value-type="float" office:value="4500439">
            <text:p>4500439</text:p>
          </table:table-cell>
          <table:table-cell office:value-type="string">
            <text:p>DW-Wickler L rosa-gelb 12er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DW-Wickler rosa-gelb 12er</text:p>
          </table:table-cell>
        </table:table-row>
        <table:table-row table:style-name="ro2">
          <table:table-cell office:value-type="float" office:value="4500359">
            <text:p>4500359</text:p>
          </table:table-cell>
          <table:table-cell office:value-type="string">
            <text:p>DW-Wickler L weiß-rosa 12er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DW-Wickler weiß-rosa 12 Stück</text:p>
          </table:table-cell>
        </table:table-row>
        <table:table-row table:style-name="ro2">
          <table:table-cell office:value-type="float" office:value="3012019">
            <text:p>3012019</text:p>
          </table:table-cell>
          <table:table-cell office:value-type="string">
            <text:p>DW-Wickler rot 4mm 12St.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DW-Wickler 12er rot 4mm</text:p>
          </table:table-cell>
        </table:table-row>
        <table:table-row table:style-name="ro2">
          <table:table-cell office:value-type="float" office:value="3011618">
            <text:p>3011618</text:p>
          </table:table-cell>
          <table:table-cell office:value-type="string">
            <text:p>Einweg-DW-Hauben grün 100er Comair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Einweg-DW-Hauben grün 100er Comair</text:p>
          </table:table-cell>
        </table:table-row>
        <table:table-row table:style-name="ro2">
          <table:table-cell office:value-type="float" office:value="3011606">
            <text:p>3011606</text:p>
          </table:table-cell>
          <table:table-cell office:value-type="string">
            <text:p>Einweg-Färbeschürzen 25erPack</text:p>
          </table:table-cell>
          <table:table-cell office:value-type="currency" office:currency="EUR" office:value="8.5">
            <text:p>8,50 €</text:p>
          </table:table-cell>
          <table:table-cell office:value-type="string">
            <text:p>Einweg-Färbeschürzen 25erPack</text:p>
          </table:table-cell>
        </table:table-row>
        <table:table-row table:style-name="ro2">
          <table:table-cell office:value-type="string">
            <text:p>F-1105</text:p>
          </table:table-cell>
          <table:table-cell office:value-type="string">
            <text:p>Einweg-Färbeschürzen Fripac 50St.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Einweg-Färbeschürzen Fripac 50St.</text:p>
          </table:table-cell>
        </table:table-row>
        <table:table-row table:style-name="ro2">
          <table:table-cell office:value-type="float" office:value="5002132">
            <text:p>5002132</text:p>
          </table:table-cell>
          <table:table-cell office:value-type="string">
            <text:p>Einweg-Färbeumhang 20er Pack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Einweg-Färbeumhang 20er Pack</text:p>
          </table:table-cell>
        </table:table-row>
        <table:table-row table:style-name="ro2">
          <table:table-cell office:value-type="float" office:value="5003132">
            <text:p>5003132</text:p>
          </table:table-cell>
          <table:table-cell office:value-type="string">
            <text:p>Einweg-Färbeumhang ECO 30 Stück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Einweg-Färbeumhang ECO 30 Stück</text:p>
          </table:table-cell>
        </table:table-row>
        <table:table-row table:style-name="ro1">
          <table:table-cell office:value-type="float" office:value="3011610">
            <text:p>3011610</text:p>
          </table:table-cell>
          <table:table-cell office:value-type="string">
            <text:p>Einweg-Handschuhe Damen 100er</text:p>
          </table:table-cell>
          <table:table-cell office:value-type="currency" office:currency="EUR" office:value="2.2">
            <text:p>2,20 €</text:p>
          </table:table-cell>
          <table:table-cell office:value-type="string">
            <text:p>Einweg-Handschuhe Damen 100er</text:p>
          </table:table-cell>
        </table:table-row>
        <table:table-row table:style-name="ro1">
          <table:table-cell office:value-type="float" office:value="3011617">
            <text:p>3011617</text:p>
          </table:table-cell>
          <table:table-cell office:value-type="string">
            <text:p>Einweg-Handschuhe Damen 24er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Einweg-Handschuhe Damen 24er</text:p>
          </table:table-cell>
        </table:table-row>
        <table:table-row table:style-name="ro1">
          <table:table-cell office:value-type="float" office:value="3011611">
            <text:p>3011611</text:p>
          </table:table-cell>
          <table:table-cell office:value-type="string">
            <text:p>Einweg-Handschuhe Herren 100er</text:p>
          </table:table-cell>
          <table:table-cell office:value-type="currency" office:currency="EUR" office:value="2.2">
            <text:p>2,20 €</text:p>
          </table:table-cell>
          <table:table-cell office:value-type="string">
            <text:p>Einweg-Handschuhe Herren 100er</text:p>
          </table:table-cell>
        </table:table-row>
        <table:table-row table:style-name="ro2">
          <table:table-cell office:value-type="float" office:value="3040020">
            <text:p>3040020</text:p>
          </table:table-cell>
          <table:table-cell office:value-type="string">
            <text:p>Einweg-Strähnenhauben 12er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Einweg-Strähnenhauben 12er</text:p>
          </table:table-cell>
        </table:table-row>
        <table:table-row table:style-name="ro2">
          <table:table-cell office:value-type="float" office:value="3040019">
            <text:p>3040019</text:p>
          </table:table-cell>
          <table:table-cell office:value-type="string">
            <text:p>Einweg-Strähnenhauben 50St.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Einweg-Strähnenhauben extra stark 50St.</text:p>
          </table:table-cell>
        </table:table-row>
        <table:table-row table:style-name="ro2">
          <table:table-cell office:value-type="float" office:value="3040023">
            <text:p>3040023</text:p>
          </table:table-cell>
          <table:table-cell office:value-type="string">
            <text:p>Einweg-Strähnenhauben dopp. 50St.</text:p>
          </table:table-cell>
          <table:table-cell office:value-type="currency" office:currency="EUR" office:value="9.2">
            <text:p>9,20 €</text:p>
          </table:table-cell>
          <table:table-cell office:value-type="string">
            <text:p>Einweg-Strähnenhauben dopp. 50St.</text:p>
          </table:table-cell>
        </table:table-row>
        <table:table-row table:style-name="ro2">
          <table:table-cell office:value-type="float" office:value="1108">
            <text:p>1108</text:p>
          </table:table-cell>
          <table:table-cell office:value-type="string">
            <text:p>Einweg-Strähnenhauben Fripac 50St.</text:p>
          </table:table-cell>
          <table:table-cell office:value-type="currency" office:currency="EUR" office:value="11">
            <text:p>11,00 €</text:p>
          </table:table-cell>
          <table:table-cell office:value-type="string">
            <text:p>Einweg-Strähnenhauben Fripac 50St.</text:p>
          </table:table-cell>
        </table:table-row>
        <table:table-row table:style-name="ro1">
          <table:table-cell office:value-type="float" office:value="5772">
            <text:p>5772</text:p>
          </table:table-cell>
          <table:table-cell office:value-type="string">
            <text:p>Einweg-Stuhlrückenschoner 50er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Einweg-Stuhlrückenschoner 50er</text:p>
          </table:table-cell>
        </table:table-row>
        <table:table-row table:style-name="ro1">
          <table:table-cell office:value-type="float" office:value="3011623">
            <text:p>3011623</text:p>
          </table:table-cell>
          <table:table-cell office:value-type="string">
            <text:p>Einweg-Umhänge 100 Stück glatt</text:p>
          </table:table-cell>
          <table:table-cell office:value-type="currency" office:currency="EUR" office:value="21.9">
            <text:p>21,90 €</text:p>
          </table:table-cell>
          <table:table-cell/>
        </table:table-row>
        <table:table-row table:style-name="ro2">
          <table:table-cell office:value-type="float" office:value="14102232">
            <text:p>14102232</text:p>
          </table:table-cell>
          <table:table-cell office:value-type="string">
            <text:p>Einweg-Umhänge Efalock 100 Stück</text:p>
          </table:table-cell>
          <table:table-cell office:value-type="currency" office:currency="EUR" office:value="9.9">
            <text:p>9,90 €</text:p>
          </table:table-cell>
          <table:table-cell/>
        </table:table-row>
        <table:table-row table:style-name="ro2">
          <table:table-cell office:value-type="float" office:value="140">
            <text:p>140</text:p>
          </table:table-cell>
          <table:table-cell office:value-type="string">
            <text:p>Einweg-Umhänge Scrummi 25 St.</text:p>
          </table:table-cell>
          <table:table-cell office:value-type="currency" office:currency="EUR" office:value="16">
            <text:p>16,00 €</text:p>
          </table:table-cell>
          <table:table-cell/>
        </table:table-row>
        <table:table-row table:style-name="ro2">
          <table:table-cell office:value-type="float" office:value="141">
            <text:p>141</text:p>
          </table:table-cell>
          <table:table-cell office:value-type="string">
            <text:p>Einweg-Umhänge Scrummi 5x 25 St.</text:p>
          </table:table-cell>
          <table:table-cell office:value-type="currency" office:currency="EUR" office:value="71">
            <text:p>71,00 €</text:p>
          </table:table-cell>
          <table:table-cell/>
        </table:table-row>
        <table:table-row table:style-name="ro1">
          <table:table-cell office:value-type="float" office:value="5779001001">
            <text:p>5779001001</text:p>
          </table:table-cell>
          <table:table-cell office:value-type="string">
            <text:p>EW DW Hauben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EW DW Hauben</text:p>
          </table:table-cell>
        </table:table-row>
        <table:table-row table:style-name="ro2">
          <table:table-cell office:value-type="float" office:value="7001245">
            <text:p>7001245</text:p>
          </table:table-cell>
          <table:table-cell office:value-type="string">
            <text:p>Färbekamm Schwamm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Färbekamm Schwamm</text:p>
          </table:table-cell>
        </table:table-row>
        <table:table-row table:style-name="ro2">
          <table:table-cell office:value-type="float" office:value="8496000">
            <text:p>8496000</text:p>
          </table:table-cell>
          <table:table-cell office:value-type="string">
            <text:p>Färbekelle HiLite Carbon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Färbekelle HiLite Carbon</text:p>
          </table:table-cell>
        </table:table-row>
        <table:table-row table:style-name="ro2">
          <table:table-cell office:value-type="float" office:value="8418641">
            <text:p>8418641</text:p>
          </table:table-cell>
          <table:table-cell office:value-type="string">
            <text:p>Färbekelle Hold On mit Schalen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Färbekelle Hold On mit Schalen</text:p>
          </table:table-cell>
        </table:table-row>
        <table:table-row table:style-name="ro2">
          <table:table-cell office:value-type="float" office:value="8418651">
            <text:p>8418651</text:p>
          </table:table-cell>
          <table:table-cell office:value-type="string">
            <text:p>Färbepalette V-Grip S 25,5cm x10,8cm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Färbepalette V-Grip S 25,5cm x10,8cm</text:p>
          </table:table-cell>
        </table:table-row>
        <table:table-row table:style-name="ro2">
          <table:table-cell office:value-type="float" office:value="8418661">
            <text:p>8418661</text:p>
          </table:table-cell>
          <table:table-cell office:value-type="string">
            <text:p>Färbepalette V-Grip XL 37,5cm x 10,8cm 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Färbepalette V-Grip XL 37,5cm x 10,8cm </text:p>
          </table:table-cell>
        </table:table-row>
        <table:table-row table:style-name="ro2">
          <table:table-cell office:value-type="float" office:value="14102227">
            <text:p>14102227</text:p>
          </table:table-cell>
          <table:table-cell office:value-type="string">
            <text:p>Färbepinsel Artist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Färbepinsel Artist</text:p>
          </table:table-cell>
        </table:table-row>
        <table:table-row table:style-name="ro2">
          <table:table-cell office:value-type="float" office:value="14102532">
            <text:p>14102532</text:p>
          </table:table-cell>
          <table:table-cell office:value-type="string">
            <text:p>Färbepinsel Balayage breit</text:p>
          </table:table-cell>
          <table:table-cell office:value-type="currency" office:currency="EUR" office:value="5.5">
            <text:p>5,50 €</text:p>
          </table:table-cell>
          <table:table-cell/>
        </table:table-row>
        <table:table-row table:style-name="ro2">
          <table:table-cell office:value-type="float" office:value="14102531">
            <text:p>14102531</text:p>
          </table:table-cell>
          <table:table-cell office:value-type="string">
            <text:p>Färbepinsel Balayage schmal</text:p>
          </table:table-cell>
          <table:table-cell office:value-type="currency" office:currency="EUR" office:value="4.9">
            <text:p>4,90 €</text:p>
          </table:table-cell>
          <table:table-cell/>
        </table:table-row>
        <table:table-row table:style-name="ro2">
          <table:table-cell office:value-type="float" office:value="3011665">
            <text:p>3011665</text:p>
          </table:table-cell>
          <table:table-cell office:value-type="string">
            <text:p>Färbepinsel breit</text:p>
          </table:table-cell>
          <table:table-cell office:value-type="currency" office:currency="EUR" office:value="1.9">
            <text:p>1,90 €</text:p>
          </table:table-cell>
          <table:table-cell/>
        </table:table-row>
        <table:table-row table:style-name="ro2">
          <table:table-cell office:value-type="float" office:value="9341005">
            <text:p>9341005</text:p>
          </table:table-cell>
          <table:table-cell office:value-type="string">
            <text:p>Färbepinsel breit mit Nadelstiel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Färbepinsel breit mit Nadelstiel</text:p>
          </table:table-cell>
        </table:table-row>
        <table:table-row table:style-name="ro2">
          <table:table-cell office:value-type="float" office:value="14102226">
            <text:p>14102226</text:p>
          </table:table-cell>
          <table:table-cell office:value-type="string">
            <text:p>Färbepinsel Colorist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Färbepinsel Colorist</text:p>
          </table:table-cell>
        </table:table-row>
        <table:table-row table:style-name="ro2">
          <table:table-cell office:value-type="float" office:value="14102282">
            <text:p>14102282</text:p>
          </table:table-cell>
          <table:table-cell office:value-type="string">
            <text:p>Färbepinsel Creator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ärbepinsel Creator</text:p>
          </table:table-cell>
        </table:table-row>
        <table:table-row table:style-name="ro2">
          <table:table-cell office:value-type="float" office:value="8450261">
            <text:p>8450261</text:p>
          </table:table-cell>
          <table:table-cell office:value-type="string">
            <text:p>Färbepinsel kurz</text:p>
          </table:table-cell>
          <table:table-cell office:value-type="currency" office:currency="EUR" office:value="1.2">
            <text:p>1,20 €</text:p>
          </table:table-cell>
          <table:table-cell/>
        </table:table-row>
        <table:table-row table:style-name="ro2">
          <table:table-cell office:value-type="float" office:value="14102263">
            <text:p>14102263</text:p>
          </table:table-cell>
          <table:table-cell office:value-type="string">
            <text:p>Färbepinsel L PureGreen</text:p>
          </table:table-cell>
          <table:table-cell office:value-type="currency" office:currency="EUR" office:value="5.2">
            <text:p>5,20 €</text:p>
          </table:table-cell>
          <table:table-cell office:value-type="string">
            <text:p>Färbepinsel L PureGreen</text:p>
          </table:table-cell>
        </table:table-row>
        <table:table-row table:style-name="ro2">
          <table:table-cell office:value-type="float" office:value="3011672">
            <text:p>3011672</text:p>
          </table:table-cell>
          <table:table-cell office:value-type="string">
            <text:p>Färbepinsel mit Kamm</text:p>
          </table:table-cell>
          <table:table-cell office:value-type="currency" office:currency="EUR" office:value="1.9">
            <text:p>1,90 €</text:p>
          </table:table-cell>
          <table:table-cell office:value-type="string">
            <text:p>Färbepinsel mit Kamm</text:p>
          </table:table-cell>
        </table:table-row>
        <table:table-row table:style-name="ro2">
          <table:table-cell office:value-type="float" office:value="3011675">
            <text:p>3011675</text:p>
          </table:table-cell>
          <table:table-cell office:value-type="string">
            <text:p>Färbepinsel mit Kamm lila transparent</text:p>
          </table:table-cell>
          <table:table-cell office:value-type="currency" office:currency="EUR" office:value="1.9">
            <text:p>1,90 €</text:p>
          </table:table-cell>
          <table:table-cell office:value-type="string">
            <text:p>Färbepinsel mit Kamm lila transparent</text:p>
          </table:table-cell>
        </table:table-row>
        <table:table-row table:style-name="ro2">
          <table:table-cell office:value-type="float" office:value="3011677">
            <text:p>3011677</text:p>
          </table:table-cell>
          <table:table-cell office:value-type="string">
            <text:p>Färbepinsel mit Kamm schwarz transparent</text:p>
          </table:table-cell>
          <table:table-cell office:value-type="currency" office:currency="EUR" office:value="1.7">
            <text:p>1,70 €</text:p>
          </table:table-cell>
          <table:table-cell office:value-type="string">
            <text:p>Färbepinsel mit Kamm schwarz transparent</text:p>
          </table:table-cell>
        </table:table-row>
        <table:table-row table:style-name="ro2">
          <table:table-cell office:value-type="float" office:value="3011690">
            <text:p>3011690</text:p>
          </table:table-cell>
          <table:table-cell office:value-type="string">
            <text:p>Färbepinsel NEW schwarz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Färbepinsel NEW schwarz</text:p>
          </table:table-cell>
        </table:table-row>
        <table:table-row table:style-name="ro2">
          <table:table-cell office:value-type="float" office:value="14102225">
            <text:p>14102225</text:p>
          </table:table-cell>
          <table:table-cell office:value-type="string">
            <text:p>Färbepinsel Painter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Färbepinsel Painter</text:p>
          </table:table-cell>
        </table:table-row>
        <table:table-row table:style-name="ro2">
          <table:table-cell office:value-type="float" office:value="7001233">
            <text:p>7001233</text:p>
          </table:table-cell>
          <table:table-cell office:value-type="string">
            <text:p>Färbepinsel Painting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Färbepinsel Painting</text:p>
          </table:table-cell>
        </table:table-row>
        <table:table-row table:style-name="ro2">
          <table:table-cell office:value-type="string">
            <text:p>P005318</text:p>
          </table:table-cell>
          <table:table-cell office:value-type="string">
            <text:p>Färbepinsel Pixels , 2 Stück</text:p>
          </table:table-cell>
          <table:table-cell office:value-type="currency" office:currency="EUR" office:value="5">
            <text:p>5,00 €</text:p>
          </table:table-cell>
          <table:table-cell/>
        </table:table-row>
        <table:table-row table:style-name="ro2">
          <table:table-cell office:value-type="float" office:value="8450181">
            <text:p>8450181</text:p>
          </table:table-cell>
          <table:table-cell office:value-type="string">
            <text:p>Färbepinsel Precision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ärbepinsel Precision</text:p>
          </table:table-cell>
        </table:table-row>
        <table:table-row table:style-name="ro2">
          <table:table-cell office:value-type="float" office:value="8450381">
            <text:p>8450381</text:p>
          </table:table-cell>
          <table:table-cell office:value-type="string">
            <text:p>Färbepinsel Precision breit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Färbepinsel Precision breit</text:p>
          </table:table-cell>
        </table:table-row>
        <table:table-row table:style-name="ro2">
          <table:table-cell office:value-type="float" office:value="14102264">
            <text:p>14102264</text:p>
          </table:table-cell>
          <table:table-cell office:value-type="string">
            <text:p>Färbepinsel S PureGreen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Färbepinsel S PureGreen</text:p>
          </table:table-cell>
        </table:table-row>
        <table:table-row table:style-name="ro2">
          <table:table-cell office:value-type="float" office:value="3011663">
            <text:p>3011663</text:p>
          </table:table-cell>
          <table:table-cell office:value-type="string">
            <text:p>Färbepinsel schmal</text:p>
          </table:table-cell>
          <table:table-cell office:value-type="currency" office:currency="EUR" office:value="1.2">
            <text:p>1,20 €</text:p>
          </table:table-cell>
          <table:table-cell office:value-type="string">
            <text:p>Färbepinsel schmal</text:p>
          </table:table-cell>
        </table:table-row>
        <table:table-row table:style-name="ro2">
          <table:table-cell office:value-type="float" office:value="20002721">
            <text:p>20002721</text:p>
          </table:table-cell>
          <table:table-cell office:value-type="string">
            <text:p>Färbepinsel schmal</text:p>
          </table:table-cell>
          <table:table-cell office:value-type="currency" office:currency="EUR" office:value="1.5">
            <text:p>1,50 €</text:p>
          </table:table-cell>
          <table:table-cell/>
        </table:table-row>
        <table:table-row table:style-name="ro2">
          <table:table-cell office:value-type="float" office:value="8450207">
            <text:p>8450207</text:p>
          </table:table-cell>
          <table:table-cell office:value-type="string">
            <text:p>Färbepinsel Silikon blau schmal schräg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ärbepinsel Silikon blau schmal schräg</text:p>
          </table:table-cell>
        </table:table-row>
        <table:table-row table:style-name="ro2">
          <table:table-cell office:value-type="float" office:value="8450210">
            <text:p>8450210</text:p>
          </table:table-cell>
          <table:table-cell office:value-type="string">
            <text:p>Färbepinsel Silikon gelb schräg breit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ärbepinsel Silikon gelb schräg breit</text:p>
          </table:table-cell>
        </table:table-row>
        <table:table-row table:style-name="ro2">
          <table:table-cell office:value-type="float" office:value="8450209">
            <text:p>8450209</text:p>
          </table:table-cell>
          <table:table-cell office:value-type="string">
            <text:p>Färbepinsel Silikon grün schmal glatt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ärbepinsel Silikon grün schmal glatt</text:p>
          </table:table-cell>
        </table:table-row>
        <table:table-row table:style-name="ro2">
          <table:table-cell office:value-type="float" office:value="8450208">
            <text:p>8450208</text:p>
          </table:table-cell>
          <table:table-cell office:value-type="string">
            <text:p>Färbepinsel Silikon pink breit gezahnt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ärbepinsel Silikon pink breit gezahnt</text:p>
          </table:table-cell>
        </table:table-row>
        <table:table-row table:style-name="ro2">
          <table:table-cell office:value-type="float" office:value="8450211">
            <text:p>8450211</text:p>
          </table:table-cell>
          <table:table-cell office:value-type="string">
            <text:p>Färbepinsel stark orange</text:p>
          </table:table-cell>
          <table:table-cell office:value-type="currency" office:currency="EUR" office:value="3.2">
            <text:p>3,20 €</text:p>
          </table:table-cell>
          <table:table-cell office:value-type="string">
            <text:p>Färbepinsel stark orange</text:p>
          </table:table-cell>
        </table:table-row>
        <table:table-row table:style-name="ro2">
          <table:table-cell office:value-type="float" office:value="3020350">
            <text:p>3020350</text:p>
          </table:table-cell>
          <table:table-cell office:value-type="string">
            <text:p>Färbepinsel stark schwarz</text:p>
          </table:table-cell>
          <table:table-cell office:value-type="currency" office:currency="EUR" office:value="3.2">
            <text:p>3,20 €</text:p>
          </table:table-cell>
          <table:table-cell office:value-type="string">
            <text:p>Färbepinsel stark schwarz</text:p>
          </table:table-cell>
        </table:table-row>
        <table:table-row table:style-name="ro2">
          <table:table-cell office:value-type="float" office:value="14102228">
            <text:p>14102228</text:p>
          </table:table-cell>
          <table:table-cell office:value-type="string">
            <text:p>Färbepinsel Stylist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Färbepinsel Stylist</text:p>
          </table:table-cell>
        </table:table-row>
        <table:table-row table:style-name="ro2">
          <table:table-cell office:value-type="string">
            <text:p>P005204</text:p>
          </table:table-cell>
          <table:table-cell office:value-type="string">
            <text:p>Färbepinsel Tint Brush 2er Set</text:p>
          </table:table-cell>
          <table:table-cell office:value-type="currency" office:currency="EUR" office:value="4.2">
            <text:p>4,20 €</text:p>
          </table:table-cell>
          <table:table-cell/>
        </table:table-row>
        <table:table-row table:style-name="ro2">
          <table:table-cell office:value-type="float" office:value="7001246">
            <text:p>7001246</text:p>
          </table:table-cell>
          <table:table-cell office:value-type="string">
            <text:p>Färbepinsel XS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Färbepinsel XS</text:p>
          </table:table-cell>
        </table:table-row>
        <table:table-row table:style-name="ro2">
          <table:table-cell office:value-type="float" office:value="8450281">
            <text:p>8450281</text:p>
          </table:table-cell>
          <table:table-cell office:value-type="string">
            <text:p>Färbepinsel/Kamm Precision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Färbepinsel/Kamm Precision</text:p>
          </table:table-cell>
        </table:table-row>
        <table:table-row table:style-name="ro2">
          <table:table-cell office:value-type="float" office:value="14102262">
            <text:p>14102262</text:p>
          </table:table-cell>
          <table:table-cell office:value-type="string">
            <text:p>Färbeschale PureGreen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Färbeschale PureGreen</text:p>
          </table:table-cell>
        </table:table-row>
        <table:table-row table:style-name="ro2">
          <table:table-cell office:value-type="float" office:value="3011695">
            <text:p>3011695</text:p>
          </table:table-cell>
          <table:table-cell office:value-type="string">
            <text:p>Färbeschale schwarz standard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ärbeschale schwarz standard</text:p>
          </table:table-cell>
        </table:table-row>
        <table:table-row table:style-name="ro1">
          <table:table-cell office:value-type="float" office:value="3011706">
            <text:p>3011706</text:p>
          </table:table-cell>
          <table:table-cell office:value-type="string">
            <text:p>Färbeschale schwarz transparent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Färbeschale schwarz transparent</text:p>
          </table:table-cell>
        </table:table-row>
        <table:table-row table:style-name="ro2">
          <table:table-cell office:value-type="float" office:value="89603">
            <text:p>89603</text:p>
          </table:table-cell>
          <table:table-cell office:value-type="string">
            <text:p>Färbeschale Sibel mini-Bowls 2 Stück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ärbeschale Sibel mini-Bowls 2 Stück</text:p>
          </table:table-cell>
        </table:table-row>
        <table:table-row table:style-name="ro2">
          <table:table-cell office:value-type="float" office:value="14102533">
            <text:p>14102533</text:p>
          </table:table-cell>
          <table:table-cell office:value-type="string">
            <text:p>Färbeschale Square </text:p>
          </table:table-cell>
          <table:table-cell office:value-type="currency" office:currency="EUR" office:value="5.9">
            <text:p>5,90 €</text:p>
          </table:table-cell>
          <table:table-cell/>
        </table:table-row>
        <table:table-row table:style-name="ro1">
          <table:table-cell office:value-type="float" office:value="14112396">
            <text:p>14112396</text:p>
          </table:table-cell>
          <table:table-cell office:value-type="string">
            <text:p>Färbeschale transparent blau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Färbeschale transparent blau</text:p>
          </table:table-cell>
        </table:table-row>
        <table:table-row table:style-name="ro1">
          <table:table-cell office:value-type="float" office:value="14112398">
            <text:p>14112398</text:p>
          </table:table-cell>
          <table:table-cell office:value-type="string">
            <text:p>Färbeschale transparent pink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Färbeschale transparent pink</text:p>
          </table:table-cell>
        </table:table-row>
        <table:table-row table:style-name="ro1">
          <table:table-cell office:value-type="float" office:value="3011705">
            <text:p>3011705</text:p>
          </table:table-cell>
          <table:table-cell office:value-type="string">
            <text:p>Färbeschale transparent schwarz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Färbeschale transparent schwarz</text:p>
          </table:table-cell>
        </table:table-row>
        <table:table-row table:style-name="ro1">
          <table:table-cell office:value-type="string">
            <text:p>P005319</text:p>
          </table:table-cell>
          <table:table-cell office:value-type="string">
            <text:p>Färbeschalen Pixels , 2 Stück</text:p>
          </table:table-cell>
          <table:table-cell office:value-type="currency" office:currency="EUR" office:value="9">
            <text:p>9,00 €</text:p>
          </table:table-cell>
          <table:table-cell/>
        </table:table-row>
        <table:table-row table:style-name="ro2">
          <table:table-cell office:value-type="string">
            <text:p>PIX</text:p>
          </table:table-cell>
          <table:table-cell office:value-type="string">
            <text:p>Färbeset Pixels , 2x Schale , 2x Färbepinsel , 4x Abteilclips</text:p>
          </table:table-cell>
          <table:table-cell office:value-type="currency" office:currency="EUR" office:value="16.9">
            <text:p>16,90 €</text:p>
          </table:table-cell>
          <table:table-cell/>
        </table:table-row>
        <table:table-row table:style-name="ro2">
          <table:table-cell office:value-type="float" office:value="3010511">
            <text:p>3010511</text:p>
          </table:table-cell>
          <table:table-cell office:value-type="string">
            <text:p>Färbeset Rainbow</text:p>
          </table:table-cell>
          <table:table-cell office:value-type="currency" office:currency="EUR" office:value="5.9">
            <text:p>5,90 €</text:p>
          </table:table-cell>
          <table:table-cell/>
        </table:table-row>
        <table:table-row table:style-name="ro2">
          <table:table-cell office:value-type="float" office:value="7001257">
            <text:p>7001257</text:p>
          </table:table-cell>
          <table:table-cell office:value-type="string">
            <text:p>Färbeset Rainbow Mini , je 7x Färbeschale-und Pinsel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Färbeset Rainbow Mini , je 7x Färbeschale-und Pinsel</text:p>
          </table:table-cell>
        </table:table-row>
        <table:table-row table:style-name="ro2">
          <table:table-cell office:value-type="float" office:value="89020">
            <text:p>89020</text:p>
          </table:table-cell>
          <table:table-cell office:value-type="string">
            <text:p>Farbrüher Colormix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Farbrüher Colormix</text:p>
          </table:table-cell>
        </table:table-row>
        <table:table-row table:style-name="ro2">
          <table:table-cell office:value-type="float" office:value="14102265">
            <text:p>14102265</text:p>
          </table:table-cell>
          <table:table-cell office:value-type="string">
            <text:p>Farbrührer PureGreen</text:p>
          </table:table-cell>
          <table:table-cell office:value-type="currency" office:currency="EUR" office:value="3.3">
            <text:p>3,30 €</text:p>
          </table:table-cell>
          <table:table-cell office:value-type="string">
            <text:p>Farbrührer PureGreen</text:p>
          </table:table-cell>
        </table:table-row>
        <table:table-row table:style-name="ro2">
          <table:table-cell office:value-type="float" office:value="14101896">
            <text:p>14101896</text:p>
          </table:table-cell>
          <table:table-cell office:value-type="string">
            <text:p>Farbwaage Micro Scale</text:p>
          </table:table-cell>
          <table:table-cell office:value-type="currency" office:currency="EUR" office:value="29">
            <text:p>29,00 €</text:p>
          </table:table-cell>
          <table:table-cell/>
        </table:table-row>
        <table:table-row table:style-name="ro2">
          <table:table-cell office:value-type="float" office:value="2004">
            <text:p>2004</text:p>
          </table:table-cell>
          <table:table-cell office:value-type="string">
            <text:p>Farbwaage Steel Styler II</text:p>
          </table:table-cell>
          <table:table-cell office:value-type="currency" office:currency="EUR" office:value="34.9">
            <text:p>34,90 €</text:p>
          </table:table-cell>
          <table:table-cell office:value-type="string">
            <text:p>Farbwaage Steel Styler II</text:p>
          </table:table-cell>
        </table:table-row>
        <table:table-row table:style-name="ro1">
          <table:table-cell office:value-type="float" office:value="3140077">
            <text:p>3140077</text:p>
          </table:table-cell>
          <table:table-cell office:value-type="string">
            <text:p>Fixierschwamm mit Halter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Fixierschwamm mit Halter</text:p>
          </table:table-cell>
        </table:table-row>
        <table:table-row table:style-name="ro1">
          <table:table-cell office:value-type="float" office:value="3140078">
            <text:p>3140078</text:p>
          </table:table-cell>
          <table:table-cell office:value-type="string">
            <text:p>Fixierschwämme 10 Stück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Fixierschwämme 10er</text:p>
          </table:table-cell>
        </table:table-row>
        <table:table-row table:style-name="ro1">
          <table:table-cell office:value-type="float" office:value="3140079">
            <text:p>3140079</text:p>
          </table:table-cell>
          <table:table-cell office:value-type="string">
            <text:p>Fixierschwämme 3St. + Halter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Fixierschwämme 3St. + Halter</text:p>
          </table:table-cell>
        </table:table-row>
        <table:table-row table:style-name="ro2">
          <table:table-cell office:value-type="float" office:value="3011737">
            <text:p>3011737</text:p>
          </table:table-cell>
          <table:table-cell office:value-type="string">
            <text:p>FL-Wickler 10er 11mm braun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FL-Wickler 10er 11mm braun</text:p>
          </table:table-cell>
        </table:table-row>
        <table:table-row table:style-name="ro2">
          <table:table-cell office:value-type="float" office:value="3011738">
            <text:p>3011738</text:p>
          </table:table-cell>
          <table:table-cell office:value-type="string">
            <text:p>FL-Wickler 10er 15mm grau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FL-Wickler 10er 15mm grau</text:p>
          </table:table-cell>
        </table:table-row>
        <table:table-row table:style-name="ro2">
          <table:table-cell office:value-type="float" office:value="3011739">
            <text:p>3011739</text:p>
          </table:table-cell>
          <table:table-cell office:value-type="string">
            <text:p>FL-Wickler 10er 20mm blau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FL-Wickler 10er 20mm blau</text:p>
          </table:table-cell>
        </table:table-row>
        <table:table-row table:style-name="ro2">
          <table:table-cell office:value-type="float" office:value="3011740">
            <text:p>3011740</text:p>
          </table:table-cell>
          <table:table-cell office:value-type="string">
            <text:p>FL-Wickler 10er 22mm orange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FL-Wickler 10er 22mm orange</text:p>
          </table:table-cell>
        </table:table-row>
        <table:table-row table:style-name="ro2">
          <table:table-cell office:value-type="float" office:value="3011741">
            <text:p>3011741</text:p>
          </table:table-cell>
          <table:table-cell office:value-type="string">
            <text:p>FL-Wickler 10er 25mm grün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FL-Wickler 10er 25mm grün</text:p>
          </table:table-cell>
        </table:table-row>
        <table:table-row table:style-name="ro2">
          <table:table-cell office:value-type="float" office:value="3011742">
            <text:p>3011742</text:p>
          </table:table-cell>
          <table:table-cell office:value-type="string">
            <text:p>FL-Wickler 10er 27mm rosa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FL-Wickler 10er 27mm rosa</text:p>
          </table:table-cell>
        </table:table-row>
        <table:table-row table:style-name="ro2">
          <table:table-cell office:value-type="float" office:value="3011743">
            <text:p>3011743</text:p>
          </table:table-cell>
          <table:table-cell office:value-type="string">
            <text:p>FL-Wickler 10er 30mm gelb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FL-Wickler 10er 30mm gelb</text:p>
          </table:table-cell>
        </table:table-row>
        <table:table-row table:style-name="ro2">
          <table:table-cell office:value-type="float" office:value="3011744">
            <text:p>3011744</text:p>
          </table:table-cell>
          <table:table-cell office:value-type="string">
            <text:p>FL-Wickler 10er 35mm rot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FL-Wickler 10er 35mm rot</text:p>
          </table:table-cell>
        </table:table-row>
        <table:table-row table:style-name="ro2">
          <table:table-cell office:value-type="float" office:value="3011745">
            <text:p>3011745</text:p>
          </table:table-cell>
          <table:table-cell office:value-type="string">
            <text:p>FL-Wickler 10er 40mm weiß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FL-Wickler 10er 40mm weiß</text:p>
          </table:table-cell>
        </table:table-row>
        <table:table-row table:style-name="ro2">
          <table:table-cell office:value-type="string">
            <text:p>FL01</text:p>
          </table:table-cell>
          <table:table-cell office:value-type="string">
            <text:p>FL-Wickler kurz blau 10er</text:p>
          </table:table-cell>
          <table:table-cell office:value-type="currency" office:currency="EUR" office:value="3.95">
            <text:p>3,95 €</text:p>
          </table:table-cell>
          <table:table-cell office:value-type="string">
            <text:p>FL-Wickler kurz blau 10er</text:p>
          </table:table-cell>
        </table:table-row>
        <table:table-row table:style-name="ro2">
          <table:table-cell office:value-type="string">
            <text:p>FL03</text:p>
          </table:table-cell>
          <table:table-cell office:value-type="string">
            <text:p>FL-Wickler kurz gelb 10er</text:p>
          </table:table-cell>
          <table:table-cell office:value-type="currency" office:currency="EUR" office:value="3.95">
            <text:p>3,95 €</text:p>
          </table:table-cell>
          <table:table-cell office:value-type="string">
            <text:p>FL-Wickler kurz gelb 10er</text:p>
          </table:table-cell>
        </table:table-row>
        <table:table-row table:style-name="ro2">
          <table:table-cell office:value-type="string">
            <text:p>FL02</text:p>
          </table:table-cell>
          <table:table-cell office:value-type="string">
            <text:p>FL-Wickler kurz grün 10er</text:p>
          </table:table-cell>
          <table:table-cell office:value-type="currency" office:currency="EUR" office:value="3.95">
            <text:p>3,95 €</text:p>
          </table:table-cell>
          <table:table-cell office:value-type="string">
            <text:p>FL-Wickler kurz grün 10er</text:p>
          </table:table-cell>
        </table:table-row>
        <table:table-row table:style-name="ro2">
          <table:table-cell office:value-type="float" office:value="3011748">
            <text:p>3011748</text:p>
          </table:table-cell>
          <table:table-cell office:value-type="string">
            <text:p>Flexwickler 6er lang blau 14mm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Flexwickler 6er lang blau 14mm</text:p>
          </table:table-cell>
        </table:table-row>
        <table:table-row table:style-name="ro2">
          <table:table-cell office:value-type="float" office:value="3011750">
            <text:p>3011750</text:p>
          </table:table-cell>
          <table:table-cell office:value-type="string">
            <text:p>Flexwickler 6er lang gelb 10mm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Flexwickler 6er lang gelb 10mm</text:p>
          </table:table-cell>
        </table:table-row>
        <table:table-row table:style-name="ro2">
          <table:table-cell office:value-type="float" office:value="3011752">
            <text:p>3011752</text:p>
          </table:table-cell>
          <table:table-cell office:value-type="string">
            <text:p>Flexwickler 6er lang grau 19mm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Flexwickler 6er lang grau 19mm</text:p>
          </table:table-cell>
        </table:table-row>
        <table:table-row table:style-name="ro2">
          <table:table-cell office:value-type="float" office:value="3011755">
            <text:p>3011755</text:p>
          </table:table-cell>
          <table:table-cell office:value-type="string">
            <text:p>Flexwickler 6er lang orange 17mm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Flexwickler 6er lang orange 17mm</text:p>
          </table:table-cell>
        </table:table-row>
        <table:table-row table:style-name="ro2">
          <table:table-cell office:value-type="float" office:value="3011757">
            <text:p>3011757</text:p>
          </table:table-cell>
          <table:table-cell office:value-type="string">
            <text:p>Flexwickler 6er lang rot 12mm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Flexwickler 6er lang rot 12mm</text:p>
          </table:table-cell>
        </table:table-row>
        <table:table-row table:style-name="ro2">
          <table:table-cell office:value-type="float" office:value="4222129">
            <text:p>4222129</text:p>
          </table:table-cell>
          <table:table-cell office:value-type="string">
            <text:p>Flexwickler S 12er D10 grün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Flexwickler S 12er D10 grün</text:p>
          </table:table-cell>
        </table:table-row>
        <table:table-row table:style-name="ro2">
          <table:table-cell office:value-type="float" office:value="4222119">
            <text:p>4222119</text:p>
          </table:table-cell>
          <table:table-cell office:value-type="string">
            <text:p>Flexwickler S 12er D12 gelb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Flexwickler S 12er D12 gelb</text:p>
          </table:table-cell>
        </table:table-row>
        <table:table-row table:style-name="ro2">
          <table:table-cell office:value-type="float" office:value="4222109">
            <text:p>4222109</text:p>
          </table:table-cell>
          <table:table-cell office:value-type="string">
            <text:p>Flexwickler S 12er D13 rot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Flexwickler S 12er D13 rot</text:p>
          </table:table-cell>
        </table:table-row>
        <table:table-row table:style-name="ro2">
          <table:table-cell office:value-type="float" office:value="4222099">
            <text:p>4222099</text:p>
          </table:table-cell>
          <table:table-cell office:value-type="string">
            <text:p>Flexwickler S 12er D15 blau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Flexwickler S 12er D15 blau</text:p>
          </table:table-cell>
        </table:table-row>
        <table:table-row table:style-name="ro2">
          <table:table-cell office:value-type="float" office:value="4222089">
            <text:p>4222089</text:p>
          </table:table-cell>
          <table:table-cell office:value-type="string">
            <text:p>Flexwickler S 12er D17 orange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Flexwickler S 12er D17 orange</text:p>
          </table:table-cell>
        </table:table-row>
        <table:table-row table:style-name="ro2">
          <table:table-cell office:value-type="float" office:value="4222079">
            <text:p>4222079</text:p>
          </table:table-cell>
          <table:table-cell office:value-type="string">
            <text:p>Flexwickler S 12er D19 grau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Flexwickler S 12er D19 grau</text:p>
          </table:table-cell>
        </table:table-row>
        <table:table-row table:style-name="ro2">
          <table:table-cell office:value-type="float" office:value="4222069">
            <text:p>4222069</text:p>
          </table:table-cell>
          <table:table-cell office:value-type="string">
            <text:p>Flexwickler S 12er D20 lila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Flexwickler S 12er D20 lila</text:p>
          </table:table-cell>
        </table:table-row>
        <table:table-row table:style-name="ro2">
          <table:table-cell office:value-type="float" office:value="14101676">
            <text:p>14101676</text:p>
          </table:table-cell>
          <table:table-cell office:value-type="string">
            <text:p>Flexwixckler 6er lang oliv 25mm</text:p>
          </table:table-cell>
          <table:table-cell office:value-type="currency" office:currency="EUR" office:value="9.4">
            <text:p>9,40 €</text:p>
          </table:table-cell>
          <table:table-cell/>
        </table:table-row>
        <table:table-row table:style-name="ro2">
          <table:table-cell office:value-type="float" office:value="3012178">
            <text:p>3012178</text:p>
          </table:table-cell>
          <table:table-cell office:value-type="string">
            <text:p>Flockwickler 12er 40mm rot</text:p>
          </table:table-cell>
          <table:table-cell office:value-type="currency" office:currency="EUR" office:value="12.9">
            <text:p>12,90 €</text:p>
          </table:table-cell>
          <table:table-cell/>
        </table:table-row>
        <table:table-row table:style-name="ro2">
          <table:table-cell office:value-type="float" office:value="3012180">
            <text:p>3012180</text:p>
          </table:table-cell>
          <table:table-cell office:value-type="string">
            <text:p>Flockwickler 12er 45mm lila</text:p>
          </table:table-cell>
          <table:table-cell office:value-type="currency" office:currency="EUR" office:value="13">
            <text:p>13,00 €</text:p>
          </table:table-cell>
          <table:table-cell office:value-type="string">
            <text:p>Flockwickler 12er 45mm lila</text:p>
          </table:table-cell>
        </table:table-row>
        <table:table-row table:style-name="ro2">
          <table:table-cell office:value-type="float" office:value="3012174">
            <text:p>3012174</text:p>
          </table:table-cell>
          <table:table-cell office:value-type="string">
            <text:p>Flockwickler 12er 50mm grün</text:p>
          </table:table-cell>
          <table:table-cell office:value-type="currency" office:currency="EUR" office:value="13.5">
            <text:p>13,50 €</text:p>
          </table:table-cell>
          <table:table-cell office:value-type="string">
            <text:p>Flockwickler 12er 50mm grün</text:p>
          </table:table-cell>
        </table:table-row>
        <table:table-row table:style-name="ro2">
          <table:table-cell office:value-type="float" office:value="4121549">
            <text:p>4121549</text:p>
          </table:table-cell>
          <table:table-cell office:value-type="string">
            <text:p>Flockwickler 12er lila 15mm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Flockwickler 12er lila 15mm</text:p>
          </table:table-cell>
        </table:table-row>
        <table:table-row table:style-name="ro2">
          <table:table-cell office:value-type="float" office:value="4121349">
            <text:p>4121349</text:p>
          </table:table-cell>
          <table:table-cell office:value-type="string">
            <text:p>Flockwickler 12er orange 13mm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Flockwickler 12er orange 13mm</text:p>
          </table:table-cell>
        </table:table-row>
        <table:table-row table:style-name="ro2">
          <table:table-cell office:value-type="float" office:value="14100825">
            <text:p>14100825</text:p>
          </table:table-cell>
          <table:table-cell office:value-type="string">
            <text:p>Flockwickler blau 21mm 12 Stück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Flockwickler blau 21mm 12 Stück</text:p>
          </table:table-cell>
        </table:table-row>
        <table:table-row table:style-name="ro2">
          <table:table-cell office:value-type="float" office:value="14100829">
            <text:p>14100829</text:p>
          </table:table-cell>
          <table:table-cell office:value-type="string">
            <text:p>Flockwickler blau 36mm 12 Stück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Flockwickler blau 36mm 12 Stück</text:p>
          </table:table-cell>
        </table:table-row>
        <table:table-row table:style-name="ro2">
          <table:table-cell office:value-type="float" office:value="14100827">
            <text:p>14100827</text:p>
          </table:table-cell>
          <table:table-cell office:value-type="string">
            <text:p>Flockwickler braun 28mm 12 Stück</text:p>
          </table:table-cell>
          <table:table-cell office:value-type="currency" office:currency="EUR" office:value="13">
            <text:p>13,00 €</text:p>
          </table:table-cell>
          <table:table-cell office:value-type="string">
            <text:p>Flockwickler braun 28mm 12 Stück</text:p>
          </table:table-cell>
        </table:table-row>
        <table:table-row table:style-name="ro2">
          <table:table-cell office:value-type="float" office:value="14100826">
            <text:p>14100826</text:p>
          </table:table-cell>
          <table:table-cell office:value-type="string">
            <text:p>Flockwickler grün 24mm 12 Stück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Flockwickler grün 24mm 12 Stück</text:p>
          </table:table-cell>
        </table:table-row>
        <table:table-row table:style-name="ro2">
          <table:table-cell office:value-type="float" office:value="14100828">
            <text:p>14100828</text:p>
          </table:table-cell>
          <table:table-cell office:value-type="string">
            <text:p>Flockwickler orange 32mm 12 Stück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Flockwickler orange 32mm 12 Stück</text:p>
          </table:table-cell>
        </table:table-row>
        <table:table-row table:style-name="ro2">
          <table:table-cell office:value-type="float" office:value="14100824">
            <text:p>14100824</text:p>
          </table:table-cell>
          <table:table-cell office:value-type="string">
            <text:p>Flockwickler rot 18mm 12 Stück</text:p>
          </table:table-cell>
          <table:table-cell office:value-type="currency" office:currency="EUR" office:value="11.5">
            <text:p>11,50 €</text:p>
          </table:table-cell>
          <table:table-cell office:value-type="string">
            <text:p>Flockwickler rot 18mm 12 Stück</text:p>
          </table:table-cell>
        </table:table-row>
        <table:table-row table:style-name="ro2">
          <table:table-cell office:value-type="float" office:value="14100830">
            <text:p>14100830</text:p>
          </table:table-cell>
          <table:table-cell office:value-type="string">
            <text:p>Flockwickler rot 40mm 12 Stück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Flockwickler rot 40mm 12 Stück</text:p>
          </table:table-cell>
        </table:table-row>
        <table:table-row table:style-name="ro2">
          <table:table-cell office:value-type="float" office:value="14100753">
            <text:p>14100753</text:p>
          </table:table-cell>
          <table:table-cell office:value-type="string">
            <text:p>Frisurenschleier flieder</text:p>
          </table:table-cell>
          <table:table-cell office:value-type="currency" office:currency="EUR" office:value="3.3">
            <text:p>3,30 €</text:p>
          </table:table-cell>
          <table:table-cell office:value-type="string">
            <text:p>Frisurenschleier flieder</text:p>
          </table:table-cell>
        </table:table-row>
        <table:table-row table:style-name="ro2">
          <table:table-cell office:value-type="float" office:value="14100750">
            <text:p>14100750</text:p>
          </table:table-cell>
          <table:table-cell office:value-type="string">
            <text:p>Frisurenschleier gelb</text:p>
          </table:table-cell>
          <table:table-cell office:value-type="currency" office:currency="EUR" office:value="3.3">
            <text:p>3,30 €</text:p>
          </table:table-cell>
          <table:table-cell office:value-type="string">
            <text:p>Frisurenschleier gelb</text:p>
          </table:table-cell>
        </table:table-row>
        <table:table-row table:style-name="ro2">
          <table:table-cell office:value-type="float" office:value="14100751">
            <text:p>14100751</text:p>
          </table:table-cell>
          <table:table-cell office:value-type="string">
            <text:p>Frisurenschleier rosa</text:p>
          </table:table-cell>
          <table:table-cell office:value-type="currency" office:currency="EUR" office:value="3.3">
            <text:p>3,30 €</text:p>
          </table:table-cell>
          <table:table-cell office:value-type="string">
            <text:p>Frisurenschleier rosa</text:p>
          </table:table-cell>
        </table:table-row>
        <table:table-row table:style-name="ro2">
          <table:table-cell office:value-type="float" office:value="14100756">
            <text:p>14100756</text:p>
          </table:table-cell>
          <table:table-cell office:value-type="string">
            <text:p>Frisurenschleier türkis</text:p>
          </table:table-cell>
          <table:table-cell office:value-type="currency" office:currency="EUR" office:value="3.3">
            <text:p>3,30 €</text:p>
          </table:table-cell>
          <table:table-cell office:value-type="string">
            <text:p>Frisurenschleier türkis</text:p>
          </table:table-cell>
        </table:table-row>
        <table:table-row table:style-name="ro1">
          <table:table-cell office:value-type="float" office:value="20003509">
            <text:p>20003509</text:p>
          </table:table-cell>
          <table:table-cell office:value-type="string">
            <text:p>Gummibesen schwarz</text:p>
          </table:table-cell>
          <table:table-cell office:value-type="currency" office:currency="EUR" office:value="15.9">
            <text:p>15,90 €</text:p>
          </table:table-cell>
          <table:table-cell/>
        </table:table-row>
        <table:table-row table:style-name="ro1">
          <table:table-cell office:value-type="float" office:value="7001287">
            <text:p>7001287</text:p>
          </table:table-cell>
          <table:table-cell office:value-type="string">
            <text:p>Haarkuren-Schale BLUE</text:p>
          </table:table-cell>
          <table:table-cell office:value-type="currency" office:currency="EUR" office:value="6.9">
            <text:p>6,90 €</text:p>
          </table:table-cell>
          <table:table-cell/>
        </table:table-row>
        <table:table-row table:style-name="ro1">
          <table:table-cell office:value-type="float" office:value="7001286">
            <text:p>7001286</text:p>
          </table:table-cell>
          <table:table-cell office:value-type="string">
            <text:p>Haarkuren-Schale RED</text:p>
          </table:table-cell>
          <table:table-cell office:value-type="currency" office:currency="EUR" office:value="6.9">
            <text:p>6,90 €</text:p>
          </table:table-cell>
          <table:table-cell/>
        </table:table-row>
        <table:table-row table:style-name="ro1">
          <table:table-cell office:value-type="float" office:value="5793211001">
            <text:p>5793211001</text:p>
          </table:table-cell>
          <table:table-cell office:value-type="string">
            <text:p>Haarstärken-Messgerät</text:p>
          </table:table-cell>
          <table:table-cell office:value-type="currency" office:currency="EUR" office:value="150">
            <text:p>150,00 €</text:p>
          </table:table-cell>
          <table:table-cell office:value-type="string">
            <text:p>Haarstärken-Messgerät</text:p>
          </table:table-cell>
        </table:table-row>
        <table:table-row table:style-name="ro2">
          <table:table-cell office:value-type="float" office:value="870000400">
            <text:p>870000400</text:p>
          </table:table-cell>
          <table:table-cell office:value-type="string">
            <text:p>Hairwell Pumpe 1-Liter</text:p>
          </table:table-cell>
          <table:table-cell office:value-type="currency" office:currency="EUR" office:value="5">
            <text:p>5,00 €</text:p>
          </table:table-cell>
          <table:table-cell/>
        </table:table-row>
        <table:table-row table:style-name="ro2">
          <table:table-cell office:value-type="string">
            <text:p>T111</text:p>
          </table:table-cell>
          <table:table-cell office:value-type="string">
            <text:p>Halsschutzkrause 1x 100Blatt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Halsschutzkrause 1x 100Blatt</text:p>
          </table:table-cell>
        </table:table-row>
        <table:table-row table:style-name="ro2">
          <table:table-cell office:value-type="float" office:value="7001001">
            <text:p>7001001</text:p>
          </table:table-cell>
          <table:table-cell office:value-type="string">
            <text:p>Halsschutzkrause 50% naßfest 5x100Blatt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Halsschutzkrause 50% naßfest 5x100Blatt</text:p>
          </table:table-cell>
        </table:table-row>
        <table:table-row table:style-name="ro2">
          <table:table-cell office:value-type="float" office:value="733810">
            <text:p>733810</text:p>
          </table:table-cell>
          <table:table-cell office:value-type="string">
            <text:p>Halsschutzkrause schwarz 100% naßfest 5x100Blatt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Halsschutzkrause schwarz 100% naßfest 5x100Blatt</text:p>
          </table:table-cell>
        </table:table-row>
        <table:table-row table:style-name="ro2">
          <table:table-cell office:value-type="string">
            <text:p>T112</text:p>
          </table:table-cell>
          <table:table-cell office:value-type="string">
            <text:p>Halsschutzkrause schwarz 1x 100Blatt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Halsschutzkrause schwarz 1x 100Blatt</text:p>
          </table:table-cell>
        </table:table-row>
        <table:table-row table:style-name="ro2">
          <table:table-cell office:value-type="float" office:value="3011905">
            <text:p>3011905</text:p>
          </table:table-cell>
          <table:table-cell office:value-type="string">
            <text:p>Halsschutzkrausenbehälter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Halsschutzkrausenbehälter</text:p>
          </table:table-cell>
        </table:table-row>
        <table:table-row table:style-name="ro2">
          <table:table-cell office:value-type="float" office:value="4608">
            <text:p>4608</text:p>
          </table:table-cell>
          <table:table-cell office:value-type="string">
            <text:p>Haltenadeln Ari Delrin kurz 100er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Haltenadeln Ari Delrin kurz 100er</text:p>
          </table:table-cell>
        </table:table-row>
        <table:table-row table:style-name="ro2">
          <table:table-cell office:value-type="float" office:value="4607">
            <text:p>4607</text:p>
          </table:table-cell>
          <table:table-cell office:value-type="string">
            <text:p>Haltenadeln Ari Delrin lang 100St.</text:p>
          </table:table-cell>
          <table:table-cell office:value-type="currency" office:currency="EUR" office:value="6.2">
            <text:p>6,20 €</text:p>
          </table:table-cell>
          <table:table-cell office:value-type="string">
            <text:p>Haltenadeln Ari Delrin lang 100St.</text:p>
          </table:table-cell>
        </table:table-row>
        <table:table-row table:style-name="ro1">
          <table:table-cell office:value-type="float" office:value="9322633">
            <text:p>9322633</text:p>
          </table:table-cell>
          <table:table-cell office:value-type="string">
            <text:p>Haltenadeln Metall 20 St.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Haltenadeln Metall 20 St.</text:p>
          </table:table-cell>
        </table:table-row>
        <table:table-row table:style-name="ro1">
          <table:table-cell office:value-type="float" office:value="9322733">
            <text:p>9322733</text:p>
          </table:table-cell>
          <table:table-cell office:value-type="string">
            <text:p>Haltenadeln Metall lang 20er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Metallstecker lang 20er</text:p>
          </table:table-cell>
        </table:table-row>
        <table:table-row table:style-name="ro1">
          <table:table-cell office:value-type="float" office:value="464908">
            <text:p>464908</text:p>
          </table:table-cell>
          <table:table-cell office:value-type="string">
            <text:p>Haltenadeln Pfau-Stecker 8 Stück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Pfau-Stecker 8 Stück</text:p>
          </table:table-cell>
        </table:table-row>
        <table:table-row table:style-name="ro1">
          <table:table-cell office:value-type="float" office:value="9322433">
            <text:p>9322433</text:p>
          </table:table-cell>
          <table:table-cell office:value-type="string">
            <text:p>Haltenadeln Plastik 20er</text:p>
          </table:table-cell>
          <table:table-cell office:value-type="currency" office:currency="EUR" office:value="1.7">
            <text:p>1,70 €</text:p>
          </table:table-cell>
          <table:table-cell office:value-type="string">
            <text:p>Haltenadeln Plastik 20er</text:p>
          </table:table-cell>
        </table:table-row>
        <table:table-row table:style-name="ro1">
          <table:table-cell office:value-type="float" office:value="3150036">
            <text:p>3150036</text:p>
          </table:table-cell>
          <table:table-cell office:value-type="string">
            <text:p>Haltenadeln Plastik kurz 100er schwarz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Haltenadeln Plastik kurz 100er schwarz</text:p>
          </table:table-cell>
        </table:table-row>
        <table:table-row table:style-name="ro1">
          <table:table-cell office:value-type="float" office:value="3150031">
            <text:p>3150031</text:p>
          </table:table-cell>
          <table:table-cell office:value-type="string">
            <text:p>Haltenadeln Plastik kurz 100er weiß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Haltenadeln Plastik kurz 100er weiß</text:p>
          </table:table-cell>
        </table:table-row>
        <table:table-row table:style-name="ro2">
          <table:table-cell office:value-type="float" office:value="3150115">
            <text:p>3150115</text:p>
          </table:table-cell>
          <table:table-cell office:value-type="string">
            <text:p>Haltenadeln Postiche 65mm 500 Stück</text:p>
          </table:table-cell>
          <table:table-cell office:value-type="currency" office:currency="EUR" office:value="22">
            <text:p>22,00 €</text:p>
          </table:table-cell>
          <table:table-cell office:value-type="string">
            <text:p>Haltenadeln Postiche 65mm 500 Stück</text:p>
          </table:table-cell>
        </table:table-row>
        <table:table-row table:style-name="ro2">
          <table:table-cell office:value-type="float" office:value="3150079">
            <text:p>3150079</text:p>
          </table:table-cell>
          <table:table-cell office:value-type="string">
            <text:p>Haltenadeln Postiche 65mm 50er-SB</text:p>
          </table:table-cell>
          <table:table-cell office:value-type="currency" office:currency="EUR" office:value="3.3">
            <text:p>3,30 €</text:p>
          </table:table-cell>
          <table:table-cell office:value-type="string">
            <text:p>Haltenadeln Postiche 65mm 50er-SB</text:p>
          </table:table-cell>
        </table:table-row>
        <table:table-row table:style-name="ro2">
          <table:table-cell office:value-type="float" office:value="3150116">
            <text:p>3150116</text:p>
          </table:table-cell>
          <table:table-cell office:value-type="string">
            <text:p>Haltenadeln Postiche 75mm 500 Stück</text:p>
          </table:table-cell>
          <table:table-cell office:value-type="currency" office:currency="EUR" office:value="23.9">
            <text:p>23,90 €</text:p>
          </table:table-cell>
          <table:table-cell office:value-type="string">
            <text:p>Haltenadeln Postiche 75mm 500 Stück</text:p>
          </table:table-cell>
        </table:table-row>
        <table:table-row table:style-name="ro2">
          <table:table-cell office:value-type="float" office:value="3150080">
            <text:p>3150080</text:p>
          </table:table-cell>
          <table:table-cell office:value-type="string">
            <text:p>Haltenadeln Postiche 75mm 50er-SB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Haltenadeln Postiche 75mm 50er-SB</text:p>
          </table:table-cell>
        </table:table-row>
        <table:table-row table:style-name="ro2">
          <table:table-cell office:value-type="float" office:value="4333010">
            <text:p>4333010</text:p>
          </table:table-cell>
          <table:table-cell office:value-type="string">
            <text:p>Hi-Lite Folien 10x9cm 200st.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Hi-Lite Folien 10x9cm 200st.</text:p>
          </table:table-cell>
        </table:table-row>
        <table:table-row table:style-name="ro2">
          <table:table-cell office:value-type="float" office:value="4333012">
            <text:p>4333012</text:p>
          </table:table-cell>
          <table:table-cell office:value-type="string">
            <text:p>Hi-Lite Folien 30x9cm 200st.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Hi-Lite Folien 30x9cm 200st.</text:p>
          </table:table-cell>
        </table:table-row>
        <table:table-row table:style-name="ro2">
          <table:table-cell office:value-type="float" office:value="4333061">
            <text:p>4333061</text:p>
          </table:table-cell>
          <table:table-cell office:value-type="string">
            <text:p>HiLite Palette 18cm 2er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HiLite Palette 18cm 2er</text:p>
          </table:table-cell>
        </table:table-row>
        <table:table-row table:style-name="ro1">
          <table:table-cell office:value-type="float" office:value="440005">
            <text:p>440005</text:p>
          </table:table-cell>
          <table:table-cell office:value-type="string">
            <text:p>Hitzeschutzhandschuh Isotherm</text:p>
          </table:table-cell>
          <table:table-cell office:value-type="currency" office:currency="EUR" office:value="8.5">
            <text:p>8,50 €</text:p>
          </table:table-cell>
          <table:table-cell office:value-type="string">
            <text:p>Hitzeschutzhandschuh Isotherm</text:p>
          </table:table-cell>
        </table:table-row>
        <table:table-row table:style-name="ro1">
          <table:table-cell office:value-type="float" office:value="3040014">
            <text:p>3040014</text:p>
          </table:table-cell>
          <table:table-cell office:value-type="string">
            <text:p>Kaltwellhaube blau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Kaltwellhaube blau</text:p>
          </table:table-cell>
        </table:table-row>
        <table:table-row table:style-name="ro1">
          <table:table-cell office:value-type="float" office:value="3040013">
            <text:p>3040013</text:p>
          </table:table-cell>
          <table:table-cell office:value-type="string">
            <text:p>Kaltwellhaube schwarz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Kaltwellhaube schwarz</text:p>
          </table:table-cell>
        </table:table-row>
        <table:table-row table:style-name="ro1">
          <table:table-cell office:value-type="float" office:value="3010424">
            <text:p>3010424</text:p>
          </table:table-cell>
          <table:table-cell office:value-type="string">
            <text:p>Kanister-Ringschlüssel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Kanister-Ringschlüssel</text:p>
          </table:table-cell>
        </table:table-row>
        <table:table-row table:style-name="ro1">
          <table:table-cell office:value-type="float" office:value="14102507">
            <text:p>14102507</text:p>
          </table:table-cell>
          <table:table-cell office:value-type="string">
            <text:p>Karteikarten 50 Stück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Karteikarten 50 Stück</text:p>
          </table:table-cell>
        </table:table-row>
        <table:table-row table:style-name="ro2">
          <table:table-cell office:value-type="float" office:value="8482308">
            <text:p>8482308</text:p>
          </table:table-cell>
          <table:table-cell office:value-type="string">
            <text:p>Kleiderbürste Barburys Ralph</text:p>
          </table:table-cell>
          <table:table-cell office:value-type="currency" office:currency="EUR" office:value="20">
            <text:p>20,00 €</text:p>
          </table:table-cell>
          <table:table-cell/>
        </table:table-row>
        <table:table-row table:style-name="ro2">
          <table:table-cell office:value-type="float" office:value="3011884">
            <text:p>3011884</text:p>
          </table:table-cell>
          <table:table-cell office:value-type="string">
            <text:p>Klettwickler 12er dunkelblau 15mm</text:p>
          </table:table-cell>
          <table:table-cell office:value-type="currency" office:currency="EUR" office:value="3.3">
            <text:p>3,30 €</text:p>
          </table:table-cell>
          <table:table-cell office:value-type="string">
            <text:p>Klettwickler 12er dunkelblau 15mm</text:p>
          </table:table-cell>
        </table:table-row>
        <table:table-row table:style-name="ro2">
          <table:table-cell office:value-type="float" office:value="3011890">
            <text:p>3011890</text:p>
          </table:table-cell>
          <table:table-cell office:value-type="string">
            <text:p>Klettwickler 12er dunkelblau 40mm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Klettwickler 12er dunkelblau 40mm</text:p>
          </table:table-cell>
        </table:table-row>
        <table:table-row table:style-name="ro2">
          <table:table-cell office:value-type="float" office:value="3011888">
            <text:p>3011888</text:p>
          </table:table-cell>
          <table:table-cell office:value-type="string">
            <text:p>Klettwickler 12er gelb 32mm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Klettwickler 12er gelb 32mm</text:p>
          </table:table-cell>
        </table:table-row>
        <table:table-row table:style-name="ro2">
          <table:table-cell office:value-type="float" office:value="3011885">
            <text:p>3011885</text:p>
          </table:table-cell>
          <table:table-cell office:value-type="string">
            <text:p>Klettwickler 12er grün 21mm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Klettwickler 12er grün 21mm</text:p>
          </table:table-cell>
        </table:table-row>
        <table:table-row table:style-name="ro2">
          <table:table-cell office:value-type="float" office:value="3011892">
            <text:p>3011892</text:p>
          </table:table-cell>
          <table:table-cell office:value-type="string">
            <text:p>Klettwickler 12er grün 48mm</text:p>
          </table:table-cell>
          <table:table-cell office:value-type="currency" office:currency="EUR" office:value="6.2">
            <text:p>6,20 €</text:p>
          </table:table-cell>
          <table:table-cell office:value-type="string">
            <text:p>Klettwickler 12er grün 48mm</text:p>
          </table:table-cell>
        </table:table-row>
        <table:table-row table:style-name="ro2">
          <table:table-cell office:value-type="float" office:value="3011887">
            <text:p>3011887</text:p>
          </table:table-cell>
          <table:table-cell office:value-type="string">
            <text:p>Klettwickler 12er hellblau 28mm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Klettwickler 12er hellblau 28mm</text:p>
          </table:table-cell>
        </table:table-row>
        <table:table-row table:style-name="ro2">
          <table:table-cell office:value-type="float" office:value="3011886">
            <text:p>3011886</text:p>
          </table:table-cell>
          <table:table-cell office:value-type="string">
            <text:p>Klettwickler 12er rosa 24mm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Klettwickler 12er rosa 24mm</text:p>
          </table:table-cell>
        </table:table-row>
        <table:table-row table:style-name="ro2">
          <table:table-cell office:value-type="float" office:value="3011891">
            <text:p>3011891</text:p>
          </table:table-cell>
          <table:table-cell office:value-type="string">
            <text:p>Klettwickler 12er rosa 44mm</text:p>
          </table:table-cell>
          <table:table-cell office:value-type="currency" office:currency="EUR" office:value="5.7">
            <text:p>5,70 €</text:p>
          </table:table-cell>
          <table:table-cell office:value-type="string">
            <text:p>Klettwickler 12er rosa 44mm</text:p>
          </table:table-cell>
        </table:table-row>
        <table:table-row table:style-name="ro2">
          <table:table-cell office:value-type="float" office:value="4121049">
            <text:p>4121049</text:p>
          </table:table-cell>
          <table:table-cell office:value-type="string">
            <text:p>Klettwickler 12er rot 13mm</text:p>
          </table:table-cell>
          <table:table-cell office:value-type="currency" office:currency="EUR" office:value="3.5">
            <text:p>3,50 €</text:p>
          </table:table-cell>
          <table:table-cell/>
        </table:table-row>
        <table:table-row table:style-name="ro2">
          <table:table-cell office:value-type="float" office:value="3011883">
            <text:p>3011883</text:p>
          </table:table-cell>
          <table:table-cell office:value-type="string">
            <text:p>Klettwickler 12er rot 13mm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Klettwickler 12er rot 13mm</text:p>
          </table:table-cell>
        </table:table-row>
        <table:table-row table:style-name="ro2">
          <table:table-cell office:value-type="float" office:value="3011889">
            <text:p>3011889</text:p>
          </table:table-cell>
          <table:table-cell office:value-type="string">
            <text:p>Klettwickler 12er rot 36mm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Klettwickler 12er rot 36mm</text:p>
          </table:table-cell>
        </table:table-row>
        <table:table-row table:style-name="ro2">
          <table:table-cell office:value-type="float" office:value="3011897">
            <text:p>3011897</text:p>
          </table:table-cell>
          <table:table-cell office:value-type="string">
            <text:p>Klettwickler 6er gelb 66mm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Klettwickler 6er gelb 66mm</text:p>
          </table:table-cell>
        </table:table-row>
        <table:table-row table:style-name="ro2">
          <table:table-cell office:value-type="float" office:value="3011895">
            <text:p>3011895</text:p>
          </table:table-cell>
          <table:table-cell office:value-type="string">
            <text:p>Klettwickler 6er hellblau 56mm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Klettwickler 6er hellblau 56mm</text:p>
          </table:table-cell>
        </table:table-row>
        <table:table-row table:style-name="ro2">
          <table:table-cell office:value-type="float" office:value="7001453">
            <text:p>7001453</text:p>
          </table:table-cell>
          <table:table-cell office:value-type="string">
            <text:p>Kopfmassagebürste Scalplover</text:p>
          </table:table-cell>
          <table:table-cell office:value-type="currency" office:currency="EUR" office:value="3.5">
            <text:p>3,50 €</text:p>
          </table:table-cell>
          <table:table-cell/>
        </table:table-row>
        <table:table-row table:style-name="ro1">
          <table:table-cell office:value-type="string">
            <text:p>AF120</text:p>
          </table:table-cell>
          <table:table-cell office:value-type="string">
            <text:p>Kosmetikflasche 120ml leer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Kosmetikflasche 120ml leer</text:p>
          </table:table-cell>
        </table:table-row>
        <table:table-row table:style-name="ro2">
          <table:table-cell office:value-type="float" office:value="3012066">
            <text:p>3012066</text:p>
          </table:table-cell>
          <table:table-cell office:value-type="string">
            <text:p>Kurzzeittimer Big Round</text:p>
          </table:table-cell>
          <table:table-cell office:value-type="currency" office:currency="EUR" office:value="2">
            <text:p>2,00 €</text:p>
          </table:table-cell>
          <table:table-cell/>
        </table:table-row>
        <table:table-row table:style-name="ro2">
          <table:table-cell office:value-type="float" office:value="90055">
            <text:p>90055</text:p>
          </table:table-cell>
          <table:table-cell office:value-type="string">
            <text:p>Magnetarmband Quickystick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Sinelco Quickystick Magnetarmband</text:p>
          </table:table-cell>
        </table:table-row>
        <table:table-row table:style-name="ro2">
          <table:table-cell office:value-type="float" office:value="3012155">
            <text:p>3012155</text:p>
          </table:table-cell>
          <table:table-cell office:value-type="string">
            <text:p>Meßbecher 100ml</text:p>
          </table:table-cell>
          <table:table-cell office:value-type="currency" office:currency="EUR" office:value="2.2">
            <text:p>2,20 €</text:p>
          </table:table-cell>
          <table:table-cell office:value-type="string">
            <text:p>Meßbecher 100ml</text:p>
          </table:table-cell>
        </table:table-row>
        <table:table-row table:style-name="ro2">
          <table:table-cell office:value-type="float" office:value="3012160">
            <text:p>3012160</text:p>
          </table:table-cell>
          <table:table-cell office:value-type="string">
            <text:p>Meßbecher 250ml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Meßbecher 250ml</text:p>
          </table:table-cell>
        </table:table-row>
        <table:table-row table:style-name="ro2">
          <table:table-cell office:value-type="string">
            <text:p>MP1</text:p>
          </table:table-cell>
          <table:table-cell office:value-type="string">
            <text:p>Meta Pumpe 1-Liter</text:p>
          </table:table-cell>
          <table:table-cell office:value-type="currency" office:currency="EUR" office:value="7.9">
            <text:p>7,90 €</text:p>
          </table:table-cell>
          <table:table-cell/>
        </table:table-row>
        <table:table-row table:style-name="ro2">
          <table:table-cell office:value-type="float" office:value="7001250">
            <text:p>7001250</text:p>
          </table:table-cell>
          <table:table-cell office:value-type="string">
            <text:p>Nackenpolster Gel Comair</text:p>
          </table:table-cell>
          <table:table-cell office:value-type="currency" office:currency="EUR" office:value="30">
            <text:p>30,00 €</text:p>
          </table:table-cell>
          <table:table-cell/>
        </table:table-row>
        <table:table-row table:style-name="ro2">
          <table:table-cell office:value-type="float" office:value="14101872">
            <text:p>14101872</text:p>
          </table:table-cell>
          <table:table-cell office:value-type="string">
            <text:p>Nackenpolster Necky 2 Stück</text:p>
          </table:table-cell>
          <table:table-cell office:value-type="currency" office:currency="EUR" office:value="27">
            <text:p>27,00 €</text:p>
          </table:table-cell>
          <table:table-cell office:value-type="string">
            <text:p>Nackenpolster Necky 2 Stück</text:p>
          </table:table-cell>
        </table:table-row>
        <table:table-row table:style-name="ro2">
          <table:table-cell office:value-type="float" office:value="20023966">
            <text:p>20023966</text:p>
          </table:table-cell>
          <table:table-cell office:value-type="string">
            <text:p>Nackenpolster Nekeze schwarz</text:p>
          </table:table-cell>
          <table:table-cell office:value-type="currency" office:currency="EUR" office:value="35">
            <text:p>35,00 €</text:p>
          </table:table-cell>
          <table:table-cell office:value-type="string">
            <text:p>Nackenpolster Nekeze schwarz</text:p>
          </table:table-cell>
        </table:table-row>
        <table:table-row table:style-name="ro2">
          <table:table-cell office:value-type="float" office:value="900831">
            <text:p>900831</text:p>
          </table:table-cell>
          <table:table-cell office:value-type="string">
            <text:p>Nackenschale Plastik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Nackenschale Plastik</text:p>
          </table:table-cell>
        </table:table-row>
        <table:table-row table:style-name="ro2">
          <table:table-cell office:value-type="float" office:value="3011907">
            <text:p>3011907</text:p>
          </table:table-cell>
          <table:table-cell office:value-type="string">
            <text:p>Nackenschale weich schwarz</text:p>
          </table:table-cell>
          <table:table-cell office:value-type="currency" office:currency="EUR" office:value="8.9">
            <text:p>8,90 €</text:p>
          </table:table-cell>
          <table:table-cell/>
        </table:table-row>
        <table:table-row table:style-name="ro2">
          <table:table-cell office:value-type="float" office:value="7000386">
            <text:p>7000386</text:p>
          </table:table-cell>
          <table:table-cell office:value-type="string">
            <text:p>Nackenwedel Comair Crystal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Nackenwedel Comair Crystal</text:p>
          </table:table-cell>
        </table:table-row>
        <table:table-row table:style-name="ro2">
          <table:table-cell office:value-type="float" office:value="3020011">
            <text:p>3020011</text:p>
          </table:table-cell>
          <table:table-cell office:value-type="string">
            <text:p>Nackenwedel Comair Jumbo blau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Nackenwedel Comair Jumbo blau</text:p>
          </table:table-cell>
        </table:table-row>
        <table:table-row table:style-name="ro2">
          <table:table-cell office:value-type="float" office:value="2004">
            <text:p>2004</text:p>
          </table:table-cell>
          <table:table-cell office:value-type="string">
            <text:p>Nackenwedel Denman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Nackenwedel Denman</text:p>
          </table:table-cell>
        </table:table-row>
        <table:table-row table:style-name="ro2">
          <table:table-cell office:value-type="float" office:value="14102203">
            <text:p>14102203</text:p>
          </table:table-cell>
          <table:table-cell office:value-type="string">
            <text:p>Nackenwedel Efalock</text:p>
          </table:table-cell>
          <table:table-cell office:value-type="currency" office:currency="EUR" office:value="8.5">
            <text:p>8,50 €</text:p>
          </table:table-cell>
          <table:table-cell/>
        </table:table-row>
        <table:table-row table:style-name="ro2">
          <table:table-cell office:value-type="float" office:value="14102438">
            <text:p>14102438</text:p>
          </table:table-cell>
          <table:table-cell office:value-type="string">
            <text:p>Nackenwedel Greentools Holz </text:p>
          </table:table-cell>
          <table:table-cell office:value-type="currency" office:currency="EUR" office:value="11.9">
            <text:p>11,90 €</text:p>
          </table:table-cell>
          <table:table-cell/>
        </table:table-row>
        <table:table-row table:style-name="ro2">
          <table:table-cell office:value-type="float" office:value="5570250">
            <text:p>5570250</text:p>
          </table:table-cell>
          <table:table-cell office:value-type="string">
            <text:p>Nackenwedel Keller classic</text:p>
          </table:table-cell>
          <table:table-cell office:value-type="currency" office:currency="EUR" office:value="10.5">
            <text:p>10,50 €</text:p>
          </table:table-cell>
          <table:table-cell office:value-type="string">
            <text:p>Nackenwedel Keller classic</text:p>
          </table:table-cell>
        </table:table-row>
        <table:table-row table:style-name="ro2">
          <table:table-cell office:value-type="float" office:value="14102127">
            <text:p>14102127</text:p>
          </table:table-cell>
          <table:table-cell office:value-type="string">
            <text:p>Nackenwedel rund Efalock schwarz</text:p>
          </table:table-cell>
          <table:table-cell office:value-type="currency" office:currency="EUR" office:value="10.9">
            <text:p>10,90 €</text:p>
          </table:table-cell>
          <table:table-cell office:value-type="string">
            <text:p>Nackenwedel rund Efalock schwarz</text:p>
          </table:table-cell>
        </table:table-row>
        <table:table-row table:style-name="ro2">
          <table:table-cell office:value-type="float" office:value="55182">
            <text:p>55182</text:p>
          </table:table-cell>
          <table:table-cell office:value-type="string">
            <text:p>Nackenwedel Sinelco Mini silber</text:p>
          </table:table-cell>
          <table:table-cell office:value-type="currency" office:currency="EUR" office:value="8.5">
            <text:p>8,50 €</text:p>
          </table:table-cell>
          <table:table-cell office:value-type="string">
            <text:p>Nackenwedel Sinelco Mini silber</text:p>
          </table:table-cell>
        </table:table-row>
        <table:table-row table:style-name="ro2">
          <table:table-cell office:value-type="float" office:value="4471120">
            <text:p>4471120</text:p>
          </table:table-cell>
          <table:table-cell office:value-type="string">
            <text:p>Nackenwedel Sinelco NeckDry mit Puderzerstäuber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Nackenwedel Sinelco NeckDry mit Puderzerstäuber</text:p>
          </table:table-cell>
        </table:table-row>
        <table:table-row table:style-name="ro2">
          <table:table-cell office:value-type="float" office:value="8474202">
            <text:p>8474202</text:p>
          </table:table-cell>
          <table:table-cell office:value-type="string">
            <text:p>Nackenwedel Soft</text:p>
          </table:table-cell>
          <table:table-cell office:value-type="currency" office:currency="EUR" office:value="22.9">
            <text:p>22,90 €</text:p>
          </table:table-cell>
          <table:table-cell office:value-type="string">
            <text:p>Nackenwedel Soft</text:p>
          </table:table-cell>
        </table:table-row>
        <table:table-row table:style-name="ro2">
          <table:table-cell office:value-type="float" office:value="8482309">
            <text:p>8482309</text:p>
          </table:table-cell>
          <table:table-cell office:value-type="string">
            <text:p>Nackenwedel William</text:p>
          </table:table-cell>
          <table:table-cell office:value-type="currency" office:currency="EUR" office:value="25">
            <text:p>25,00 €</text:p>
          </table:table-cell>
          <table:table-cell/>
        </table:table-row>
        <table:table-row table:style-name="ro2">
          <table:table-cell office:value-type="string">
            <text:p>F-1340</text:p>
          </table:table-cell>
          <table:table-cell office:value-type="string">
            <text:p>Nitril Handschuhe Gr.S 100er-Pack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Nitril Handschuhe Gr.S 100er-Pack</text:p>
          </table:table-cell>
        </table:table-row>
        <table:table-row table:style-name="ro2">
          <table:table-cell office:value-type="float" office:value="14101578">
            <text:p>14101578</text:p>
          </table:table-cell>
          <table:table-cell office:value-type="string">
            <text:p>Nitrilhandschuhe GR.L 100ER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Nitrilhandschuhe GR.L 100ER</text:p>
          </table:table-cell>
        </table:table-row>
        <table:table-row table:style-name="ro2">
          <table:table-cell office:value-type="float" office:value="14101577">
            <text:p>14101577</text:p>
          </table:table-cell>
          <table:table-cell office:value-type="string">
            <text:p>Nitrilhandschuhe GR.M 100ER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Nitrilhandschuhe GR.M 100ER</text:p>
          </table:table-cell>
        </table:table-row>
        <table:table-row table:style-name="ro2">
          <table:table-cell office:value-type="float" office:value="33001196">
            <text:p>33001196</text:p>
          </table:table-cell>
          <table:table-cell office:value-type="string">
            <text:p>Nitrilhandschuhe Pink L 100er</text:p>
          </table:table-cell>
          <table:table-cell office:value-type="currency" office:currency="EUR" office:value="14.5">
            <text:p>14,50 €</text:p>
          </table:table-cell>
          <table:table-cell/>
        </table:table-row>
        <table:table-row table:style-name="ro2">
          <table:table-cell office:value-type="float" office:value="14101994">
            <text:p>14101994</text:p>
          </table:table-cell>
          <table:table-cell office:value-type="string">
            <text:p>Nitrilhandschuhe Pink M 100er</text:p>
          </table:table-cell>
          <table:table-cell office:value-type="currency" office:currency="EUR" office:value="14.5">
            <text:p>14,50 €</text:p>
          </table:table-cell>
          <table:table-cell/>
        </table:table-row>
        <table:table-row table:style-name="ro2">
          <table:table-cell office:value-type="float" office:value="33001194">
            <text:p>33001194</text:p>
          </table:table-cell>
          <table:table-cell office:value-type="string">
            <text:p>Nitrilhandschuhe Pink S 100er</text:p>
          </table:table-cell>
          <table:table-cell office:value-type="currency" office:currency="EUR" office:value="14.5">
            <text:p>14,50 €</text:p>
          </table:table-cell>
          <table:table-cell/>
        </table:table-row>
        <table:table-row table:style-name="ro1">
          <table:table-cell office:value-type="float" office:value="99810">
            <text:p>99810</text:p>
          </table:table-cell>
          <table:table-cell office:value-type="string">
            <text:p>Ohrenschutzkappen 2 Stück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Ohrenschutzkappen 2 Stück</text:p>
          </table:table-cell>
        </table:table-row>
        <table:table-row table:style-name="ro1">
          <table:table-cell office:value-type="string">
            <text:p>PIP</text:p>
          </table:table-cell>
          <table:table-cell office:value-type="string">
            <text:p>Pipette 3ml</text:p>
          </table:table-cell>
          <table:table-cell office:value-type="currency" office:currency="EUR" office:value="2.9">
            <text:p>2,90 €</text:p>
          </table:table-cell>
          <table:table-cell/>
        </table:table-row>
        <table:table-row table:style-name="ro1">
          <table:table-cell office:value-type="float" office:value="20002166">
            <text:p>20002166</text:p>
          </table:table-cell>
          <table:table-cell office:value-type="string">
            <text:p>Puder Kabinett 250g Dose</text:p>
          </table:table-cell>
          <table:table-cell office:value-type="currency" office:currency="EUR" office:value="10">
            <text:p>10,00 €</text:p>
          </table:table-cell>
          <table:table-cell/>
        </table:table-row>
        <table:table-row table:style-name="ro2">
          <table:table-cell office:value-type="float" office:value="55414">
            <text:p>55414</text:p>
          </table:table-cell>
          <table:table-cell office:value-type="string">
            <text:p>Pumpe 5 Liter Kanister Bio Energo</text:p>
          </table:table-cell>
          <table:table-cell office:value-type="currency" office:currency="EUR" office:value="9.06">
            <text:p>9,06 €</text:p>
          </table:table-cell>
          <table:table-cell office:value-type="string">
            <text:p>Pumpe 5 Liter Kanister Bio Energo</text:p>
          </table:table-cell>
        </table:table-row>
        <table:table-row table:style-name="ro2">
          <table:table-cell office:value-type="float" office:value="352">
            <text:p>352</text:p>
          </table:table-cell>
          <table:table-cell office:value-type="string">
            <text:p>Pumpe 5 Liter Kanister Meta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Pumpe 5 Liter Kanister Meta</text:p>
          </table:table-cell>
        </table:table-row>
        <table:table-row table:style-name="ro2">
          <table:table-cell office:value-type="float" office:value="3010016">
            <text:p>3010016</text:p>
          </table:table-cell>
          <table:table-cell office:value-type="string">
            <text:p>Pumpe Comair 1-Liter-Flasche</text:p>
          </table:table-cell>
          <table:table-cell office:value-type="currency" office:currency="EUR" office:value="9.5">
            <text:p>9,50 €</text:p>
          </table:table-cell>
          <table:table-cell/>
        </table:table-row>
        <table:table-row table:style-name="ro1">
          <table:table-cell office:value-type="float" office:value="92200">
            <text:p>92200</text:p>
          </table:table-cell>
          <table:table-cell office:value-type="string">
            <text:p>Pumpe für Dosen</text:p>
          </table:table-cell>
          <table:table-cell office:value-type="currency" office:currency="EUR" office:value="6.84">
            <text:p>6,84 €</text:p>
          </table:table-cell>
          <table:table-cell office:value-type="string">
            <text:p>Pumpe für Dosen</text:p>
          </table:table-cell>
        </table:table-row>
        <table:table-row table:style-name="ro1">
          <table:table-cell office:value-type="float" office:value="92400">
            <text:p>92400</text:p>
          </table:table-cell>
          <table:table-cell office:value-type="string">
            <text:p>Pumpe für Flaschen</text:p>
          </table:table-cell>
          <table:table-cell office:value-type="currency" office:currency="EUR" office:value="6.44">
            <text:p>6,44 €</text:p>
          </table:table-cell>
          <table:table-cell office:value-type="string">
            <text:p>Pumpe für Flaschen</text:p>
          </table:table-cell>
        </table:table-row>
        <table:table-row table:style-name="ro1">
          <table:table-cell office:value-type="float" office:value="91900">
            <text:p>91900</text:p>
          </table:table-cell>
          <table:table-cell office:value-type="string">
            <text:p>Pumpe für Kanister</text:p>
          </table:table-cell>
          <table:table-cell office:value-type="currency" office:currency="EUR" office:value="13.61">
            <text:p>13,61 €</text:p>
          </table:table-cell>
          <table:table-cell office:value-type="string">
            <text:p>Pumpe für Kanister</text:p>
          </table:table-cell>
        </table:table-row>
        <table:table-row table:style-name="ro2">
          <table:table-cell office:value-type="float" office:value="3010026">
            <text:p>3010026</text:p>
          </table:table-cell>
          <table:table-cell office:value-type="string">
            <text:p>Pumpe für Kanister Comair</text:p>
          </table:table-cell>
          <table:table-cell office:value-type="currency" office:currency="EUR" office:value="7.08">
            <text:p>7,08 €</text:p>
          </table:table-cell>
          <table:table-cell/>
        </table:table-row>
        <table:table-row table:style-name="ro1">
          <table:table-cell office:value-type="string">
            <text:p>P24</text:p>
          </table:table-cell>
          <table:table-cell office:value-type="string">
            <text:p>Pumpe Gewinde 24mm</text:p>
          </table:table-cell>
          <table:table-cell office:value-type="currency" office:currency="EUR" office:value="0.5">
            <text:p>0,50 €</text:p>
          </table:table-cell>
          <table:table-cell office:value-type="string">
            <text:p>Pumpe Gewinde 24mm</text:p>
          </table:table-cell>
        </table:table-row>
        <table:table-row table:style-name="ro1">
          <table:table-cell office:value-type="string">
            <text:p>P28</text:p>
          </table:table-cell>
          <table:table-cell office:value-type="string">
            <text:p>Pumpe Gewinde 28mm</text:p>
          </table:table-cell>
          <table:table-cell office:value-type="currency" office:currency="EUR" office:value="0.5">
            <text:p>0,50 €</text:p>
          </table:table-cell>
          <table:table-cell office:value-type="string">
            <text:p>Pumpe Gewinde 28mm</text:p>
          </table:table-cell>
        </table:table-row>
        <table:table-row table:style-name="ro2">
          <table:table-cell office:value-type="string">
            <text:p>PU019</text:p>
          </table:table-cell>
          <table:table-cell office:value-type="string">
            <text:p>Pumpe Hairwell 1000ml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Pumpe Hairwell 1000ml</text:p>
          </table:table-cell>
        </table:table-row>
        <table:table-row table:style-name="ro2">
          <table:table-cell office:value-type="float" office:value="2911914">
            <text:p>2911914</text:p>
          </table:table-cell>
          <table:table-cell office:value-type="string">
            <text:p>Pumpe SKP 1000ml Flasche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Pumpe Bonacure 1000ml Flasche</text:p>
          </table:table-cell>
        </table:table-row>
        <table:table-row table:style-name="ro2">
          <table:table-cell office:value-type="float" office:value="2351181">
            <text:p>2351181</text:p>
          </table:table-cell>
          <table:table-cell office:value-type="string">
            <text:p>Pumpe Wella Kur 500ml</text:p>
          </table:table-cell>
          <table:table-cell office:value-type="currency" office:currency="EUR" office:value="9.31">
            <text:p>9,31 €</text:p>
          </table:table-cell>
          <table:table-cell office:value-type="string">
            <text:p>Pumpe Wella Kur 500ml</text:p>
          </table:table-cell>
        </table:table-row>
        <table:table-row table:style-name="ro1">
          <table:table-cell office:value-type="float" office:value="900352">
            <text:p>900352</text:p>
          </table:table-cell>
          <table:table-cell office:value-type="string">
            <text:p>Pumpflasche 1000ml leer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Pumpflasche 1000ml leer</text:p>
          </table:table-cell>
        </table:table-row>
        <table:table-row table:style-name="ro2">
          <table:table-cell office:value-type="float" office:value="16790">
            <text:p>16790</text:p>
          </table:table-cell>
          <table:table-cell office:value-type="string">
            <text:p>Quick Meches Strähnenpapier lang</text:p>
          </table:table-cell>
          <table:table-cell office:value-type="currency" office:currency="EUR" office:value="25.5">
            <text:p>25,50 €</text:p>
          </table:table-cell>
          <table:table-cell office:value-type="string">
            <text:p>Quick Meches Strähnenpapier lang</text:p>
          </table:table-cell>
        </table:table-row>
        <table:table-row table:style-name="ro1">
          <table:table-cell office:value-type="float" office:value="910432">
            <text:p>910432</text:p>
          </table:table-cell>
          <table:table-cell office:value-type="string">
            <text:p>Regenhaube mit Schirm Plastik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Regenhaube mit Schirm Plastik</text:p>
          </table:table-cell>
        </table:table-row>
        <table:table-row table:style-name="ro2">
          <table:table-cell office:value-type="float" office:value="89022">
            <text:p>89022</text:p>
          </table:table-cell>
          <table:table-cell office:value-type="string">
            <text:p>Rührbesen elektrisch Maestra Metal Whisk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Rührbesen Maestra Metal Whisk</text:p>
          </table:table-cell>
        </table:table-row>
        <table:table-row table:style-name="ro2">
          <table:table-cell office:value-type="float" office:value="10803015">
            <text:p>10803015</text:p>
          </table:table-cell>
          <table:table-cell office:value-type="string">
            <text:p>Rührbesen Goldwell Color Master</text:p>
          </table:table-cell>
          <table:table-cell office:value-type="currency" office:currency="EUR" office:value="4.5">
            <text:p>4,50 €</text:p>
          </table:table-cell>
          <table:table-cell/>
        </table:table-row>
        <table:table-row table:style-name="ro2">
          <table:table-cell office:value-type="float" office:value="14101834">
            <text:p>14101834</text:p>
          </table:table-cell>
          <table:table-cell office:value-type="string">
            <text:p>Rührbesen Whisk Metall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Rührbesen Whisk Goldwell</text:p>
          </table:table-cell>
        </table:table-row>
        <table:table-row table:style-name="ro2">
          <table:table-cell office:value-type="string">
            <text:p>RB</text:p>
          </table:table-cell>
          <table:table-cell office:value-type="string">
            <text:p>Rührbesen Whisk Prism farbsortiert</text:p>
          </table:table-cell>
          <table:table-cell office:value-type="currency" office:currency="EUR" office:value="1.9">
            <text:p>1,90 €</text:p>
          </table:table-cell>
          <table:table-cell office:value-type="string">
            <text:p>Rührbesen Whisk Prism farbsortiert</text:p>
          </table:table-cell>
        </table:table-row>
        <table:table-row table:style-name="ro2">
          <table:table-cell office:value-type="float" office:value="660055900">
            <text:p>660055900</text:p>
          </table:table-cell>
          <table:table-cell office:value-type="string">
            <text:p>Schablone Hair Tattoo Artistic 4er</text:p>
          </table:table-cell>
          <table:table-cell office:value-type="currency" office:currency="EUR" office:value="0.9">
            <text:p>0,90 €</text:p>
          </table:table-cell>
          <table:table-cell office:value-type="string">
            <text:p>Schablone Hair Tattoo Artistic 4er</text:p>
          </table:table-cell>
        </table:table-row>
        <table:table-row table:style-name="ro1">
          <table:table-cell office:value-type="float" office:value="4261733">
            <text:p>4261733</text:p>
          </table:table-cell>
          <table:table-cell office:value-type="string">
            <text:p>Schlafwickler D25mm 6 Stück</text:p>
          </table:table-cell>
          <table:table-cell office:value-type="currency" office:currency="EUR" office:value="2.8">
            <text:p>2,80 €</text:p>
          </table:table-cell>
          <table:table-cell/>
        </table:table-row>
        <table:table-row table:style-name="ro1">
          <table:table-cell office:value-type="float" office:value="4261833">
            <text:p>4261833</text:p>
          </table:table-cell>
          <table:table-cell office:value-type="string">
            <text:p>Schlafwickler D30mm 6 Stück</text:p>
          </table:table-cell>
          <table:table-cell office:value-type="currency" office:currency="EUR" office:value="2.9">
            <text:p>2,90 €</text:p>
          </table:table-cell>
          <table:table-cell/>
        </table:table-row>
        <table:table-row table:style-name="ro2">
          <table:table-cell office:value-type="float" office:value="800450">
            <text:p>800450</text:p>
          </table:table-cell>
          <table:table-cell office:value-type="string">
            <text:p>Servietten HairCult 248 Stück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Servietten HairCult 248 Stück</text:p>
          </table:table-cell>
        </table:table-row>
        <table:table-row table:style-name="ro2">
          <table:table-cell office:value-type="float" office:value="8004508">
            <text:p>8004508</text:p>
          </table:table-cell>
          <table:table-cell office:value-type="string">
            <text:p>Servietten HairCult 8x248 Stück</text:p>
          </table:table-cell>
          <table:table-cell office:value-type="currency" office:currency="EUR" office:value="92">
            <text:p>92,00 €</text:p>
          </table:table-cell>
          <table:table-cell office:value-type="string">
            <text:p>Servietten HairCult 8x248 Stück</text:p>
          </table:table-cell>
        </table:table-row>
        <table:table-row table:style-name="ro2">
          <table:table-cell office:value-type="float" office:value="2504003">
            <text:p>2504003</text:p>
          </table:table-cell>
          <table:table-cell office:value-type="string">
            <text:p>Silikon-Halter Pocket black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Silikon-Halter Pocket black</text:p>
          </table:table-cell>
        </table:table-row>
        <table:table-row table:style-name="ro2">
          <table:table-cell office:value-type="float" office:value="2504004">
            <text:p>2504004</text:p>
          </table:table-cell>
          <table:table-cell office:value-type="string">
            <text:p>Silikon-Halter Pocket pink</text:p>
          </table:table-cell>
          <table:table-cell office:value-type="currency" office:currency="EUR" office:value="10.65">
            <text:p>10,65 €</text:p>
          </table:table-cell>
          <table:table-cell office:value-type="string">
            <text:p>Silikon-Halter Pocket pink</text:p>
          </table:table-cell>
        </table:table-row>
        <table:table-row table:style-name="ro1">
          <table:table-cell office:value-type="float" office:value="3012395">
            <text:p>3012395</text:p>
          </table:table-cell>
          <table:table-cell office:value-type="string">
            <text:p>Spitz.p.-H.gelenkspender</text:p>
          </table:table-cell>
          <table:table-cell office:value-type="currency" office:currency="EUR" office:value="5.5">
            <text:p>5,50 €</text:p>
          </table:table-cell>
          <table:table-cell/>
        </table:table-row>
        <table:table-row table:style-name="ro1">
          <table:table-cell office:value-type="float" office:value="755005">
            <text:p>755005</text:p>
          </table:table-cell>
          <table:table-cell office:value-type="string">
            <text:p>Spitzenpapier 500 Blatt </text:p>
          </table:table-cell>
          <table:table-cell office:value-type="currency" office:currency="EUR" office:value="2">
            <text:p>2,00 €</text:p>
          </table:table-cell>
          <table:table-cell/>
        </table:table-row>
        <table:table-row table:style-name="ro1">
          <table:table-cell office:value-type="float" office:value="1360">
            <text:p>1360</text:p>
          </table:table-cell>
          <table:table-cell office:value-type="string">
            <text:p>Spitzenpapier ECO 5x500 Blatt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Spitzenpapier ECO 5x500 Blatt</text:p>
          </table:table-cell>
        </table:table-row>
        <table:table-row table:style-name="ro2">
          <table:table-cell office:value-type="float" office:value="14102408">
            <text:p>14102408</text:p>
          </table:table-cell>
          <table:table-cell office:value-type="string">
            <text:p>Sprühflasche 100ml Travel</text:p>
          </table:table-cell>
          <table:table-cell office:value-type="currency" office:currency="EUR" office:value="1.5">
            <text:p>1,50 €</text:p>
          </table:table-cell>
          <table:table-cell/>
        </table:table-row>
        <table:table-row table:style-name="ro1">
          <table:table-cell office:value-type="float" office:value="125">
            <text:p>125</text:p>
          </table:table-cell>
          <table:table-cell office:value-type="string">
            <text:p>Sprühflasche 125ml</text:p>
          </table:table-cell>
          <table:table-cell office:value-type="currency" office:currency="EUR" office:value="4">
            <text:p>4,00 €</text:p>
          </table:table-cell>
          <table:table-cell office:value-type="string">
            <text:p>Sprühflasche 125ml</text:p>
          </table:table-cell>
        </table:table-row>
        <table:table-row table:style-name="ro1">
          <table:table-cell office:value-type="float" office:value="250">
            <text:p>250</text:p>
          </table:table-cell>
          <table:table-cell office:value-type="string">
            <text:p>Sprühflasche 250ml</text:p>
          </table:table-cell>
          <table:table-cell office:value-type="currency" office:currency="EUR" office:value="4.7">
            <text:p>4,70 €</text:p>
          </table:table-cell>
          <table:table-cell office:value-type="string">
            <text:p>Sprühflasche 250ml</text:p>
          </table:table-cell>
        </table:table-row>
        <table:table-row table:style-name="ro2">
          <table:table-cell office:value-type="float" office:value="14101758">
            <text:p>14101758</text:p>
          </table:table-cell>
          <table:table-cell office:value-type="string">
            <text:p>Strähnenbrett lang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Strähnenbrett lang</text:p>
          </table:table-cell>
        </table:table-row>
        <table:table-row table:style-name="ro2">
          <table:table-cell office:value-type="float" office:value="7001227">
            <text:p>7001227</text:p>
          </table:table-cell>
          <table:table-cell office:value-type="string">
            <text:p>Strähnenbrett lang Comair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Strähnenbrett lang Comair</text:p>
          </table:table-cell>
        </table:table-row>
        <table:table-row table:style-name="ro2">
          <table:table-cell office:value-type="float" office:value="3040041">
            <text:p>3040041</text:p>
          </table:table-cell>
          <table:table-cell office:value-type="string">
            <text:p>Strähnenhaube braun m.Rand</text:p>
          </table:table-cell>
          <table:table-cell office:value-type="currency" office:currency="EUR" office:value="16">
            <text:p>16,00 €</text:p>
          </table:table-cell>
          <table:table-cell office:value-type="string">
            <text:p>Strähnenhaube braun m.Rand</text:p>
          </table:table-cell>
        </table:table-row>
        <table:table-row table:style-name="ro2">
          <table:table-cell office:value-type="float" office:value="14101951">
            <text:p>14101951</text:p>
          </table:table-cell>
          <table:table-cell office:value-type="string">
            <text:p>Strähnenhaube Gummi blau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Strähnenhaube Gummi blau</text:p>
          </table:table-cell>
        </table:table-row>
        <table:table-row table:style-name="ro2">
          <table:table-cell office:value-type="float" office:value="5011952">
            <text:p>5011952</text:p>
          </table:table-cell>
          <table:table-cell office:value-type="string">
            <text:p>Strähnenhaube Silicap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Strähnenhaube Silicap</text:p>
          </table:table-cell>
        </table:table-row>
        <table:table-row table:style-name="ro2">
          <table:table-cell office:value-type="float" office:value="14100419">
            <text:p>14100419</text:p>
          </table:table-cell>
          <table:table-cell office:value-type="string">
            <text:p>Strähnenhaube Star Streak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Strähnenhaube Star Streak</text:p>
          </table:table-cell>
        </table:table-row>
        <table:table-row table:style-name="ro2">
          <table:table-cell office:value-type="float" office:value="7000434">
            <text:p>7000434</text:p>
          </table:table-cell>
          <table:table-cell office:value-type="string">
            <text:p>Strähnenhaube Stylist L</text:p>
          </table:table-cell>
          <table:table-cell office:value-type="currency" office:currency="EUR" office:value="27">
            <text:p>27,00 €</text:p>
          </table:table-cell>
          <table:table-cell office:value-type="string">
            <text:p>Strähnenhaube Stylist L</text:p>
          </table:table-cell>
        </table:table-row>
        <table:table-row table:style-name="ro2">
          <table:table-cell office:value-type="float" office:value="7000435">
            <text:p>7000435</text:p>
          </table:table-cell>
          <table:table-cell office:value-type="string">
            <text:p>Strähnenhaube Stylist M</text:p>
          </table:table-cell>
          <table:table-cell office:value-type="currency" office:currency="EUR" office:value="27">
            <text:p>27,00 €</text:p>
          </table:table-cell>
          <table:table-cell office:value-type="string">
            <text:p>Strähnenhaube Stylist M</text:p>
          </table:table-cell>
        </table:table-row>
        <table:table-row table:style-name="ro2">
          <table:table-cell office:value-type="float" office:value="3040027">
            <text:p>3040027</text:p>
          </table:table-cell>
          <table:table-cell office:value-type="string">
            <text:p>Strähnenhaube Thermoplast schwarz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Strähnenhaube Thermoplast schwarz</text:p>
          </table:table-cell>
        </table:table-row>
        <table:table-row table:style-name="ro2">
          <table:table-cell office:value-type="float" office:value="491276">
            <text:p>491276</text:p>
          </table:table-cell>
          <table:table-cell office:value-type="string">
            <text:p>Strähnenkamm mit Schablone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Strähnenkamm mit Schablone</text:p>
          </table:table-cell>
        </table:table-row>
        <table:table-row table:style-name="ro2">
          <table:table-cell office:value-type="float" office:value="8961200">
            <text:p>8961200</text:p>
          </table:table-cell>
          <table:table-cell office:value-type="string">
            <text:p>Strähnenkamm Sibel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Strähnenkamm Sibel</text:p>
          </table:table-cell>
        </table:table-row>
        <table:table-row table:style-name="ro2">
          <table:table-cell office:value-type="float" office:value="14102442">
            <text:p>14102442</text:p>
          </table:table-cell>
          <table:table-cell office:value-type="string">
            <text:p>Strähnenkamm weave blau</text:p>
          </table:table-cell>
          <table:table-cell office:value-type="currency" office:currency="EUR" office:value="12.9">
            <text:p>12,90 €</text:p>
          </table:table-cell>
          <table:table-cell/>
        </table:table-row>
        <table:table-row table:style-name="ro2">
          <table:table-cell office:value-type="float" office:value="14102443">
            <text:p>14102443</text:p>
          </table:table-cell>
          <table:table-cell office:value-type="string">
            <text:p>Strähnenkamm weave flieder</text:p>
          </table:table-cell>
          <table:table-cell office:value-type="currency" office:currency="EUR" office:value="12.9">
            <text:p>12,90 €</text:p>
          </table:table-cell>
          <table:table-cell/>
        </table:table-row>
        <table:table-row table:style-name="ro2">
          <table:table-cell office:value-type="float" office:value="14102249">
            <text:p>14102249</text:p>
          </table:table-cell>
          <table:table-cell office:value-type="string">
            <text:p>Strähnenkamm Weave pink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Strähnenkamm Weave pink</text:p>
          </table:table-cell>
        </table:table-row>
        <table:table-row table:style-name="ro2">
          <table:table-cell office:value-type="float" office:value="14102248">
            <text:p>14102248</text:p>
          </table:table-cell>
          <table:table-cell office:value-type="string">
            <text:p>Strähnenkamm Weave schwarz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Strähnenkamm Weave schwarz</text:p>
          </table:table-cell>
        </table:table-row>
        <table:table-row table:style-name="ro2">
          <table:table-cell office:value-type="float" office:value="521">
            <text:p>521</text:p>
          </table:table-cell>
          <table:table-cell office:value-type="string">
            <text:p>Strähnennadel 0,6mm Sinelco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Strähnennadel 0,6mm Sinelco</text:p>
          </table:table-cell>
        </table:table-row>
        <table:table-row table:style-name="ro2">
          <table:table-cell office:value-type="float" office:value="3012413">
            <text:p>3012413</text:p>
          </table:table-cell>
          <table:table-cell office:value-type="string">
            <text:p>Strähnennadel 0,75mm pink</text:p>
          </table:table-cell>
          <table:table-cell office:value-type="currency" office:currency="EUR" office:value="4.9">
            <text:p>4,90 €</text:p>
          </table:table-cell>
          <table:table-cell/>
        </table:table-row>
        <table:table-row table:style-name="ro2">
          <table:table-cell office:value-type="float" office:value="3012414">
            <text:p>3012414</text:p>
          </table:table-cell>
          <table:table-cell office:value-type="string">
            <text:p>Strähnennadel 1mm schwarz</text:p>
          </table:table-cell>
          <table:table-cell office:value-type="currency" office:currency="EUR" office:value="4.9">
            <text:p>4,90 €</text:p>
          </table:table-cell>
          <table:table-cell/>
        </table:table-row>
        <table:table-row table:style-name="ro2">
          <table:table-cell office:value-type="float" office:value="531">
            <text:p>531</text:p>
          </table:table-cell>
          <table:table-cell office:value-type="string">
            <text:p>Strähnennadel 1mm Sinelco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Strähnennadel 1mm Sinelco</text:p>
          </table:table-cell>
        </table:table-row>
        <table:table-row table:style-name="ro2">
          <table:table-cell office:value-type="string">
            <text:p>F-1145</text:p>
          </table:table-cell>
          <table:table-cell office:value-type="string">
            <text:p>Systemfolie Beauty Wrap 300m x 30cm mit Griff</text:p>
          </table:table-cell>
          <table:table-cell office:value-type="currency" office:currency="EUR" office:value="52.5">
            <text:p>52,50 €</text:p>
          </table:table-cell>
          <table:table-cell office:value-type="string">
            <text:p>Systemfolie Beauty Wrap 300m x 30cm mit Griff</text:p>
          </table:table-cell>
        </table:table-row>
        <table:table-row table:style-name="ro1">
          <table:table-cell office:value-type="string">
            <text:p>F-1144</text:p>
          </table:table-cell>
          <table:table-cell office:value-type="string">
            <text:p>Systemfolie endlos 300m x 60cm</text:p>
          </table:table-cell>
          <table:table-cell office:value-type="currency" office:currency="EUR" office:value="69">
            <text:p>69,00 €</text:p>
          </table:table-cell>
          <table:table-cell office:value-type="string">
            <text:p>Systemfolie endlos 300m x 60cm</text:p>
          </table:table-cell>
        </table:table-row>
        <table:table-row table:style-name="ro1">
          <table:table-cell office:value-type="float" office:value="4481701">
            <text:p>4481701</text:p>
          </table:table-cell>
          <table:table-cell office:value-type="string">
            <text:p>Systemfolie perforiert 15cmx500m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Systemfolie perforiert 15cmx500m</text:p>
          </table:table-cell>
        </table:table-row>
        <table:table-row table:style-name="ro1">
          <table:table-cell office:value-type="float" office:value="22032">
            <text:p>22032</text:p>
          </table:table-cell>
          <table:table-cell office:value-type="string">
            <text:p>TD Zahlmatte Style Zone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TD Zahlmatte Style Zone</text:p>
          </table:table-cell>
        </table:table-row>
        <table:table-row table:style-name="ro2">
          <table:table-cell office:value-type="float" office:value="7001076">
            <text:p>7001076</text:p>
          </table:table-cell>
          <table:table-cell office:value-type="string">
            <text:p>Timer digital</text:p>
          </table:table-cell>
          <table:table-cell office:value-type="currency" office:currency="EUR" office:value="12">
            <text:p>12,00 €</text:p>
          </table:table-cell>
          <table:table-cell/>
        </table:table-row>
        <table:table-row table:style-name="ro2">
          <table:table-cell office:value-type="float" office:value="3012074">
            <text:p>3012074</text:p>
          </table:table-cell>
          <table:table-cell office:value-type="string">
            <text:p>Timer mechanisch schwarz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Kurzzeit-Timer mechanisch schwarz</text:p>
          </table:table-cell>
        </table:table-row>
        <table:table-row table:style-name="ro2">
          <table:table-cell office:value-type="float" office:value="9004001">
            <text:p>9004001</text:p>
          </table:table-cell>
          <table:table-cell office:value-type="string">
            <text:p>Timer Sibel Drop weiß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Kurzzeit-Timer Sibel Drop weiß</text:p>
          </table:table-cell>
        </table:table-row>
        <table:table-row table:style-name="ro2">
          <table:table-cell office:value-type="float" office:value="7000675">
            <text:p>7000675</text:p>
          </table:table-cell>
          <table:table-cell office:value-type="string">
            <text:p>Tubenpresse Alu</text:p>
          </table:table-cell>
          <table:table-cell office:value-type="currency" office:currency="EUR" office:value="11">
            <text:p>11,00 €</text:p>
          </table:table-cell>
          <table:table-cell office:value-type="string">
            <text:p>Tubenpresse Alu</text:p>
          </table:table-cell>
        </table:table-row>
        <table:table-row table:style-name="ro2">
          <table:table-cell office:value-type="string">
            <text:p>F-1122</text:p>
          </table:table-cell>
          <table:table-cell office:value-type="string">
            <text:p>Tubenpresse Fripac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Tubenpresse Fripac</text:p>
          </table:table-cell>
        </table:table-row>
        <table:table-row table:style-name="ro2">
          <table:table-cell office:value-type="float" office:value="3010101">
            <text:p>3010101</text:p>
          </table:table-cell>
          <table:table-cell office:value-type="string">
            <text:p>Tubenrollstift mit Band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Tubenrollstift mit Band</text:p>
          </table:table-cell>
        </table:table-row>
        <table:table-row table:style-name="ro1">
          <table:table-cell office:value-type="string">
            <text:p>F-1077</text:p>
          </table:table-cell>
          <table:table-cell office:value-type="string">
            <text:p>V7 Kleiderbürste Schmetterling grün</text:p>
          </table:table-cell>
          <table:table-cell office:value-type="currency" office:currency="EUR" office:value="5.9">
            <text:p>5,90 €</text:p>
          </table:table-cell>
          <table:table-cell/>
        </table:table-row>
        <table:table-row table:style-name="ro1">
          <table:table-cell office:value-type="string">
            <text:p>F-1078</text:p>
          </table:table-cell>
          <table:table-cell office:value-type="string">
            <text:p>V7 Kleiderbürste Schmetterling pink</text:p>
          </table:table-cell>
          <table:table-cell office:value-type="currency" office:currency="EUR" office:value="5.9">
            <text:p>5,90 €</text:p>
          </table:table-cell>
          <table:table-cell/>
        </table:table-row>
        <table:table-row table:style-name="ro2">
          <table:table-cell office:value-type="float" office:value="12040">
            <text:p>12040</text:p>
          </table:table-cell>
          <table:table-cell office:value-type="string">
            <text:p>Vinylhandschuhe FC <text:s/>Gr. L 100 Stück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Vinylhandschuhe FC <text:s/>Gr. L 100 Stück</text:p>
          </table:table-cell>
        </table:table-row>
        <table:table-row table:style-name="ro2">
          <table:table-cell office:value-type="float" office:value="12020">
            <text:p>12020</text:p>
          </table:table-cell>
          <table:table-cell office:value-type="string">
            <text:p>Vinylhandschuhe FC <text:s/>Gr. S 100 Stück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Vinylhandschuhe FC <text:s/>Gr. S 100 Stück</text:p>
          </table:table-cell>
        </table:table-row>
        <table:table-row table:style-name="ro2">
          <table:table-cell office:value-type="float" office:value="12050">
            <text:p>12050</text:p>
          </table:table-cell>
          <table:table-cell office:value-type="string">
            <text:p>Vinylhandschuhe FC Gr. XL 100 Stück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Vinylhandschuhe FC Gr. XL 100 Stück</text:p>
          </table:table-cell>
        </table:table-row>
        <table:table-row table:style-name="ro2">
          <table:table-cell office:value-type="float" office:value="11040">
            <text:p>11040</text:p>
          </table:table-cell>
          <table:table-cell office:value-type="string">
            <text:p>Vinylhandschuhe Gr.L 100 Stück</text:p>
          </table:table-cell>
          <table:table-cell office:value-type="currency" office:currency="EUR" office:value="9.5">
            <text:p>9,50 €</text:p>
          </table:table-cell>
          <table:table-cell/>
        </table:table-row>
        <table:table-row table:style-name="ro2">
          <table:table-cell office:value-type="float" office:value="14101350">
            <text:p>14101350</text:p>
          </table:table-cell>
          <table:table-cell office:value-type="string">
            <text:p>Vinylhandschuhe Gr.L 100er</text:p>
          </table:table-cell>
          <table:table-cell office:value-type="currency" office:currency="EUR" office:value="9.5">
            <text:p>9,50 €</text:p>
          </table:table-cell>
          <table:table-cell/>
        </table:table-row>
        <table:table-row table:style-name="ro2">
          <table:table-cell office:value-type="float" office:value="11030">
            <text:p>11030</text:p>
          </table:table-cell>
          <table:table-cell office:value-type="string">
            <text:p>Vinylhandschuhe Gr.M 100 Stück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Vinylhandschuhe Gr.M 100 Stück</text:p>
          </table:table-cell>
        </table:table-row>
        <table:table-row table:style-name="ro2">
          <table:table-cell office:value-type="float" office:value="14102280">
            <text:p>14102280</text:p>
          </table:table-cell>
          <table:table-cell office:value-type="string">
            <text:p>Vinylhandschuhe schwarz Gr.L 100 Stück</text:p>
          </table:table-cell>
          <table:table-cell office:value-type="currency" office:currency="EUR" office:value="12.5">
            <text:p>12,50 €</text:p>
          </table:table-cell>
          <table:table-cell/>
        </table:table-row>
        <table:table-row table:style-name="ro2">
          <table:table-cell office:value-type="float" office:value="14102279">
            <text:p>14102279</text:p>
          </table:table-cell>
          <table:table-cell office:value-type="string">
            <text:p>Vinylhandschuhe schwarz Gr.M 100 Stück</text:p>
          </table:table-cell>
          <table:table-cell office:value-type="currency" office:currency="EUR" office:value="12.5">
            <text:p>12,50 €</text:p>
          </table:table-cell>
          <table:table-cell/>
        </table:table-row>
        <table:table-row table:style-name="ro2">
          <table:table-cell office:value-type="float" office:value="14102278">
            <text:p>14102278</text:p>
          </table:table-cell>
          <table:table-cell office:value-type="string">
            <text:p>Vinylhandschuhe schwarz Gr.S 100 Stück</text:p>
          </table:table-cell>
          <table:table-cell office:value-type="currency" office:currency="EUR" office:value="12.5">
            <text:p>12,50 €</text:p>
          </table:table-cell>
          <table:table-cell/>
        </table:table-row>
        <table:table-row table:style-name="ro2">
          <table:table-cell office:value-type="float" office:value="14102136">
            <text:p>14102136</text:p>
          </table:table-cell>
          <table:table-cell office:value-type="string">
            <text:p>Volumenwickler BePod 24 Stück</text:p>
          </table:table-cell>
          <table:table-cell office:value-type="currency" office:currency="EUR" office:value="49">
            <text:p>49,00 €</text:p>
          </table:table-cell>
          <table:table-cell office:value-type="string">
            <text:p>Volumenwickler BePod 24 Stück</text:p>
          </table:table-cell>
        </table:table-row>
        <table:table-row table:style-name="ro2">
          <table:table-cell office:value-type="float" office:value="56308">
            <text:p>56308</text:p>
          </table:table-cell>
          <table:table-cell office:value-type="string">
            <text:p>Volumenwickler Efalock 14mm braun 10 St.</text:p>
          </table:table-cell>
          <table:table-cell office:value-type="currency" office:currency="EUR" office:value="2.02">
            <text:p>2,02 €</text:p>
          </table:table-cell>
          <table:table-cell office:value-type="string">
            <text:p>Volumenwickler Efalock 14mm braun 10 St.</text:p>
          </table:table-cell>
        </table:table-row>
        <table:table-row table:style-name="ro2">
          <table:table-cell office:value-type="float" office:value="56370">
            <text:p>56370</text:p>
          </table:table-cell>
          <table:table-cell office:value-type="string">
            <text:p>Volumenwickler Efalock 17mm grau 10 St.</text:p>
          </table:table-cell>
          <table:table-cell office:value-type="currency" office:currency="EUR" office:value="2.02">
            <text:p>2,02 €</text:p>
          </table:table-cell>
          <table:table-cell office:value-type="string">
            <text:p>Volumenwickler Efalock 17mm grau 10 St.</text:p>
          </table:table-cell>
        </table:table-row>
        <table:table-row table:style-name="ro2">
          <table:table-cell office:value-type="float" office:value="56307">
            <text:p>56307</text:p>
          </table:table-cell>
          <table:table-cell office:value-type="string">
            <text:p>Volumenwickler Efalock 20mm blau 10 St.</text:p>
          </table:table-cell>
          <table:table-cell office:value-type="currency" office:currency="EUR" office:value="2.02">
            <text:p>2,02 €</text:p>
          </table:table-cell>
          <table:table-cell office:value-type="string">
            <text:p>Volumenwickler Efalock 20mm blau 10 St.</text:p>
          </table:table-cell>
        </table:table-row>
        <table:table-row table:style-name="ro2">
          <table:table-cell office:value-type="float" office:value="56306">
            <text:p>56306</text:p>
          </table:table-cell>
          <table:table-cell office:value-type="string">
            <text:p>Volumenwickler Efalock 22mm orange 10 St.</text:p>
          </table:table-cell>
          <table:table-cell office:value-type="currency" office:currency="EUR" office:value="2.02">
            <text:p>2,02 €</text:p>
          </table:table-cell>
          <table:table-cell office:value-type="string">
            <text:p>Volumenwickler Efalock 22mm orange 10 St.</text:p>
          </table:table-cell>
        </table:table-row>
        <table:table-row table:style-name="ro2">
          <table:table-cell office:value-type="float" office:value="56303">
            <text:p>56303</text:p>
          </table:table-cell>
          <table:table-cell office:value-type="string">
            <text:p>Volumenwickler Efalock 30mm gelb 10 St.</text:p>
          </table:table-cell>
          <table:table-cell office:value-type="currency" office:currency="EUR" office:value="2.02">
            <text:p>2,02 €</text:p>
          </table:table-cell>
          <table:table-cell office:value-type="string">
            <text:p>Volumenwickler Efalock 30mm gelb 10 St.</text:p>
          </table:table-cell>
        </table:table-row>
        <table:table-row table:style-name="ro2">
          <table:table-cell office:value-type="float" office:value="810">
            <text:p>810</text:p>
          </table:table-cell>
          <table:table-cell office:value-type="string">
            <text:p>Waschhandschuhe Black Touch Gr.L 10er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Waschhandschuhe Black Touch Gr.L 10er</text:p>
          </table:table-cell>
        </table:table-row>
        <table:table-row table:style-name="ro2">
          <table:table-cell office:value-type="float" office:value="710">
            <text:p>710</text:p>
          </table:table-cell>
          <table:table-cell office:value-type="string">
            <text:p>Waschhandschuhe Black Touch Gr.M 10er</text:p>
          </table:table-cell>
          <table:table-cell office:value-type="currency" office:currency="EUR" office:value="6.5">
            <text:p>6,50 €</text:p>
          </table:table-cell>
          <table:table-cell/>
        </table:table-row>
        <table:table-row table:style-name="ro2">
          <table:table-cell office:value-type="float" office:value="610">
            <text:p>610</text:p>
          </table:table-cell>
          <table:table-cell office:value-type="string">
            <text:p>Waschhandschuhe Black Touch Gr.S 10er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Waschhandschuhe Black Touch Gr.S 10er</text:p>
          </table:table-cell>
        </table:table-row>
        <table:table-row table:style-name="ro2">
          <table:table-cell office:value-type="float" office:value="94000156">
            <text:p>94000156</text:p>
          </table:table-cell>
          <table:table-cell office:value-type="string">
            <text:p>Waschhandschuhe Black&amp;Pro L 20 St.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Waschhandschuhe Black&amp;Pro L 20 St.</text:p>
          </table:table-cell>
        </table:table-row>
        <table:table-row table:style-name="ro2">
          <table:table-cell office:value-type="float" office:value="94000155">
            <text:p>94000155</text:p>
          </table:table-cell>
          <table:table-cell office:value-type="string">
            <text:p>Waschhandschuhe Black&amp;Pro M 20 St.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Waschhandschuhe Black&amp;Pro M 20 St.</text:p>
          </table:table-cell>
        </table:table-row>
        <table:table-row table:style-name="ro2">
          <table:table-cell office:value-type="float" office:value="94000154">
            <text:p>94000154</text:p>
          </table:table-cell>
          <table:table-cell office:value-type="string">
            <text:p>Waschhandschuhe Black&amp;Pro S 20 St.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Waschhandschuhe Black&amp;Pro S 20 St.</text:p>
          </table:table-cell>
        </table:table-row>
        <table:table-row table:style-name="ro2">
          <table:table-cell office:value-type="float" office:value="94000157">
            <text:p>94000157</text:p>
          </table:table-cell>
          <table:table-cell office:value-type="string">
            <text:p>Waschhandschuhe Black&amp;Pro XL 20 St.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Waschhandschuhe Black&amp;Pro XL 20 St.</text:p>
          </table:table-cell>
        </table:table-row>
        <table:table-row table:style-name="ro2">
          <table:table-cell office:value-type="string">
            <text:p>F-1151</text:p>
          </table:table-cell>
          <table:table-cell office:value-type="string">
            <text:p>Waschhandschuhe Matador Gr. 6,5</text:p>
          </table:table-cell>
          <table:table-cell office:value-type="currency" office:currency="EUR" office:value="4.6">
            <text:p>4,60 €</text:p>
          </table:table-cell>
          <table:table-cell/>
        </table:table-row>
        <table:table-row table:style-name="ro2">
          <table:table-cell office:value-type="string">
            <text:p>F-1153</text:p>
          </table:table-cell>
          <table:table-cell office:value-type="string">
            <text:p>Waschhandschuhe Matador Gr. 7,5</text:p>
          </table:table-cell>
          <table:table-cell office:value-type="currency" office:currency="EUR" office:value="4.6">
            <text:p>4,60 €</text:p>
          </table:table-cell>
          <table:table-cell/>
        </table:table-row>
        <table:table-row table:style-name="ro2">
          <table:table-cell office:value-type="string">
            <text:p>F-1155</text:p>
          </table:table-cell>
          <table:table-cell office:value-type="string">
            <text:p>Waschhandschuhe Matador Gr. 8,5</text:p>
          </table:table-cell>
          <table:table-cell office:value-type="currency" office:currency="EUR" office:value="4.6">
            <text:p>4,60 €</text:p>
          </table:table-cell>
          <table:table-cell/>
        </table:table-row>
        <table:table-row table:style-name="ro2">
          <table:table-cell office:value-type="string">
            <text:p>F-1150</text:p>
          </table:table-cell>
          <table:table-cell office:value-type="string">
            <text:p>Waschhandschuhe Matador Gr.6,5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Waschhandschuhe Matador Gr.S</text:p>
          </table:table-cell>
        </table:table-row>
        <table:table-row table:style-name="ro2">
          <table:table-cell office:value-type="string">
            <text:p>F-1154</text:p>
          </table:table-cell>
          <table:table-cell office:value-type="string">
            <text:p>Waschhandschuhe Matador Gr.8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Waschhandschuhe Matador Gr.8,5</text:p>
          </table:table-cell>
        </table:table-row>
        <table:table-row table:style-name="ro2">
          <table:table-cell office:value-type="float" office:value="96000155">
            <text:p>96000155</text:p>
          </table:table-cell>
          <table:table-cell office:value-type="string">
            <text:p>Waschhandschuhe Sibel Gr.M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Waschhandschuhe Sibel Gr.M</text:p>
          </table:table-cell>
        </table:table-row>
        <table:table-row table:style-name="ro2">
          <table:table-cell office:value-type="float" office:value="14102204">
            <text:p>14102204</text:p>
          </table:table-cell>
          <table:table-cell office:value-type="string">
            <text:p>Wassersprüher Barber</text:p>
          </table:table-cell>
          <table:table-cell office:value-type="currency" office:currency="EUR" office:value="6.5">
            <text:p>6,50 €</text:p>
          </table:table-cell>
          <table:table-cell/>
        </table:table-row>
        <table:table-row table:style-name="ro2">
          <table:table-cell office:value-type="float" office:value="14101839">
            <text:p>14101839</text:p>
          </table:table-cell>
          <table:table-cell office:value-type="string">
            <text:p>Wassersprüher Classic schwarz</text:p>
          </table:table-cell>
          <table:table-cell office:value-type="currency" office:currency="EUR" office:value="9.2">
            <text:p>9,20 €</text:p>
          </table:table-cell>
          <table:table-cell office:value-type="string">
            <text:p>Wassersprüher Classic schwarz</text:p>
          </table:table-cell>
        </table:table-row>
        <table:table-row table:style-name="ro2">
          <table:table-cell office:value-type="float" office:value="14100727">
            <text:p>14100727</text:p>
          </table:table-cell>
          <table:table-cell office:value-type="string">
            <text:p>Wassersprüher Efalock transparent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Wassersprüher Efalock transparent</text:p>
          </table:table-cell>
        </table:table-row>
        <table:table-row table:style-name="ro2">
          <table:table-cell office:value-type="float" office:value="3012508">
            <text:p>3012508</text:p>
          </table:table-cell>
          <table:table-cell office:value-type="string">
            <text:p>Wassersprüher Kugel blau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Wassersprüher Kugel blau</text:p>
          </table:table-cell>
        </table:table-row>
        <table:table-row table:style-name="ro2">
          <table:table-cell office:value-type="float" office:value="3012510">
            <text:p>3012510</text:p>
          </table:table-cell>
          <table:table-cell office:value-type="string">
            <text:p>Wassersprüher Kugel rauchgrau</text:p>
          </table:table-cell>
          <table:table-cell office:value-type="currency" office:currency="EUR" office:value="4.5">
            <text:p>4,50 €</text:p>
          </table:table-cell>
          <table:table-cell/>
        </table:table-row>
        <table:table-row table:style-name="ro2">
          <table:table-cell office:value-type="float" office:value="20026833">
            <text:p>20026833</text:p>
          </table:table-cell>
          <table:table-cell office:value-type="string">
            <text:p>Wassersprüher Kugel rot</text:p>
          </table:table-cell>
          <table:table-cell office:value-type="currency" office:currency="EUR" office:value="4.9">
            <text:p>4,90 €</text:p>
          </table:table-cell>
          <table:table-cell/>
        </table:table-row>
        <table:table-row table:style-name="ro2">
          <table:table-cell office:value-type="float" office:value="90150102">
            <text:p>90150102</text:p>
          </table:table-cell>
          <table:table-cell office:value-type="string">
            <text:p>Wassersprüher Kugel schwarz</text:p>
          </table:table-cell>
          <table:table-cell office:value-type="currency" office:currency="EUR" office:value="4.9">
            <text:p>4,90 €</text:p>
          </table:table-cell>
          <table:table-cell/>
        </table:table-row>
        <table:table-row table:style-name="ro2">
          <table:table-cell office:value-type="float" office:value="901302">
            <text:p>901302</text:p>
          </table:table-cell>
          <table:table-cell office:value-type="string">
            <text:p>Wassersprüher Micro 360° schwarz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Wassersprüher Micro 360° schwarz</text:p>
          </table:table-cell>
        </table:table-row>
        <table:table-row table:style-name="ro2">
          <table:table-cell office:value-type="float" office:value="7000791">
            <text:p>7000791</text:p>
          </table:table-cell>
          <table:table-cell office:value-type="string">
            <text:p>Wassersprüher Microfein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Sprühflasche Microfein</text:p>
          </table:table-cell>
        </table:table-row>
        <table:table-row table:style-name="ro2">
          <table:table-cell office:value-type="float" office:value="14102534">
            <text:p>14102534</text:p>
          </table:table-cell>
          <table:table-cell office:value-type="string">
            <text:p>Wassersprüher Overhead schwarz</text:p>
          </table:table-cell>
          <table:table-cell office:value-type="currency" office:currency="EUR" office:value="12.5">
            <text:p>12,50 €</text:p>
          </table:table-cell>
          <table:table-cell/>
        </table:table-row>
        <table:table-row table:style-name="ro2">
          <table:table-cell office:value-type="float" office:value="14101140">
            <text:p>14101140</text:p>
          </table:table-cell>
          <table:table-cell office:value-type="string">
            <text:p>Wassersprüher Performance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Sprühflasche Performance</text:p>
          </table:table-cell>
        </table:table-row>
        <table:table-row table:style-name="ro2">
          <table:table-cell office:value-type="float" office:value="3296">
            <text:p>3296</text:p>
          </table:table-cell>
          <table:table-cell office:value-type="string">
            <text:p>Wassersprüher Pink300ml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Wassersprüher Pink300ml</text:p>
          </table:table-cell>
        </table:table-row>
        <table:table-row table:style-name="ro2">
          <table:table-cell office:value-type="float" office:value="14102116">
            <text:p>14102116</text:p>
          </table:table-cell>
          <table:table-cell office:value-type="string">
            <text:p>Wassersprüher Stick schwarz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Wassersprüher Stick rot</text:p>
          </table:table-cell>
        </table:table-row>
        <table:table-row table:style-name="ro2">
          <table:table-cell office:value-type="float" office:value="3012507">
            <text:p>3012507</text:p>
          </table:table-cell>
          <table:table-cell office:value-type="string">
            <text:p>Wassersprüher Top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Wassersprüher Top</text:p>
          </table:table-cell>
        </table:table-row>
        <table:table-row table:style-name="ro2">
          <table:table-cell office:value-type="float" office:value="10001822">
            <text:p>10001822</text:p>
          </table:table-cell>
          <table:table-cell office:value-type="string">
            <text:p>Wella Färbepinsel breit</text:p>
          </table:table-cell>
          <table:table-cell office:value-type="currency" office:currency="EUR" office:value="8.5">
            <text:p>8,50 €</text:p>
          </table:table-cell>
          <table:table-cell/>
        </table:table-row>
        <table:table-row table:style-name="ro2">
          <table:table-cell office:value-type="float" office:value="10001824">
            <text:p>10001824</text:p>
          </table:table-cell>
          <table:table-cell office:value-type="string">
            <text:p>Wella Färbepinsel mit Kamm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Wella Färbepinsel mit Kamm</text:p>
          </table:table-cell>
        </table:table-row>
        <table:table-row table:style-name="ro2">
          <table:table-cell office:value-type="float" office:value="10002454">
            <text:p>10002454</text:p>
          </table:table-cell>
          <table:table-cell office:value-type="string">
            <text:p>Wella Färbepinsel schmal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Wella Färbepinsel schmal</text:p>
          </table:table-cell>
        </table:table-row>
        <table:table-row table:style-name="ro2">
          <table:table-cell office:value-type="float" office:value="7750020">
            <text:p>7750020</text:p>
          </table:table-cell>
          <table:table-cell office:value-type="string">
            <text:p>Werkzeugmatte Pick-Up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Werkzeugmatte Pick-Up</text:p>
          </table:table-cell>
        </table:table-row>
        <table:table-row table:style-name="ro2">
          <table:table-cell office:value-type="float" office:value="332333">
            <text:p>332333</text:p>
          </table:table-cell>
          <table:table-cell office:value-type="string">
            <text:p>WW-Kämmchen 12St. blau</text:p>
          </table:table-cell>
          <table:table-cell office:value-type="currency" office:currency="EUR" office:value="1.95">
            <text:p>1,95 €</text:p>
          </table:table-cell>
          <table:table-cell office:value-type="string">
            <text:p>WW-Kämmchen 12St. blau</text:p>
          </table:table-cell>
        </table:table-row>
        <table:table-row table:style-name="ro2">
          <table:table-cell office:value-type="float" office:value="332357">
            <text:p>332357</text:p>
          </table:table-cell>
          <table:table-cell office:value-type="string">
            <text:p>WW-Kämmchen 12St. rot</text:p>
          </table:table-cell>
          <table:table-cell office:value-type="currency" office:currency="EUR" office:value="1.95">
            <text:p>1,95 €</text:p>
          </table:table-cell>
          <table:table-cell office:value-type="string">
            <text:p>WW-Kämmchen 12St. rot</text:p>
          </table:table-cell>
        </table:table-row>
        <table:table-row table:style-name="ro2">
          <table:table-cell office:value-type="float" office:value="25">
            <text:p>25</text:p>
          </table:table-cell>
          <table:table-cell office:value-type="string">
            <text:p>WW-Klammer Alu kurz 70mm einzel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WW-Klammer Alu kurz 70mm einzel</text:p>
          </table:table-cell>
        </table:table-row>
        <table:table-row table:style-name="ro2">
          <table:table-cell office:value-type="float" office:value="26">
            <text:p>26</text:p>
          </table:table-cell>
          <table:table-cell office:value-type="string">
            <text:p>WW-Klammer Alu lang 90mm einzel</text:p>
          </table:table-cell>
          <table:table-cell office:value-type="currency" office:currency="EUR" office:value="1.7">
            <text:p>1,70 €</text:p>
          </table:table-cell>
          <table:table-cell office:value-type="string">
            <text:p>WW-Klammer Alu lang 90mm einzel</text:p>
          </table:table-cell>
        </table:table-row>
        <table:table-row table:style-name="ro2">
          <table:table-cell office:value-type="float" office:value="7000025">
            <text:p>7000025</text:p>
          </table:table-cell>
          <table:table-cell office:value-type="string">
            <text:p>WW-Klammern Alu kurz 70mm 10St.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WW-Klammern Alu kurz 70mm 10St.</text:p>
          </table:table-cell>
        </table:table-row>
        <table:table-row table:style-name="ro2">
          <table:table-cell office:value-type="float" office:value="7000026">
            <text:p>7000026</text:p>
          </table:table-cell>
          <table:table-cell office:value-type="string">
            <text:p>WW-Klammern Alu lang 90mm 10St.</text:p>
          </table:table-cell>
          <table:table-cell office:value-type="currency" office:currency="EUR" office:value="13">
            <text:p>13,00 €</text:p>
          </table:table-cell>
          <table:table-cell office:value-type="string">
            <text:p>WW-Klammern Alu lang 90mm 10St.</text:p>
          </table:table-cell>
        </table:table-row>
        <table:table-row table:style-name="ro2">
          <table:table-cell office:value-type="float" office:value="3150024">
            <text:p>3150024</text:p>
          </table:table-cell>
          <table:table-cell office:value-type="string">
            <text:p>WW-Klammern Kunststoff 12er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WW-Klammern Kunststoff 12er</text:p>
          </table:table-cell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5">15.06.2026</text:date>, <text:time>15:46:3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5T15:44:24.74</meta:creation-date>
    <dc:date>2026-06-15T15:46:34.13</dc:date>
    <dc:creator>Stephan Rühs</dc:creator>
    <meta:editing-duration>PT2M9S</meta:editing-duration>
    <meta:editing-cycles>1</meta:editing-cycles>
    <meta:document-statistic meta:table-count="3" meta:cell-count="1652" meta:object-count="0"/>
    <meta:generator>OpenOffice/4.1.14$Win32 OpenOffice.org_project/4114m1$Build-9811</meta:generator>
  </office:meta>
</office:document-meta>
</file>