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006cm"/>
    </style:style>
    <style:style style:name="co2" style:family="table-column">
      <style:table-column-properties fo:break-before="auto" style:column-width="9.364cm"/>
    </style:style>
    <style:style style:name="co3" style:family="table-column">
      <style:table-column-properties fo:break-before="auto" style:column-width="3.12cm"/>
    </style:style>
    <style:style style:name="co4" style:family="table-column">
      <style:table-column-properties fo:break-before="auto" style:column-width="44.254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9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3"/>
        <table:table-column table:style-name="co4" table:default-cell-style-name="Default"/>
        <table:table-row table:style-name="ro1">
          <table:table-cell table:style-name="ce1" office:value-type="string">
            <text:p>Artikelnummer</text:p>
          </table:table-cell>
          <table:table-cell office:value-type="string">
            <text:p>Bezeichnung</text:p>
          </table:table-cell>
          <table:table-cell table:style-name="ce2" office:value-type="string">
            <text:p>Standardpreis</text:p>
          </table:table-cell>
          <table:table-cell/>
        </table:table-row>
        <table:table-row table:style-name="ro2">
          <table:table-cell table:style-name="ce1" office:value-type="string">
            <text:p>AUC</text:p>
          </table:table-cell>
          <table:table-cell office:value-type="string">
            <text:p>Aucola AWFarbe 15ml sort. </text:p>
          </table:table-cell>
          <table:table-cell table:style-name="ce2" office:value-type="currency" office:currency="EUR" office:value="5">
            <text:p>5,00 €</text:p>
          </table:table-cell>
          <table:table-cell/>
        </table:table-row>
        <table:table-row table:style-name="ro2">
          <table:table-cell table:style-name="ce1" office:value-type="float" office:value="2626">
            <text:p>2626</text:p>
          </table:table-cell>
          <table:table-cell office:value-type="string">
            <text:p>Auftrageschälchen Glas</text:p>
          </table:table-cell>
          <table:table-cell table:style-name="ce2" office:value-type="currency" office:currency="EUR" office:value="2.9">
            <text:p>2,90 €</text:p>
          </table:table-cell>
          <table:table-cell office:value-type="string">
            <text:p>Auftrageschälchen Glas , 10ml Fassungsvermögen</text:p>
          </table:table-cell>
        </table:table-row>
        <table:table-row table:style-name="ro2">
          <table:table-cell table:style-name="ce1" office:value-type="float" office:value="265300">
            <text:p>265300</text:p>
          </table:table-cell>
          <table:table-cell office:value-type="string">
            <text:p>Augenbrauenschablonen 4er Set</text:p>
          </table:table-cell>
          <table:table-cell table:style-name="ce2" office:value-type="currency" office:currency="EUR" office:value="3">
            <text:p>3,00 €</text:p>
          </table:table-cell>
          <table:table-cell office:value-type="string">
            <text:p>Augenbrauenschablonen 4er Set , vier verschiedene Formen , zur Formung der Augenbrauen . Aus PVC , leicht zu reinigen , desinfizierbar !</text:p>
          </table:table-cell>
        </table:table-row>
        <table:table-row table:style-name="ro2">
          <table:table-cell table:style-name="ce1" office:value-type="float" office:value="150">
            <text:p>150</text:p>
          </table:table-cell>
          <table:table-cell office:value-type="string">
            <text:p>AWF Auftrageset</text:p>
          </table:table-cell>
          <table:table-cell table:style-name="ce2" office:value-type="currency" office:currency="EUR" office:value="1.9">
            <text:p>1,90 €</text:p>
          </table:table-cell>
          <table:table-cell office:value-type="string">
            <text:p>Auftrageschälchen-und Stäbchen aus Kunststoff , <text:s/>zum Anmischen und Auftragen von Augenbrauen-und Wimpernfarbe</text:p>
          </table:table-cell>
        </table:table-row>
        <table:table-row table:style-name="ro2">
          <table:table-cell table:style-name="ce1" office:value-type="float" office:value="3081617">
            <text:p>3081617</text:p>
          </table:table-cell>
          <table:table-cell office:value-type="string">
            <text:p>Color AWF-Entwickler 3% 100ml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<text:s/>Entwickler für die Color Augenbrauen-und Wimpernfarbe <text:s/>Enthält 3% ( 10 Vol. ) Wasserstoffperoxyd !</text:p>
          </table:table-cell>
        </table:table-row>
        <table:table-row table:style-name="ro2">
          <table:table-cell table:style-name="ce1" office:value-type="float" office:value="3080937">
            <text:p>3080937</text:p>
          </table:table-cell>
          <table:table-cell office:value-type="string">
            <text:p>Color AWFarbe 15ml blauschwarz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Color AWFarbe 15ml blauschwarz , Augenbrauen-und Wimpernfarbe , zu Verwenden mit dem Color AWF Entwickler </text:p>
          </table:table-cell>
        </table:table-row>
        <table:table-row table:style-name="ro2">
          <table:table-cell table:style-name="ce1" office:value-type="float" office:value="3080939">
            <text:p>3080939</text:p>
          </table:table-cell>
          <table:table-cell office:value-type="string">
            <text:p>Color AWFarbe 15ml graphit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Color AWFarbe 15ml graphit , Augenbrauen-und Wimpernfarbe , zu Verwenden mit dem Color AWF Entwickler !</text:p>
          </table:table-cell>
        </table:table-row>
        <table:table-row table:style-name="ro2">
          <table:table-cell table:style-name="ce1" office:value-type="float" office:value="3080936">
            <text:p>3080936</text:p>
          </table:table-cell>
          <table:table-cell office:value-type="string">
            <text:p>Color AWFarbe 15ml lichtbraun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Color AWFarbe 15ml lichtbraun , Augenbrauen-und Wimpernfarbe , zu Verwenden mit dem Color AWF Entwickler !</text:p>
          </table:table-cell>
        </table:table-row>
        <table:table-row table:style-name="ro2">
          <table:table-cell table:style-name="ce1" office:value-type="float" office:value="3080935">
            <text:p>3080935</text:p>
          </table:table-cell>
          <table:table-cell office:value-type="string">
            <text:p>Color AWFarbe 15ml naturbraun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Color AWFarbe 15ml naturbraun , Augenbrauen-und Wimpernfarbe , zu Verwenden mit dem Color AWF Entwickler ! </text:p>
          </table:table-cell>
        </table:table-row>
        <table:table-row table:style-name="ro2">
          <table:table-cell table:style-name="ce1" office:value-type="float" office:value="3080940">
            <text:p>3080940</text:p>
          </table:table-cell>
          <table:table-cell office:value-type="string">
            <text:p>Color AWFarbe 15ml tiefschwarz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Color AWFarbe 15ml tiefschwarz , Augenbrauen-und Wimpernfarbe , zu Verwenden mit dem Color AWF Entwickler !</text:p>
          </table:table-cell>
        </table:table-row>
        <table:table-row table:style-name="ro2">
          <table:table-cell table:style-name="ce1" office:value-type="float" office:value="33001119">
            <text:p>33001119</text:p>
          </table:table-cell>
          <table:table-cell office:value-type="string">
            <text:p>Färbestäbchen schwarz 10 Stück</text:p>
          </table:table-cell>
          <table:table-cell table:style-name="ce2" office:value-type="currency" office:currency="EUR" office:value="6">
            <text:p>6,00 €</text:p>
          </table:table-cell>
          <table:table-cell/>
        </table:table-row>
        <table:table-row table:style-name="ro2">
          <table:table-cell table:style-name="ce1" office:value-type="float" office:value="6570081">
            <text:p>6570081</text:p>
          </table:table-cell>
          <table:table-cell office:value-type="string">
            <text:p>Hairwell Augen-Make-Up-Entferner Schaum 50ml</text:p>
          </table:table-cell>
          <table:table-cell table:style-name="ce2" office:value-type="currency" office:currency="EUR" office:value="5.5">
            <text:p>5,50 €</text:p>
          </table:table-cell>
          <table:table-cell office:value-type="string">
            <text:p>Reinigt die Augenpartie sanft und wirkungsvoll von Schmutzpartikeln und Make-Up . Unentbehrlich für die Vorbereitung zur Färbung von Wimpern und Augenbrauen !</text:p>
          </table:table-cell>
        </table:table-row>
        <table:table-row table:style-name="ro2">
          <table:table-cell table:style-name="ce1" office:value-type="float" office:value="6380079">
            <text:p>6380079</text:p>
          </table:table-cell>
          <table:table-cell office:value-type="string">
            <text:p>Hairwell AWF 25ml blauschwarz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blauschwarz , professionelle Augenbrauen-und Wimpernfarbe </text:p>
          </table:table-cell>
        </table:table-row>
        <table:table-row table:style-name="ro2">
          <table:table-cell table:style-name="ce1" office:value-type="float" office:value="6420079">
            <text:p>6420079</text:p>
          </table:table-cell>
          <table:table-cell office:value-type="string">
            <text:p>Hairwell AWF 25ml dunkelblond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dunkelblond , professionelle Augenbrauen-und Wimpernfarbe </text:p>
          </table:table-cell>
        </table:table-row>
        <table:table-row table:style-name="ro2">
          <table:table-cell table:style-name="ce1" office:value-type="float" office:value="640796">
            <text:p>640796</text:p>
          </table:table-cell>
          <table:table-cell office:value-type="string">
            <text:p>Hairwell AWF 25ml grafit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grafit , professionelle Augenbrauen-und Wimpernfarbe </text:p>
          </table:table-cell>
        </table:table-row>
        <table:table-row table:style-name="ro2">
          <table:table-cell table:style-name="ce1" office:value-type="float" office:value="641793">
            <text:p>641793</text:p>
          </table:table-cell>
          <table:table-cell office:value-type="string">
            <text:p>Hairwell AWF 25ml lichtbraun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lichtbraun , professionelle Augenbrauen-und Wimpernfarbe </text:p>
          </table:table-cell>
        </table:table-row>
        <table:table-row table:style-name="ro2">
          <table:table-cell table:style-name="ce1" office:value-type="float" office:value="6390079">
            <text:p>6390079</text:p>
          </table:table-cell>
          <table:table-cell office:value-type="string">
            <text:p>Hairwell AWF 25ml naturbraun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braun , professionelle Augenbrauen-und Wimpernfarbe </text:p>
          </table:table-cell>
        </table:table-row>
        <table:table-row table:style-name="ro2">
          <table:table-cell table:style-name="ce1" office:value-type="float" office:value="6370079">
            <text:p>6370079</text:p>
          </table:table-cell>
          <table:table-cell office:value-type="string">
            <text:p>Hairwell AWF 25ml schwarz</text:p>
          </table:table-cell>
          <table:table-cell table:style-name="ce2" office:value-type="currency" office:currency="EUR" office:value="5">
            <text:p>5,00 €</text:p>
          </table:table-cell>
          <table:table-cell office:value-type="string">
            <text:p>HW AWFarbe 25ml schwarz , professionelle Augenbrauen-und Wimpernfarbe </text:p>
          </table:table-cell>
        </table:table-row>
        <table:table-row table:style-name="ro2">
          <table:table-cell table:style-name="ce1" office:value-type="float" office:value="324005">
            <text:p>324005</text:p>
          </table:table-cell>
          <table:table-cell office:value-type="string">
            <text:p>Hairwell AWF Entwickler 50ml</text:p>
          </table:table-cell>
          <table:table-cell table:style-name="ce2" office:value-type="currency" office:currency="EUR" office:value="2.9">
            <text:p>2,90 €</text:p>
          </table:table-cell>
          <table:table-cell office:value-type="string">
            <text:p>HW AWF-Entwickler 50ml , mit 2%iger Wasserstoffperoxidlösung , zur Verwendung mit den Hairwell Augenbrauen-und Wimpernfarben !</text:p>
          </table:table-cell>
        </table:table-row>
        <table:table-row table:style-name="ro2">
          <table:table-cell table:style-name="ce1" office:value-type="float" office:value="9280000">
            <text:p>9280000</text:p>
          </table:table-cell>
          <table:table-cell office:value-type="string">
            <text:p>Hairwell Wimpernblättchen 96 Stück</text:p>
          </table:table-cell>
          <table:table-cell table:style-name="ce2" office:value-type="currency" office:currency="EUR" office:value="4">
            <text:p>4,00 €</text:p>
          </table:table-cell>
          <table:table-cell office:value-type="string">
            <text:p>HW AWF-Blättchen 96 Stück, Heftchen mit vorgestanzten naßfesten Papierschablonen zum leichten Entnehmen .</text:p>
          </table:table-cell>
        </table:table-row>
        <table:table-row table:style-name="ro2">
          <table:table-cell table:style-name="ce1" office:value-type="float" office:value="254419">
            <text:p>254419</text:p>
          </table:table-cell>
          <table:table-cell office:value-type="string">
            <text:p>Intensive AW-Farbe 20ml aschgrau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aschgrau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4">
            <text:p>254404</text:p>
          </table:table-cell>
          <table:table-cell office:value-type="string">
            <text:p>Intensive AW-Farbe 20ml blauschwarz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blauschwarz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5">
            <text:p>254405</text:p>
          </table:table-cell>
          <table:table-cell office:value-type="string">
            <text:p>Intensive AW-Farbe 20ml braun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braun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6">
            <text:p>254406</text:p>
          </table:table-cell>
          <table:table-cell office:value-type="string">
            <text:p>Intensive AW-Farbe 20ml graphit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graphit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2">
            <text:p>254402</text:p>
          </table:table-cell>
          <table:table-cell office:value-type="string">
            <text:p>Intensive AW-Farbe 20ml mittelblond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mittelblond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9">
            <text:p>254409</text:p>
          </table:table-cell>
          <table:table-cell office:value-type="string">
            <text:p>Intensive AW-Farbe 20ml mittelbraun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mittelbraun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1">
            <text:p>254401</text:p>
          </table:table-cell>
          <table:table-cell office:value-type="string">
            <text:p>Intensive AW-Farbe 20ml naturell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naturell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3">
            <text:p>254403</text:p>
          </table:table-cell>
          <table:table-cell office:value-type="string">
            <text:p>Intensive AW-Farbe 20ml schwarz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20ml schwarz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07">
            <text:p>254407</text:p>
          </table:table-cell>
          <table:table-cell office:value-type="string">
            <text:p>Intensive AW-Farbe tiefschwarz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-Farbe tiefschwarz , der Friseur-Klassiker unter den Augenbrauen-und Wimpernfarben ! Verwendbar mit Intensive Entwickler in 2% ( für Wimpern emphohlen ) oder 6% Wasserstoffperoxidlösung !</text:p>
          </table:table-cell>
        </table:table-row>
        <table:table-row table:style-name="ro2">
          <table:table-cell table:style-name="ce1" office:value-type="float" office:value="254410">
            <text:p>254410</text:p>
          </table:table-cell>
          <table:table-cell office:value-type="string">
            <text:p>Intensive AWF-Creme-Entw. 6% 50ml</text:p>
          </table:table-cell>
          <table:table-cell table:style-name="ce2" office:value-type="currency" office:currency="EUR" office:value="4.2">
            <text:p>4,20 €</text:p>
          </table:table-cell>
          <table:table-cell office:value-type="string">
            <text:p>Intensive AWF-Creme-Entw. 6% 50ml , klassischer Entwickler für die Intensive Augenbrauen-und Wimpernfarben</text:p>
          </table:table-cell>
        </table:table-row>
        <table:table-row table:style-name="ro2">
          <table:table-cell table:style-name="ce1" office:value-type="float" office:value="254421">
            <text:p>254421</text:p>
          </table:table-cell>
          <table:table-cell office:value-type="string">
            <text:p>Intensive Färbeschale Porzellan</text:p>
          </table:table-cell>
          <table:table-cell table:style-name="ce2" office:value-type="currency" office:currency="EUR" office:value="5.9">
            <text:p>5,90 €</text:p>
          </table:table-cell>
          <table:table-cell office:value-type="string">
            <text:p>Intensive Färbeschale Porzellan , hochwertige flache Schale aus Porzellan <text:s/>, 2teilig gegliedert , zum Anmischen von Augenbrauen-und Wimpernfarbe ! Verleiht Ihrer Dienstleistung Professionalität und Eleganz !</text:p>
          </table:table-cell>
        </table:table-row>
        <table:table-row table:style-name="ro2">
          <table:table-cell table:style-name="ce1" office:value-type="float" office:value="254412">
            <text:p>254412</text:p>
          </table:table-cell>
          <table:table-cell office:value-type="string">
            <text:p>Intensive Unterlegeblättchen 96 Stück</text:p>
          </table:table-cell>
          <table:table-cell table:style-name="ce2" office:value-type="currency" office:currency="EUR" office:value="5.9">
            <text:p>5,90 €</text:p>
          </table:table-cell>
          <table:table-cell/>
        </table:table-row>
        <table:table-row table:style-name="ro2">
          <table:table-cell table:style-name="ce1" office:value-type="float" office:value="254420">
            <text:p>254420</text:p>
          </table:table-cell>
          <table:table-cell office:value-type="string">
            <text:p>Intensive Unterlegeblättchen gewachst 100 Stück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Intensive AWF Blättchen gewachst 100 Stück , extra große und 100% wasserfeste einseitig gewachste Unterlegeblättchen zum sicheren Schutz der Haut beim Wimpernfärben !</text:p>
          </table:table-cell>
        </table:table-row>
        <table:table-row table:style-name="ro2">
          <table:table-cell table:style-name="ce1" office:value-type="float" office:value="3081211">
            <text:p>3081211</text:p>
          </table:table-cell>
          <table:table-cell office:value-type="string">
            <text:p>Refectocil Artist Palette</text:p>
          </table:table-cell>
          <table:table-cell table:style-name="ce2" office:value-type="currency" office:currency="EUR" office:value="12.5">
            <text:p>12,50 €</text:p>
          </table:table-cell>
          <table:table-cell office:value-type="string">
            <text:p>Refectocil Artist Palette , Auftragepalette zum Anmischen mehrerer Farbtöne , für die/den kreative/n Friseur/in und Kosmetiker/in !</text:p>
          </table:table-cell>
        </table:table-row>
        <table:table-row table:style-name="ro2">
          <table:table-cell table:style-name="ce1" office:value-type="float" office:value="3080172">
            <text:p>3080172</text:p>
          </table:table-cell>
          <table:table-cell office:value-type="string">
            <text:p>Refectocil AW-Farbe 15ml blauschwarz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blauschwarz , die klassische Augenbrauen-und Wimpernfarbe der Kosmetiker ! Anwenden nur mit der Refectocil Entwicklerlösung in cremig oder flüssig !</text:p>
          </table:table-cell>
        </table:table-row>
        <table:table-row table:style-name="ro2">
          <table:table-cell table:style-name="ce1" office:value-type="float" office:value="3080181">
            <text:p>3080181</text:p>
          </table:table-cell>
          <table:table-cell office:value-type="string">
            <text:p>Refectocil AW-Farbe 15ml Blondierpaste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Blondierpaste , zum Aufhellen von Augenbrauen , NUR Anzuwenden mit Refectocil Entwicker CREME 3% ! Bitte Gebrauchsanweisung beachten !</text:p>
          </table:table-cell>
        </table:table-row>
        <table:table-row table:style-name="ro2">
          <table:table-cell table:style-name="ce1" office:value-type="float" office:value="3080170">
            <text:p>3080170</text:p>
          </table:table-cell>
          <table:table-cell office:value-type="string">
            <text:p>Refectocil AW-Farbe 15ml graphit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graphit , die klassische Augenbrauen-und Wimpernfarbe der Kosmetiker ! Anwenden nur mit der Refectocil Entwicklerlösung in cremig oder flüssig !</text:p>
          </table:table-cell>
        </table:table-row>
        <table:table-row table:style-name="ro2">
          <table:table-cell table:style-name="ce1" office:value-type="float" office:value="3080173">
            <text:p>3080173</text:p>
          </table:table-cell>
          <table:table-cell office:value-type="string">
            <text:p>Refectocil AW-Farbe 15ml lichtbraun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lichtbraun , die klassische Augenbrauen-und Wimpernfarbe der Kosmetiker ! Anwenden nur mit der Refectocil Entwicklerlösung in cremig oder flüssig !</text:p>
          </table:table-cell>
        </table:table-row>
        <table:table-row table:style-name="ro2">
          <table:table-cell table:style-name="ce1" office:value-type="float" office:value="3080171">
            <text:p>3080171</text:p>
          </table:table-cell>
          <table:table-cell office:value-type="string">
            <text:p>Refectocil AW-Farbe 15ml naturbraun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naturbraun , die klassische Augenbrauen-und Wimpernfarbe der Kosmetiker ! Anwenden nur mit der Refectocil Entwicklerlösung in cremig oder flüssig !</text:p>
          </table:table-cell>
        </table:table-row>
        <table:table-row table:style-name="ro2">
          <table:table-cell table:style-name="ce1" office:value-type="float" office:value="3080169">
            <text:p>3080169</text:p>
          </table:table-cell>
          <table:table-cell office:value-type="string">
            <text:p>Refectocil AW-Farbe 15ml tiefschwarz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-Farbe 15ml tiefschwarz , die klassische Augenbrauen-und Wimpernfarbe der Kosmetiker ! Anwenden nur mit der Refectocil Entwicklerlösung in cremig oder flüssig !</text:p>
          </table:table-cell>
        </table:table-row>
        <table:table-row table:style-name="ro2">
          <table:table-cell table:style-name="ce1" office:value-type="float" office:value="2680100">
            <text:p>2680100</text:p>
          </table:table-cell>
          <table:table-cell office:value-type="string">
            <text:p>Refectocil AWF-Auftrageset Mini 5er</text:p>
          </table:table-cell>
          <table:table-cell table:style-name="ce2" office:value-type="currency" office:currency="EUR" office:value="8.5">
            <text:p>8,50 €</text:p>
          </table:table-cell>
          <table:table-cell office:value-type="string">
            <text:p>Refectocil AWF-Auftrageset Mini 5er , je 5x Auftrageschälchen und Stäbchen aus Plastik , zum Anmischen und Auftragen von Augenbrauen-und Wimpernfarbe . Leichte Reinigung und zur Desinfektion geeignet !</text:p>
          </table:table-cell>
        </table:table-row>
        <table:table-row table:style-name="ro2">
          <table:table-cell table:style-name="ce1" office:value-type="float" office:value="20005430">
            <text:p>20005430</text:p>
          </table:table-cell>
          <table:table-cell office:value-type="string">
            <text:p>Refectocil AWF-SiliconePads 2 Stück</text:p>
          </table:table-cell>
          <table:table-cell table:style-name="ce2" office:value-type="currency" office:currency="EUR" office:value="25">
            <text:p>25,00 €</text:p>
          </table:table-cell>
          <table:table-cell office:value-type="string">
            <text:p>Refectocil AWF-SiliconePads 2 Stück , wiederverwendbare Unterlegepads aus weichem Silikon , leicht zu reinigen und desinfizierbar !</text:p>
          </table:table-cell>
        </table:table-row>
        <table:table-row table:style-name="ro2">
          <table:table-cell table:style-name="ce1" office:value-type="float" office:value="2680099">
            <text:p>2680099</text:p>
          </table:table-cell>
          <table:table-cell office:value-type="string">
            <text:p>RefectoCil Brow Styling Strips 40 Anwendungen</text:p>
          </table:table-cell>
          <table:table-cell table:style-name="ce2" office:value-type="currency" office:currency="EUR" office:value="39">
            <text:p>39,00 €</text:p>
          </table:table-cell>
          <table:table-cell office:value-type="string">
            <text:p>Brow Styling Strips , für 20 Anwendungen , einzigartige und patentierte Wachsstreifen für perfekt geformte Augenbrauen , ohne Anwärmen , Form und Farbe in einem Schritt , für die perfekte Braue , 2/3 aufsteigend , 1/3 absteigend , einfaches Positionieren dank der Makierungspunkte , lästige Härchen werden bis zur Haarwurzel entfernt ! <text:s/></text:p>
          </table:table-cell>
        </table:table-row>
        <table:table-row table:style-name="ro2">
          <table:table-cell table:style-name="ce1" office:value-type="float" office:value="20005418">
            <text:p>20005418</text:p>
          </table:table-cell>
          <table:table-cell office:value-type="string">
            <text:p>Refectocil Entwickler 3% Creme 100ml</text:p>
          </table:table-cell>
          <table:table-cell table:style-name="ce2" office:value-type="currency" office:currency="EUR" office:value="10.9">
            <text:p>10,90 €</text:p>
          </table:table-cell>
          <table:table-cell office:value-type="string">
            <text:p>Refectocil AWF-Entwickler 3% Creme 100ml , zum Gebrauch mit den Refectocil Augenbrauen-und Wimpernfarben und der Refectocil Blondierpaste !</text:p>
          </table:table-cell>
        </table:table-row>
        <table:table-row table:style-name="ro2">
          <table:table-cell table:style-name="ce1" office:value-type="float" office:value="20005477">
            <text:p>20005477</text:p>
          </table:table-cell>
          <table:table-cell office:value-type="string">
            <text:p>Refectocil Entwickler 3% flüssig 100ml</text:p>
          </table:table-cell>
          <table:table-cell table:style-name="ce2" office:value-type="currency" office:currency="EUR" office:value="9.9">
            <text:p>9,90 €</text:p>
          </table:table-cell>
          <table:table-cell office:value-type="string">
            <text:p>Refectocil Entwickler 3% flüssig 100ml , zum Gebrauch mit den Refectocil Augenbrauen-und Wimpernfarben ! NICHT für die Refectocil Blondierpaste geeignet !</text:p>
          </table:table-cell>
        </table:table-row>
        <table:table-row table:style-name="ro2">
          <table:table-cell table:style-name="ce1" office:value-type="float" office:value="20005512">
            <text:p>20005512</text:p>
          </table:table-cell>
          <table:table-cell office:value-type="string">
            <text:p>RefectoCil Eyelash Curl/Lift Glue 4ml</text:p>
          </table:table-cell>
          <table:table-cell table:style-name="ce2" office:value-type="currency" office:currency="EUR" office:value="17.8">
            <text:p>17,80 €</text:p>
          </table:table-cell>
          <table:table-cell/>
        </table:table-row>
        <table:table-row table:style-name="ro2">
          <table:table-cell table:style-name="ce1" office:value-type="float" office:value="2680093">
            <text:p>2680093</text:p>
          </table:table-cell>
          <table:table-cell office:value-type="string">
            <text:p>Refectocil Eyelash Lifting Pads L</text:p>
          </table:table-cell>
          <table:table-cell table:style-name="ce2" office:value-type="currency" office:currency="EUR" office:value="15">
            <text:p>15,00 €</text:p>
          </table:table-cell>
          <table:table-cell office:value-type="string">
            <text:p>Refectocil Eyelash Lifting Pads aus Silikon Größe L , 1 Paar , für das Refectocil Eyelash Lifting , bis zu 100x wiederverwendbar !</text:p>
          </table:table-cell>
        </table:table-row>
        <table:table-row table:style-name="ro2">
          <table:table-cell table:style-name="ce1" office:value-type="float" office:value="2680092">
            <text:p>2680092</text:p>
          </table:table-cell>
          <table:table-cell office:value-type="string">
            <text:p>Refectocil Eyelash Lifting Pads M</text:p>
          </table:table-cell>
          <table:table-cell table:style-name="ce2" office:value-type="currency" office:currency="EUR" office:value="15.5">
            <text:p>15,50 €</text:p>
          </table:table-cell>
          <table:table-cell office:value-type="string">
            <text:p>Refectocil Eyelash Lifting Pads aus Silikon Größe M , 1 Paar , für das Refectocil Eyelash Lifting , bis zu 100x wiederverwendbar !</text:p>
          </table:table-cell>
        </table:table-row>
        <table:table-row table:style-name="ro2">
          <table:table-cell table:style-name="ce1" office:value-type="float" office:value="2680091">
            <text:p>2680091</text:p>
          </table:table-cell>
          <table:table-cell office:value-type="string">
            <text:p>Refectocil Eyelash Lifting Pads S</text:p>
          </table:table-cell>
          <table:table-cell table:style-name="ce2" office:value-type="currency" office:currency="EUR" office:value="21.5">
            <text:p>21,50 €</text:p>
          </table:table-cell>
          <table:table-cell office:value-type="string">
            <text:p>Refectocil Eyelash Lifting Pads aus Silikon Größe S , 1 Paar , für das Refectocil Eyelash Lifting , bis zu 100x wiederverwendbar !</text:p>
          </table:table-cell>
        </table:table-row>
        <table:table-row table:style-name="ro2">
          <table:table-cell table:style-name="ce1" office:value-type="float" office:value="20005490">
            <text:p>20005490</text:p>
          </table:table-cell>
          <table:table-cell office:value-type="string">
            <text:p>RefectoCil Lash&amp;Brow Booster 6ml</text:p>
          </table:table-cell>
          <table:table-cell table:style-name="ce2" office:value-type="currency" office:currency="EUR" office:value="69">
            <text:p>69,00 €</text:p>
          </table:table-cell>
          <table:table-cell/>
        </table:table-row>
        <table:table-row table:style-name="ro2">
          <table:table-cell table:style-name="ce1" office:value-type="float" office:value="20005502">
            <text:p>20005502</text:p>
          </table:table-cell>
          <table:table-cell office:value-type="string">
            <text:p>Refectocil LashPerm&amp;Neutralizer je 3,5ml</text:p>
          </table:table-cell>
          <table:table-cell table:style-name="ce2" office:value-type="currency" office:currency="EUR" office:value="28.9">
            <text:p>28,90 €</text:p>
          </table:table-cell>
          <table:table-cell office:value-type="string">
            <text:p>Refectocil LashPerm&amp;Neutralizer je 1x 3,5ml Lash Perm und 1x 3,5ml Neutralizer Refill , für Refectocil Eyelash Lift und Eyelash Curl . </text:p>
          </table:table-cell>
        </table:table-row>
        <table:table-row table:style-name="ro2">
          <table:table-cell table:style-name="ce1" office:value-type="float" office:value="20005406">
            <text:p>20005406</text:p>
          </table:table-cell>
          <table:table-cell office:value-type="string">
            <text:p>Refectocil Wimpernblättchen regular 96 Stück</text:p>
          </table:table-cell>
          <table:table-cell table:style-name="ce2" office:value-type="currency" office:currency="EUR" office:value="6.9">
            <text:p>6,90 €</text:p>
          </table:table-cell>
          <table:table-cell office:value-type="string">
            <text:p>Refectocil AWF-Blättchen extra 80 Stück , extra weiche naßfeste Papier-Unterlegeblättchen , vorgestanzt in Heftchen .</text:p>
          </table:table-cell>
        </table:table-row>
        <table:table-row table:style-name="ro2">
          <table:table-cell table:style-name="ce1" office:value-type="float" office:value="3080963">
            <text:p>3080963</text:p>
          </table:table-cell>
          <table:table-cell office:value-type="string">
            <text:p>Refectocil Wimpernwelle-Rollen M 36St.</text:p>
          </table:table-cell>
          <table:table-cell table:style-name="ce2" office:value-type="currency" office:currency="EUR" office:value="10">
            <text:p>10,00 €</text:p>
          </table:table-cell>
          <table:table-cell office:value-type="string">
            <text:p>Refectocil Wimpernwelle-Rollen M 36 Stück , für die Refectocil Eyelash Curl Anwendung !</text:p>
          </table:table-cell>
        </table:table-row>
        <table:table-row table:style-name="ro2">
          <table:table-cell table:style-name="ce1" office:value-type="float" office:value="3080981">
            <text:p>3080981</text:p>
          </table:table-cell>
          <table:table-cell office:value-type="string">
            <text:p>Refectocil Wimpernwelle-Rollen S 36St.</text:p>
          </table:table-cell>
          <table:table-cell table:style-name="ce2" office:value-type="currency" office:currency="EUR" office:value="10">
            <text:p>10,00 €</text:p>
          </table:table-cell>
          <table:table-cell office:value-type="string">
            <text:p>Refectocil Wimpernwelle-Rollen S 36 Stück , für die Refectocil Eyelash Curl Anwendung !</text:p>
          </table:table-cell>
        </table:table-row>
        <table:table-row table:style-name="ro2">
          <table:table-cell table:style-name="ce1" office:value-type="float" office:value="3080982">
            <text:p>3080982</text:p>
          </table:table-cell>
          <table:table-cell office:value-type="string">
            <text:p>Refectocil Wimpernwelle-Rollen XL 36St.</text:p>
          </table:table-cell>
          <table:table-cell table:style-name="ce2" office:value-type="currency" office:currency="EUR" office:value="10">
            <text:p>10,00 €</text:p>
          </table:table-cell>
          <table:table-cell office:value-type="string">
            <text:p>Refectocil Wimpernwelle-Rollen XL 36 Stück , für die Refectocil Eyelash Curl Anwendung !</text:p>
          </table:table-cell>
        </table:table-row>
        <table:table-row table:style-name="ro2">
          <table:table-cell table:style-name="ce1" office:value-type="float" office:value="802">
            <text:p>802</text:p>
          </table:table-cell>
          <table:table-cell office:value-type="string">
            <text:p>Wimpernkleber 5ml weiß ( transparent )</text:p>
          </table:table-cell>
          <table:table-cell table:style-name="ce2" office:value-type="currency" office:currency="EUR" office:value="10">
            <text:p>10,00 €</text:p>
          </table:table-cell>
          <table:table-cell office:value-type="string">
            <text:p>Wimpernkleber 5ml weiß ( transparent austrocknend ) mit Applikator , Ein winziger Tropfen reicht für eine Wimper ! Anwendung : Ziehen Sie eine dünne Linie entlang dem Wimpernband , 30 Sekunden warten und dann die Wimper aufkleben !</text:p>
          </table:table-cell>
        </table:table-row>
        <table:table-row table:style-name="ro2" table:number-rows-repeated="1048518">
          <table:table-cell table:number-columns-repeated="4"/>
        </table:table-row>
        <table:table-row table:style-name="ro2">
          <table:table-cell table:number-columns-repeated="4"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5:18:0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5:06:42.20</meta:creation-date>
    <dc:date>2026-06-15T15:18:01.52</dc:date>
    <dc:creator>Stephan Rühs</dc:creator>
    <meta:editing-duration>PT11M19S</meta:editing-duration>
    <meta:editing-cycles>1</meta:editing-cycles>
    <meta:document-statistic meta:table-count="3" meta:cell-count="222" meta:object-count="0"/>
    <meta:generator>OpenOffice/4.1.14$Win32 OpenOffice.org_project/4114m1$Build-9811</meta:generator>
  </office:meta>
</office:document-meta>
</file>