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209cm"/>
    </style:style>
    <style:style style:name="co2" style:family="table-column">
      <style:table-column-properties fo:break-before="auto" style:column-width="8.874cm"/>
    </style:style>
    <style:style style:name="co3" style:family="table-column">
      <style:table-column-properties fo:break-before="auto" style:column-width="3.12cm"/>
    </style:style>
    <style:style style:name="co4" style:family="table-column">
      <style:table-column-properties fo:break-before="auto" style:column-width="28.32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float" office:value="2936824">
            <text:p>2936824</text:p>
          </table:table-cell>
          <table:table-cell office:value-type="string">
            <text:p>Blondme Aufheller Lifting ash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Aufheller Lifting ash 60ml</text:p>
          </table:table-cell>
        </table:table-row>
        <table:table-row table:style-name="ro2">
          <table:table-cell office:value-type="float" office:value="2377953">
            <text:p>2377953</text:p>
          </table:table-cell>
          <table:table-cell office:value-type="string">
            <text:p>Blondme Aufheller Lifting clear 60ml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Blondme Aufheller Lifting clear 60ml</text:p>
          </table:table-cell>
        </table:table-row>
        <table:table-row table:style-name="ro2">
          <table:table-cell office:value-type="float" office:value="3050665">
            <text:p>3050665</text:p>
          </table:table-cell>
          <table:table-cell office:value-type="string">
            <text:p>Blondme Aufheller Lifting eis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Aufheller Lifting eis 60ml</text:p>
          </table:table-cell>
        </table:table-row>
        <table:table-row table:style-name="ro2">
          <table:table-cell office:value-type="float" office:value="2865547">
            <text:p>2865547</text:p>
          </table:table-cell>
          <table:table-cell office:value-type="string">
            <text:p>Blondme Aufheller Lifting ice irisé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Aufheller Lifting irisé 60ml</text:p>
          </table:table-cell>
        </table:table-row>
        <table:table-row table:style-name="ro2">
          <table:table-cell office:value-type="float" office:value="2937134">
            <text:p>2937134</text:p>
          </table:table-cell>
          <table:table-cell office:value-type="string">
            <text:p>Blondme Aufheller Lifting sand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Aufheller Lifting sand 60ml</text:p>
          </table:table-cell>
        </table:table-row>
        <table:table-row table:style-name="ro2">
          <table:table-cell office:value-type="float" office:value="2937136">
            <text:p>2937136</text:p>
          </table:table-cell>
          <table:table-cell office:value-type="string">
            <text:p>Blondme Aufheller Lifting stahlblau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Aufheller Lifting stahlblau 60ml</text:p>
          </table:table-cell>
        </table:table-row>
        <table:table-row table:style-name="ro2">
          <table:table-cell office:value-type="float" office:value="2143136">
            <text:p>2143136</text:p>
          </table:table-cell>
          <table:table-cell office:value-type="string">
            <text:p>Blondme Bleach&amp;Tone rosé 60ml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Blondme Bleach&amp;Tone rosé 60ml</text:p>
          </table:table-cell>
        </table:table-row>
        <table:table-row table:style-name="ro2">
          <table:table-cell office:value-type="float" office:value="2140304">
            <text:p>2140304</text:p>
          </table:table-cell>
          <table:table-cell office:value-type="string">
            <text:p>Blondme HI-Lighting gold 60ml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Blondme HI-Lighting gold 60ml</text:p>
          </table:table-cell>
        </table:table-row>
        <table:table-row table:style-name="ro2">
          <table:table-cell office:value-type="float" office:value="2937158">
            <text:p>2937158</text:p>
          </table:table-cell>
          <table:table-cell office:value-type="string">
            <text:p>Blondme Lift&amp;Blend LB-ash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Lift&amp;Blend LB-ash 60ml</text:p>
          </table:table-cell>
        </table:table-row>
        <table:table-row table:style-name="ro2">
          <table:table-cell office:value-type="float" office:value="2937160">
            <text:p>2937160</text:p>
          </table:table-cell>
          <table:table-cell office:value-type="string">
            <text:p>Blondme Lift&amp;Blend LB-biscuit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Lift&amp;Blend LB-biscuit 60ml</text:p>
          </table:table-cell>
        </table:table-row>
        <table:table-row table:style-name="ro2">
          <table:table-cell office:value-type="float" office:value="2937163">
            <text:p>2937163</text:p>
          </table:table-cell>
          <table:table-cell office:value-type="string">
            <text:p>Blondme Lift&amp;Blend LB-brown-mahogany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Lift&amp;Blend LB-brown-mahogany 60ml</text:p>
          </table:table-cell>
        </table:table-row>
        <table:table-row table:style-name="ro2">
          <table:table-cell office:value-type="float" office:value="2937165">
            <text:p>2937165</text:p>
          </table:table-cell>
          <table:table-cell office:value-type="string">
            <text:p>Blondme Lift&amp;Blend LB-ice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Lift&amp;Blend LB-ice 60ml</text:p>
          </table:table-cell>
        </table:table-row>
        <table:table-row table:style-name="ro2">
          <table:table-cell office:value-type="float" office:value="2937166">
            <text:p>2937166</text:p>
          </table:table-cell>
          <table:table-cell office:value-type="string">
            <text:p>Blondme Lift&amp;Blend LB-ice-irisé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Lift&amp;Blend LB-ice-irisé 60ml</text:p>
          </table:table-cell>
        </table:table-row>
        <table:table-row table:style-name="ro2">
          <table:table-cell office:value-type="float" office:value="2937169">
            <text:p>2937169</text:p>
          </table:table-cell>
          <table:table-cell office:value-type="string">
            <text:p>Blondme Lift&amp;Blend LB-sand 60ml</text:p>
          </table:table-cell>
          <table:table-cell office:value-type="currency" office:currency="EUR" office:value="19.4">
            <text:p>19,40 €</text:p>
          </table:table-cell>
          <table:table-cell office:value-type="string">
            <text:p>Blondme Lift&amp;Blend LB-sand 60ml</text:p>
          </table:table-cell>
        </table:table-row>
        <table:table-row table:style-name="ro2">
          <table:table-cell office:value-type="string">
            <text:p>DDKB</text:p>
          </table:table-cell>
          <table:table-cell office:value-type="string">
            <text:p>De-Color Brown 80g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De-Color Brown 80g*</text:p>
          </table:table-cell>
        </table:table-row>
        <table:table-row table:style-name="ro2">
          <table:table-cell office:value-type="string">
            <text:p>DDKCB</text:p>
          </table:table-cell>
          <table:table-cell office:value-type="string">
            <text:p>De-Color Copper blonde 80g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De-Color Copper blonde 80g*</text:p>
          </table:table-cell>
        </table:table-row>
        <table:table-row table:style-name="ro2">
          <table:table-cell office:value-type="string">
            <text:p>DDKLB</text:p>
          </table:table-cell>
          <table:table-cell office:value-type="string">
            <text:p>De-Color Light Blonde 80g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De-Color Light Blonde 80g*</text:p>
          </table:table-cell>
        </table:table-row>
        <table:table-row table:style-name="ro2">
          <table:table-cell office:value-type="string">
            <text:p>DDKP</text:p>
          </table:table-cell>
          <table:table-cell office:value-type="string">
            <text:p>De-Color purple 80g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De-Color Brown 80g*</text:p>
          </table:table-cell>
        </table:table-row>
        <table:table-row table:style-name="ro2">
          <table:table-cell office:value-type="string">
            <text:p>DDKR</text:p>
          </table:table-cell>
          <table:table-cell office:value-type="string">
            <text:p>De-Color rot 80g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De-Color Brown 80g*</text:p>
          </table:table-cell>
        </table:table-row>
        <table:table-row table:style-name="ro2">
          <table:table-cell office:value-type="string">
            <text:p>DIAC</text:p>
          </table:table-cell>
          <table:table-cell office:value-type="string">
            <text:p>Diacolor 60ml sort.</text:p>
          </table:table-cell>
          <table:table-cell office:value-type="currency" office:currency="EUR" office:value="16.3">
            <text:p>16,30 €</text:p>
          </table:table-cell>
          <table:table-cell/>
        </table:table-row>
        <table:table-row table:style-name="ro2">
          <table:table-cell office:value-type="float" office:value="771821">
            <text:p>771821</text:p>
          </table:table-cell>
          <table:table-cell office:value-type="string">
            <text:p>Elumen Pure BL@all blau 200ml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Elumen Pure BL@all blau 200ml</text:p>
          </table:table-cell>
        </table:table-row>
        <table:table-row table:style-name="ro2">
          <table:table-cell office:value-type="float" office:value="771823">
            <text:p>771823</text:p>
          </table:table-cell>
          <table:table-cell office:value-type="string">
            <text:p>Elumen Pure Gn@all Green 200ml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2">
          <table:table-cell office:value-type="float" office:value="771815">
            <text:p>771815</text:p>
          </table:table-cell>
          <table:table-cell office:value-type="string">
            <text:p>Elumen Pure GY@9 grau 200ml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2">
          <table:table-cell office:value-type="float" office:value="771824">
            <text:p>771824</text:p>
          </table:table-cell>
          <table:table-cell office:value-type="string">
            <text:p>Elumen Pure KK@all Kupfer 200ml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2">
          <table:table-cell office:value-type="float" office:value="771808">
            <text:p>771808</text:p>
          </table:table-cell>
          <table:table-cell office:value-type="string">
            <text:p>Elumen Pure NA@2 200ml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2">
          <table:table-cell office:value-type="float" office:value="771816">
            <text:p>771816</text:p>
          </table:table-cell>
          <table:table-cell office:value-type="string">
            <text:p>Elumen Pure PIBlue@all Pastellblau 200ml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Elumen Pure PIBlue@all Pastellblau 200ml</text:p>
          </table:table-cell>
        </table:table-row>
        <table:table-row table:style-name="ro2">
          <table:table-cell office:value-type="float" office:value="771818">
            <text:p>771818</text:p>
          </table:table-cell>
          <table:table-cell office:value-type="string">
            <text:p>Elumen Pure PIRose@all Pastellrosa 200ml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Elumen Pure PIRose@all Pastellrosa 200ml</text:p>
          </table:table-cell>
        </table:table-row>
        <table:table-row table:style-name="ro2">
          <table:table-cell office:value-type="float" office:value="771825">
            <text:p>771825</text:p>
          </table:table-cell>
          <table:table-cell office:value-type="string">
            <text:p>Elumen Pure PK@all pink 200ml</text:p>
          </table:table-cell>
          <table:table-cell office:value-type="currency" office:currency="EUR" office:value="31">
            <text:p>31,00 €</text:p>
          </table:table-cell>
          <table:table-cell office:value-type="string">
            <text:p>Elumen Pure PK@all pink 200ml</text:p>
          </table:table-cell>
        </table:table-row>
        <table:table-row table:style-name="ro2">
          <table:table-cell office:value-type="float" office:value="771826">
            <text:p>771826</text:p>
          </table:table-cell>
          <table:table-cell office:value-type="string">
            <text:p>Elumen Pure RR@all rot 200ml</text:p>
          </table:table-cell>
          <table:table-cell office:value-type="currency" office:currency="EUR" office:value="31">
            <text:p>31,00 €</text:p>
          </table:table-cell>
          <table:table-cell office:value-type="string">
            <text:p>Elumen Pure RR@all rot 200ml</text:p>
          </table:table-cell>
        </table:table-row>
        <table:table-row table:style-name="ro2">
          <table:table-cell office:value-type="float" office:value="771827">
            <text:p>771827</text:p>
          </table:table-cell>
          <table:table-cell office:value-type="string">
            <text:p>Elumen Pure RV@all rotviolett 200ml</text:p>
          </table:table-cell>
          <table:table-cell office:value-type="currency" office:currency="EUR" office:value="31">
            <text:p>31,00 €</text:p>
          </table:table-cell>
          <table:table-cell/>
        </table:table-row>
        <table:table-row table:style-name="ro2">
          <table:table-cell office:value-type="float" office:value="771828">
            <text:p>771828</text:p>
          </table:table-cell>
          <table:table-cell office:value-type="string">
            <text:p>Elumen Pure TQ@all türkis 200ml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Elumen Pure TQ@all türkis 200ml</text:p>
          </table:table-cell>
        </table:table-row>
        <table:table-row table:style-name="ro2">
          <table:table-cell office:value-type="float" office:value="771829">
            <text:p>771829</text:p>
          </table:table-cell>
          <table:table-cell office:value-type="string">
            <text:p>Elumen Pure VV@all violett 200ml</text:p>
          </table:table-cell>
          <table:table-cell office:value-type="currency" office:currency="EUR" office:value="31">
            <text:p>31,00 €</text:p>
          </table:table-cell>
          <table:table-cell office:value-type="string">
            <text:p>Elumen Pure VV@all violett 200ml</text:p>
          </table:table-cell>
        </table:table-row>
        <table:table-row table:style-name="ro2">
          <table:table-cell office:value-type="float" office:value="771798">
            <text:p>771798</text:p>
          </table:table-cell>
          <table:table-cell office:value-type="string">
            <text:p>Elumen warm NB@4 200ml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2">
          <table:table-cell office:value-type="float" office:value="771799">
            <text:p>771799</text:p>
          </table:table-cell>
          <table:table-cell office:value-type="string">
            <text:p>Elumen warm NB@5 200ml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2">
          <table:table-cell office:value-type="string">
            <text:p>EOS</text:p>
          </table:table-cell>
          <table:table-cell office:value-type="string">
            <text:p>Eos Pflanzenfarbe 120g</text:p>
          </table:table-cell>
          <table:table-cell office:value-type="currency" office:currency="EUR" office:value="56.7">
            <text:p>56,70 €</text:p>
          </table:table-cell>
          <table:table-cell office:value-type="string">
            <text:p>Eos Pflanzenfarbe 120g</text:p>
          </table:table-cell>
        </table:table-row>
        <table:table-row table:style-name="ro2">
          <table:table-cell office:value-type="string">
            <text:p>ESS</text:p>
          </table:table-cell>
          <table:table-cell office:value-type="string">
            <text:p>Essensity Soft Permanent 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Essensity Soft Permanent </text:p>
          </table:table-cell>
        </table:table-row>
        <table:table-row table:style-name="ro2">
          <table:table-cell office:value-type="string">
            <text:p>EGC</text:p>
          </table:table-cell>
          <table:table-cell office:value-type="string">
            <text:p>Everygreen Color Haarfarbe 10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Everygreen Color Haarfarbe 100ml</text:p>
          </table:table-cell>
        </table:table-row>
        <table:table-row table:style-name="ro2">
          <table:table-cell office:value-type="string">
            <text:p>EGHF</text:p>
          </table:table-cell>
          <table:table-cell office:value-type="string">
            <text:p>Everygreen Haarfarbe 120ml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Everygreen Haarfarbe 120ml</text:p>
          </table:table-cell>
        </table:table-row>
        <table:table-row table:style-name="ro2">
          <table:table-cell office:value-type="string">
            <text:p>TFM</text:p>
          </table:table-cell>
          <table:table-cell office:value-type="string">
            <text:p>Forever Mix Colorgel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Forever Mix Colorgel</text:p>
          </table:table-cell>
        </table:table-row>
        <table:table-row table:style-name="ro2">
          <table:table-cell office:value-type="string">
            <text:p>TF415</text:p>
          </table:table-cell>
          <table:table-cell office:value-type="string">
            <text:p>Forever SM 60ml 4/15*</text:p>
          </table:table-cell>
          <table:table-cell office:value-type="currency" office:currency="EUR" office:value="8.65">
            <text:p>8,65 €</text:p>
          </table:table-cell>
          <table:table-cell office:value-type="string">
            <text:p>Forever SM 60ml 4/15*</text:p>
          </table:table-cell>
        </table:table-row>
        <table:table-row table:style-name="ro2">
          <table:table-cell office:value-type="string">
            <text:p>TF744</text:p>
          </table:table-cell>
          <table:table-cell office:value-type="string">
            <text:p>Forever SM 60ml 7/44*</text:p>
          </table:table-cell>
          <table:table-cell office:value-type="currency" office:currency="EUR" office:value="8.63">
            <text:p>8,63 €</text:p>
          </table:table-cell>
          <table:table-cell office:value-type="string">
            <text:p>Forever SM 60ml 7/44*</text:p>
          </table:table-cell>
        </table:table-row>
        <table:table-row table:style-name="ro2">
          <table:table-cell office:value-type="string">
            <text:p>TF833</text:p>
          </table:table-cell>
          <table:table-cell office:value-type="string">
            <text:p>Forever SM 60ml 8/33*</text:p>
          </table:table-cell>
          <table:table-cell office:value-type="currency" office:currency="EUR" office:value="8.63">
            <text:p>8,63 €</text:p>
          </table:table-cell>
          <table:table-cell office:value-type="string">
            <text:p>Forever SM 60ml 8/33*</text:p>
          </table:table-cell>
        </table:table-row>
        <table:table-row table:style-name="ro2">
          <table:table-cell office:value-type="string">
            <text:p>TFT-1</text:p>
          </table:table-cell>
          <table:table-cell office:value-type="string">
            <text:p>Forever Time Keratin Color <text:s/>1/0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1/0 schwarz</text:p>
          </table:table-cell>
        </table:table-row>
        <table:table-row table:style-name="ro2">
          <table:table-cell office:value-type="string">
            <text:p>TFT-12</text:p>
          </table:table-cell>
          <table:table-cell office:value-type="string">
            <text:p>Forever Time Keratin Color <text:s/>1/2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1/2 schwarz-violett</text:p>
          </table:table-cell>
        </table:table-row>
        <table:table-row table:style-name="ro2">
          <table:table-cell office:value-type="string">
            <text:p>TFT-100</text:p>
          </table:table-cell>
          <table:table-cell office:value-type="string">
            <text:p>Forever Time Keratin Color <text:s/>10/0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10/0 platinblond</text:p>
          </table:table-cell>
        </table:table-row>
        <table:table-row table:style-name="ro2">
          <table:table-cell office:value-type="string">
            <text:p>TFT-210</text:p>
          </table:table-cell>
          <table:table-cell office:value-type="string">
            <text:p>Forever Time Keratin Color <text:s/>2/10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2/10 blau-schwarz</text:p>
          </table:table-cell>
        </table:table-row>
        <table:table-row table:style-name="ro2">
          <table:table-cell office:value-type="string">
            <text:p>TFT-3</text:p>
          </table:table-cell>
          <table:table-cell office:value-type="string">
            <text:p>Forever Time Keratin Color <text:s/>3/0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3/0 dunkelbraun</text:p>
          </table:table-cell>
        </table:table-row>
        <table:table-row table:style-name="ro2">
          <table:table-cell office:value-type="string">
            <text:p>TFT-4</text:p>
          </table:table-cell>
          <table:table-cell office:value-type="string">
            <text:p>Forever Time Keratin Color <text:s/>4/0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4/0 mittelbraun</text:p>
          </table:table-cell>
        </table:table-row>
        <table:table-row table:style-name="ro2">
          <table:table-cell office:value-type="string">
            <text:p>TFT-415</text:p>
          </table:table-cell>
          <table:table-cell office:value-type="string">
            <text:p>Forever Time Keratin Color <text:s/>4/15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4/15 aschmahagoni (chocolate)</text:p>
          </table:table-cell>
        </table:table-row>
        <table:table-row table:style-name="ro2">
          <table:table-cell office:value-type="string">
            <text:p>TFT-42</text:p>
          </table:table-cell>
          <table:table-cell office:value-type="string">
            <text:p>Forever Time Keratin Color <text:s/>4/2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4/2 braun-violett</text:p>
          </table:table-cell>
        </table:table-row>
        <table:table-row table:style-name="ro2">
          <table:table-cell office:value-type="string">
            <text:p>TFT-44</text:p>
          </table:table-cell>
          <table:table-cell office:value-type="string">
            <text:p>Forever Time Keratin Color <text:s/>4/4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4/4 braun-kupfer</text:p>
          </table:table-cell>
        </table:table-row>
        <table:table-row table:style-name="ro2">
          <table:table-cell office:value-type="string">
            <text:p>TFT-456</text:p>
          </table:table-cell>
          <table:table-cell office:value-type="string">
            <text:p>Forever Time Keratin Color <text:s/>4/56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4/56 braun-mahagoni-rot</text:p>
          </table:table-cell>
        </table:table-row>
        <table:table-row table:style-name="ro2">
          <table:table-cell office:value-type="string">
            <text:p>TFT-5</text:p>
          </table:table-cell>
          <table:table-cell office:value-type="string">
            <text:p>Forever Time Keratin Color <text:s/>5/0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5/0 hellbraun</text:p>
          </table:table-cell>
        </table:table-row>
        <table:table-row table:style-name="ro2">
          <table:table-cell office:value-type="string">
            <text:p>TFT-53</text:p>
          </table:table-cell>
          <table:table-cell office:value-type="string">
            <text:p>Forever Time Keratin Color <text:s/>5/3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5/3 hellbraun-gold</text:p>
          </table:table-cell>
        </table:table-row>
        <table:table-row table:style-name="ro2">
          <table:table-cell office:value-type="string">
            <text:p>TFT-562</text:p>
          </table:table-cell>
          <table:table-cell office:value-type="string">
            <text:p>Forever Time Keratin Color <text:s/>5/62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5/62 hellbraun-rot-violett</text:p>
          </table:table-cell>
        </table:table-row>
        <table:table-row table:style-name="ro2">
          <table:table-cell office:value-type="string">
            <text:p>TFT-566</text:p>
          </table:table-cell>
          <table:table-cell office:value-type="string">
            <text:p>Forever Time Keratin Color <text:s/>5/66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5/66 hellbraun rot intensiv</text:p>
          </table:table-cell>
        </table:table-row>
        <table:table-row table:style-name="ro2">
          <table:table-cell office:value-type="string">
            <text:p>TFT-6</text:p>
          </table:table-cell>
          <table:table-cell office:value-type="string">
            <text:p>Forever Time Keratin Color <text:s/>6/0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6/0 dunkelblond</text:p>
          </table:table-cell>
        </table:table-row>
        <table:table-row table:style-name="ro2">
          <table:table-cell office:value-type="string">
            <text:p>TFT-615</text:p>
          </table:table-cell>
          <table:table-cell office:value-type="string">
            <text:p>Forever Time Keratin Color <text:s/>6/15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6/15 dunkelblond-asch-mahagoni (Moka)</text:p>
          </table:table-cell>
        </table:table-row>
        <table:table-row table:style-name="ro2">
          <table:table-cell office:value-type="string">
            <text:p>TFT-622</text:p>
          </table:table-cell>
          <table:table-cell office:value-type="string">
            <text:p>Forever Time Keratin Color <text:s/>6/22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6/22 dunkelblond-violett intensiv</text:p>
          </table:table-cell>
        </table:table-row>
        <table:table-row table:style-name="ro2">
          <table:table-cell office:value-type="string">
            <text:p>TFT-64</text:p>
          </table:table-cell>
          <table:table-cell office:value-type="string">
            <text:p>Forever Time Keratin Color <text:s/>6/4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6/4 dunkelblond-kupfer</text:p>
          </table:table-cell>
        </table:table-row>
        <table:table-row table:style-name="ro2">
          <table:table-cell office:value-type="string">
            <text:p>TFT-7</text:p>
          </table:table-cell>
          <table:table-cell office:value-type="string">
            <text:p>Forever Time Keratin Color <text:s/>7/0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7/0 mittelblond</text:p>
          </table:table-cell>
        </table:table-row>
        <table:table-row table:style-name="ro2">
          <table:table-cell office:value-type="string">
            <text:p>TFT-73</text:p>
          </table:table-cell>
          <table:table-cell office:value-type="string">
            <text:p>Forever Time Keratin Color <text:s/>7/3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7/3 mittelblond-gold</text:p>
          </table:table-cell>
        </table:table-row>
        <table:table-row table:style-name="ro2">
          <table:table-cell office:value-type="string">
            <text:p>TFT-744</text:p>
          </table:table-cell>
          <table:table-cell office:value-type="string">
            <text:p>Forever Time Keratin Color <text:s/>7/44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7/44 mittelblond kupfer intensiv</text:p>
          </table:table-cell>
        </table:table-row>
        <table:table-row table:style-name="ro2">
          <table:table-cell office:value-type="string">
            <text:p>TFT-766</text:p>
          </table:table-cell>
          <table:table-cell office:value-type="string">
            <text:p>Forever Time Keratin Color <text:s/>7/66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7/66 mittelblond rot intensiv</text:p>
          </table:table-cell>
        </table:table-row>
        <table:table-row table:style-name="ro2">
          <table:table-cell office:value-type="string">
            <text:p>TFT-8</text:p>
          </table:table-cell>
          <table:table-cell office:value-type="string">
            <text:p>Forever Time Keratin Color <text:s/>8/0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8/0 hellblond</text:p>
          </table:table-cell>
        </table:table-row>
        <table:table-row table:style-name="ro2">
          <table:table-cell office:value-type="string">
            <text:p>TFT-833</text:p>
          </table:table-cell>
          <table:table-cell office:value-type="string">
            <text:p>Forever Time Keratin Color <text:s/>8/33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8/33 hellblond-gold intensiv</text:p>
          </table:table-cell>
        </table:table-row>
        <table:table-row table:style-name="ro2">
          <table:table-cell office:value-type="string">
            <text:p>TFT-900</text:p>
          </table:table-cell>
          <table:table-cell office:value-type="string">
            <text:p>Forever Time Keratin Color <text:s/>900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900 extrahellnaturell</text:p>
          </table:table-cell>
        </table:table-row>
        <table:table-row table:style-name="ro2">
          <table:table-cell office:value-type="string">
            <text:p>TFT-911</text:p>
          </table:table-cell>
          <table:table-cell office:value-type="string">
            <text:p>Forever Time Keratin Color <text:s/>911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911 extrahell-aschsilber</text:p>
          </table:table-cell>
        </table:table-row>
        <table:table-row table:style-name="ro2">
          <table:table-cell office:value-type="string">
            <text:p>TFT-BLU</text:p>
          </table:table-cell>
          <table:table-cell office:value-type="string">
            <text:p>Forever Time Keratin Color <text:s/>Mixton blau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Mixton blau</text:p>
          </table:table-cell>
        </table:table-row>
        <table:table-row table:style-name="ro2">
          <table:table-cell office:value-type="string">
            <text:p>TFT-GRIGIO</text:p>
          </table:table-cell>
          <table:table-cell office:value-type="string">
            <text:p>Forever Time Keratin Color <text:s/>Mixton grau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Mixton grau</text:p>
          </table:table-cell>
        </table:table-row>
        <table:table-row table:style-name="ro2">
          <table:table-cell office:value-type="string">
            <text:p>IA</text:p>
          </table:table-cell>
          <table:table-cell office:value-type="string">
            <text:p>Igora Absolute 6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Igora Absolute 60ml</text:p>
          </table:table-cell>
        </table:table-row>
        <table:table-row table:style-name="ro2">
          <table:table-cell office:value-type="string">
            <text:p>IFL</text:p>
          </table:table-cell>
          <table:table-cell office:value-type="string">
            <text:p>Igora Fashion Lights 6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Igora Fashion Lights</text:p>
          </table:table-cell>
        </table:table-row>
        <table:table-row table:style-name="ro2">
          <table:table-cell office:value-type="string">
            <text:p>IHL</text:p>
          </table:table-cell>
          <table:table-cell office:value-type="string">
            <text:p>Igora Hihlifts Hellerfärber 6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Igora Hihlifts Hellerfärber</text:p>
          </table:table-cell>
        </table:table-row>
        <table:table-row table:style-name="ro2">
          <table:table-cell office:value-type="string">
            <text:p>IR</text:p>
          </table:table-cell>
          <table:table-cell office:value-type="string">
            <text:p>Igora Royal Haarfarbe 6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Igora Royal Haarfarbe</text:p>
          </table:table-cell>
        </table:table-row>
        <table:table-row table:style-name="ro2">
          <table:table-cell office:value-type="string">
            <text:p>IRA</text:p>
          </table:table-cell>
          <table:table-cell office:value-type="string">
            <text:p>Igora Royal Haarfarbe Ausllistung</text:p>
          </table:table-cell>
          <table:table-cell office:value-type="currency" office:currency="EUR" office:value="10">
            <text:p>10,00 €</text:p>
          </table:table-cell>
          <table:table-cell/>
        </table:table-row>
        <table:table-row table:style-name="ro2">
          <table:table-cell office:value-type="string">
            <text:p>KP</text:p>
          </table:table-cell>
          <table:table-cell office:value-type="string">
            <text:p>Koleston perfect Me+ 60ml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Koleston perfect Me+</text:p>
          </table:table-cell>
        </table:table-row>
        <table:table-row table:style-name="ro2">
          <table:table-cell office:value-type="string">
            <text:p>LHF</text:p>
          </table:table-cell>
          <table:table-cell office:value-type="string">
            <text:p>Londa Haarfarbe</text:p>
          </table:table-cell>
          <table:table-cell office:value-type="currency" office:currency="EUR" office:value="14.6">
            <text:p>14,60 €</text:p>
          </table:table-cell>
          <table:table-cell/>
        </table:table-row>
        <table:table-row table:style-name="ro2">
          <table:table-cell office:value-type="float" office:value="1460781">
            <text:p>1460781</text:p>
          </table:table-cell>
          <table:table-cell office:value-type="string">
            <text:p>LP Homme Cover5 3er-Set Farbe 2 *</text:p>
          </table:table-cell>
          <table:table-cell office:value-type="currency" office:currency="EUR" office:value="33">
            <text:p>33,00 €</text:p>
          </table:table-cell>
          <table:table-cell office:value-type="string">
            <text:p>LP Homme Cover5 3er-Set Farbe 2 *</text:p>
          </table:table-cell>
        </table:table-row>
        <table:table-row table:style-name="ro2">
          <table:table-cell office:value-type="float" office:value="1404">
            <text:p>1404</text:p>
          </table:table-cell>
          <table:table-cell office:value-type="string">
            <text:p>LP Homme Cover5 50ml sort. *</text:p>
          </table:table-cell>
          <table:table-cell office:value-type="currency" office:currency="EUR" office:value="11">
            <text:p>11,00 €</text:p>
          </table:table-cell>
          <table:table-cell/>
        </table:table-row>
        <table:table-row table:style-name="ro2">
          <table:table-cell office:value-type="string">
            <text:p>MG</text:p>
          </table:table-cell>
          <table:table-cell office:value-type="string">
            <text:p>Magma Strähnenfarbe </text:p>
          </table:table-cell>
          <table:table-cell office:value-type="currency" office:currency="EUR" office:value="76.6">
            <text:p>76,60 €</text:p>
          </table:table-cell>
          <table:table-cell office:value-type="string">
            <text:p>Magma Strähnenfarbe </text:p>
          </table:table-cell>
        </table:table-row>
        <table:table-row table:style-name="ro2">
          <table:table-cell office:value-type="float" office:value="1460347">
            <text:p>1460347</text:p>
          </table:table-cell>
          <table:table-cell office:value-type="string">
            <text:p>Maji.contrast 50ml Kupfer</text:p>
          </table:table-cell>
          <table:table-cell office:value-type="currency" office:currency="EUR" office:value="15.3">
            <text:p>15,30 €</text:p>
          </table:table-cell>
          <table:table-cell office:value-type="string">
            <text:p>Maji.contrast 50ml Kupfer</text:p>
          </table:table-cell>
        </table:table-row>
        <table:table-row table:style-name="ro2">
          <table:table-cell office:value-type="float" office:value="1460348">
            <text:p>1460348</text:p>
          </table:table-cell>
          <table:table-cell office:value-type="string">
            <text:p>Maji.contrast 50ml Kupfer Pur*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Maji.contrast 50ml Kupfer Pur</text:p>
          </table:table-cell>
        </table:table-row>
        <table:table-row table:style-name="ro2">
          <table:table-cell office:value-type="float" office:value="1460351">
            <text:p>1460351</text:p>
          </table:table-cell>
          <table:table-cell office:value-type="string">
            <text:p>Maji.contrast 50ml rot</text:p>
          </table:table-cell>
          <table:table-cell office:value-type="currency" office:currency="EUR" office:value="15.3">
            <text:p>15,30 €</text:p>
          </table:table-cell>
          <table:table-cell office:value-type="string">
            <text:p>Maji.contrast 50ml rot</text:p>
          </table:table-cell>
        </table:table-row>
        <table:table-row table:style-name="ro2">
          <table:table-cell office:value-type="string">
            <text:p>MAJ</text:p>
          </table:table-cell>
          <table:table-cell office:value-type="string">
            <text:p>Majirel Haarfarbe 50ml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Majirel Haarfarbe</text:p>
          </table:table-cell>
        </table:table-row>
        <table:table-row table:style-name="ro2">
          <table:table-cell office:value-type="float" office:value="1462943">
            <text:p>1462943</text:p>
          </table:table-cell>
          <table:table-cell office:value-type="string">
            <text:p>MajirelHighLift HL asch violett 50ml</text:p>
          </table:table-cell>
          <table:table-cell office:value-type="currency" office:currency="EUR" office:value="15.3">
            <text:p>15,30 €</text:p>
          </table:table-cell>
          <table:table-cell office:value-type="string">
            <text:p>MajirelHighLift HL asch violett 50ml</text:p>
          </table:table-cell>
        </table:table-row>
        <table:table-row table:style-name="ro2">
          <table:table-cell office:value-type="float" office:value="1462942">
            <text:p>1462942</text:p>
          </table:table-cell>
          <table:table-cell office:value-type="string">
            <text:p>MajirelHighLift HL ash intensiv 50ml</text:p>
          </table:table-cell>
          <table:table-cell office:value-type="currency" office:currency="EUR" office:value="15.3">
            <text:p>15,30 €</text:p>
          </table:table-cell>
          <table:table-cell office:value-type="string">
            <text:p>MajirelHighLift HL ash intensiv 50ml</text:p>
          </table:table-cell>
        </table:table-row>
        <table:table-row table:style-name="ro2">
          <table:table-cell office:value-type="float" office:value="1462945">
            <text:p>1462945</text:p>
          </table:table-cell>
          <table:table-cell office:value-type="string">
            <text:p>MajirelHighLift HL beige 60ml</text:p>
          </table:table-cell>
          <table:table-cell office:value-type="currency" office:currency="EUR" office:value="15.3">
            <text:p>15,30 €</text:p>
          </table:table-cell>
          <table:table-cell office:value-type="string">
            <text:p>MajirelHighLift HL beige 50ml</text:p>
          </table:table-cell>
        </table:table-row>
        <table:table-row table:style-name="ro2">
          <table:table-cell office:value-type="float" office:value="1462941">
            <text:p>1462941</text:p>
          </table:table-cell>
          <table:table-cell office:value-type="string">
            <text:p>MajirelHighLift HL neutral 50ml</text:p>
          </table:table-cell>
          <table:table-cell office:value-type="currency" office:currency="EUR" office:value="15.3">
            <text:p>15,30 €</text:p>
          </table:table-cell>
          <table:table-cell office:value-type="string">
            <text:p>MajirelHighLift HL neutral 50ml</text:p>
          </table:table-cell>
        </table:table-row>
        <table:table-row table:style-name="ro2">
          <table:table-cell office:value-type="float" office:value="1462944">
            <text:p>1462944</text:p>
          </table:table-cell>
          <table:table-cell office:value-type="string">
            <text:p>MajirelHighLift HL violet 50ml</text:p>
          </table:table-cell>
          <table:table-cell office:value-type="currency" office:currency="EUR" office:value="15.3">
            <text:p>15,30 €</text:p>
          </table:table-cell>
          <table:table-cell office:value-type="string">
            <text:p>MajirelHighLift HL violet 50ml</text:p>
          </table:table-cell>
        </table:table-row>
        <table:table-row table:style-name="ro2">
          <table:table-cell office:value-type="float" office:value="1462149">
            <text:p>1462149</text:p>
          </table:table-cell>
          <table:table-cell office:value-type="string">
            <text:p>MajirelHighLift HL violet ash 50ml</text:p>
          </table:table-cell>
          <table:table-cell office:value-type="currency" office:currency="EUR" office:value="15.3">
            <text:p>15,30 €</text:p>
          </table:table-cell>
          <table:table-cell/>
        </table:table-row>
        <table:table-row table:style-name="ro2">
          <table:table-cell office:value-type="string">
            <text:p>MC</text:p>
          </table:table-cell>
          <table:table-cell office:value-type="string">
            <text:p>Meta Color Haarfarbe 120ml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Meta Color</text:p>
          </table:table-cell>
        </table:table-row>
        <table:table-row table:style-name="ro2">
          <table:table-cell office:value-type="string">
            <text:p>UC</text:p>
          </table:table-cell>
          <table:table-cell office:value-type="string">
            <text:p>Meta Umbra Color 120ml</text:p>
          </table:table-cell>
          <table:table-cell office:value-type="currency" office:currency="EUR" office:value="11">
            <text:p>11,00 €</text:p>
          </table:table-cell>
          <table:table-cell office:value-type="string">
            <text:p>Meta Umbra Color 120ml</text:p>
          </table:table-cell>
        </table:table-row>
        <table:table-row table:style-name="ro2">
          <table:table-cell office:value-type="string">
            <text:p>OP</text:p>
          </table:table-cell>
          <table:table-cell office:value-type="string">
            <text:p>Oro Puro Haarfarbe 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Oro Puro Haarfarbe </text:p>
          </table:table-cell>
        </table:table-row>
        <table:table-row table:style-name="ro2">
          <table:table-cell office:value-type="string">
            <text:p>TFT-815</text:p>
          </table:table-cell>
          <table:table-cell office:value-type="string">
            <text:p>rever Time Keratin Color <text:s/>8/15 </text:p>
          </table:table-cell>
          <table:table-cell office:value-type="currency" office:currency="EUR" office:value="10.6">
            <text:p>10,60 €</text:p>
          </table:table-cell>
          <table:table-cell office:value-type="string">
            <text:p>Forever Time Keratin Color <text:s/>8/15 hellblond-asch-mahagoni</text:p>
          </table:table-cell>
        </table:table-row>
        <table:table-row table:style-name="ro2">
          <table:table-cell office:value-type="string">
            <text:p>TC</text:p>
          </table:table-cell>
          <table:table-cell office:value-type="string">
            <text:p>Top Chic Color 60ml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Top Chic Color </text:p>
          </table:table-cell>
        </table:table-row>
        <table:table-row table:style-name="ro2">
          <table:table-cell office:value-type="string">
            <text:p>ILLU</text:p>
          </table:table-cell>
          <table:table-cell office:value-type="string">
            <text:p>Wella Illumina Haarfarbe 60ml sort.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Wella Illumina Haarfarbe 60ml sort.</text:p>
          </table:table-cell>
        </table:table-row>
        <table:table-row table:style-name="ro2">
          <table:table-cell office:value-type="string">
            <text:p>WSF</text:p>
          </table:table-cell>
          <table:table-cell office:value-type="string">
            <text:p>Wella Shinefinity 60ml</text:p>
          </table:table-cell>
          <table:table-cell office:value-type="currency" office:currency="EUR" office:value="19.4">
            <text:p>19,40 €</text:p>
          </table:table-cell>
          <table:table-cell office:value-type="string">
            <text:p>Wella Shinefinity 60ml</text:p>
          </table:table-cell>
        </table:table-row>
        <table:table-row table:style-name="ro2">
          <table:table-cell office:value-type="float" office:value="2936824">
            <text:p>2936824</text:p>
          </table:table-cell>
          <table:table-cell office:value-type="string">
            <text:p>Blondme Aufheller Lifting ash 60ml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Blondme Aufheller Lifting ash 60ml</text:p>
          </table:table-cell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6">16.06.2026</text:date>, <text:time>10:49:4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6T10:47:40.57</meta:creation-date>
    <dc:date>2026-06-16T10:49:40.81</dc:date>
    <dc:creator>Stephan Rühs</dc:creator>
    <meta:editing-duration>PT2M</meta:editing-duration>
    <meta:editing-cycles>1</meta:editing-cycles>
    <meta:document-statistic meta:table-count="3" meta:cell-count="384" meta:object-count="0"/>
    <meta:generator>OpenOffice/4.1.14$Win32 OpenOffice.org_project/4114m1$Build-9811</meta:generator>
  </office:meta>
</office:document-meta>
</file>