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>
  <office:scripts/>
  <office:font-face-decls>
    <style:font-face style:name="Arial" svg:font-family="Arial" style:font-family-generic="swiss" style:font-pitch="variable"/>
    <style:font-face style:name="Lucida Sans" svg:font-family="'Lucida Sans'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4.016cm"/>
    </style:style>
    <style:style style:name="co2" style:family="table-column">
      <style:table-column-properties fo:break-before="auto" style:column-width="8.613cm"/>
    </style:style>
    <style:style style:name="co3" style:family="table-column">
      <style:table-column-properties fo:break-before="auto" style:column-width="3.872cm"/>
    </style:style>
    <style:style style:name="co4" style:family="table-column">
      <style:table-column-properties fo:break-before="auto" style:column-width="29.166cm"/>
    </style:style>
    <style:style style:name="co5" style:family="table-column">
      <style:table-column-properties fo:break-before="auto" style:column-width="2.267cm"/>
    </style:style>
    <style:style style:name="ro1" style:family="table-row">
      <style:table-row-properties style:row-height="0.453cm" fo:break-before="auto" style:use-optimal-row-height="true"/>
    </style:style>
    <style:style style:name="ro2" style:family="table-row">
      <style:table-row-properties style:row-height="0.473cm" fo:break-before="auto" style:use-optimal-row-height="true"/>
    </style:style>
    <style:style style:name="ta1" style:family="table" style:master-page-name="Default">
      <style:table-properties table:display="true" style:writing-mode="lr-tb"/>
    </style:style>
    <style:style style:name="ce1" style:family="table-cell" style:parent-style-name="Default">
      <style:table-cell-properties style:text-align-source="fix" style:repeat-content="false"/>
      <style:paragraph-properties fo:text-align="center" fo:margin-left="0cm"/>
    </style:style>
    <style:style style:name="ce2" style:family="table-cell" style:parent-style-name="Default" style:data-style-name="N106">
      <style:table-cell-properties style:text-align-source="fix" style:repeat-content="false"/>
      <style:paragraph-properties fo:text-align="center" fo:margin-left="0cm"/>
    </style:style>
  </office:automatic-styles>
  <office:body>
    <office:spreadsheet>
      <table:table table:name="Tabelle1" table:style-name="ta1" table:print="false">
        <table:table-column table:style-name="co1" table:default-cell-style-name="ce1"/>
        <table:table-column table:style-name="co2" table:default-cell-style-name="Default"/>
        <table:table-column table:style-name="co3" table:default-cell-style-name="ce2"/>
        <table:table-column table:style-name="co4" table:default-cell-style-name="Default"/>
        <table:table-row table:style-name="ro1">
          <table:table-cell office:value-type="string">
            <text:p>Artikelnummer</text:p>
          </table:table-cell>
          <table:table-cell office:value-type="string">
            <text:p>Bezeichnung</text:p>
          </table:table-cell>
          <table:table-cell office:value-type="string">
            <text:p>Standardpreis</text:p>
          </table:table-cell>
          <table:table-cell office:value-type="string">
            <text:p>Beschreibung</text:p>
          </table:table-cell>
        </table:table-row>
        <table:table-row table:style-name="ro1">
          <table:table-cell office:value-type="string">
            <text:p>OSTT</text:p>
          </table:table-cell>
          <table:table-cell office:value-type="string">
            <text:p>Aktivator 10Vol. 1000ml</text:p>
          </table:table-cell>
          <table:table-cell office:value-type="currency" office:currency="EUR" office:value="9.5">
            <text:p>9,50 €</text:p>
          </table:table-cell>
          <table:table-cell office:value-type="string">
            <text:p>Aktivator 10Vol. 1000ml</text:p>
          </table:table-cell>
        </table:table-row>
        <table:table-row table:style-name="ro1">
          <table:table-cell office:value-type="string">
            <text:p>OS20T</text:p>
          </table:table-cell>
          <table:table-cell office:value-type="string">
            <text:p>Aktivator 20Vol. 1000ml</text:p>
          </table:table-cell>
          <table:table-cell office:value-type="currency" office:currency="EUR" office:value="9.5">
            <text:p>9,50 €</text:p>
          </table:table-cell>
          <table:table-cell office:value-type="string">
            <text:p>Aktivator 20Vol. 1000ml</text:p>
          </table:table-cell>
        </table:table-row>
        <table:table-row table:style-name="ro1">
          <table:table-cell office:value-type="string">
            <text:p>OS30</text:p>
          </table:table-cell>
          <table:table-cell office:value-type="string">
            <text:p>Aktivator 30Vol. 1000ml</text:p>
          </table:table-cell>
          <table:table-cell office:value-type="currency" office:currency="EUR" office:value="9.5">
            <text:p>9,50 €</text:p>
          </table:table-cell>
          <table:table-cell office:value-type="string">
            <text:p>Aktivator 30Vol. 1000ml</text:p>
          </table:table-cell>
        </table:table-row>
        <table:table-row table:style-name="ro1">
          <table:table-cell office:value-type="string">
            <text:p>OS40</text:p>
          </table:table-cell>
          <table:table-cell office:value-type="string">
            <text:p>Aktivator 40Vol. 1000ml</text:p>
          </table:table-cell>
          <table:table-cell office:value-type="currency" office:currency="EUR" office:value="9.5">
            <text:p>9,50 €</text:p>
          </table:table-cell>
          <table:table-cell office:value-type="string">
            <text:p>Aktivator 40Vol. 1000ml</text:p>
          </table:table-cell>
        </table:table-row>
        <table:table-row table:style-name="ro2">
          <table:table-cell office:value-type="float" office:value="15196">
            <text:p>15196</text:p>
          </table:table-cell>
          <table:table-cell office:value-type="string">
            <text:p>BE Cremeoxyd 1000ml 1,9%</text:p>
          </table:table-cell>
          <table:table-cell office:value-type="currency" office:currency="EUR" office:value="7.9">
            <text:p>7,90 €</text:p>
          </table:table-cell>
          <table:table-cell office:value-type="string">
            <text:p>BE Cremeoxyd 1000ml 1,9%</text:p>
          </table:table-cell>
        </table:table-row>
        <table:table-row table:style-name="ro2">
          <table:table-cell office:value-type="float" office:value="15126">
            <text:p>15126</text:p>
          </table:table-cell>
          <table:table-cell office:value-type="string">
            <text:p>BE Cremeoxyd 1000ml 12%</text:p>
          </table:table-cell>
          <table:table-cell office:value-type="currency" office:currency="EUR" office:value="7.9">
            <text:p>7,90 €</text:p>
          </table:table-cell>
          <table:table-cell office:value-type="string">
            <text:p>BE Cremeoxyd 1000ml 12%</text:p>
          </table:table-cell>
        </table:table-row>
        <table:table-row table:style-name="ro2">
          <table:table-cell office:value-type="float" office:value="15306">
            <text:p>15306</text:p>
          </table:table-cell>
          <table:table-cell office:value-type="string">
            <text:p>BE Cremeoxyd 1000ml 3%</text:p>
          </table:table-cell>
          <table:table-cell office:value-type="currency" office:currency="EUR" office:value="7.9">
            <text:p>7,90 €</text:p>
          </table:table-cell>
          <table:table-cell office:value-type="string">
            <text:p>BE Cremeoxyd 1000ml 3%</text:p>
          </table:table-cell>
        </table:table-row>
        <table:table-row table:style-name="ro2">
          <table:table-cell office:value-type="float" office:value="15406">
            <text:p>15406</text:p>
          </table:table-cell>
          <table:table-cell office:value-type="string">
            <text:p>BE Cremeoxyd 1000ml 4%</text:p>
          </table:table-cell>
          <table:table-cell office:value-type="currency" office:currency="EUR" office:value="7.9">
            <text:p>7,90 €</text:p>
          </table:table-cell>
          <table:table-cell office:value-type="string">
            <text:p>BE Cremeoxyd 1000ml 4%</text:p>
          </table:table-cell>
        </table:table-row>
        <table:table-row table:style-name="ro2">
          <table:table-cell office:value-type="float" office:value="15606">
            <text:p>15606</text:p>
          </table:table-cell>
          <table:table-cell office:value-type="string">
            <text:p>BE Cremeoxyd 1000ml 6%</text:p>
          </table:table-cell>
          <table:table-cell office:value-type="currency" office:currency="EUR" office:value="7.9">
            <text:p>7,90 €</text:p>
          </table:table-cell>
          <table:table-cell office:value-type="string">
            <text:p>BE Cremeoxyd 1000ml 6%</text:p>
          </table:table-cell>
        </table:table-row>
        <table:table-row table:style-name="ro2">
          <table:table-cell office:value-type="float" office:value="15906">
            <text:p>15906</text:p>
          </table:table-cell>
          <table:table-cell office:value-type="string">
            <text:p>BE Cremeoxyd 1000ml 9%</text:p>
          </table:table-cell>
          <table:table-cell office:value-type="currency" office:currency="EUR" office:value="7.9">
            <text:p>7,90 €</text:p>
          </table:table-cell>
          <table:table-cell office:value-type="string">
            <text:p>BE Cremeoxyd 1000ml 9%</text:p>
          </table:table-cell>
        </table:table-row>
        <table:table-row table:style-name="ro2">
          <table:table-cell office:value-type="float" office:value="15195">
            <text:p>15195</text:p>
          </table:table-cell>
          <table:table-cell office:value-type="string">
            <text:p>BE Cremeoxyd 200ml 1,9%</text:p>
          </table:table-cell>
          <table:table-cell office:value-type="currency" office:currency="EUR" office:value="3.5">
            <text:p>3,50 €</text:p>
          </table:table-cell>
          <table:table-cell office:value-type="string">
            <text:p>BE Cremeoxyd 200ml 1,9%</text:p>
          </table:table-cell>
        </table:table-row>
        <table:table-row table:style-name="ro2">
          <table:table-cell office:value-type="float" office:value="15125">
            <text:p>15125</text:p>
          </table:table-cell>
          <table:table-cell office:value-type="string">
            <text:p>BE Cremeoxyd 200ml 12%</text:p>
          </table:table-cell>
          <table:table-cell office:value-type="currency" office:currency="EUR" office:value="3.5">
            <text:p>3,50 €</text:p>
          </table:table-cell>
          <table:table-cell office:value-type="string">
            <text:p>BE Cremeoxyd 200ml 12%</text:p>
          </table:table-cell>
        </table:table-row>
        <table:table-row table:style-name="ro2">
          <table:table-cell office:value-type="float" office:value="15305">
            <text:p>15305</text:p>
          </table:table-cell>
          <table:table-cell office:value-type="string">
            <text:p>BE Cremeoxyd 200ml 3%</text:p>
          </table:table-cell>
          <table:table-cell office:value-type="currency" office:currency="EUR" office:value="3.5">
            <text:p>3,50 €</text:p>
          </table:table-cell>
          <table:table-cell office:value-type="string">
            <text:p>BE Cremeoxyd 200ml 3%</text:p>
          </table:table-cell>
        </table:table-row>
        <table:table-row table:style-name="ro2">
          <table:table-cell office:value-type="float" office:value="15405">
            <text:p>15405</text:p>
          </table:table-cell>
          <table:table-cell office:value-type="string">
            <text:p>BE Cremeoxyd 200ml 4%</text:p>
          </table:table-cell>
          <table:table-cell office:value-type="currency" office:currency="EUR" office:value="3.5">
            <text:p>3,50 €</text:p>
          </table:table-cell>
          <table:table-cell office:value-type="string">
            <text:p>BE Cremeoxyd 200ml 4%</text:p>
          </table:table-cell>
        </table:table-row>
        <table:table-row table:style-name="ro2">
          <table:table-cell office:value-type="float" office:value="15605">
            <text:p>15605</text:p>
          </table:table-cell>
          <table:table-cell office:value-type="string">
            <text:p>BE Cremeoxyd 200ml 6%</text:p>
          </table:table-cell>
          <table:table-cell office:value-type="currency" office:currency="EUR" office:value="3.5">
            <text:p>3,50 €</text:p>
          </table:table-cell>
          <table:table-cell office:value-type="string">
            <text:p>BE Cremeoxyd 200ml 6%</text:p>
          </table:table-cell>
        </table:table-row>
        <table:table-row table:style-name="ro2">
          <table:table-cell office:value-type="float" office:value="15905">
            <text:p>15905</text:p>
          </table:table-cell>
          <table:table-cell office:value-type="string">
            <text:p>BE Cremeoxyd 200ml 9%</text:p>
          </table:table-cell>
          <table:table-cell office:value-type="currency" office:currency="EUR" office:value="3.5">
            <text:p>3,50 €</text:p>
          </table:table-cell>
          <table:table-cell office:value-type="string">
            <text:p>BE Cremeoxyd 200ml 9%</text:p>
          </table:table-cell>
        </table:table-row>
        <table:table-row table:style-name="ro2">
          <table:table-cell office:value-type="float" office:value="15197">
            <text:p>15197</text:p>
          </table:table-cell>
          <table:table-cell office:value-type="string">
            <text:p>BE Cremeoxyd 5000ml 1,9%</text:p>
          </table:table-cell>
          <table:table-cell office:value-type="currency" office:currency="EUR" office:value="29">
            <text:p>29,00 €</text:p>
          </table:table-cell>
          <table:table-cell office:value-type="string">
            <text:p>BE Cremeoxyd 5000ml 1,9%</text:p>
          </table:table-cell>
        </table:table-row>
        <table:table-row table:style-name="ro2">
          <table:table-cell office:value-type="float" office:value="15127">
            <text:p>15127</text:p>
          </table:table-cell>
          <table:table-cell office:value-type="string">
            <text:p>BE Cremeoxyd 5000ml 12%</text:p>
          </table:table-cell>
          <table:table-cell office:value-type="currency" office:currency="EUR" office:value="29">
            <text:p>29,00 €</text:p>
          </table:table-cell>
          <table:table-cell office:value-type="string">
            <text:p>BE Cremeoxyd 5000ml 12%</text:p>
          </table:table-cell>
        </table:table-row>
        <table:table-row table:style-name="ro2">
          <table:table-cell office:value-type="float" office:value="15307">
            <text:p>15307</text:p>
          </table:table-cell>
          <table:table-cell office:value-type="string">
            <text:p>BE Cremeoxyd 5000ml 3%</text:p>
          </table:table-cell>
          <table:table-cell office:value-type="currency" office:currency="EUR" office:value="29">
            <text:p>29,00 €</text:p>
          </table:table-cell>
          <table:table-cell office:value-type="string">
            <text:p>BE Cremeoxyd 5000ml 3%</text:p>
          </table:table-cell>
        </table:table-row>
        <table:table-row table:style-name="ro2">
          <table:table-cell office:value-type="float" office:value="15407">
            <text:p>15407</text:p>
          </table:table-cell>
          <table:table-cell office:value-type="string">
            <text:p>BE Cremeoxyd 5000ml 4%</text:p>
          </table:table-cell>
          <table:table-cell office:value-type="currency" office:currency="EUR" office:value="29">
            <text:p>29,00 €</text:p>
          </table:table-cell>
          <table:table-cell office:value-type="string">
            <text:p>BE Cremeoxyd 5000ml 4%</text:p>
          </table:table-cell>
        </table:table-row>
        <table:table-row table:style-name="ro2">
          <table:table-cell office:value-type="float" office:value="15607">
            <text:p>15607</text:p>
          </table:table-cell>
          <table:table-cell office:value-type="string">
            <text:p>BE Cremeoxyd 5000ml 6%</text:p>
          </table:table-cell>
          <table:table-cell office:value-type="currency" office:currency="EUR" office:value="29">
            <text:p>29,00 €</text:p>
          </table:table-cell>
          <table:table-cell office:value-type="string">
            <text:p>BE Cremeoxyd 5000ml 6%</text:p>
          </table:table-cell>
        </table:table-row>
        <table:table-row table:style-name="ro2">
          <table:table-cell office:value-type="float" office:value="15907">
            <text:p>15907</text:p>
          </table:table-cell>
          <table:table-cell office:value-type="string">
            <text:p>BE Cremeoxyd 5000ml 9%</text:p>
          </table:table-cell>
          <table:table-cell office:value-type="currency" office:currency="EUR" office:value="29">
            <text:p>29,00 €</text:p>
          </table:table-cell>
          <table:table-cell office:value-type="string">
            <text:p>BE Cremeoxyd 5000ml 9%</text:p>
          </table:table-cell>
        </table:table-row>
        <table:table-row table:style-name="ro2">
          <table:table-cell office:value-type="float" office:value="2865488">
            <text:p>2865488</text:p>
          </table:table-cell>
          <table:table-cell office:value-type="string">
            <text:p>Blondme Developer 12% 1000ml</text:p>
          </table:table-cell>
          <table:table-cell office:value-type="currency" office:currency="EUR" office:value="17.6">
            <text:p>17,60 €</text:p>
          </table:table-cell>
          <table:table-cell office:value-type="string">
            <text:p>Blondme Ölentwickler 12% 1000ml</text:p>
          </table:table-cell>
        </table:table-row>
        <table:table-row table:style-name="ro2">
          <table:table-cell office:value-type="float" office:value="3049374">
            <text:p>3049374</text:p>
          </table:table-cell>
          <table:table-cell office:value-type="string">
            <text:p>Blondme Developer 2% 1000ml</text:p>
          </table:table-cell>
          <table:table-cell office:value-type="currency" office:currency="EUR" office:value="17.6">
            <text:p>17,60 €</text:p>
          </table:table-cell>
          <table:table-cell office:value-type="string">
            <text:p>Blondme Ölentwickler 2% 1000ml</text:p>
          </table:table-cell>
        </table:table-row>
        <table:table-row table:style-name="ro2">
          <table:table-cell office:value-type="string">
            <text:p>BM2</text:p>
          </table:table-cell>
          <table:table-cell office:value-type="string">
            <text:p>Blondme Developer 2% 60ml</text:p>
          </table:table-cell>
          <table:table-cell office:value-type="currency" office:currency="EUR" office:value="3.5">
            <text:p>3,50 €</text:p>
          </table:table-cell>
          <table:table-cell office:value-type="string">
            <text:p>Blondme Developer 2% 60ml</text:p>
          </table:table-cell>
        </table:table-row>
        <table:table-row table:style-name="ro2">
          <table:table-cell office:value-type="float" office:value="3049376">
            <text:p>3049376</text:p>
          </table:table-cell>
          <table:table-cell office:value-type="string">
            <text:p>Blondme Developer 6% 1000ml</text:p>
          </table:table-cell>
          <table:table-cell office:value-type="currency" office:currency="EUR" office:value="17.6">
            <text:p>17,60 €</text:p>
          </table:table-cell>
          <table:table-cell office:value-type="string">
            <text:p>Blondme Ölentwickler 6% 1000ml</text:p>
          </table:table-cell>
        </table:table-row>
        <table:table-row table:style-name="ro2">
          <table:table-cell office:value-type="string">
            <text:p>BM6</text:p>
          </table:table-cell>
          <table:table-cell office:value-type="string">
            <text:p>Blondme Developer 6% 60ml</text:p>
          </table:table-cell>
          <table:table-cell office:value-type="currency" office:currency="EUR" office:value="3.5">
            <text:p>3,50 €</text:p>
          </table:table-cell>
          <table:table-cell office:value-type="string">
            <text:p>Blondme Developer 6% 60ml</text:p>
          </table:table-cell>
        </table:table-row>
        <table:table-row table:style-name="ro2">
          <table:table-cell office:value-type="float" office:value="3049378">
            <text:p>3049378</text:p>
          </table:table-cell>
          <table:table-cell office:value-type="string">
            <text:p>Blondme Developer 9% 1000ml</text:p>
          </table:table-cell>
          <table:table-cell office:value-type="currency" office:currency="EUR" office:value="17.6">
            <text:p>17,60 €</text:p>
          </table:table-cell>
          <table:table-cell office:value-type="string">
            <text:p>Blondme Ölentwickler 9% 1000ml</text:p>
          </table:table-cell>
        </table:table-row>
        <table:table-row table:style-name="ro2">
          <table:table-cell office:value-type="float" office:value="3008766">
            <text:p>3008766</text:p>
          </table:table-cell>
          <table:table-cell office:value-type="string">
            <text:p>Blondme Gel-Developer 1000ml</text:p>
          </table:table-cell>
          <table:table-cell office:value-type="currency" office:currency="EUR" office:value="17.6">
            <text:p>17,60 €</text:p>
          </table:table-cell>
          <table:table-cell/>
        </table:table-row>
        <table:table-row table:style-name="ro2">
          <table:table-cell office:value-type="float" office:value="3008767">
            <text:p>3008767</text:p>
          </table:table-cell>
          <table:table-cell office:value-type="string">
            <text:p>Blondme Gel-Developer 60ml</text:p>
          </table:table-cell>
          <table:table-cell office:value-type="currency" office:currency="EUR" office:value="3.6">
            <text:p>3,60 €</text:p>
          </table:table-cell>
          <table:table-cell/>
        </table:table-row>
        <table:table-row table:style-name="ro2">
          <table:table-cell office:value-type="float" office:value="2351451">
            <text:p>2351451</text:p>
          </table:table-cell>
          <table:table-cell office:value-type="string">
            <text:p>Blondor Freelights Derveloper 6% 1000ml</text:p>
          </table:table-cell>
          <table:table-cell office:value-type="currency" office:currency="EUR" office:value="24.3">
            <text:p>24,30 €</text:p>
          </table:table-cell>
          <table:table-cell/>
        </table:table-row>
        <table:table-row table:style-name="ro2">
          <table:table-cell office:value-type="float" office:value="160103">
            <text:p>160103</text:p>
          </table:table-cell>
          <table:table-cell office:value-type="string">
            <text:p>CC Cremeoxyd 12% 5000ml*</text:p>
          </table:table-cell>
          <table:table-cell office:value-type="currency" office:currency="EUR" office:value="4.44">
            <text:p>4,44 €</text:p>
          </table:table-cell>
          <table:table-cell office:value-type="string">
            <text:p>CC Cremeoxyd 12% 5000ml*</text:p>
          </table:table-cell>
        </table:table-row>
        <table:table-row table:style-name="ro2">
          <table:table-cell office:value-type="float" office:value="2352476">
            <text:p>2352476</text:p>
          </table:table-cell>
          <table:table-cell office:value-type="string">
            <text:p>Color Touch Emulsion 1,9% 1000ml</text:p>
          </table:table-cell>
          <table:table-cell office:value-type="currency" office:currency="EUR" office:value="25">
            <text:p>25,00 €</text:p>
          </table:table-cell>
          <table:table-cell office:value-type="string">
            <text:p>Color Touch Emulsion 1,9% 1000ml</text:p>
          </table:table-cell>
        </table:table-row>
        <table:table-row table:style-name="ro2">
          <table:table-cell office:value-type="float" office:value="2352474">
            <text:p>2352474</text:p>
          </table:table-cell>
          <table:table-cell office:value-type="string">
            <text:p>Color Touch Emulsion 1,9% 60ml</text:p>
          </table:table-cell>
          <table:table-cell office:value-type="currency" office:currency="EUR" office:value="4.3">
            <text:p>4,30 €</text:p>
          </table:table-cell>
          <table:table-cell office:value-type="string">
            <text:p>Color Touch Emulsion 1,9% 60ml</text:p>
          </table:table-cell>
        </table:table-row>
        <table:table-row table:style-name="ro2">
          <table:table-cell office:value-type="float" office:value="2352477">
            <text:p>2352477</text:p>
          </table:table-cell>
          <table:table-cell office:value-type="string">
            <text:p>Color Touch Emulsion 4% 1000ml</text:p>
          </table:table-cell>
          <table:table-cell office:value-type="currency" office:currency="EUR" office:value="24.3">
            <text:p>24,30 €</text:p>
          </table:table-cell>
          <table:table-cell office:value-type="string">
            <text:p>Color Touch Emulsion 4% 1000ml</text:p>
          </table:table-cell>
        </table:table-row>
        <table:table-row table:style-name="ro2">
          <table:table-cell office:value-type="float" office:value="2352475">
            <text:p>2352475</text:p>
          </table:table-cell>
          <table:table-cell office:value-type="string">
            <text:p>Color Touch Emulsion 4% 60ml</text:p>
          </table:table-cell>
          <table:table-cell office:value-type="currency" office:currency="EUR" office:value="4.2">
            <text:p>4,20 €</text:p>
          </table:table-cell>
          <table:table-cell office:value-type="string">
            <text:p>Color Touch Emulsion 4% 60ml</text:p>
          </table:table-cell>
        </table:table-row>
        <table:table-row table:style-name="ro2">
          <table:table-cell office:value-type="float" office:value="1461317">
            <text:p>1461317</text:p>
          </table:table-cell>
          <table:table-cell office:value-type="string">
            <text:p>DIActivateur 1,8% 1000ml</text:p>
          </table:table-cell>
          <table:table-cell office:value-type="currency" office:currency="EUR" office:value="21.9">
            <text:p>21,90 €</text:p>
          </table:table-cell>
          <table:table-cell office:value-type="string">
            <text:p>DIActivateur 1,8% 1000ml</text:p>
          </table:table-cell>
        </table:table-row>
        <table:table-row table:style-name="ro2">
          <table:table-cell office:value-type="float" office:value="1461318">
            <text:p>1461318</text:p>
          </table:table-cell>
          <table:table-cell office:value-type="string">
            <text:p>DIActivateur 2,7 % 1000ml</text:p>
          </table:table-cell>
          <table:table-cell office:value-type="currency" office:currency="EUR" office:value="21.9">
            <text:p>21,90 €</text:p>
          </table:table-cell>
          <table:table-cell office:value-type="string">
            <text:p>DIActivateur 2,7 % 1000ml</text:p>
          </table:table-cell>
        </table:table-row>
        <table:table-row table:style-name="ro2">
          <table:table-cell office:value-type="float" office:value="1461389">
            <text:p>1461389</text:p>
          </table:table-cell>
          <table:table-cell office:value-type="string">
            <text:p>DIActivateur 4,5 % 1000 ml</text:p>
          </table:table-cell>
          <table:table-cell office:value-type="currency" office:currency="EUR" office:value="21.9">
            <text:p>21,90 €</text:p>
          </table:table-cell>
          <table:table-cell office:value-type="string">
            <text:p>DIActivateur 4,5 % 1000 ml</text:p>
          </table:table-cell>
        </table:table-row>
        <table:table-row table:style-name="ro2">
          <table:table-cell office:value-type="float" office:value="16030140">
            <text:p>16030140</text:p>
          </table:table-cell>
          <table:table-cell office:value-type="string">
            <text:p>Dikso Oxidant 12% 125ml</text:p>
          </table:table-cell>
          <table:table-cell office:value-type="currency" office:currency="EUR" office:value="3.9">
            <text:p>3,90 €</text:p>
          </table:table-cell>
          <table:table-cell office:value-type="string">
            <text:p>Dikso Oxidant 12% 125ml</text:p>
          </table:table-cell>
        </table:table-row>
        <table:table-row table:style-name="ro2">
          <table:table-cell office:value-type="float" office:value="1791120">
            <text:p>1791120</text:p>
          </table:table-cell>
          <table:table-cell office:value-type="string">
            <text:p>Essensity Aktivator Lotion <text:s text:c="2"/>8,5% 1000ml</text:p>
          </table:table-cell>
          <table:table-cell office:value-type="currency" office:currency="EUR" office:value="14.8">
            <text:p>14,80 €</text:p>
          </table:table-cell>
          <table:table-cell office:value-type="string">
            <text:p>Essensity Aktivator Lotion <text:s text:c="2"/>8,5% 1000ml</text:p>
          </table:table-cell>
        </table:table-row>
        <table:table-row table:style-name="ro2">
          <table:table-cell office:value-type="float" office:value="20045100">
            <text:p>20045100</text:p>
          </table:table-cell>
          <table:table-cell office:value-type="string">
            <text:p>Everygreen Lunar Shades Aktivator 1000ml</text:p>
          </table:table-cell>
          <table:table-cell office:value-type="currency" office:currency="EUR" office:value="15.9">
            <text:p>15,90 €</text:p>
          </table:table-cell>
          <table:table-cell office:value-type="string">
            <text:p>Everygreen Lunar Shades Aktivator 1000ml</text:p>
          </table:table-cell>
        </table:table-row>
        <table:table-row table:style-name="ro2">
          <table:table-cell office:value-type="float" office:value="20050000">
            <text:p>20050000</text:p>
          </table:table-cell>
          <table:table-cell office:value-type="string">
            <text:p>Everygreen Oxidant 1,5% 1000ml</text:p>
          </table:table-cell>
          <table:table-cell office:value-type="currency" office:currency="EUR" office:value="17.5">
            <text:p>17,50 €</text:p>
          </table:table-cell>
          <table:table-cell/>
        </table:table-row>
        <table:table-row table:style-name="ro2">
          <table:table-cell office:value-type="float" office:value="20050040">
            <text:p>20050040</text:p>
          </table:table-cell>
          <table:table-cell office:value-type="string">
            <text:p>Everygreen Oxidant 12% 1000ml</text:p>
          </table:table-cell>
          <table:table-cell office:value-type="currency" office:currency="EUR" office:value="17.5">
            <text:p>17,50 €</text:p>
          </table:table-cell>
          <table:table-cell office:value-type="string">
            <text:p>Everygreen Oxidant 12% 1000ml</text:p>
          </table:table-cell>
        </table:table-row>
        <table:table-row table:style-name="ro2">
          <table:table-cell office:value-type="float" office:value="20050010">
            <text:p>20050010</text:p>
          </table:table-cell>
          <table:table-cell office:value-type="string">
            <text:p>Everygreen Oxidant 3% 1000ml</text:p>
          </table:table-cell>
          <table:table-cell office:value-type="currency" office:currency="EUR" office:value="17.5">
            <text:p>17,50 €</text:p>
          </table:table-cell>
          <table:table-cell office:value-type="string">
            <text:p>Everygreen Oxidant 3% 1000ml</text:p>
          </table:table-cell>
        </table:table-row>
        <table:table-row table:style-name="ro2">
          <table:table-cell office:value-type="float" office:value="20050020">
            <text:p>20050020</text:p>
          </table:table-cell>
          <table:table-cell office:value-type="string">
            <text:p>Everygreen Oxidant 6% 1000ml</text:p>
          </table:table-cell>
          <table:table-cell office:value-type="currency" office:currency="EUR" office:value="17.5">
            <text:p>17,50 €</text:p>
          </table:table-cell>
          <table:table-cell office:value-type="string">
            <text:p>Everygreen Oxidant 6% 1000ml</text:p>
          </table:table-cell>
        </table:table-row>
        <table:table-row table:style-name="ro2">
          <table:table-cell office:value-type="float" office:value="20050030">
            <text:p>20050030</text:p>
          </table:table-cell>
          <table:table-cell office:value-type="string">
            <text:p>Everygreen Oxidant 9% 1000ml</text:p>
          </table:table-cell>
          <table:table-cell office:value-type="currency" office:currency="EUR" office:value="17.5">
            <text:p>17,50 €</text:p>
          </table:table-cell>
          <table:table-cell office:value-type="string">
            <text:p>Everygreen Oxidant 9% 1000ml</text:p>
          </table:table-cell>
        </table:table-row>
        <table:table-row table:style-name="ro2">
          <table:table-cell office:value-type="float" office:value="772113">
            <text:p>772113</text:p>
          </table:table-cell>
          <table:table-cell office:value-type="string">
            <text:p>Goldwell System Developer 12% 1000ml</text:p>
          </table:table-cell>
          <table:table-cell office:value-type="currency" office:currency="EUR" office:value="22.3">
            <text:p>22,30 €</text:p>
          </table:table-cell>
          <table:table-cell office:value-type="string">
            <text:p>Goldwell System Developer 12% 1000ml</text:p>
          </table:table-cell>
        </table:table-row>
        <table:table-row table:style-name="ro2">
          <table:table-cell office:value-type="float" office:value="772109">
            <text:p>772109</text:p>
          </table:table-cell>
          <table:table-cell office:value-type="string">
            <text:p>Goldwell System Developer 2% 1000ml</text:p>
          </table:table-cell>
          <table:table-cell office:value-type="currency" office:currency="EUR" office:value="22.3">
            <text:p>22,30 €</text:p>
          </table:table-cell>
          <table:table-cell office:value-type="string">
            <text:p>Goldwell System Developer 2% 1000ml</text:p>
          </table:table-cell>
        </table:table-row>
        <table:table-row table:style-name="ro2">
          <table:table-cell office:value-type="float" office:value="772135">
            <text:p>772135</text:p>
          </table:table-cell>
          <table:table-cell office:value-type="string">
            <text:p>Goldwell System Developer 2% 100ml</text:p>
          </table:table-cell>
          <table:table-cell office:value-type="currency" office:currency="EUR" office:value="3.3">
            <text:p>3,30 €</text:p>
          </table:table-cell>
          <table:table-cell office:value-type="string">
            <text:p>Goldwell System Developer 2% 100ml</text:p>
          </table:table-cell>
        </table:table-row>
        <table:table-row table:style-name="ro2">
          <table:table-cell office:value-type="float" office:value="772110">
            <text:p>772110</text:p>
          </table:table-cell>
          <table:table-cell office:value-type="string">
            <text:p>Goldwell System Developer 3% 1000ml</text:p>
          </table:table-cell>
          <table:table-cell office:value-type="currency" office:currency="EUR" office:value="22.3">
            <text:p>22,30 €</text:p>
          </table:table-cell>
          <table:table-cell office:value-type="string">
            <text:p>Goldwell System Developer 3% 1000ml</text:p>
          </table:table-cell>
        </table:table-row>
        <table:table-row table:style-name="ro2">
          <table:table-cell office:value-type="float" office:value="772111">
            <text:p>772111</text:p>
          </table:table-cell>
          <table:table-cell office:value-type="string">
            <text:p>Goldwell System Developer 6% 1000ml</text:p>
          </table:table-cell>
          <table:table-cell office:value-type="currency" office:currency="EUR" office:value="22.3">
            <text:p>22,30 €</text:p>
          </table:table-cell>
          <table:table-cell office:value-type="string">
            <text:p>Goldwell System Developer 6% 1000ml</text:p>
          </table:table-cell>
        </table:table-row>
        <table:table-row table:style-name="ro2">
          <table:table-cell office:value-type="float" office:value="772136">
            <text:p>772136</text:p>
          </table:table-cell>
          <table:table-cell office:value-type="string">
            <text:p>Goldwell System Developer 6% 100ml</text:p>
          </table:table-cell>
          <table:table-cell office:value-type="currency" office:currency="EUR" office:value="3.3">
            <text:p>3,30 €</text:p>
          </table:table-cell>
          <table:table-cell office:value-type="string">
            <text:p>Goldwell System Developer 6% 100ml</text:p>
          </table:table-cell>
        </table:table-row>
        <table:table-row table:style-name="ro2">
          <table:table-cell office:value-type="float" office:value="772112">
            <text:p>772112</text:p>
          </table:table-cell>
          <table:table-cell office:value-type="string">
            <text:p>Goldwell System Developer 9% 1000ml</text:p>
          </table:table-cell>
          <table:table-cell office:value-type="currency" office:currency="EUR" office:value="22.3">
            <text:p>22,30 €</text:p>
          </table:table-cell>
          <table:table-cell office:value-type="string">
            <text:p>Topchic Developer 9% 1000ml</text:p>
          </table:table-cell>
        </table:table-row>
        <table:table-row table:style-name="ro2">
          <table:table-cell office:value-type="float" office:value="772137">
            <text:p>772137</text:p>
          </table:table-cell>
          <table:table-cell office:value-type="string">
            <text:p>Goldwell System Developer 9% 100ml</text:p>
          </table:table-cell>
          <table:table-cell office:value-type="currency" office:currency="EUR" office:value="3.3">
            <text:p>3,30 €</text:p>
          </table:table-cell>
          <table:table-cell office:value-type="string">
            <text:p>Goldwell System Developer 9% 100ml</text:p>
          </table:table-cell>
        </table:table-row>
        <table:table-row table:style-name="ro2">
          <table:table-cell office:value-type="string">
            <text:p>IR6</text:p>
          </table:table-cell>
          <table:table-cell office:value-type="string">
            <text:p>Igora Royal Entwickler 6% 60ml</text:p>
          </table:table-cell>
          <table:table-cell office:value-type="currency" office:currency="EUR" office:value="3.7">
            <text:p>3,70 €</text:p>
          </table:table-cell>
          <table:table-cell office:value-type="string">
            <text:p>Igora Royal Entwickler 6% 60ml</text:p>
          </table:table-cell>
        </table:table-row>
        <table:table-row table:style-name="ro2">
          <table:table-cell office:value-type="string">
            <text:p>IR9</text:p>
          </table:table-cell>
          <table:table-cell office:value-type="string">
            <text:p>Igora Royal Entwickler 9% 60ml</text:p>
          </table:table-cell>
          <table:table-cell office:value-type="currency" office:currency="EUR" office:value="3.7">
            <text:p>3,70 €</text:p>
          </table:table-cell>
          <table:table-cell office:value-type="string">
            <text:p>Igora Royal Entwickler 9% 60ml</text:p>
          </table:table-cell>
        </table:table-row>
        <table:table-row table:style-name="ro2">
          <table:table-cell office:value-type="float" office:value="2971089">
            <text:p>2971089</text:p>
          </table:table-cell>
          <table:table-cell office:value-type="string">
            <text:p>Igora Royal Ölentwickler 1000ml 12%</text:p>
          </table:table-cell>
          <table:table-cell office:value-type="currency" office:currency="EUR" office:value="19">
            <text:p>19,00 €</text:p>
          </table:table-cell>
          <table:table-cell office:value-type="string">
            <text:p>Igora Royal Ölentwickler 1000ml 12%</text:p>
          </table:table-cell>
        </table:table-row>
        <table:table-row table:style-name="ro2">
          <table:table-cell office:value-type="float" office:value="2971092">
            <text:p>2971092</text:p>
          </table:table-cell>
          <table:table-cell office:value-type="string">
            <text:p>Igora Royal Ölentwickler 1000ml 3%</text:p>
          </table:table-cell>
          <table:table-cell office:value-type="currency" office:currency="EUR" office:value="19">
            <text:p>19,00 €</text:p>
          </table:table-cell>
          <table:table-cell office:value-type="string">
            <text:p>Igora Royal Ölentwickler 1000ml 3%</text:p>
          </table:table-cell>
        </table:table-row>
        <table:table-row table:style-name="ro2">
          <table:table-cell office:value-type="float" office:value="2971093">
            <text:p>2971093</text:p>
          </table:table-cell>
          <table:table-cell office:value-type="string">
            <text:p>Igora Royal Ölentwickler 1000ml 6%</text:p>
          </table:table-cell>
          <table:table-cell office:value-type="currency" office:currency="EUR" office:value="19">
            <text:p>19,00 €</text:p>
          </table:table-cell>
          <table:table-cell office:value-type="string">
            <text:p>Igora Royal Ölentwickler 1000ml 6%</text:p>
          </table:table-cell>
        </table:table-row>
        <table:table-row table:style-name="ro2">
          <table:table-cell office:value-type="float" office:value="2971095">
            <text:p>2971095</text:p>
          </table:table-cell>
          <table:table-cell office:value-type="string">
            <text:p>Igora Royal Ölentwickler 1000ml 9%</text:p>
          </table:table-cell>
          <table:table-cell office:value-type="currency" office:currency="EUR" office:value="19">
            <text:p>19,00 €</text:p>
          </table:table-cell>
          <table:table-cell office:value-type="string">
            <text:p>Igora Royal Ölentwickler 1000ml 9%</text:p>
          </table:table-cell>
        </table:table-row>
        <table:table-row table:style-name="ro2">
          <table:table-cell office:value-type="float" office:value="2929733">
            <text:p>2929733</text:p>
          </table:table-cell>
          <table:table-cell office:value-type="string">
            <text:p>Igora Vibrance Aktivator Gel 1,9% 1000ml</text:p>
          </table:table-cell>
          <table:table-cell office:value-type="currency" office:currency="EUR" office:value="19">
            <text:p>19,00 €</text:p>
          </table:table-cell>
          <table:table-cell office:value-type="string">
            <text:p>Igora Vibrance Aktivator Gel 1,9% 1000ml</text:p>
          </table:table-cell>
        </table:table-row>
        <table:table-row table:style-name="ro2">
          <table:table-cell office:value-type="float" office:value="2301991">
            <text:p>2301991</text:p>
          </table:table-cell>
          <table:table-cell office:value-type="string">
            <text:p>Igora Vibrance Aktivator Gel 1,9% 60ml</text:p>
          </table:table-cell>
          <table:table-cell office:value-type="currency" office:currency="EUR" office:value="3.5">
            <text:p>3,50 €</text:p>
          </table:table-cell>
          <table:table-cell office:value-type="string">
            <text:p>Igora Vibrance Aktivator Gel 1,9% 60ml</text:p>
          </table:table-cell>
        </table:table-row>
        <table:table-row table:style-name="ro2">
          <table:table-cell office:value-type="float" office:value="2929740">
            <text:p>2929740</text:p>
          </table:table-cell>
          <table:table-cell office:value-type="string">
            <text:p>Igora Vibrance Entwickler Lotion 1,9% 1000ml</text:p>
          </table:table-cell>
          <table:table-cell office:value-type="currency" office:currency="EUR" office:value="19">
            <text:p>19,00 €</text:p>
          </table:table-cell>
          <table:table-cell office:value-type="string">
            <text:p>Igora Vibrance Entwickler Lotion 1,9% 1000ml</text:p>
          </table:table-cell>
        </table:table-row>
        <table:table-row table:style-name="ro2">
          <table:table-cell office:value-type="float" office:value="2929727">
            <text:p>2929727</text:p>
          </table:table-cell>
          <table:table-cell office:value-type="string">
            <text:p>Igora Vibrance Entwickler Lotion 4% 1000ml</text:p>
          </table:table-cell>
          <table:table-cell office:value-type="currency" office:currency="EUR" office:value="19">
            <text:p>19,00 €</text:p>
          </table:table-cell>
          <table:table-cell office:value-type="string">
            <text:p>Igora Vibrance Entwickler Lotion 4% 1000ml</text:p>
          </table:table-cell>
        </table:table-row>
        <table:table-row table:style-name="ro2">
          <table:table-cell office:value-type="float" office:value="2301996">
            <text:p>2301996</text:p>
          </table:table-cell>
          <table:table-cell office:value-type="string">
            <text:p>Igora Vibrance Entwickler Lotion 4% 60ml</text:p>
          </table:table-cell>
          <table:table-cell office:value-type="currency" office:currency="EUR" office:value="3.5">
            <text:p>3,50 €</text:p>
          </table:table-cell>
          <table:table-cell office:value-type="string">
            <text:p>Igora Vibrance Entwickler Lotion 4% 60ml</text:p>
          </table:table-cell>
        </table:table-row>
        <table:table-row table:style-name="ro2">
          <table:table-cell office:value-type="float" office:value="1462973">
            <text:p>1462973</text:p>
          </table:table-cell>
          <table:table-cell office:value-type="string">
            <text:p>L´Oréal Oxydant Creme 12% 1000ml</text:p>
          </table:table-cell>
          <table:table-cell office:value-type="currency" office:currency="EUR" office:value="22.5">
            <text:p>22,50 €</text:p>
          </table:table-cell>
          <table:table-cell office:value-type="string">
            <text:p>L´Oréal Oxydant Creme 12% 1000ml</text:p>
          </table:table-cell>
        </table:table-row>
        <table:table-row table:style-name="ro2">
          <table:table-cell office:value-type="float" office:value="1462971">
            <text:p>1462971</text:p>
          </table:table-cell>
          <table:table-cell office:value-type="string">
            <text:p>L´Oréal Oxydant Creme 6% 1000ml</text:p>
          </table:table-cell>
          <table:table-cell office:value-type="currency" office:currency="EUR" office:value="22.5">
            <text:p>22,50 €</text:p>
          </table:table-cell>
          <table:table-cell office:value-type="string">
            <text:p>L´Oréal Oxydant Creme 6% 1000ml</text:p>
          </table:table-cell>
        </table:table-row>
        <table:table-row table:style-name="ro2">
          <table:table-cell office:value-type="float" office:value="1462972">
            <text:p>1462972</text:p>
          </table:table-cell>
          <table:table-cell office:value-type="string">
            <text:p>L´Oréal Oxydant Creme 9% 1000ml</text:p>
          </table:table-cell>
          <table:table-cell office:value-type="currency" office:currency="EUR" office:value="22.5">
            <text:p>22,50 €</text:p>
          </table:table-cell>
          <table:table-cell office:value-type="string">
            <text:p>L´Oréal Oxydant Creme 9% 1000ml</text:p>
          </table:table-cell>
        </table:table-row>
        <table:table-row table:style-name="ro2">
          <table:table-cell office:value-type="float" office:value="2100922">
            <text:p>2100922</text:p>
          </table:table-cell>
          <table:table-cell office:value-type="string">
            <text:p>Londa Cremeoxyd 1,9% 60ml</text:p>
          </table:table-cell>
          <table:table-cell office:value-type="currency" office:currency="EUR" office:value="4.4">
            <text:p>4,40 €</text:p>
          </table:table-cell>
          <table:table-cell/>
        </table:table-row>
        <table:table-row table:style-name="ro2">
          <table:table-cell office:value-type="float" office:value="2100386">
            <text:p>2100386</text:p>
          </table:table-cell>
          <table:table-cell office:value-type="string">
            <text:p>Londa Cremeoxyd 1000ml 1,9%</text:p>
          </table:table-cell>
          <table:table-cell office:value-type="currency" office:currency="EUR" office:value="17.5">
            <text:p>17,50 €</text:p>
          </table:table-cell>
          <table:table-cell office:value-type="string">
            <text:p>Londa Cremeoxyd 1000ml 1,9%</text:p>
          </table:table-cell>
        </table:table-row>
        <table:table-row table:style-name="ro2">
          <table:table-cell office:value-type="float" office:value="2100385">
            <text:p>2100385</text:p>
          </table:table-cell>
          <table:table-cell office:value-type="string">
            <text:p>Londa Cremeoxyd 1000ml 12%</text:p>
          </table:table-cell>
          <table:table-cell office:value-type="currency" office:currency="EUR" office:value="17.5">
            <text:p>17,50 €</text:p>
          </table:table-cell>
          <table:table-cell office:value-type="string">
            <text:p>Londa Cremeoxyd 1000ml 12%</text:p>
          </table:table-cell>
        </table:table-row>
        <table:table-row table:style-name="ro2">
          <table:table-cell office:value-type="float" office:value="2100382">
            <text:p>2100382</text:p>
          </table:table-cell>
          <table:table-cell office:value-type="string">
            <text:p>Londa Cremeoxyd 1000ml 3%</text:p>
          </table:table-cell>
          <table:table-cell office:value-type="currency" office:currency="EUR" office:value="17.5">
            <text:p>17,50 €</text:p>
          </table:table-cell>
          <table:table-cell office:value-type="string">
            <text:p>Londa Cremeoxyd 1000ml 3%</text:p>
          </table:table-cell>
        </table:table-row>
        <table:table-row table:style-name="ro2">
          <table:table-cell office:value-type="float" office:value="2100387">
            <text:p>2100387</text:p>
          </table:table-cell>
          <table:table-cell office:value-type="string">
            <text:p>Londa Cremeoxyd 1000ml 4%</text:p>
          </table:table-cell>
          <table:table-cell office:value-type="currency" office:currency="EUR" office:value="17.5">
            <text:p>17,50 €</text:p>
          </table:table-cell>
          <table:table-cell office:value-type="string">
            <text:p>Londa Cremeoxyd 1000ml 4%</text:p>
          </table:table-cell>
        </table:table-row>
        <table:table-row table:style-name="ro2">
          <table:table-cell office:value-type="float" office:value="2100383">
            <text:p>2100383</text:p>
          </table:table-cell>
          <table:table-cell office:value-type="string">
            <text:p>Londa Cremeoxyd 1000ml 6%</text:p>
          </table:table-cell>
          <table:table-cell office:value-type="currency" office:currency="EUR" office:value="17.5">
            <text:p>17,50 €</text:p>
          </table:table-cell>
          <table:table-cell office:value-type="string">
            <text:p>Londa Cremeoxyd 1000ml 6%</text:p>
          </table:table-cell>
        </table:table-row>
        <table:table-row table:style-name="ro2">
          <table:table-cell office:value-type="float" office:value="2100384">
            <text:p>2100384</text:p>
          </table:table-cell>
          <table:table-cell office:value-type="string">
            <text:p>Londa Cremeoxyd 1000ml 9%</text:p>
          </table:table-cell>
          <table:table-cell office:value-type="currency" office:currency="EUR" office:value="17.5">
            <text:p>17,50 €</text:p>
          </table:table-cell>
          <table:table-cell office:value-type="string">
            <text:p>Londa Cremeoxyd 1000ml 9%</text:p>
          </table:table-cell>
        </table:table-row>
        <table:table-row table:style-name="ro2">
          <table:table-cell office:value-type="float" office:value="2100923">
            <text:p>2100923</text:p>
          </table:table-cell>
          <table:table-cell office:value-type="string">
            <text:p>Londa Cremeoxyd 6% 60ml</text:p>
          </table:table-cell>
          <table:table-cell office:value-type="currency" office:currency="EUR" office:value="4.4">
            <text:p>4,40 €</text:p>
          </table:table-cell>
          <table:table-cell/>
        </table:table-row>
        <table:table-row table:style-name="ro1">
          <table:table-cell office:value-type="float" office:value="2050090">
            <text:p>2050090</text:p>
          </table:table-cell>
          <table:table-cell office:value-type="string">
            <text:p>m:c Peroxyd 12% 1000ml</text:p>
          </table:table-cell>
          <table:table-cell office:value-type="currency" office:currency="EUR" office:value="7.9">
            <text:p>7,90 €</text:p>
          </table:table-cell>
          <table:table-cell office:value-type="string">
            <text:p>m:c Peroxyd 12% 1000ml</text:p>
          </table:table-cell>
        </table:table-row>
        <table:table-row table:style-name="ro1">
          <table:table-cell office:value-type="float" office:value="2050142">
            <text:p>2050142</text:p>
          </table:table-cell>
          <table:table-cell office:value-type="string">
            <text:p>m:c Peroxyd 6% 1000ml</text:p>
          </table:table-cell>
          <table:table-cell office:value-type="currency" office:currency="EUR" office:value="7.9">
            <text:p>7,90 €</text:p>
          </table:table-cell>
          <table:table-cell office:value-type="string">
            <text:p>m:c Peroxyd 6% 1000ml</text:p>
          </table:table-cell>
        </table:table-row>
        <table:table-row table:style-name="ro1">
          <table:table-cell office:value-type="float" office:value="2050143">
            <text:p>2050143</text:p>
          </table:table-cell>
          <table:table-cell office:value-type="string">
            <text:p>m:c Peroxyd 9% 1000ml</text:p>
          </table:table-cell>
          <table:table-cell office:value-type="currency" office:currency="EUR" office:value="7.9">
            <text:p>7,90 €</text:p>
          </table:table-cell>
          <table:table-cell office:value-type="string">
            <text:p>m:c Peroxyd 9% 1000ml</text:p>
          </table:table-cell>
        </table:table-row>
        <table:table-row table:style-name="ro2">
          <table:table-cell office:value-type="float" office:value="320866">
            <text:p>320866</text:p>
          </table:table-cell>
          <table:table-cell office:value-type="string">
            <text:p>Meta reflexx Developer 12% 150ml</text:p>
          </table:table-cell>
          <table:table-cell office:value-type="currency" office:currency="EUR" office:value="1.9">
            <text:p>1,90 €</text:p>
          </table:table-cell>
          <table:table-cell office:value-type="string">
            <text:p>Meta reflexx Developer 12% 150ml</text:p>
          </table:table-cell>
        </table:table-row>
        <table:table-row table:style-name="ro2">
          <table:table-cell office:value-type="float" office:value="320767">
            <text:p>320767</text:p>
          </table:table-cell>
          <table:table-cell office:value-type="string">
            <text:p>Meta reflexx Developer 12% 250ml</text:p>
          </table:table-cell>
          <table:table-cell office:value-type="currency" office:currency="EUR" office:value="1">
            <text:p>1,00 €</text:p>
          </table:table-cell>
          <table:table-cell office:value-type="string">
            <text:p>Meta reflexx Developer 12% 250ml</text:p>
          </table:table-cell>
        </table:table-row>
        <table:table-row table:style-name="ro2">
          <table:table-cell office:value-type="float" office:value="320828">
            <text:p>320828</text:p>
          </table:table-cell>
          <table:table-cell office:value-type="string">
            <text:p>Meta reflexx Light Aktivator 250ml</text:p>
          </table:table-cell>
          <table:table-cell office:value-type="currency" office:currency="EUR" office:value="3">
            <text:p>3,00 €</text:p>
          </table:table-cell>
          <table:table-cell office:value-type="string">
            <text:p>Meta reflexx Light Aktivator 250ml</text:p>
          </table:table-cell>
        </table:table-row>
        <table:table-row table:style-name="ro2">
          <table:table-cell office:value-type="float" office:value="771321">
            <text:p>771321</text:p>
          </table:table-cell>
          <table:table-cell office:value-type="string">
            <text:p>Meta Umbra Cream Activator 1,8% 1000ml</text:p>
          </table:table-cell>
          <table:table-cell office:value-type="currency" office:currency="EUR" office:value="16.9">
            <text:p>16,90 €</text:p>
          </table:table-cell>
          <table:table-cell office:value-type="string">
            <text:p>Meta Umbra Cream Activator 1,8% 1000ml</text:p>
          </table:table-cell>
        </table:table-row>
        <table:table-row table:style-name="ro2">
          <table:table-cell office:value-type="float" office:value="771376">
            <text:p>771376</text:p>
          </table:table-cell>
          <table:table-cell office:value-type="string">
            <text:p>Meta Umbra Cream Activator 1,8% 250ml</text:p>
          </table:table-cell>
          <table:table-cell office:value-type="currency" office:currency="EUR" office:value="8">
            <text:p>8,00 €</text:p>
          </table:table-cell>
          <table:table-cell office:value-type="string">
            <text:p>Meta Umbra Cream Activator 1,8% 250ml</text:p>
          </table:table-cell>
        </table:table-row>
        <table:table-row table:style-name="ro2">
          <table:table-cell office:value-type="float" office:value="771369">
            <text:p>771369</text:p>
          </table:table-cell>
          <table:table-cell office:value-type="string">
            <text:p>Meta Umbra Cream Activator 12% 1000ml</text:p>
          </table:table-cell>
          <table:table-cell office:value-type="currency" office:currency="EUR" office:value="16.9">
            <text:p>16,90 €</text:p>
          </table:table-cell>
          <table:table-cell office:value-type="string">
            <text:p>Meta Umbra Cream Activator 12% 1000ml</text:p>
          </table:table-cell>
        </table:table-row>
        <table:table-row table:style-name="ro2">
          <table:table-cell office:value-type="float" office:value="771413">
            <text:p>771413</text:p>
          </table:table-cell>
          <table:table-cell office:value-type="string">
            <text:p>Meta Umbra Cream Activator 12% 250ml</text:p>
          </table:table-cell>
          <table:table-cell office:value-type="currency" office:currency="EUR" office:value="8">
            <text:p>8,00 €</text:p>
          </table:table-cell>
          <table:table-cell office:value-type="string">
            <text:p>Meta Umbra Cream Activator 12% 250ml</text:p>
          </table:table-cell>
        </table:table-row>
        <table:table-row table:style-name="ro2">
          <table:table-cell office:value-type="float" office:value="771338">
            <text:p>771338</text:p>
          </table:table-cell>
          <table:table-cell office:value-type="string">
            <text:p>Meta Umbra Cream Activator 3% 1000ml</text:p>
          </table:table-cell>
          <table:table-cell office:value-type="currency" office:currency="EUR" office:value="16.9">
            <text:p>16,90 €</text:p>
          </table:table-cell>
          <table:table-cell office:value-type="string">
            <text:p>Meta Umbra Cream Activator 3% 1000ml</text:p>
          </table:table-cell>
        </table:table-row>
        <table:table-row table:style-name="ro2">
          <table:table-cell office:value-type="float" office:value="771383">
            <text:p>771383</text:p>
          </table:table-cell>
          <table:table-cell office:value-type="string">
            <text:p>Meta Umbra Cream Activator 3% 250ml</text:p>
          </table:table-cell>
          <table:table-cell office:value-type="currency" office:currency="EUR" office:value="8">
            <text:p>8,00 €</text:p>
          </table:table-cell>
          <table:table-cell office:value-type="string">
            <text:p>Meta Umbra Cream Activator 3% 250ml</text:p>
          </table:table-cell>
        </table:table-row>
        <table:table-row table:style-name="ro2">
          <table:table-cell office:value-type="float" office:value="771345">
            <text:p>771345</text:p>
          </table:table-cell>
          <table:table-cell office:value-type="string">
            <text:p>Meta Umbra Cream Activator 6% 1000ml</text:p>
          </table:table-cell>
          <table:table-cell office:value-type="currency" office:currency="EUR" office:value="16.9">
            <text:p>16,90 €</text:p>
          </table:table-cell>
          <table:table-cell office:value-type="string">
            <text:p>Meta Umbra Cream Activator 6% 1000ml</text:p>
          </table:table-cell>
        </table:table-row>
        <table:table-row table:style-name="ro2">
          <table:table-cell office:value-type="float" office:value="771444">
            <text:p>771444</text:p>
          </table:table-cell>
          <table:table-cell office:value-type="string">
            <text:p>Meta Umbra Cream Activator 6% 150ml</text:p>
          </table:table-cell>
          <table:table-cell office:value-type="currency" office:currency="EUR" office:value="6.5">
            <text:p>6,50 €</text:p>
          </table:table-cell>
          <table:table-cell office:value-type="string">
            <text:p>Meta Umbra Cream Activator 6% 150ml</text:p>
          </table:table-cell>
        </table:table-row>
        <table:table-row table:style-name="ro2">
          <table:table-cell office:value-type="float" office:value="771390">
            <text:p>771390</text:p>
          </table:table-cell>
          <table:table-cell office:value-type="string">
            <text:p>Meta Umbra Cream Activator 6% 250ml</text:p>
          </table:table-cell>
          <table:table-cell office:value-type="currency" office:currency="EUR" office:value="8">
            <text:p>8,00 €</text:p>
          </table:table-cell>
          <table:table-cell office:value-type="string">
            <text:p>Meta Umbra Cream Activator 6% 250ml</text:p>
          </table:table-cell>
        </table:table-row>
        <table:table-row table:style-name="ro2">
          <table:table-cell office:value-type="float" office:value="771352">
            <text:p>771352</text:p>
          </table:table-cell>
          <table:table-cell office:value-type="string">
            <text:p>Meta Umbra Cream Activator 9% 1000ml</text:p>
          </table:table-cell>
          <table:table-cell office:value-type="currency" office:currency="EUR" office:value="16.9">
            <text:p>16,90 €</text:p>
          </table:table-cell>
          <table:table-cell office:value-type="string">
            <text:p>Meta Umbra Cream Activator 9% 1000ml</text:p>
          </table:table-cell>
        </table:table-row>
        <table:table-row table:style-name="ro2">
          <table:table-cell office:value-type="float" office:value="771406">
            <text:p>771406</text:p>
          </table:table-cell>
          <table:table-cell office:value-type="string">
            <text:p>Meta Umbra Cream Activator 9% 250ml</text:p>
          </table:table-cell>
          <table:table-cell office:value-type="currency" office:currency="EUR" office:value="8">
            <text:p>8,00 €</text:p>
          </table:table-cell>
          <table:table-cell office:value-type="string">
            <text:p>Meta Umbra Cream Activator 9% 250ml</text:p>
          </table:table-cell>
        </table:table-row>
        <table:table-row table:style-name="ro2">
          <table:table-cell office:value-type="float" office:value="771239">
            <text:p>771239</text:p>
          </table:table-cell>
          <table:table-cell office:value-type="string">
            <text:p>Meta Umbra Natural Shine Activator 1,8% <text:s/>light 1000ml</text:p>
          </table:table-cell>
          <table:table-cell office:value-type="currency" office:currency="EUR" office:value="16.9">
            <text:p>16,90 €</text:p>
          </table:table-cell>
          <table:table-cell office:value-type="string">
            <text:p>Meta Umbra Natural Shine Activator 1,8% <text:s/>light 1000ml</text:p>
          </table:table-cell>
        </table:table-row>
        <table:table-row table:style-name="ro2">
          <table:table-cell office:value-type="float" office:value="770003">
            <text:p>770003</text:p>
          </table:table-cell>
          <table:table-cell office:value-type="string">
            <text:p>Meta Umbra Natural Shine Activator 4% 1000ml</text:p>
          </table:table-cell>
          <table:table-cell office:value-type="currency" office:currency="EUR" office:value="16.9">
            <text:p>16,90 €</text:p>
          </table:table-cell>
          <table:table-cell office:value-type="string">
            <text:p>Meta Umbra Natural Shine Activator 4% 1000ml</text:p>
          </table:table-cell>
        </table:table-row>
        <table:table-row table:style-name="ro2">
          <table:table-cell office:value-type="float" office:value="770614">
            <text:p>770614</text:p>
          </table:table-cell>
          <table:table-cell office:value-type="string">
            <text:p>Meta Umbra Natural Shine Clear Toner 1000ml</text:p>
          </table:table-cell>
          <table:table-cell office:value-type="currency" office:currency="EUR" office:value="45">
            <text:p>45,00 €</text:p>
          </table:table-cell>
          <table:table-cell office:value-type="string">
            <text:p>Meta Umbra Natural Shine Clear Toner 1000ml</text:p>
          </table:table-cell>
        </table:table-row>
        <table:table-row table:style-name="ro2">
          <table:table-cell office:value-type="float" office:value="771048">
            <text:p>771048</text:p>
          </table:table-cell>
          <table:table-cell office:value-type="string">
            <text:p>Meta Umbra Perfect Blondes Bleach Activator 4% 1000ml</text:p>
          </table:table-cell>
          <table:table-cell office:value-type="currency" office:currency="EUR" office:value="12.9">
            <text:p>12,90 €</text:p>
          </table:table-cell>
          <table:table-cell office:value-type="string">
            <text:p>Meta Umbra Perfect Blondes Bleach Activator 4% 1000ml</text:p>
          </table:table-cell>
        </table:table-row>
        <table:table-row table:style-name="ro2">
          <table:table-cell office:value-type="float" office:value="771062">
            <text:p>771062</text:p>
          </table:table-cell>
          <table:table-cell office:value-type="string">
            <text:p>Meta Umbra Perfect Blondes Bleach Activator 6% 1000ml</text:p>
          </table:table-cell>
          <table:table-cell office:value-type="currency" office:currency="EUR" office:value="16.9">
            <text:p>16,90 €</text:p>
          </table:table-cell>
          <table:table-cell office:value-type="string">
            <text:p>Meta Umbra Perfect Blondes Bleach Activator 6% 1000ml</text:p>
          </table:table-cell>
        </table:table-row>
        <table:table-row table:style-name="ro2">
          <table:table-cell office:value-type="float" office:value="771055">
            <text:p>771055</text:p>
          </table:table-cell>
          <table:table-cell office:value-type="string">
            <text:p>Meta Umbra Perfect Blondes Bleach Activator 6% 250ml</text:p>
          </table:table-cell>
          <table:table-cell office:value-type="currency" office:currency="EUR" office:value="8">
            <text:p>8,00 €</text:p>
          </table:table-cell>
          <table:table-cell/>
        </table:table-row>
        <table:table-row table:style-name="ro2">
          <table:table-cell office:value-type="float" office:value="771086">
            <text:p>771086</text:p>
          </table:table-cell>
          <table:table-cell office:value-type="string">
            <text:p>Meta Umbra Perfect Blondes Bleach Activator 9% 1000ml</text:p>
          </table:table-cell>
          <table:table-cell office:value-type="currency" office:currency="EUR" office:value="16.9">
            <text:p>16,90 €</text:p>
          </table:table-cell>
          <table:table-cell office:value-type="string">
            <text:p>Meta Umbra Perfect Blondes Bleach Activator 9% 1000ml</text:p>
          </table:table-cell>
        </table:table-row>
        <table:table-row table:style-name="ro2">
          <table:table-cell office:value-type="float" office:value="771079">
            <text:p>771079</text:p>
          </table:table-cell>
          <table:table-cell office:value-type="string">
            <text:p>Meta Umbra Perfect Blondes Bleach Activator 9% 250ml</text:p>
          </table:table-cell>
          <table:table-cell office:value-type="currency" office:currency="EUR" office:value="8">
            <text:p>8,00 €</text:p>
          </table:table-cell>
          <table:table-cell/>
        </table:table-row>
        <table:table-row table:style-name="ro2">
          <table:table-cell office:value-type="float" office:value="86520">
            <text:p>86520</text:p>
          </table:table-cell>
          <table:table-cell office:value-type="string">
            <text:p>Oro Puro Aktivator 12% 150ml</text:p>
          </table:table-cell>
          <table:table-cell office:value-type="currency" office:currency="EUR" office:value="3.8">
            <text:p>3,80 €</text:p>
          </table:table-cell>
          <table:table-cell office:value-type="string">
            <text:p>Oro Puro Aktivator 12% 150ml</text:p>
          </table:table-cell>
        </table:table-row>
        <table:table-row table:style-name="ro2">
          <table:table-cell office:value-type="float" office:value="76408">
            <text:p>76408</text:p>
          </table:table-cell>
          <table:table-cell office:value-type="string">
            <text:p>Oro Puro Gold Activator 12% 1000ml</text:p>
          </table:table-cell>
          <table:table-cell office:value-type="currency" office:currency="EUR" office:value="14.5">
            <text:p>14,50 €</text:p>
          </table:table-cell>
          <table:table-cell office:value-type="string">
            <text:p>Oro Puro Gold Activator 12% 1000ml</text:p>
          </table:table-cell>
        </table:table-row>
        <table:table-row table:style-name="ro2">
          <table:table-cell office:value-type="float" office:value="76405">
            <text:p>76405</text:p>
          </table:table-cell>
          <table:table-cell office:value-type="string">
            <text:p>Oro Puro Gold Activator 3% 1000ml</text:p>
          </table:table-cell>
          <table:table-cell office:value-type="currency" office:currency="EUR" office:value="14.5">
            <text:p>14,50 €</text:p>
          </table:table-cell>
          <table:table-cell office:value-type="string">
            <text:p>Oro Puro Gold Activator 3% 1000ml</text:p>
          </table:table-cell>
        </table:table-row>
        <table:table-row table:style-name="ro2">
          <table:table-cell office:value-type="float" office:value="76409">
            <text:p>76409</text:p>
          </table:table-cell>
          <table:table-cell office:value-type="string">
            <text:p>Oro Puro Gold Activator 3% 150ml</text:p>
          </table:table-cell>
          <table:table-cell office:value-type="currency" office:currency="EUR" office:value="4.2">
            <text:p>4,20 €</text:p>
          </table:table-cell>
          <table:table-cell office:value-type="string">
            <text:p>Oro Puro Gold Activator 3% 150ml</text:p>
          </table:table-cell>
        </table:table-row>
        <table:table-row table:style-name="ro2">
          <table:table-cell office:value-type="float" office:value="76406">
            <text:p>76406</text:p>
          </table:table-cell>
          <table:table-cell office:value-type="string">
            <text:p>Oro Puro Gold Activator 6% 1000ml</text:p>
          </table:table-cell>
          <table:table-cell office:value-type="currency" office:currency="EUR" office:value="14.5">
            <text:p>14,50 €</text:p>
          </table:table-cell>
          <table:table-cell office:value-type="string">
            <text:p>Oro Puro Gold Activator 6% 1000ml</text:p>
          </table:table-cell>
        </table:table-row>
        <table:table-row table:style-name="ro2">
          <table:table-cell office:value-type="float" office:value="76410">
            <text:p>76410</text:p>
          </table:table-cell>
          <table:table-cell office:value-type="string">
            <text:p>Oro Puro Gold Activator 6% 150ml </text:p>
          </table:table-cell>
          <table:table-cell office:value-type="currency" office:currency="EUR" office:value="4.2">
            <text:p>4,20 €</text:p>
          </table:table-cell>
          <table:table-cell office:value-type="string">
            <text:p>Kopie von Oro Puro Gold Activator 3% 150ml #1</text:p>
          </table:table-cell>
        </table:table-row>
        <table:table-row table:style-name="ro2">
          <table:table-cell office:value-type="float" office:value="76407">
            <text:p>76407</text:p>
          </table:table-cell>
          <table:table-cell office:value-type="string">
            <text:p>Oro Puro Gold Activator 9% 1000ml</text:p>
          </table:table-cell>
          <table:table-cell office:value-type="currency" office:currency="EUR" office:value="14.5">
            <text:p>14,50 €</text:p>
          </table:table-cell>
          <table:table-cell office:value-type="string">
            <text:p>Oro Puro Gold Activator 9% 1000ml</text:p>
          </table:table-cell>
        </table:table-row>
        <table:table-row table:style-name="ro2">
          <table:table-cell office:value-type="float" office:value="76411">
            <text:p>76411</text:p>
          </table:table-cell>
          <table:table-cell office:value-type="string">
            <text:p>Oro Puro Gold Activator 9% 150ml</text:p>
          </table:table-cell>
          <table:table-cell office:value-type="currency" office:currency="EUR" office:value="4.2">
            <text:p>4,20 €</text:p>
          </table:table-cell>
          <table:table-cell office:value-type="string">
            <text:p>Oro Puro Aktivator 9% 150ml</text:p>
          </table:table-cell>
        </table:table-row>
        <table:table-row table:style-name="ro2">
          <table:table-cell office:value-type="float" office:value="2352254">
            <text:p>2352254</text:p>
          </table:table-cell>
          <table:table-cell office:value-type="string">
            <text:p>Wella Shinefinity Entwickler 2% 60ml</text:p>
          </table:table-cell>
          <table:table-cell office:value-type="currency" office:currency="EUR" office:value="4.2">
            <text:p>4,20 €</text:p>
          </table:table-cell>
          <table:table-cell/>
        </table:table-row>
        <table:table-row table:style-name="ro2">
          <table:table-cell office:value-type="float" office:value="2351909">
            <text:p>2351909</text:p>
          </table:table-cell>
          <table:table-cell office:value-type="string">
            <text:p>Welloxon 1,9% 1000ml</text:p>
          </table:table-cell>
          <table:table-cell office:value-type="currency" office:currency="EUR" office:value="25">
            <text:p>25,00 €</text:p>
          </table:table-cell>
          <table:table-cell office:value-type="string">
            <text:p>Welloxon 1,9% 1000ml</text:p>
          </table:table-cell>
        </table:table-row>
        <table:table-row table:style-name="ro2">
          <table:table-cell office:value-type="float" office:value="2351916">
            <text:p>2351916</text:p>
          </table:table-cell>
          <table:table-cell office:value-type="string">
            <text:p>Welloxon 12 % 1000ml</text:p>
          </table:table-cell>
          <table:table-cell office:value-type="currency" office:currency="EUR" office:value="25">
            <text:p>25,00 €</text:p>
          </table:table-cell>
          <table:table-cell office:value-type="string">
            <text:p>Welloxon 12 % 1000ml</text:p>
          </table:table-cell>
        </table:table-row>
        <table:table-row table:style-name="ro2">
          <table:table-cell office:value-type="float" office:value="2351915">
            <text:p>2351915</text:p>
          </table:table-cell>
          <table:table-cell office:value-type="string">
            <text:p>Welloxon 12% 60ml</text:p>
          </table:table-cell>
          <table:table-cell office:value-type="currency" office:currency="EUR" office:value="4.4">
            <text:p>4,40 €</text:p>
          </table:table-cell>
          <table:table-cell office:value-type="string">
            <text:p>Welloxon 12% 60ml</text:p>
          </table:table-cell>
        </table:table-row>
        <table:table-row table:style-name="ro2">
          <table:table-cell office:value-type="float" office:value="2351910">
            <text:p>2351910</text:p>
          </table:table-cell>
          <table:table-cell office:value-type="string">
            <text:p>Welloxon 4% 1000ml</text:p>
          </table:table-cell>
          <table:table-cell office:value-type="currency" office:currency="EUR" office:value="25">
            <text:p>25,00 €</text:p>
          </table:table-cell>
          <table:table-cell office:value-type="string">
            <text:p>Welloxon 4% 1000ml</text:p>
          </table:table-cell>
        </table:table-row>
        <table:table-row table:style-name="ro2">
          <table:table-cell office:value-type="float" office:value="2351912">
            <text:p>2351912</text:p>
          </table:table-cell>
          <table:table-cell office:value-type="string">
            <text:p>Welloxon 6 % 1000ml</text:p>
          </table:table-cell>
          <table:table-cell office:value-type="currency" office:currency="EUR" office:value="25">
            <text:p>25,00 €</text:p>
          </table:table-cell>
          <table:table-cell office:value-type="string">
            <text:p>Welloxon 6 % 1000ml</text:p>
          </table:table-cell>
        </table:table-row>
        <table:table-row table:style-name="ro2">
          <table:table-cell office:value-type="float" office:value="2351911">
            <text:p>2351911</text:p>
          </table:table-cell>
          <table:table-cell office:value-type="string">
            <text:p>Welloxon 6% 60ml</text:p>
          </table:table-cell>
          <table:table-cell office:value-type="currency" office:currency="EUR" office:value="4.4">
            <text:p>4,40 €</text:p>
          </table:table-cell>
          <table:table-cell office:value-type="string">
            <text:p>Welloxon 6% 60ml</text:p>
          </table:table-cell>
        </table:table-row>
        <table:table-row table:style-name="ro2">
          <table:table-cell office:value-type="float" office:value="2351914">
            <text:p>2351914</text:p>
          </table:table-cell>
          <table:table-cell office:value-type="string">
            <text:p>Welloxon 9 % 1000ml</text:p>
          </table:table-cell>
          <table:table-cell office:value-type="currency" office:currency="EUR" office:value="25">
            <text:p>25,00 €</text:p>
          </table:table-cell>
          <table:table-cell office:value-type="string">
            <text:p>Welloxon 9 % 1000ml</text:p>
          </table:table-cell>
        </table:table-row>
        <table:table-row table:style-name="ro2">
          <table:table-cell office:value-type="float" office:value="2351913">
            <text:p>2351913</text:p>
          </table:table-cell>
          <table:table-cell office:value-type="string">
            <text:p>Welloxon 9% 60ml</text:p>
          </table:table-cell>
          <table:table-cell office:value-type="currency" office:currency="EUR" office:value="4.4">
            <text:p>4,40 €</text:p>
          </table:table-cell>
          <table:table-cell office:value-type="string">
            <text:p>Welloxon 9% 60ml</text:p>
          </table:table-cell>
        </table:table-row>
        <table:table-row table:style-name="ro1">
          <table:table-cell office:value-type="string">
            <text:p>OSTT</text:p>
          </table:table-cell>
          <table:table-cell office:value-type="string">
            <text:p>Aktivator 10Vol. 1000ml</text:p>
          </table:table-cell>
          <table:table-cell office:value-type="currency" office:currency="EUR" office:value="9.5">
            <text:p>9,50 €</text:p>
          </table:table-cell>
          <table:table-cell office:value-type="string">
            <text:p>Aktivator 10Vol. 1000ml</text:p>
          </table:table-cell>
        </table:table-row>
      </table:table>
      <table:table table:name="Tabelle2" table:style-name="ta1" table:print="false">
        <table:table-column table:style-name="co5" table:default-cell-style-name="Default"/>
        <table:table-row table:style-name="ro1">
          <table:table-cell/>
        </table:table-row>
      </table:table>
      <table:table table:name="Tabelle3" table:style-name="ta1" table:print="false">
        <table:table-column table:style-name="co5" table:default-cell-style-name="Default"/>
        <table:table-row table:style-name="ro1">
          <table:table-cell/>
        </table:table-row>
      </table:table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>
  <office:font-face-decls>
    <style:font-face style:name="Arial" svg:font-family="Arial" style:font-family-generic="swiss" style:font-pitch="variable"/>
    <style:font-face style:name="Lucida Sans" svg:font-family="'Lucida Sans'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Arial" fo:language="de" fo:country="DE" style:font-name-asian="Lucida Sans Unicode" style:language-asian="zh" style:country-asian="CN" style:font-name-complex="Tahoma" style:language-complex="hi" style:country-complex="IN"/>
    </style:default-style>
    <number:number-style style:name="N0">
      <number:number number:min-integer-digits="1"/>
    </number:number-style>
    <number:currency-style style:name="N106P0" style:volatile="true">
      <number:number number:decimal-places="2" number:min-integer-digits="1" number:grouping="true"/>
      <number:text> </number:text>
      <number:currency-symbol number:language="de" number:country="DE">€</number:currency-symbol>
    </number:currency-style>
    <number:currency-style style:name="N106">
      <style:text-properties fo:color="#ff0000"/>
      <number:text>-</number:text>
      <number:number number:decimal-places="2" number:min-integer-digits="1" number:grouping="true"/>
      <number:text> </number:text>
      <number:currency-symbol number:language="de" number:country="DE">€</number:currency-symbol>
      <style:map style:condition="value()&gt;=0" style:apply-style-name="N106P0"/>
    </number:currency-style>
    <style:style style:name="Default" style:family="table-cell">
      <style:text-properties style:font-name-asian="Microsoft YaHei" style:font-name-complex="Lucida Sans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</office:styles>
  <office:automatic-styles>
    <style:page-layout style:name="Mpm1">
      <style:page-layout-properties style:writing-mode="lr-tb"/>
      <style:header-style>
        <style:header-footer-properties fo:min-height="0.751cm" fo:margin-left="0cm" fo:margin-right="0cm" fo:margin-bottom="0.25cm"/>
      </style:header-style>
      <style:footer-style>
        <style:header-footer-properties fo:min-height="0.751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1cm" fo:margin-left="0cm" fo:margin-right="0cm" fo:margin-bottom="0.25cm" fo:border="0.088cm solid #000000" fo:padding="0.018cm" fo:background-color="#c0c0c0">
          <style:background-image/>
        </style:header-footer-properties>
      </style:header-style>
      <style:footer-style>
        <style:header-footer-properties fo:min-height="0.751cm" fo:margin-left="0cm" fo:margin-right="0cm" fo:margin-top="0.25cm" fo:border="0.088cm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Seit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26-06-16">16.06.2026</text:date>, <text:time>11:08:05</text:time></text:p>
        </style:region-right>
      </style:header>
      <style:header-left style:display="false"/>
      <style:footer>
        <text:p>Seit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Stephan Rühs</meta:initial-creator>
    <meta:creation-date>2026-06-16T11:06:29.95</meta:creation-date>
    <dc:date>2026-06-16T11:08:05.94</dc:date>
    <dc:creator>Stephan Rühs</dc:creator>
    <meta:editing-duration>PT1M36S</meta:editing-duration>
    <meta:editing-cycles>1</meta:editing-cycles>
    <meta:document-statistic meta:table-count="3" meta:cell-count="475" meta:object-count="0"/>
    <meta:generator>OpenOffice/4.1.14$Win32 OpenOffice.org_project/4114m1$Build-9811</meta:generator>
  </office:meta>
</office:document-meta>
</file>