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12cm"/>
    </style:style>
    <style:style style:name="co2" style:family="table-column">
      <style:table-column-properties fo:break-before="auto" style:column-width="11.994cm"/>
    </style:style>
    <style:style style:name="co3" style:family="table-column">
      <style:table-column-properties fo:break-before="auto" style:column-width="3.641cm"/>
    </style:style>
    <style:style style:name="co4" style:family="table-column">
      <style:table-column-properties fo:break-before="auto" style:column-width="19.8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 style:data-style-name="N106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Tabelle1" table:style-name="ta1" table:print="false">
        <table:table-column table:style-name="co1" table:default-cell-style-name="ce1"/>
        <table:table-column table:style-name="co2" table:default-cell-style-name="Default"/>
        <table:table-column table:style-name="co3" table:default-cell-style-name="ce2"/>
        <table:table-column table:style-name="co4" table:default-cell-style-name="Default"/>
        <table:table-row table:style-name="ro1">
          <table:table-cell office:value-type="string">
            <text:p>Artikelnummer</text:p>
          </table:table-cell>
          <table:table-cell office:value-type="string">
            <text:p>Bezeichnung</text:p>
          </table:table-cell>
          <table:table-cell office:value-type="string">
            <text:p>Standardpreis</text:p>
          </table:table-cell>
          <table:table-cell office:value-type="string">
            <text:p>Beschreibung</text:p>
          </table:table-cell>
        </table:table-row>
        <table:table-row table:style-name="ro2">
          <table:table-cell office:value-type="float" office:value="7001480">
            <text:p>7001480</text:p>
          </table:table-cell>
          <table:table-cell office:value-type="string">
            <text:p>Aerowave Multistyler</text:p>
          </table:table-cell>
          <table:table-cell office:value-type="currency" office:currency="EUR" office:value="180">
            <text:p>180,00 €</text:p>
          </table:table-cell>
          <table:table-cell/>
        </table:table-row>
        <table:table-row table:style-name="ro2">
          <table:table-cell office:value-type="float" office:value="14101855">
            <text:p>14101855</text:p>
          </table:table-cell>
          <table:table-cell office:value-type="string">
            <text:p>Airstyler 3Style Efalock</text:p>
          </table:table-cell>
          <table:table-cell office:value-type="currency" office:currency="EUR" office:value="49">
            <text:p>49,00 €</text:p>
          </table:table-cell>
          <table:table-cell office:value-type="string">
            <text:p>Airstyler 3Style Efalock</text:p>
          </table:table-cell>
        </table:table-row>
        <table:table-row table:style-name="ro2">
          <table:table-cell office:value-type="float" office:value="663">
            <text:p>663</text:p>
          </table:table-cell>
          <table:table-cell office:value-type="string">
            <text:p>Airstyler BaByliss einziehbare Borsten</text:p>
          </table:table-cell>
          <table:table-cell office:value-type="currency" office:currency="EUR" office:value="49.7">
            <text:p>49,70 €</text:p>
          </table:table-cell>
          <table:table-cell office:value-type="string">
            <text:p>Airstyler BaByliss einziehbare Borsten</text:p>
          </table:table-cell>
        </table:table-row>
        <table:table-row table:style-name="ro2">
          <table:table-cell office:value-type="float" office:value="2602">
            <text:p>2602</text:p>
          </table:table-cell>
          <table:table-cell office:value-type="string">
            <text:p>Airstyler BaByliss Moonlight Duo</text:p>
          </table:table-cell>
          <table:table-cell office:value-type="currency" office:currency="EUR" office:value="39.9">
            <text:p>39,90 €</text:p>
          </table:table-cell>
          <table:table-cell office:value-type="string">
            <text:p>Airstyler Moonlight Duo</text:p>
          </table:table-cell>
        </table:table-row>
        <table:table-row table:style-name="ro2">
          <table:table-cell office:value-type="float" office:value="2675">
            <text:p>2675</text:p>
          </table:table-cell>
          <table:table-cell office:value-type="string">
            <text:p>Airstyler BaBylissPro Ceramic 19mm</text:p>
          </table:table-cell>
          <table:table-cell office:value-type="currency" office:currency="EUR" office:value="42">
            <text:p>42,00 €</text:p>
          </table:table-cell>
          <table:table-cell office:value-type="string">
            <text:p>Airstyler BaBylissPro Ceramic 19mm</text:p>
          </table:table-cell>
        </table:table-row>
        <table:table-row table:style-name="ro2">
          <table:table-cell office:value-type="float" office:value="1980095">
            <text:p>1980095</text:p>
          </table:table-cell>
          <table:table-cell office:value-type="string">
            <text:p>Airstyler BaBylissPro Ceramic 32mm</text:p>
          </table:table-cell>
          <table:table-cell office:value-type="currency" office:currency="EUR" office:value="45">
            <text:p>45,00 €</text:p>
          </table:table-cell>
          <table:table-cell office:value-type="string">
            <text:p>Airstyler BaBylissPro Ceramic 32mm</text:p>
          </table:table-cell>
        </table:table-row>
        <table:table-row table:style-name="ro2">
          <table:table-cell office:value-type="float" office:value="14100867">
            <text:p>14100867</text:p>
          </table:table-cell>
          <table:table-cell office:value-type="string">
            <text:p>Airstyler Efalock Magic Star</text:p>
          </table:table-cell>
          <table:table-cell office:value-type="currency" office:currency="EUR" office:value="39.9">
            <text:p>39,90 €</text:p>
          </table:table-cell>
          <table:table-cell office:value-type="string">
            <text:p>Airstyler Efalock Magic Star</text:p>
          </table:table-cell>
        </table:table-row>
        <table:table-row table:style-name="ro2">
          <table:table-cell office:value-type="float" office:value="440670">
            <text:p>440670</text:p>
          </table:table-cell>
          <table:table-cell office:value-type="string">
            <text:p>Airstyler Original AEROX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Airstyler Original AEROX</text:p>
          </table:table-cell>
        </table:table-row>
        <table:table-row table:style-name="ro2">
          <table:table-cell office:value-type="float" office:value="11300553">
            <text:p>11300553</text:p>
          </table:table-cell>
          <table:table-cell office:value-type="string">
            <text:p>Airstyler Wahl Pro</text:p>
          </table:table-cell>
          <table:table-cell office:value-type="currency" office:currency="EUR" office:value="59.9">
            <text:p>59,90 €</text:p>
          </table:table-cell>
          <table:table-cell/>
        </table:table-row>
        <table:table-row table:style-name="ro2">
          <table:table-cell office:value-type="string">
            <text:p>17160B</text:p>
          </table:table-cell>
          <table:table-cell office:value-type="string">
            <text:p>Andis Profoil Ersatzfolie</text:p>
          </table:table-cell>
          <table:table-cell office:value-type="currency" office:currency="EUR" office:value="27.5">
            <text:p>27,50 €</text:p>
          </table:table-cell>
          <table:table-cell/>
        </table:table-row>
        <table:table-row table:style-name="ro2">
          <table:table-cell office:value-type="string">
            <text:p>17155A</text:p>
          </table:table-cell>
          <table:table-cell office:value-type="string">
            <text:p>Andis Profoil Ersatzfolie und Kopf</text:p>
          </table:table-cell>
          <table:table-cell office:value-type="currency" office:currency="EUR" office:value="40">
            <text:p>40,00 €</text:p>
          </table:table-cell>
          <table:table-cell office:value-type="string">
            <text:p>Andis Profoil Ersatzfolie und Kopf</text:p>
          </table:table-cell>
        </table:table-row>
        <table:table-row table:style-name="ro2">
          <table:table-cell office:value-type="float" office:value="37100010">
            <text:p>37100010</text:p>
          </table:table-cell>
          <table:table-cell office:value-type="string">
            <text:p>Andis Zeroshaver ProFoil</text:p>
          </table:table-cell>
          <table:table-cell office:value-type="currency" office:currency="EUR" office:value="139">
            <text:p>139,00 €</text:p>
          </table:table-cell>
          <table:table-cell/>
        </table:table-row>
        <table:table-row table:style-name="ro1">
          <table:table-cell office:value-type="string">
            <text:p>WER1610</text:p>
          </table:table-cell>
          <table:table-cell office:value-type="string">
            <text:p>Aufsteckkamm 12/15mm Panasonic ER1611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Aufsteckkamm 12/15mm Panasonic ER1611</text:p>
          </table:table-cell>
        </table:table-row>
        <table:table-row table:style-name="ro1">
          <table:table-cell office:value-type="string">
            <text:p>7407.9</text:p>
          </table:table-cell>
          <table:table-cell office:value-type="string">
            <text:p>Aufsteckkamm ER151-153 9mm 1 Stück</text:p>
          </table:table-cell>
          <table:table-cell office:value-type="currency" office:currency="EUR" office:value="0.012">
            <text:p>0,01 €</text:p>
          </table:table-cell>
          <table:table-cell office:value-type="string">
            <text:p>Aufsteckkamm ER151-153 9mm 1 Stück</text:p>
          </table:table-cell>
        </table:table-row>
        <table:table-row table:style-name="ro2">
          <table:table-cell office:value-type="float" office:value="15657060">
            <text:p>15657060</text:p>
          </table:table-cell>
          <table:table-cell office:value-type="string">
            <text:p>Aufsteckkamm Ermila Genio 3/6mm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Aufsteckkamm Ermila Genio 3/6mm</text:p>
          </table:table-cell>
        </table:table-row>
        <table:table-row table:style-name="ro2">
          <table:table-cell office:value-type="float" office:value="15657070">
            <text:p>15657070</text:p>
          </table:table-cell>
          <table:table-cell office:value-type="string">
            <text:p>Aufsteckkamm Ermila Genio 9/12mm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Aufsteckkamm Ermila Genio 9/12mm</text:p>
          </table:table-cell>
        </table:table-row>
        <table:table-row table:style-name="ro2">
          <table:table-cell office:value-type="float" office:value="18817220">
            <text:p>18817220</text:p>
          </table:table-cell>
          <table:table-cell office:value-type="string">
            <text:p>Aufsteckkamm Ermila/Moser 12mm</text:p>
          </table:table-cell>
          <table:table-cell office:value-type="currency" office:currency="EUR" office:value="4.5">
            <text:p>4,50 €</text:p>
          </table:table-cell>
          <table:table-cell office:value-type="string">
            <text:p>Aufsteckkamm Ermila/Moser 12mm</text:p>
          </table:table-cell>
        </table:table-row>
        <table:table-row table:style-name="ro2">
          <table:table-cell office:value-type="float" office:value="18817230">
            <text:p>18817230</text:p>
          </table:table-cell>
          <table:table-cell office:value-type="string">
            <text:p>Aufsteckkamm Ermila/Moser 18mm</text:p>
          </table:table-cell>
          <table:table-cell office:value-type="currency" office:currency="EUR" office:value="6">
            <text:p>6,00 €</text:p>
          </table:table-cell>
          <table:table-cell office:value-type="string">
            <text:p>Aufsteckkamm Ermila/Moser 18mm</text:p>
          </table:table-cell>
        </table:table-row>
        <table:table-row table:style-name="ro2">
          <table:table-cell office:value-type="float" office:value="18817240">
            <text:p>18817240</text:p>
          </table:table-cell>
          <table:table-cell office:value-type="string">
            <text:p>Aufsteckkamm Ermila/Moser 25mm</text:p>
          </table:table-cell>
          <table:table-cell office:value-type="currency" office:currency="EUR" office:value="6">
            <text:p>6,00 €</text:p>
          </table:table-cell>
          <table:table-cell office:value-type="string">
            <text:p>Aufsteckkamm Ermila/Moser 25mm</text:p>
          </table:table-cell>
        </table:table-row>
        <table:table-row table:style-name="ro2">
          <table:table-cell office:value-type="float" office:value="12307510">
            <text:p>12307510</text:p>
          </table:table-cell>
          <table:table-cell office:value-type="string">
            <text:p>Aufsteckkamm Ermila/Moser Nr.3 <text:s/>9mm</text:p>
          </table:table-cell>
          <table:table-cell office:value-type="currency" office:currency="EUR" office:value="3.11">
            <text:p>3,11 €</text:p>
          </table:table-cell>
          <table:table-cell office:value-type="string">
            <text:p>Aufsteckkamm Ermila/Moser Nr.3 <text:s/>9mm</text:p>
          </table:table-cell>
        </table:table-row>
        <table:table-row table:style-name="ro2">
          <table:table-cell office:value-type="float" office:value="12307640">
            <text:p>12307640</text:p>
          </table:table-cell>
          <table:table-cell office:value-type="string">
            <text:p>Aufsteckkamm Ermila/Moser Nr.5 <text:s/>19mm</text:p>
          </table:table-cell>
          <table:table-cell office:value-type="currency" office:currency="EUR" office:value="3.45">
            <text:p>3,45 €</text:p>
          </table:table-cell>
          <table:table-cell office:value-type="string">
            <text:p>Aufsteckkamm Ermila/Moser Nr.5 <text:s/>19mm</text:p>
          </table:table-cell>
        </table:table-row>
        <table:table-row table:style-name="ro1">
          <table:table-cell office:value-type="float" office:value="85628">
            <text:p>85628</text:p>
          </table:table-cell>
          <table:table-cell office:value-type="string">
            <text:p>Aufsteckkamm Jaguar CM2000 12mm 1 Stück</text:p>
          </table:table-cell>
          <table:table-cell office:value-type="currency" office:currency="EUR" office:value="4">
            <text:p>4,00 €</text:p>
          </table:table-cell>
          <table:table-cell office:value-type="string">
            <text:p>Aufsteckkamm Jaguar CM2000 12mm 1 Stück</text:p>
          </table:table-cell>
        </table:table-row>
        <table:table-row table:style-name="ro1">
          <table:table-cell office:value-type="float" office:value="85629">
            <text:p>85629</text:p>
          </table:table-cell>
          <table:table-cell office:value-type="string">
            <text:p>Aufsteckkamm Jaguar CM2000 18mm 1 Stück</text:p>
          </table:table-cell>
          <table:table-cell office:value-type="currency" office:currency="EUR" office:value="4">
            <text:p>4,00 €</text:p>
          </table:table-cell>
          <table:table-cell office:value-type="string">
            <text:p>Aufsteckkamm Jaguar CM2000 18mm 1 Stück</text:p>
          </table:table-cell>
        </table:table-row>
        <table:table-row table:style-name="ro1">
          <table:table-cell office:value-type="float" office:value="85630">
            <text:p>85630</text:p>
          </table:table-cell>
          <table:table-cell office:value-type="string">
            <text:p>Aufsteckkamm Jaguar CM2000 25mm</text:p>
          </table:table-cell>
          <table:table-cell office:value-type="currency" office:currency="EUR" office:value="4">
            <text:p>4,00 €</text:p>
          </table:table-cell>
          <table:table-cell office:value-type="string">
            <text:p>Aufsteckkamm Jaguar CM2000 25mm</text:p>
          </table:table-cell>
        </table:table-row>
        <table:table-row table:style-name="ro1">
          <table:table-cell office:value-type="float" office:value="85625">
            <text:p>85625</text:p>
          </table:table-cell>
          <table:table-cell office:value-type="string">
            <text:p>Aufsteckkamm Jaguar CM2000 3mm 1 Stück</text:p>
          </table:table-cell>
          <table:table-cell office:value-type="currency" office:currency="EUR" office:value="4">
            <text:p>4,00 €</text:p>
          </table:table-cell>
          <table:table-cell office:value-type="string">
            <text:p>Aufsteckkamm Jaguar CM2000 3mm 1 Stück</text:p>
          </table:table-cell>
        </table:table-row>
        <table:table-row table:style-name="ro1">
          <table:table-cell office:value-type="float" office:value="85626">
            <text:p>85626</text:p>
          </table:table-cell>
          <table:table-cell office:value-type="string">
            <text:p>Aufsteckkamm Jaguar CM2000 6mm 1 Stück</text:p>
          </table:table-cell>
          <table:table-cell office:value-type="currency" office:currency="EUR" office:value="4">
            <text:p>4,00 €</text:p>
          </table:table-cell>
          <table:table-cell office:value-type="string">
            <text:p>Aufsteckkamm Jaguar CM2000 6mm 1 Stück</text:p>
          </table:table-cell>
        </table:table-row>
        <table:table-row table:style-name="ro1">
          <table:table-cell office:value-type="float" office:value="85627">
            <text:p>85627</text:p>
          </table:table-cell>
          <table:table-cell office:value-type="string">
            <text:p>Aufsteckkamm Jaguar CM2000 9mm 1 Stück</text:p>
          </table:table-cell>
          <table:table-cell office:value-type="currency" office:currency="EUR" office:value="4">
            <text:p>4,00 €</text:p>
          </table:table-cell>
          <table:table-cell office:value-type="string">
            <text:p>Aufsteckkamm Jaguar CM2000 9mm 1 Stück</text:p>
          </table:table-cell>
        </table:table-row>
        <table:table-row table:style-name="ro2">
          <table:table-cell office:value-type="float" office:value="85582">
            <text:p>85582</text:p>
          </table:table-cell>
          <table:table-cell office:value-type="string">
            <text:p>Aufsteckkamm Jaguar Jay-Cut One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Aufsteckkamm Jaguar Jay-Cut One</text:p>
          </table:table-cell>
        </table:table-row>
        <table:table-row table:style-name="ro2">
          <table:table-cell office:value-type="float" office:value="115352">
            <text:p>115352</text:p>
          </table:table-cell>
          <table:table-cell office:value-type="string">
            <text:p>Aufsteckkamm Lagoom 3/6mm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Aufsteckkamm Lagoom 3/6mm</text:p>
          </table:table-cell>
        </table:table-row>
        <table:table-row table:style-name="ro2">
          <table:table-cell office:value-type="float" office:value="115353">
            <text:p>115353</text:p>
          </table:table-cell>
          <table:table-cell office:value-type="string">
            <text:p>Aufsteckkamm Lagoom 9/12mm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Aufsteckkamm Lagoom 9/12mm</text:p>
          </table:table-cell>
        </table:table-row>
        <table:table-row table:style-name="ro2">
          <table:table-cell office:value-type="float" office:value="15517085">
            <text:p>15517085</text:p>
          </table:table-cell>
          <table:table-cell office:value-type="string">
            <text:p>Aufsteckkamm Magnum Handy 3-6mm Vario</text:p>
          </table:table-cell>
          <table:table-cell office:value-type="currency" office:currency="EUR" office:value="3.11">
            <text:p>3,11 €</text:p>
          </table:table-cell>
          <table:table-cell office:value-type="string">
            <text:p>Aufsteckkamm Magnum Handy 3-6mm Vario</text:p>
          </table:table-cell>
        </table:table-row>
        <table:table-row table:style-name="ro2">
          <table:table-cell office:value-type="float" office:value="15907050">
            <text:p>15907050</text:p>
          </table:table-cell>
          <table:table-cell office:value-type="string">
            <text:p>Aufsteckkamm Moser ChroMini</text:p>
          </table:table-cell>
          <table:table-cell office:value-type="currency" office:currency="EUR" office:value="3.36">
            <text:p>3,36 €</text:p>
          </table:table-cell>
          <table:table-cell office:value-type="string">
            <text:p>Aufsteckkamm Moser ChroMini</text:p>
          </table:table-cell>
        </table:table-row>
        <table:table-row table:style-name="ro2">
          <table:table-cell office:value-type="string">
            <text:p>7802.25</text:p>
          </table:table-cell>
          <table:table-cell office:value-type="string">
            <text:p>Aufsteckkamm Moser Fancy 25mm*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Aufsteckkamm Moser Fancy 25mm</text:p>
          </table:table-cell>
        </table:table-row>
        <table:table-row table:style-name="ro2">
          <table:table-cell office:value-type="string">
            <text:p>7802.3</text:p>
          </table:table-cell>
          <table:table-cell office:value-type="string">
            <text:p>Aufsteckkamm Moser Fancy 3mm*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Aufsteckkamm Moser Fancy 3mm</text:p>
          </table:table-cell>
        </table:table-row>
        <table:table-row table:style-name="ro2">
          <table:table-cell office:value-type="string">
            <text:p>7802.6</text:p>
          </table:table-cell>
          <table:table-cell office:value-type="string">
            <text:p>Aufsteckkamm Moser Fancy 6mm*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Aufsteckkamm Moser Fancy 6mm</text:p>
          </table:table-cell>
        </table:table-row>
        <table:table-row table:style-name="ro2">
          <table:table-cell office:value-type="string">
            <text:p>7802.9</text:p>
          </table:table-cell>
          <table:table-cell office:value-type="string">
            <text:p>Aufsteckkamm Moser Fancy 9mm*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Aufsteckkamm Moser Fancy 9mm</text:p>
          </table:table-cell>
        </table:table-row>
        <table:table-row table:style-name="ro1">
          <table:table-cell office:value-type="float" office:value="11300500">
            <text:p>11300500</text:p>
          </table:table-cell>
          <table:table-cell office:value-type="string">
            <text:p>Aufsteckkamm Moser Premium 1,5mm</text:p>
          </table:table-cell>
          <table:table-cell office:value-type="currency" office:currency="EUR" office:value="6.6">
            <text:p>6,60 €</text:p>
          </table:table-cell>
          <table:table-cell/>
        </table:table-row>
        <table:table-row table:style-name="ro2">
          <table:table-cell office:value-type="float" office:value="12305400">
            <text:p>12305400</text:p>
          </table:table-cell>
          <table:table-cell office:value-type="string">
            <text:p>Aufsteckkamm Moser Vario</text:p>
          </table:table-cell>
          <table:table-cell office:value-type="currency" office:currency="EUR" office:value="11.9">
            <text:p>11,90 €</text:p>
          </table:table-cell>
          <table:table-cell office:value-type="string">
            <text:p>Aufsteckkamm Moser Vario</text:p>
          </table:table-cell>
        </table:table-row>
        <table:table-row table:style-name="ro2">
          <table:table-cell office:value-type="float" office:value="45053">
            <text:p>45053</text:p>
          </table:table-cell>
          <table:table-cell office:value-type="string">
            <text:p>Aufsteckkamm Oster 1/2\" 1 Stück</text:p>
          </table:table-cell>
          <table:table-cell office:value-type="currency" office:currency="EUR" office:value="3.55">
            <text:p>3,55 €</text:p>
          </table:table-cell>
          <table:table-cell office:value-type="string">
            <text:p>Aufsteckkamm Oster 1/2\" 1 Stück</text:p>
          </table:table-cell>
        </table:table-row>
        <table:table-row table:style-name="ro2">
          <table:table-cell office:value-type="float" office:value="45051">
            <text:p>45051</text:p>
          </table:table-cell>
          <table:table-cell office:value-type="string">
            <text:p>Aufsteckkamm Oster 1/4\" 1 Stück</text:p>
          </table:table-cell>
          <table:table-cell office:value-type="currency" office:currency="EUR" office:value="3.55">
            <text:p>3,55 €</text:p>
          </table:table-cell>
          <table:table-cell office:value-type="string">
            <text:p>Aufsteckkamm Oster 1/4\" 1 Stück</text:p>
          </table:table-cell>
        </table:table-row>
        <table:table-row table:style-name="ro2">
          <table:table-cell office:value-type="float" office:value="45052">
            <text:p>45052</text:p>
          </table:table-cell>
          <table:table-cell office:value-type="string">
            <text:p>Aufsteckkamm Oster 3/8\" 1 Stück</text:p>
          </table:table-cell>
          <table:table-cell office:value-type="currency" office:currency="EUR" office:value="3.55">
            <text:p>3,55 €</text:p>
          </table:table-cell>
          <table:table-cell office:value-type="string">
            <text:p>Aufsteckkamm Oster 3/8\" 1 Stück</text:p>
          </table:table-cell>
        </table:table-row>
        <table:table-row table:style-name="ro2">
          <table:table-cell office:value-type="string">
            <text:p>4505L</text:p>
          </table:table-cell>
          <table:table-cell office:value-type="string">
            <text:p>Aufsteckkamm Oster Linkskurve 1 Stück</text:p>
          </table:table-cell>
          <table:table-cell office:value-type="currency" office:currency="EUR" office:value="3.55">
            <text:p>3,55 €</text:p>
          </table:table-cell>
          <table:table-cell office:value-type="string">
            <text:p>Aufsteckkamm Oster Linkskurve 1 Stück</text:p>
          </table:table-cell>
        </table:table-row>
        <table:table-row table:style-name="ro2">
          <table:table-cell office:value-type="string">
            <text:p>4505R</text:p>
          </table:table-cell>
          <table:table-cell office:value-type="string">
            <text:p>Aufsteckkamm Oster Rechtskurve 1 Stück</text:p>
          </table:table-cell>
          <table:table-cell office:value-type="currency" office:currency="EUR" office:value="3.55">
            <text:p>3,55 €</text:p>
          </table:table-cell>
          <table:table-cell office:value-type="string">
            <text:p>Aufsteckkamm Oster Rechtskurve 1 Stück</text:p>
          </table:table-cell>
        </table:table-row>
        <table:table-row table:style-name="ro1">
          <table:table-cell office:value-type="string">
            <text:p>K-4882</text:p>
          </table:table-cell>
          <table:table-cell office:value-type="string">
            <text:p>Aufsteckkamm Panasonic 3-6mm ER1410</text:p>
          </table:table-cell>
          <table:table-cell office:value-type="currency" office:currency="EUR" office:value="8">
            <text:p>8,00 €</text:p>
          </table:table-cell>
          <table:table-cell office:value-type="string">
            <text:p>Aufsteckkamm Panasonic 3-6mm ER1410</text:p>
          </table:table-cell>
        </table:table-row>
        <table:table-row table:style-name="ro1">
          <table:table-cell office:value-type="float" office:value="100046">
            <text:p>100046</text:p>
          </table:table-cell>
          <table:table-cell office:value-type="string">
            <text:p>Aufsteckkamm Panasonic 3/4mm DGP80/82etc.</text:p>
          </table:table-cell>
          <table:table-cell office:value-type="currency" office:currency="EUR" office:value="12">
            <text:p>12,00 €</text:p>
          </table:table-cell>
          <table:table-cell/>
        </table:table-row>
        <table:table-row table:style-name="ro1">
          <table:table-cell office:value-type="string">
            <text:p>K-6131</text:p>
          </table:table-cell>
          <table:table-cell office:value-type="string">
            <text:p>Aufsteckkamm Panasonic ER-DGP84/90</text:p>
          </table:table-cell>
          <table:table-cell office:value-type="currency" office:currency="EUR" office:value="11">
            <text:p>11,00 €</text:p>
          </table:table-cell>
          <table:table-cell/>
        </table:table-row>
        <table:table-row table:style-name="ro1">
          <table:table-cell office:value-type="float" office:value="7428">
            <text:p>7428</text:p>
          </table:table-cell>
          <table:table-cell office:value-type="string">
            <text:p>Aufsteckkamm Panasonic Er1611 12-15mm</text:p>
          </table:table-cell>
          <table:table-cell office:value-type="currency" office:currency="EUR" office:value="12">
            <text:p>12,00 €</text:p>
          </table:table-cell>
          <table:table-cell/>
        </table:table-row>
        <table:table-row table:style-name="ro1">
          <table:table-cell office:value-type="float" office:value="7427">
            <text:p>7427</text:p>
          </table:table-cell>
          <table:table-cell office:value-type="string">
            <text:p>Aufsteckkamm Panasonic Er1611 6/9mm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Aufsteckkamm Panasonic Er1611 6/9mm</text:p>
          </table:table-cell>
        </table:table-row>
        <table:table-row table:style-name="ro2">
          <table:table-cell office:value-type="float" office:value="3160163">
            <text:p>3160163</text:p>
          </table:table-cell>
          <table:table-cell office:value-type="string">
            <text:p>Aufsteckkamm Set Pearl Clipper</text:p>
          </table:table-cell>
          <table:table-cell office:value-type="currency" office:currency="EUR" office:value="19">
            <text:p>19,00 €</text:p>
          </table:table-cell>
          <table:table-cell office:value-type="string">
            <text:p>Aufsteckkamm Set Pearl Clipper</text:p>
          </table:table-cell>
        </table:table-row>
        <table:table-row table:style-name="ro1">
          <table:table-cell office:value-type="float" office:value="45037030">
            <text:p>45037030</text:p>
          </table:table-cell>
          <table:table-cell office:value-type="string">
            <text:p>Aufsteckkamm Wahl 13mm Nr.4</text:p>
          </table:table-cell>
          <table:table-cell office:value-type="currency" office:currency="EUR" office:value="4.9">
            <text:p>4,90 €</text:p>
          </table:table-cell>
          <table:table-cell office:value-type="string">
            <text:p>Aufsteckkamm Wahl 13mm Nr.4</text:p>
          </table:table-cell>
        </table:table-row>
        <table:table-row table:style-name="ro1">
          <table:table-cell office:value-type="float" office:value="45037040">
            <text:p>45037040</text:p>
          </table:table-cell>
          <table:table-cell office:value-type="string">
            <text:p>Aufsteckkamm Wahl 16mm Nr.5</text:p>
          </table:table-cell>
          <table:table-cell office:value-type="currency" office:currency="EUR" office:value="4.9">
            <text:p>4,90 €</text:p>
          </table:table-cell>
          <table:table-cell office:value-type="string">
            <text:p>Aufsteckkamm Wahl 16mm Nr.5</text:p>
          </table:table-cell>
        </table:table-row>
        <table:table-row table:style-name="ro1">
          <table:table-cell office:value-type="float" office:value="45037050">
            <text:p>45037050</text:p>
          </table:table-cell>
          <table:table-cell office:value-type="string">
            <text:p>Aufsteckkamm Wahl 19mm Nr.6</text:p>
          </table:table-cell>
          <table:table-cell office:value-type="currency" office:currency="EUR" office:value="4.9">
            <text:p>4,90 €</text:p>
          </table:table-cell>
          <table:table-cell office:value-type="string">
            <text:p>Aufsteckkamm Wahl 19mm Nr.6</text:p>
          </table:table-cell>
        </table:table-row>
        <table:table-row table:style-name="ro1">
          <table:table-cell office:value-type="float" office:value="45037060">
            <text:p>45037060</text:p>
          </table:table-cell>
          <table:table-cell office:value-type="string">
            <text:p>Aufsteckkamm Wahl 22mm Nr.7</text:p>
          </table:table-cell>
          <table:table-cell office:value-type="currency" office:currency="EUR" office:value="4.9">
            <text:p>4,90 €</text:p>
          </table:table-cell>
          <table:table-cell office:value-type="string">
            <text:p>Aufsteckkamm Wahl 22mm Nr.7</text:p>
          </table:table-cell>
        </table:table-row>
        <table:table-row table:style-name="ro1">
          <table:table-cell office:value-type="float" office:value="45037070">
            <text:p>45037070</text:p>
          </table:table-cell>
          <table:table-cell office:value-type="string">
            <text:p>Aufsteckkamm Wahl 25mm Nr.8</text:p>
          </table:table-cell>
          <table:table-cell office:value-type="currency" office:currency="EUR" office:value="4.9">
            <text:p>4,90 €</text:p>
          </table:table-cell>
          <table:table-cell office:value-type="string">
            <text:p>Aufsteckkamm Wahl 25mm Nr.8</text:p>
          </table:table-cell>
        </table:table-row>
        <table:table-row table:style-name="ro1">
          <table:table-cell office:value-type="float" office:value="45037000">
            <text:p>45037000</text:p>
          </table:table-cell>
          <table:table-cell office:value-type="string">
            <text:p>Aufsteckkamm Wahl 3mm Nr.1</text:p>
          </table:table-cell>
          <table:table-cell office:value-type="currency" office:currency="EUR" office:value="4.9">
            <text:p>4,90 €</text:p>
          </table:table-cell>
          <table:table-cell office:value-type="string">
            <text:p>Aufsteckkamm Wahl 3mm Nr.1</text:p>
          </table:table-cell>
        </table:table-row>
        <table:table-row table:style-name="ro1">
          <table:table-cell office:value-type="float" office:value="45037010">
            <text:p>45037010</text:p>
          </table:table-cell>
          <table:table-cell office:value-type="string">
            <text:p>Aufsteckkamm Wahl 6mm Nr.2</text:p>
          </table:table-cell>
          <table:table-cell office:value-type="currency" office:currency="EUR" office:value="4.9">
            <text:p>4,90 €</text:p>
          </table:table-cell>
          <table:table-cell office:value-type="string">
            <text:p>Aufsteckkamm Wahl 6mm Nr.2</text:p>
          </table:table-cell>
        </table:table-row>
        <table:table-row table:style-name="ro1">
          <table:table-cell office:value-type="float" office:value="45037020">
            <text:p>45037020</text:p>
          </table:table-cell>
          <table:table-cell office:value-type="string">
            <text:p>Aufsteckkamm Wahl 9mm Nr.3</text:p>
          </table:table-cell>
          <table:table-cell office:value-type="currency" office:currency="EUR" office:value="4.9">
            <text:p>4,90 €</text:p>
          </table:table-cell>
          <table:table-cell office:value-type="string">
            <text:p>Aufsteckkamm Wahl 9mm Nr.3</text:p>
          </table:table-cell>
        </table:table-row>
        <table:table-row table:style-name="ro2">
          <table:table-cell office:value-type="float" office:value="3142686">
            <text:p>3142686</text:p>
          </table:table-cell>
          <table:table-cell office:value-type="string">
            <text:p>Aufsteckkamm-Set Comair Black Expert</text:p>
          </table:table-cell>
          <table:table-cell office:value-type="currency" office:currency="EUR" office:value="13">
            <text:p>13,00 €</text:p>
          </table:table-cell>
          <table:table-cell/>
        </table:table-row>
        <table:table-row table:style-name="ro2">
          <table:table-cell office:value-type="float" office:value="14102402">
            <text:p>14102402</text:p>
          </table:table-cell>
          <table:table-cell office:value-type="string">
            <text:p>Aufsteckkamm-Set Efa Bad Butch</text:p>
          </table:table-cell>
          <table:table-cell office:value-type="currency" office:currency="EUR" office:value="13.9">
            <text:p>13,90 €</text:p>
          </table:table-cell>
          <table:table-cell office:value-type="string">
            <text:p>Aufsteckkamm-Set Efa Bad Butch</text:p>
          </table:table-cell>
        </table:table-row>
        <table:table-row table:style-name="ro1">
          <table:table-cell office:value-type="float" office:value="11300506">
            <text:p>11300506</text:p>
          </table:table-cell>
          <table:table-cell office:value-type="string">
            <text:p>Aufsteckkamm-Set magnetisch Box Moser </text:p>
          </table:table-cell>
          <table:table-cell office:value-type="currency" office:currency="EUR" office:value="49">
            <text:p>49,00 €</text:p>
          </table:table-cell>
          <table:table-cell/>
        </table:table-row>
        <table:table-row table:style-name="ro2">
          <table:table-cell office:value-type="float" office:value="3236">
            <text:p>3236</text:p>
          </table:table-cell>
          <table:table-cell office:value-type="string">
            <text:p>Aufsteckkamm-Set Tondeo Eco-L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Aufsteckkamm-Set Tondeo Eco-L</text:p>
          </table:table-cell>
        </table:table-row>
        <table:table-row table:style-name="ro2">
          <table:table-cell office:value-type="float" office:value="32580">
            <text:p>32580</text:p>
          </table:table-cell>
          <table:table-cell office:value-type="string">
            <text:p>Aufsteckkamm-Set Tondeo Eco-M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Aufsteckkamm-Set Tondeo Eco-M</text:p>
          </table:table-cell>
        </table:table-row>
        <table:table-row table:style-name="ro2">
          <table:table-cell office:value-type="float" office:value="7700011">
            <text:p>7700011</text:p>
          </table:table-cell>
          <table:table-cell office:value-type="string">
            <text:p>Aufsteckkamm-Set Ultron HD-T</text:p>
          </table:table-cell>
          <table:table-cell office:value-type="currency" office:currency="EUR" office:value="2.4">
            <text:p>2,40 €</text:p>
          </table:table-cell>
          <table:table-cell office:value-type="string">
            <text:p>Aufsteckkamm-Set Ultron GSx mini</text:p>
          </table:table-cell>
        </table:table-row>
        <table:table-row table:style-name="ro2">
          <table:table-cell office:value-type="float" office:value="765011001">
            <text:p>765011001</text:p>
          </table:table-cell>
          <table:table-cell office:value-type="string">
            <text:p>Aufsteckkamm-Set Ultron SX Ergo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Aufsteckkamm-Set Ultron SX Ergo</text:p>
          </table:table-cell>
        </table:table-row>
        <table:table-row table:style-name="ro1">
          <table:table-cell office:value-type="float" office:value="1910110">
            <text:p>1910110</text:p>
          </table:table-cell>
          <table:table-cell office:value-type="string">
            <text:p>Aufsteckkamm-Set Wahl 1,5 + 4,5mm grau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Aufsteckkamm-Set Wahl 1,5 + 4,5mm grau</text:p>
          </table:table-cell>
        </table:table-row>
        <table:table-row table:style-name="ro1">
          <table:table-cell office:value-type="float" office:value="11300425">
            <text:p>11300425</text:p>
          </table:table-cell>
          <table:table-cell office:value-type="string">
            <text:p>Aufsteckkamm-Set Wahl 1,5mm und 4mm</text:p>
          </table:table-cell>
          <table:table-cell office:value-type="currency" office:currency="EUR" office:value="6.55">
            <text:p>6,55 €</text:p>
          </table:table-cell>
          <table:table-cell/>
        </table:table-row>
        <table:table-row table:style-name="ro2">
          <table:table-cell office:value-type="string">
            <text:p>03059-100</text:p>
          </table:table-cell>
          <table:table-cell office:value-type="string">
            <text:p>Aufsteckkamm-Set Wahl Detailer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Aufsteckkamm-Set Wahl Detailer</text:p>
          </table:table-cell>
        </table:table-row>
        <table:table-row table:style-name="ro2">
          <table:table-cell office:value-type="string">
            <text:p>03072-016</text:p>
          </table:table-cell>
          <table:table-cell office:value-type="string">
            <text:p>Aufsteckkamm-Set Wahl Detailer wide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Aufsteckkamm-Set Wahl Detailer wide</text:p>
          </table:table-cell>
        </table:table-row>
        <table:table-row table:style-name="ro1">
          <table:table-cell office:value-type="string">
            <text:p>03171-600</text:p>
          </table:table-cell>
          <table:table-cell office:value-type="string">
            <text:p>Aufsteckkamm-Set Wahl Premium</text:p>
          </table:table-cell>
          <table:table-cell office:value-type="currency" office:currency="EUR" office:value="50">
            <text:p>50,00 €</text:p>
          </table:table-cell>
          <table:table-cell office:value-type="string">
            <text:p>Aufsteckkamm-Set Wahl Premium</text:p>
          </table:table-cell>
        </table:table-row>
        <table:table-row table:style-name="ro2">
          <table:table-cell office:value-type="float" office:value="14102572">
            <text:p>14102572</text:p>
          </table:table-cell>
          <table:table-cell office:value-type="string">
            <text:p>Aufsteckkämme Efa Big Bad Butch</text:p>
          </table:table-cell>
          <table:table-cell office:value-type="currency" office:currency="EUR" office:value="17.5">
            <text:p>17,50 €</text:p>
          </table:table-cell>
          <table:table-cell/>
        </table:table-row>
        <table:table-row table:style-name="ro2">
          <table:table-cell office:value-type="string">
            <text:p>K-45591</text:p>
          </table:table-cell>
          <table:table-cell office:value-type="string">
            <text:p>Aufsteckkämme Oster 4er</text:p>
          </table:table-cell>
          <table:table-cell office:value-type="currency" office:currency="EUR" office:value="9">
            <text:p>9,00 €</text:p>
          </table:table-cell>
          <table:table-cell/>
        </table:table-row>
        <table:table-row table:style-name="ro2">
          <table:table-cell office:value-type="float" office:value="12337050">
            <text:p>12337050</text:p>
          </table:table-cell>
          <table:table-cell office:value-type="string">
            <text:p>Aufsteckkämme Set Metall Wahl/Ermila/Moser Set</text:p>
          </table:table-cell>
          <table:table-cell office:value-type="currency" office:currency="EUR" office:value="47.6">
            <text:p>47,60 €</text:p>
          </table:table-cell>
          <table:table-cell office:value-type="string">
            <text:p>Aufsteckkämme Set Metall Wahl/Ermila/Moser Set</text:p>
          </table:table-cell>
        </table:table-row>
        <table:table-row table:style-name="ro2">
          <table:table-cell office:value-type="string">
            <text:p>K-4559</text:p>
          </table:table-cell>
          <table:table-cell office:value-type="string">
            <text:p>Aufsteckkämme Set Oster 8er</text:p>
          </table:table-cell>
          <table:table-cell office:value-type="currency" office:currency="EUR" office:value="20">
            <text:p>20,00 €</text:p>
          </table:table-cell>
          <table:table-cell office:value-type="string">
            <text:p>Aufsteckkämme Set Oster 8er</text:p>
          </table:table-cell>
        </table:table-row>
        <table:table-row table:style-name="ro2">
          <table:table-cell office:value-type="float" office:value="1980056">
            <text:p>1980056</text:p>
          </table:table-cell>
          <table:table-cell office:value-type="string">
            <text:p>BaByliss Heizwickler Ceramic 20er-Set</text:p>
          </table:table-cell>
          <table:table-cell office:value-type="currency" office:currency="EUR" office:value="99.9">
            <text:p>99,90 €</text:p>
          </table:table-cell>
          <table:table-cell/>
        </table:table-row>
        <table:table-row table:style-name="ro2">
          <table:table-cell office:value-type="float" office:value="24690">
            <text:p>24690</text:p>
          </table:table-cell>
          <table:table-cell office:value-type="string">
            <text:p>BaByliss Ionic Hi-Def Waver</text:p>
          </table:table-cell>
          <table:table-cell office:value-type="currency" office:currency="EUR" office:value="70">
            <text:p>70,00 €</text:p>
          </table:table-cell>
          <table:table-cell office:value-type="string">
            <text:p>BaByliss Ionic Hi-Def Waver</text:p>
          </table:table-cell>
        </table:table-row>
        <table:table-row table:style-name="ro2">
          <table:table-cell office:value-type="float" office:value="14102570">
            <text:p>14102570</text:p>
          </table:table-cell>
          <table:table-cell office:value-type="string">
            <text:p>Bad Butch Clipper</text:p>
          </table:table-cell>
          <table:table-cell office:value-type="currency" office:currency="EUR" office:value="99">
            <text:p>99,00 €</text:p>
          </table:table-cell>
          <table:table-cell/>
        </table:table-row>
        <table:table-row table:style-name="ro2">
          <table:table-cell office:value-type="float" office:value="14102401">
            <text:p>14102401</text:p>
          </table:table-cell>
          <table:table-cell office:value-type="string">
            <text:p>Bad Butch Netzteil</text:p>
          </table:table-cell>
          <table:table-cell office:value-type="currency" office:currency="EUR" office:value="12.9">
            <text:p>12,90 €</text:p>
          </table:table-cell>
          <table:table-cell/>
        </table:table-row>
        <table:table-row table:style-name="ro2">
          <table:table-cell office:value-type="float" office:value="14102399">
            <text:p>14102399</text:p>
          </table:table-cell>
          <table:table-cell office:value-type="string">
            <text:p>Bad Butch Trimmer</text:p>
          </table:table-cell>
          <table:table-cell office:value-type="currency" office:currency="EUR" office:value="59">
            <text:p>59,00 €</text:p>
          </table:table-cell>
          <table:table-cell office:value-type="string">
            <text:p>Efalock Trimmer Bad Butch</text:p>
          </table:table-cell>
        </table:table-row>
        <table:table-row table:style-name="ro2">
          <table:table-cell office:value-type="float" office:value="3060189">
            <text:p>3060189</text:p>
          </table:table-cell>
          <table:table-cell office:value-type="string">
            <text:p>Comair Haarschneidemaschine Pearl Clipper OC-20</text:p>
          </table:table-cell>
          <table:table-cell office:value-type="currency" office:currency="EUR" office:value="275">
            <text:p>275,00 €</text:p>
          </table:table-cell>
          <table:table-cell office:value-type="string">
            <text:p>Comair Haarschneidemaschine Pearl Clipper OC-20</text:p>
          </table:table-cell>
        </table:table-row>
        <table:table-row table:style-name="ro2">
          <table:table-cell office:value-type="float" office:value="3060188">
            <text:p>3060188</text:p>
          </table:table-cell>
          <table:table-cell office:value-type="string">
            <text:p>Comair Trimmer Pearl OT-10</text:p>
          </table:table-cell>
          <table:table-cell office:value-type="currency" office:currency="EUR" office:value="165">
            <text:p>165,00 €</text:p>
          </table:table-cell>
          <table:table-cell office:value-type="string">
            <text:p>Comair Trimmer Pearl OT-10</text:p>
          </table:table-cell>
        </table:table-row>
        <table:table-row table:style-name="ro2">
          <table:table-cell office:value-type="float" office:value="115265">
            <text:p>115265</text:p>
          </table:table-cell>
          <table:table-cell office:value-type="string">
            <text:p>Cosmos Beard-and Hair Trimmer USB</text:p>
          </table:table-cell>
          <table:table-cell office:value-type="currency" office:currency="EUR" office:value="33.9">
            <text:p>33,90 €</text:p>
          </table:table-cell>
          <table:table-cell/>
        </table:table-row>
        <table:table-row table:style-name="ro2">
          <table:table-cell office:value-type="float" office:value="115350">
            <text:p>115350</text:p>
          </table:table-cell>
          <table:table-cell office:value-type="string">
            <text:p>Cosmos Haarschneidemaschine Lagom Master</text:p>
          </table:table-cell>
          <table:table-cell office:value-type="currency" office:currency="EUR" office:value="119">
            <text:p>119,00 €</text:p>
          </table:table-cell>
          <table:table-cell office:value-type="string">
            <text:p>Cosmos Haarschneidemaschine Lagom Master</text:p>
          </table:table-cell>
        </table:table-row>
        <table:table-row table:style-name="ro2">
          <table:table-cell office:value-type="float" office:value="115450">
            <text:p>115450</text:p>
          </table:table-cell>
          <table:table-cell office:value-type="string">
            <text:p>Cosmos Razor Stick USB Minitrimmer</text:p>
          </table:table-cell>
          <table:table-cell office:value-type="currency" office:currency="EUR" office:value="29.9">
            <text:p>29,90 €</text:p>
          </table:table-cell>
          <table:table-cell/>
        </table:table-row>
        <table:table-row table:style-name="ro2">
          <table:table-cell office:value-type="float" office:value="115200">
            <text:p>115200</text:p>
          </table:table-cell>
          <table:table-cell office:value-type="string">
            <text:p>Cosmos Trimmer Contigo S</text:p>
          </table:table-cell>
          <table:table-cell office:value-type="currency" office:currency="EUR" office:value="179">
            <text:p>179,00 €</text:p>
          </table:table-cell>
          <table:table-cell/>
        </table:table-row>
        <table:table-row table:style-name="ro2">
          <table:table-cell office:value-type="float" office:value="86340">
            <text:p>86340</text:p>
          </table:table-cell>
          <table:table-cell office:value-type="string">
            <text:p>Diffuser Jaguar <text:s/>für HD5000 light Ionic</text:p>
          </table:table-cell>
          <table:table-cell office:value-type="currency" office:currency="EUR" office:value="16">
            <text:p>16,00 €</text:p>
          </table:table-cell>
          <table:table-cell office:value-type="string">
            <text:p>Diffuser Jaguar <text:s/>für HD5000 light Ionic</text:p>
          </table:table-cell>
        </table:table-row>
        <table:table-row table:style-name="ro2">
          <table:table-cell office:value-type="float" office:value="2017330">
            <text:p>2017330</text:p>
          </table:table-cell>
          <table:table-cell office:value-type="string">
            <text:p>Diffuser MoserVentus/Ermila XXL</text:p>
          </table:table-cell>
          <table:table-cell office:value-type="currency" office:currency="EUR" office:value="9.95">
            <text:p>9,95 €</text:p>
          </table:table-cell>
          <table:table-cell office:value-type="string">
            <text:p>Diffuser MoserVentus/Ermila XXL</text:p>
          </table:table-cell>
        </table:table-row>
        <table:table-row table:style-name="ro2">
          <table:table-cell office:value-type="float" office:value="4495">
            <text:p>4495</text:p>
          </table:table-cell>
          <table:table-cell office:value-type="string">
            <text:p>Diffuser Oster Pro Power*</text:p>
          </table:table-cell>
          <table:table-cell office:value-type="currency" office:currency="EUR" office:value="19.5">
            <text:p>19,50 €</text:p>
          </table:table-cell>
          <table:table-cell office:value-type="string">
            <text:p>Diffuser Oster Pro Power</text:p>
          </table:table-cell>
        </table:table-row>
        <table:table-row table:style-name="ro2">
          <table:table-cell office:value-type="float" office:value="3010042">
            <text:p>3010042</text:p>
          </table:table-cell>
          <table:table-cell office:value-type="string">
            <text:p>Diffuser universal standard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Diffuser universal standard</text:p>
          </table:table-cell>
        </table:table-row>
        <table:table-row table:style-name="ro2">
          <table:table-cell office:value-type="float" office:value="20027616">
            <text:p>20027616</text:p>
          </table:table-cell>
          <table:table-cell office:value-type="string">
            <text:p>Diffuser Valera DSN</text:p>
          </table:table-cell>
          <table:table-cell office:value-type="currency" office:currency="EUR" office:value="13.5">
            <text:p>13,50 €</text:p>
          </table:table-cell>
          <table:table-cell office:value-type="string">
            <text:p>Diffuser Valera DSN</text:p>
          </table:table-cell>
        </table:table-row>
        <table:table-row table:style-name="ro2">
          <table:table-cell office:value-type="float" office:value="38000011">
            <text:p>38000011</text:p>
          </table:table-cell>
          <table:table-cell office:value-type="string">
            <text:p>Diva Atmos Atom Sleeve sort.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Diva Atmos Atom Sleeve Millenium Pink</text:p>
          </table:table-cell>
        </table:table-row>
        <table:table-row table:style-name="ro1">
          <table:table-cell office:value-type="float" office:value="7002">
            <text:p>7002</text:p>
          </table:table-cell>
          <table:table-cell office:value-type="string">
            <text:p>Druckluftspray 300ml</text:p>
          </table:table-cell>
          <table:table-cell office:value-type="currency" office:currency="EUR" office:value="15.9">
            <text:p>15,90 €</text:p>
          </table:table-cell>
          <table:table-cell office:value-type="string">
            <text:p>Druckluftspray 300ml</text:p>
          </table:table-cell>
        </table:table-row>
        <table:table-row table:style-name="ro2">
          <table:table-cell office:value-type="float" office:value="20031031">
            <text:p>20031031</text:p>
          </table:table-cell>
          <table:table-cell office:value-type="string">
            <text:p>Efalock Fönhalter schwarz</text:p>
          </table:table-cell>
          <table:table-cell office:value-type="currency" office:currency="EUR" office:value="22">
            <text:p>22,00 €</text:p>
          </table:table-cell>
          <table:table-cell office:value-type="string">
            <text:p>Efalock Fönhalter schwarz</text:p>
          </table:table-cell>
        </table:table-row>
        <table:table-row table:style-name="ro2">
          <table:table-cell office:value-type="float" office:value="14102213">
            <text:p>14102213</text:p>
          </table:table-cell>
          <table:table-cell office:value-type="string">
            <text:p>Efalock Goal Scherfolie + Lamellenmesser</text:p>
          </table:table-cell>
          <table:table-cell office:value-type="currency" office:currency="EUR" office:value="33">
            <text:p>33,00 €</text:p>
          </table:table-cell>
          <table:table-cell office:value-type="string">
            <text:p>Efalock Goal Scherfolie + Lamellenmesser</text:p>
          </table:table-cell>
        </table:table-row>
        <table:table-row table:style-name="ro2">
          <table:table-cell office:value-type="float" office:value="14102212">
            <text:p>14102212</text:p>
          </table:table-cell>
          <table:table-cell office:value-type="string">
            <text:p>Efalock Goal Scherfolie gold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Efalock Goal Scherfolie gold</text:p>
          </table:table-cell>
        </table:table-row>
        <table:table-row table:style-name="ro2">
          <table:table-cell office:value-type="float" office:value="14102476">
            <text:p>14102476</text:p>
          </table:table-cell>
          <table:table-cell office:value-type="string">
            <text:p>Efalock Haartrockner Diamond Mini</text:p>
          </table:table-cell>
          <table:table-cell office:value-type="currency" office:currency="EUR" office:value="29.9">
            <text:p>29,90 €</text:p>
          </table:table-cell>
          <table:table-cell/>
        </table:table-row>
        <table:table-row table:style-name="ro2">
          <table:table-cell office:value-type="float" office:value="14102363">
            <text:p>14102363</text:p>
          </table:table-cell>
          <table:table-cell office:value-type="string">
            <text:p>Efalock HSM Clipper classic Style</text:p>
          </table:table-cell>
          <table:table-cell office:value-type="currency" office:currency="EUR" office:value="125">
            <text:p>125,00 €</text:p>
          </table:table-cell>
          <table:table-cell/>
        </table:table-row>
        <table:table-row table:style-name="ro2">
          <table:table-cell office:value-type="float" office:value="14101938">
            <text:p>14101938</text:p>
          </table:table-cell>
          <table:table-cell office:value-type="string">
            <text:p>Efalock Microtrimmer Slim</text:p>
          </table:table-cell>
          <table:table-cell office:value-type="currency" office:currency="EUR" office:value="9.9">
            <text:p>9,90 €</text:p>
          </table:table-cell>
          <table:table-cell/>
        </table:table-row>
        <table:table-row table:style-name="ro2">
          <table:table-cell office:value-type="float" office:value="14101856">
            <text:p>14101856</text:p>
          </table:table-cell>
          <table:table-cell office:value-type="string">
            <text:p>Efalock Pentrimmer</text:p>
          </table:table-cell>
          <table:table-cell office:value-type="currency" office:currency="EUR" office:value="15.5">
            <text:p>15,50 €</text:p>
          </table:table-cell>
          <table:table-cell office:value-type="string">
            <text:p>Efalock Pentrimmer</text:p>
          </table:table-cell>
        </table:table-row>
        <table:table-row table:style-name="ro2">
          <table:table-cell office:value-type="float" office:value="14102211">
            <text:p>14102211</text:p>
          </table:table-cell>
          <table:table-cell office:value-type="string">
            <text:p>Efalock Rasierer Zero-Shaver Goal</text:p>
          </table:table-cell>
          <table:table-cell office:value-type="currency" office:currency="EUR" office:value="85">
            <text:p>85,00 €</text:p>
          </table:table-cell>
          <table:table-cell office:value-type="string">
            <text:p>Efalock Rasierer Zero-Shaver Goal</text:p>
          </table:table-cell>
        </table:table-row>
        <table:table-row table:style-name="ro2">
          <table:table-cell office:value-type="float" office:value="14102558">
            <text:p>14102558</text:p>
          </table:table-cell>
          <table:table-cell office:value-type="string">
            <text:p>Efalock Stylair Lang Lock-und Glättstyler</text:p>
          </table:table-cell>
          <table:table-cell office:value-type="currency" office:currency="EUR" office:value="96">
            <text:p>96,00 €</text:p>
          </table:table-cell>
          <table:table-cell/>
        </table:table-row>
        <table:table-row table:style-name="ro2">
          <table:table-cell office:value-type="float" office:value="14102459">
            <text:p>14102459</text:p>
          </table:table-cell>
          <table:table-cell office:value-type="string">
            <text:p>Efalock Stylair Lock-und Glättstyler</text:p>
          </table:table-cell>
          <table:table-cell office:value-type="currency" office:currency="EUR" office:value="85">
            <text:p>85,00 €</text:p>
          </table:table-cell>
          <table:table-cell office:value-type="string">
            <text:p>Frisiereisen Stylair Efalock</text:p>
          </table:table-cell>
        </table:table-row>
        <table:table-row table:style-name="ro1">
          <table:table-cell office:value-type="float" office:value="41830214">
            <text:p>41830214</text:p>
          </table:table-cell>
          <table:table-cell office:value-type="string">
            <text:p>Ersatzclip BB Heizwickler</text:p>
          </table:table-cell>
          <table:table-cell office:value-type="currency" office:currency="EUR" office:value="0.7">
            <text:p>0,70 €</text:p>
          </table:table-cell>
          <table:table-cell office:value-type="string">
            <text:p>Ersatzclip BB Heizwickler</text:p>
          </table:table-cell>
        </table:table-row>
        <table:table-row table:style-name="ro2">
          <table:table-cell office:value-type="float" office:value="7000268">
            <text:p>7000268</text:p>
          </table:table-cell>
          <table:table-cell office:value-type="string">
            <text:p>Ersatzclips Comair für Heizwickler 20 Stück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Ersatzclips Comair für Heizwickler 20 Stück</text:p>
          </table:table-cell>
        </table:table-row>
        <table:table-row table:style-name="ro2">
          <table:table-cell office:value-type="float" office:value="14102552">
            <text:p>14102552</text:p>
          </table:table-cell>
          <table:table-cell office:value-type="string">
            <text:p>Föhnhalter Efalock Metall schwarz</text:p>
          </table:table-cell>
          <table:table-cell office:value-type="currency" office:currency="EUR" office:value="21.9">
            <text:p>21,90 €</text:p>
          </table:table-cell>
          <table:table-cell/>
        </table:table-row>
        <table:table-row table:style-name="ro2">
          <table:table-cell office:value-type="float" office:value="14101985">
            <text:p>14101985</text:p>
          </table:table-cell>
          <table:table-cell office:value-type="string">
            <text:p>Föhnhalter Efalock schwarz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Föhnhalter Efalock schwarz</text:p>
          </table:table-cell>
        </table:table-row>
        <table:table-row table:style-name="ro2">
          <table:table-cell office:value-type="float" office:value="3160035">
            <text:p>3160035</text:p>
          </table:table-cell>
          <table:table-cell office:value-type="string">
            <text:p>Fönhalter Chrom rund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Fönhalter Chrom rund</text:p>
          </table:table-cell>
        </table:table-row>
        <table:table-row table:style-name="ro2">
          <table:table-cell office:value-type="float" office:value="3160034">
            <text:p>3160034</text:p>
          </table:table-cell>
          <table:table-cell office:value-type="string">
            <text:p>Fönhalter Chrom rund Spirale</text:p>
          </table:table-cell>
          <table:table-cell office:value-type="currency" office:currency="EUR" office:value="23">
            <text:p>23,00 €</text:p>
          </table:table-cell>
          <table:table-cell office:value-type="string">
            <text:p>Fönhalter Chrom rund Spirale</text:p>
          </table:table-cell>
        </table:table-row>
        <table:table-row table:style-name="ro2">
          <table:table-cell office:value-type="float" office:value="170049">
            <text:p>170049</text:p>
          </table:table-cell>
          <table:table-cell office:value-type="string">
            <text:p>Fönhalter Omega</text:p>
          </table:table-cell>
          <table:table-cell office:value-type="currency" office:currency="EUR" office:value="27">
            <text:p>27,00 €</text:p>
          </table:table-cell>
          <table:table-cell office:value-type="string">
            <text:p>Fönhalter Omega</text:p>
          </table:table-cell>
        </table:table-row>
        <table:table-row table:style-name="ro2">
          <table:table-cell office:value-type="float" office:value="2017320">
            <text:p>2017320</text:p>
          </table:table-cell>
          <table:table-cell office:value-type="string">
            <text:p>Fönhalter Plexi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Fönhalter Plexi</text:p>
          </table:table-cell>
        </table:table-row>
        <table:table-row table:style-name="ro2">
          <table:table-cell office:value-type="float" office:value="441327">
            <text:p>441327</text:p>
          </table:table-cell>
          <table:table-cell office:value-type="string">
            <text:p>Frisiereisen Revolv´it 32mm</text:p>
          </table:table-cell>
          <table:table-cell office:value-type="currency" office:currency="EUR" office:value="45">
            <text:p>45,00 €</text:p>
          </table:table-cell>
          <table:table-cell office:value-type="string">
            <text:p>Frisiereisen Revolv´it 32mm</text:p>
          </table:table-cell>
        </table:table-row>
        <table:table-row table:style-name="ro2">
          <table:table-cell office:value-type="float" office:value="441387">
            <text:p>441387</text:p>
          </table:table-cell>
          <table:table-cell office:value-type="string">
            <text:p>Frisiereisen Revolv´it 38mm</text:p>
          </table:table-cell>
          <table:table-cell office:value-type="currency" office:currency="EUR" office:value="45">
            <text:p>45,00 €</text:p>
          </table:table-cell>
          <table:table-cell office:value-type="string">
            <text:p>Frisiereisen Revolv´it 38mm</text:p>
          </table:table-cell>
        </table:table-row>
        <table:table-row table:style-name="ro2">
          <table:table-cell office:value-type="float" office:value="14101859">
            <text:p>14101859</text:p>
          </table:table-cell>
          <table:table-cell office:value-type="string">
            <text:p>Glätteisen Flat Master</text:p>
          </table:table-cell>
          <table:table-cell office:value-type="currency" office:currency="EUR" office:value="49">
            <text:p>49,00 €</text:p>
          </table:table-cell>
          <table:table-cell/>
        </table:table-row>
        <table:table-row table:style-name="ro2">
          <table:table-cell office:value-type="float" office:value="442050">
            <text:p>442050</text:p>
          </table:table-cell>
          <table:table-cell office:value-type="string">
            <text:p>Glätterbürste BEOX HOT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Glätterbürste BEOX HOT</text:p>
          </table:table-cell>
        </table:table-row>
        <table:table-row table:style-name="ro2">
          <table:table-cell office:value-type="float" office:value="14101836">
            <text:p>14101836</text:p>
          </table:table-cell>
          <table:table-cell office:value-type="string">
            <text:p>Haarglätter Efalock Micro Flat</text:p>
          </table:table-cell>
          <table:table-cell office:value-type="currency" office:currency="EUR" office:value="19.9">
            <text:p>19,90 €</text:p>
          </table:table-cell>
          <table:table-cell/>
        </table:table-row>
        <table:table-row table:style-name="ro2">
          <table:table-cell office:value-type="float" office:value="447926">
            <text:p>447926</text:p>
          </table:table-cell>
          <table:table-cell office:value-type="string">
            <text:p>Haarglätter/Curler Elite</text:p>
          </table:table-cell>
          <table:table-cell office:value-type="currency" office:currency="EUR" office:value="99">
            <text:p>99,00 €</text:p>
          </table:table-cell>
          <table:table-cell office:value-type="string">
            <text:p>Haarglätter/Curler Elite</text:p>
          </table:table-cell>
        </table:table-row>
        <table:table-row table:style-name="ro2">
          <table:table-cell office:value-type="float" office:value="440086">
            <text:p>440086</text:p>
          </table:table-cell>
          <table:table-cell office:value-type="string">
            <text:p>Haartrockner Barburys George</text:p>
          </table:table-cell>
          <table:table-cell office:value-type="currency" office:currency="EUR" office:value="70">
            <text:p>70,00 €</text:p>
          </table:table-cell>
          <table:table-cell office:value-type="string">
            <text:p>Haartrockner Barburys George</text:p>
          </table:table-cell>
        </table:table-row>
        <table:table-row table:style-name="ro2">
          <table:table-cell office:value-type="float" office:value="7001479">
            <text:p>7001479</text:p>
          </table:table-cell>
          <table:table-cell office:value-type="string">
            <text:p>Haartrockner Comair T Compact </text:p>
          </table:table-cell>
          <table:table-cell office:value-type="currency" office:currency="EUR" office:value="129">
            <text:p>129,00 €</text:p>
          </table:table-cell>
          <table:table-cell/>
        </table:table-row>
        <table:table-row table:style-name="ro2">
          <table:table-cell office:value-type="float" office:value="7001476">
            <text:p>7001476</text:p>
          </table:table-cell>
          <table:table-cell office:value-type="string">
            <text:p>Haartrockner Comair T Magnetic</text:p>
          </table:table-cell>
          <table:table-cell office:value-type="currency" office:currency="EUR" office:value="199">
            <text:p>199,00 €</text:p>
          </table:table-cell>
          <table:table-cell/>
        </table:table-row>
        <table:table-row table:style-name="ro2">
          <table:table-cell office:value-type="float" office:value="200070">
            <text:p>200070</text:p>
          </table:table-cell>
          <table:table-cell office:value-type="string">
            <text:p>Haartrockner Cosmos Compact</text:p>
          </table:table-cell>
          <table:table-cell office:value-type="currency" office:currency="EUR" office:value="45">
            <text:p>45,00 €</text:p>
          </table:table-cell>
          <table:table-cell office:value-type="string">
            <text:p>Haartrockner Cosmos Compact</text:p>
          </table:table-cell>
        </table:table-row>
        <table:table-row table:style-name="ro2">
          <table:table-cell office:value-type="float" office:value="14102566">
            <text:p>14102566</text:p>
          </table:table-cell>
          <table:table-cell office:value-type="string">
            <text:p>Haartrockner Efa Fantasya</text:p>
          </table:table-cell>
          <table:table-cell office:value-type="currency" office:currency="EUR" office:value="160">
            <text:p>160,00 €</text:p>
          </table:table-cell>
          <table:table-cell/>
        </table:table-row>
        <table:table-row table:style-name="ro2">
          <table:table-cell office:value-type="float" office:value="14102472">
            <text:p>14102472</text:p>
          </table:table-cell>
          <table:table-cell office:value-type="string">
            <text:p>Haartrockner Efalock Synfonia</text:p>
          </table:table-cell>
          <table:table-cell office:value-type="currency" office:currency="EUR" office:value="275">
            <text:p>275,00 €</text:p>
          </table:table-cell>
          <table:table-cell office:value-type="string">
            <text:p>Efalock Synfonia Haartrockner</text:p>
          </table:table-cell>
        </table:table-row>
        <table:table-row table:style-name="ro2">
          <table:table-cell office:value-type="float" office:value="3060239">
            <text:p>3060239</text:p>
          </table:table-cell>
          <table:table-cell office:value-type="string">
            <text:p>Haartrockner ETi Micro Stratos SDL</text:p>
          </table:table-cell>
          <table:table-cell office:value-type="currency" office:currency="EUR" office:value="129">
            <text:p>129,00 €</text:p>
          </table:table-cell>
          <table:table-cell office:value-type="string">
            <text:p>Haartrockner ETi Micro Stratos SDL</text:p>
          </table:table-cell>
        </table:table-row>
        <table:table-row table:style-name="ro2">
          <table:table-cell office:value-type="float" office:value="3060010">
            <text:p>3060010</text:p>
          </table:table-cell>
          <table:table-cell office:value-type="string">
            <text:p>Haartrockner ETi Turbostratos</text:p>
          </table:table-cell>
          <table:table-cell office:value-type="currency" office:currency="EUR" office:value="99.9">
            <text:p>99,90 €</text:p>
          </table:table-cell>
          <table:table-cell office:value-type="string">
            <text:p>Haartrockner ETi Turbostratos</text:p>
          </table:table-cell>
        </table:table-row>
        <table:table-row table:style-name="ro2">
          <table:table-cell office:value-type="string">
            <text:p>K-3290</text:p>
          </table:table-cell>
          <table:table-cell office:value-type="string">
            <text:p>Haartrockner Fripac Mondial Ion</text:p>
          </table:table-cell>
          <table:table-cell office:value-type="currency" office:currency="EUR" office:value="69">
            <text:p>69,00 €</text:p>
          </table:table-cell>
          <table:table-cell office:value-type="string">
            <text:p>Haartrockner Fripac Mondial Ion</text:p>
          </table:table-cell>
        </table:table-row>
        <table:table-row table:style-name="ro2">
          <table:table-cell office:value-type="float" office:value="14102529">
            <text:p>14102529</text:p>
          </table:table-cell>
          <table:table-cell office:value-type="string">
            <text:p>Haartrockner Lumyna High Speed Dryer</text:p>
          </table:table-cell>
          <table:table-cell office:value-type="currency" office:currency="EUR" office:value="299">
            <text:p>299,00 €</text:p>
          </table:table-cell>
          <table:table-cell/>
        </table:table-row>
        <table:table-row table:style-name="ro2">
          <table:table-cell office:value-type="string">
            <text:p>K4491</text:p>
          </table:table-cell>
          <table:table-cell office:value-type="string">
            <text:p>Haartrockner Oster Pro Power</text:p>
          </table:table-cell>
          <table:table-cell office:value-type="currency" office:currency="EUR" office:value="65">
            <text:p>65,00 €</text:p>
          </table:table-cell>
          <table:table-cell office:value-type="string">
            <text:p>Haartrockner Oster Pro Power</text:p>
          </table:table-cell>
        </table:table-row>
        <table:table-row table:style-name="ro2">
          <table:table-cell office:value-type="float" office:value="200025">
            <text:p>200025</text:p>
          </table:table-cell>
          <table:table-cell office:value-type="string">
            <text:p>Haartrockner Pro Force 2000 Watt</text:p>
          </table:table-cell>
          <table:table-cell office:value-type="currency" office:currency="EUR" office:value="45">
            <text:p>45,00 €</text:p>
          </table:table-cell>
          <table:table-cell/>
        </table:table-row>
        <table:table-row table:style-name="ro2">
          <table:table-cell office:value-type="float" office:value="33000292">
            <text:p>33000292</text:p>
          </table:table-cell>
          <table:table-cell office:value-type="string">
            <text:p>Haartrockner Relax Silent 1200W</text:p>
          </table:table-cell>
          <table:table-cell office:value-type="currency" office:currency="EUR" office:value="69">
            <text:p>69,00 €</text:p>
          </table:table-cell>
          <table:table-cell office:value-type="string">
            <text:p>Haartrockner Relax Silent 1200W</text:p>
          </table:table-cell>
        </table:table-row>
        <table:table-row table:style-name="ro2">
          <table:table-cell office:value-type="float" office:value="20027626">
            <text:p>20027626</text:p>
          </table:table-cell>
          <table:table-cell office:value-type="string">
            <text:p>Haartrockner Valera Swiss Metal Master</text:p>
          </table:table-cell>
          <table:table-cell office:value-type="currency" office:currency="EUR" office:value="120">
            <text:p>120,00 €</text:p>
          </table:table-cell>
          <table:table-cell office:value-type="string">
            <text:p>Haartrockner Valera Swiss Metal Master</text:p>
          </table:table-cell>
        </table:table-row>
        <table:table-row table:style-name="ro1">
          <table:table-cell office:value-type="float" office:value="441913">
            <text:p>441913</text:p>
          </table:table-cell>
          <table:table-cell office:value-type="string">
            <text:p>Heizbürste 13mm World Pro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Heizbürste 13mm World Pro</text:p>
          </table:table-cell>
        </table:table-row>
        <table:table-row table:style-name="ro1">
          <table:table-cell office:value-type="float" office:value="441929">
            <text:p>441929</text:p>
          </table:table-cell>
          <table:table-cell office:value-type="string">
            <text:p>Heizbürste 19mm World Pro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Heizbürste 19mm World Pro</text:p>
          </table:table-cell>
        </table:table-row>
        <table:table-row table:style-name="ro2">
          <table:table-cell office:value-type="float" office:value="1980189">
            <text:p>1980189</text:p>
          </table:table-cell>
          <table:table-cell office:value-type="string">
            <text:p>Heizbürste BaByliss 18mm</text:p>
          </table:table-cell>
          <table:table-cell office:value-type="currency" office:currency="EUR" office:value="45">
            <text:p>45,00 €</text:p>
          </table:table-cell>
          <table:table-cell/>
        </table:table-row>
        <table:table-row table:style-name="ro2">
          <table:table-cell office:value-type="float" office:value="442040">
            <text:p>442040</text:p>
          </table:table-cell>
          <table:table-cell office:value-type="string">
            <text:p>Heizbürste Styleox Sinelco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Heizbürste Styleox Sinelco</text:p>
          </table:table-cell>
        </table:table-row>
        <table:table-row table:style-name="ro2">
          <table:table-cell office:value-type="float" office:value="11200197">
            <text:p>11200197</text:p>
          </table:table-cell>
          <table:table-cell office:value-type="string">
            <text:p>Heizwickler BaByliss BAB3021E</text:p>
          </table:table-cell>
          <table:table-cell office:value-type="currency" office:currency="EUR" office:value="99.9">
            <text:p>99,90 €</text:p>
          </table:table-cell>
          <table:table-cell/>
        </table:table-row>
        <table:table-row table:style-name="ro2">
          <table:table-cell office:value-type="float" office:value="11200349">
            <text:p>11200349</text:p>
          </table:table-cell>
          <table:table-cell office:value-type="string">
            <text:p>Heizwickler BaByliss Jumbo</text:p>
          </table:table-cell>
          <table:table-cell office:value-type="currency" office:currency="EUR" office:value="99.9">
            <text:p>99,90 €</text:p>
          </table:table-cell>
          <table:table-cell/>
        </table:table-row>
        <table:table-row table:style-name="ro2">
          <table:table-cell office:value-type="float" office:value="7001438">
            <text:p>7001438</text:p>
          </table:table-cell>
          <table:table-cell office:value-type="string">
            <text:p>HSM Comair Pro Vision</text:p>
          </table:table-cell>
          <table:table-cell office:value-type="currency" office:currency="EUR" office:value="125">
            <text:p>125,00 €</text:p>
          </table:table-cell>
          <table:table-cell/>
        </table:table-row>
        <table:table-row table:style-name="ro1">
          <table:table-cell office:value-type="string">
            <text:p>K-6130</text:p>
          </table:table-cell>
          <table:table-cell office:value-type="string">
            <text:p>HSM Panasonic DGP84</text:p>
          </table:table-cell>
          <table:table-cell office:value-type="currency" office:currency="EUR" office:value="299">
            <text:p>299,00 €</text:p>
          </table:table-cell>
          <table:table-cell/>
        </table:table-row>
        <table:table-row table:style-name="ro1">
          <table:table-cell office:value-type="string">
            <text:p>K-6210</text:p>
          </table:table-cell>
          <table:table-cell office:value-type="string">
            <text:p>HSM Panasonic ER-GP50</text:p>
          </table:table-cell>
          <table:table-cell office:value-type="currency" office:currency="EUR" office:value="229">
            <text:p>229,00 €</text:p>
          </table:table-cell>
          <table:table-cell/>
        </table:table-row>
        <table:table-row table:style-name="ro2">
          <table:table-cell office:value-type="float" office:value="8125">
            <text:p>8125</text:p>
          </table:table-cell>
          <table:table-cell office:value-type="string">
            <text:p>Hybrid Hot Styler</text:p>
          </table:table-cell>
          <table:table-cell office:value-type="currency" office:currency="EUR" office:value="90">
            <text:p>90,00 €</text:p>
          </table:table-cell>
          <table:table-cell office:value-type="string">
            <text:p>Hybrid Hot Styler</text:p>
          </table:table-cell>
        </table:table-row>
        <table:table-row table:style-name="ro2">
          <table:table-cell office:value-type="float" office:value="86333">
            <text:p>86333</text:p>
          </table:table-cell>
          <table:table-cell office:value-type="string">
            <text:p>Jaguar Ersatzfilter + Kappe für HD5000 light Ionic</text:p>
          </table:table-cell>
          <table:table-cell office:value-type="currency" office:currency="EUR" office:value="7">
            <text:p>7,00 €</text:p>
          </table:table-cell>
          <table:table-cell office:value-type="string">
            <text:p>Jaguar Ersatzfilter + Kappe für HD5000 light Ionic</text:p>
          </table:table-cell>
        </table:table-row>
        <table:table-row table:style-name="ro1">
          <table:table-cell office:value-type="float" office:value="86243">
            <text:p>86243</text:p>
          </table:table-cell>
          <table:table-cell office:value-type="string">
            <text:p>Jaguar Ersatzfilter Set für HD3900</text:p>
          </table:table-cell>
          <table:table-cell office:value-type="currency" office:currency="EUR" office:value="2.7">
            <text:p>2,70 €</text:p>
          </table:table-cell>
          <table:table-cell office:value-type="string">
            <text:p>Jaguar Ersatzfilter Set für HD3900</text:p>
          </table:table-cell>
        </table:table-row>
        <table:table-row table:style-name="ro1">
          <table:table-cell office:value-type="float" office:value="86263">
            <text:p>86263</text:p>
          </table:table-cell>
          <table:table-cell office:value-type="string">
            <text:p>Jaguar Ersatzfilterkappe/Filter für HD4200</text:p>
          </table:table-cell>
          <table:table-cell office:value-type="currency" office:currency="EUR" office:value="2.5">
            <text:p>2,50 €</text:p>
          </table:table-cell>
          <table:table-cell office:value-type="string">
            <text:p>Jaguar Ersatzfilterkappe/Filter für HD4200</text:p>
          </table:table-cell>
        </table:table-row>
        <table:table-row table:style-name="ro2">
          <table:table-cell office:value-type="float" office:value="85606">
            <text:p>85606</text:p>
          </table:table-cell>
          <table:table-cell office:value-type="string">
            <text:p>Jaguar Haarschneidemaschine CM2000 black</text:p>
          </table:table-cell>
          <table:table-cell office:value-type="currency" office:currency="EUR" office:value="115">
            <text:p>115,00 €</text:p>
          </table:table-cell>
          <table:table-cell office:value-type="string">
            <text:p>Jaguar Haarschneidemaschine CM2000 black</text:p>
          </table:table-cell>
        </table:table-row>
        <table:table-row table:style-name="ro2">
          <table:table-cell office:value-type="float" office:value="85160">
            <text:p>85160</text:p>
          </table:table-cell>
          <table:table-cell office:value-type="string">
            <text:p>Jaguar Haarschneidemaschine J-Cut 60 Li</text:p>
          </table:table-cell>
          <table:table-cell office:value-type="currency" office:currency="EUR" office:value="185">
            <text:p>185,00 €</text:p>
          </table:table-cell>
          <table:table-cell office:value-type="string">
            <text:p>Jaguar Haarschneidemaschine J-Cut 60 Li</text:p>
          </table:table-cell>
        </table:table-row>
        <table:table-row table:style-name="ro2">
          <table:table-cell office:value-type="float" office:value="86331">
            <text:p>86331</text:p>
          </table:table-cell>
          <table:table-cell office:value-type="string">
            <text:p>Jaguar HD5000 Luftdfüse 60mm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Jaguar HD5000 Luftdfüse 60mm</text:p>
          </table:table-cell>
        </table:table-row>
        <table:table-row table:style-name="ro2">
          <table:table-cell office:value-type="float" office:value="86332">
            <text:p>86332</text:p>
          </table:table-cell>
          <table:table-cell office:value-type="string">
            <text:p>Jaguar HD5000 Luftdfüse 90mm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Jaguar HD5000 Luftdfüse 90mm</text:p>
          </table:table-cell>
        </table:table-row>
        <table:table-row table:style-name="ro2">
          <table:table-cell office:value-type="float" office:value="85270">
            <text:p>85270</text:p>
          </table:table-cell>
          <table:table-cell office:value-type="string">
            <text:p>Jaguar Pentrimmer</text:p>
          </table:table-cell>
          <table:table-cell office:value-type="currency" office:currency="EUR" office:value="18.9">
            <text:p>18,90 €</text:p>
          </table:table-cell>
          <table:table-cell office:value-type="string">
            <text:p>Jaguar Pentrimmer</text:p>
          </table:table-cell>
        </table:table-row>
        <table:table-row table:style-name="ro2">
          <table:table-cell office:value-type="float" office:value="447922">
            <text:p>447922</text:p>
          </table:table-cell>
          <table:table-cell office:value-type="string">
            <text:p>Kreppeisen Crimper Mach4</text:p>
          </table:table-cell>
          <table:table-cell office:value-type="currency" office:currency="EUR" office:value="59.5">
            <text:p>59,50 €</text:p>
          </table:table-cell>
          <table:table-cell office:value-type="string">
            <text:p>Kreppeisen Crimper Mach4</text:p>
          </table:table-cell>
        </table:table-row>
        <table:table-row table:style-name="ro1">
          <table:table-cell office:value-type="string">
            <text:p>K-6121</text:p>
          </table:table-cell>
          <table:table-cell office:value-type="string">
            <text:p>Ladestation Panasonic universal</text:p>
          </table:table-cell>
          <table:table-cell office:value-type="currency" office:currency="EUR" office:value="25">
            <text:p>25,00 €</text:p>
          </table:table-cell>
          <table:table-cell/>
        </table:table-row>
        <table:table-row table:style-name="ro2">
          <table:table-cell office:value-type="float" office:value="7700005">
            <text:p>7700005</text:p>
          </table:table-cell>
          <table:table-cell office:value-type="string">
            <text:p>Ladestation Ultron GSx</text:p>
          </table:table-cell>
          <table:table-cell office:value-type="currency" office:currency="EUR" office:value="15.71">
            <text:p>15,71 €</text:p>
          </table:table-cell>
          <table:table-cell office:value-type="string">
            <text:p>Ladestation Ultron GSx</text:p>
          </table:table-cell>
        </table:table-row>
        <table:table-row table:style-name="ro2">
          <table:table-cell office:value-type="float" office:value="2274">
            <text:p>2274</text:p>
          </table:table-cell>
          <table:table-cell office:value-type="string">
            <text:p>Lockeneisen BaByliss Digital 32mm</text:p>
          </table:table-cell>
          <table:table-cell office:value-type="currency" office:currency="EUR" office:value="70">
            <text:p>70,00 €</text:p>
          </table:table-cell>
          <table:table-cell office:value-type="string">
            <text:p>Lockeneisen BaByliss Digital 32mm</text:p>
          </table:table-cell>
        </table:table-row>
        <table:table-row table:style-name="ro2">
          <table:table-cell office:value-type="float" office:value="2275">
            <text:p>2275</text:p>
          </table:table-cell>
          <table:table-cell office:value-type="string">
            <text:p>Lockeneisen BaByliss Digital 38mm</text:p>
          </table:table-cell>
          <table:table-cell office:value-type="currency" office:currency="EUR" office:value="70">
            <text:p>70,00 €</text:p>
          </table:table-cell>
          <table:table-cell office:value-type="string">
            <text:p>Lockeneisen BaByliss Digital 38mm</text:p>
          </table:table-cell>
        </table:table-row>
        <table:table-row table:style-name="ro2">
          <table:table-cell office:value-type="float" office:value="440950">
            <text:p>440950</text:p>
          </table:table-cell>
          <table:table-cell office:value-type="string">
            <text:p>Lockeneisen Creox Kombicurler</text:p>
          </table:table-cell>
          <table:table-cell office:value-type="currency" office:currency="EUR" office:value="49">
            <text:p>49,00 €</text:p>
          </table:table-cell>
          <table:table-cell office:value-type="string">
            <text:p>Lockeneisen Creox Kombicurler</text:p>
          </table:table-cell>
        </table:table-row>
        <table:table-row table:style-name="ro2">
          <table:table-cell office:value-type="string">
            <text:p>K4228</text:p>
          </table:table-cell>
          <table:table-cell office:value-type="string">
            <text:p>Lockeneisen Mondial Curlator rotierend</text:p>
          </table:table-cell>
          <table:table-cell office:value-type="currency" office:currency="EUR" office:value="130">
            <text:p>130,00 €</text:p>
          </table:table-cell>
          <table:table-cell office:value-type="string">
            <text:p>Lockeneisen Mondial Curlator rotierend</text:p>
          </table:table-cell>
        </table:table-row>
        <table:table-row table:style-name="ro2">
          <table:table-cell office:value-type="float" office:value="14101988">
            <text:p>14101988</text:p>
          </table:table-cell>
          <table:table-cell office:value-type="string">
            <text:p>Lockenstab Curls Up 11mm</text:p>
          </table:table-cell>
          <table:table-cell office:value-type="currency" office:currency="EUR" office:value="49">
            <text:p>49,00 €</text:p>
          </table:table-cell>
          <table:table-cell office:value-type="string">
            <text:p>Lockenstab Curls Up 11mm</text:p>
          </table:table-cell>
        </table:table-row>
        <table:table-row table:style-name="ro2">
          <table:table-cell office:value-type="float" office:value="14101851">
            <text:p>14101851</text:p>
          </table:table-cell>
          <table:table-cell office:value-type="string">
            <text:p>Lockenstab Curls Up 13mm</text:p>
          </table:table-cell>
          <table:table-cell office:value-type="currency" office:currency="EUR" office:value="49">
            <text:p>49,00 €</text:p>
          </table:table-cell>
          <table:table-cell office:value-type="string">
            <text:p>Lockenstab Curls Up 13mm</text:p>
          </table:table-cell>
        </table:table-row>
        <table:table-row table:style-name="ro2">
          <table:table-cell office:value-type="float" office:value="14101852">
            <text:p>14101852</text:p>
          </table:table-cell>
          <table:table-cell office:value-type="string">
            <text:p>Lockenstab Curls Up 19mm</text:p>
          </table:table-cell>
          <table:table-cell office:value-type="currency" office:currency="EUR" office:value="55">
            <text:p>55,00 €</text:p>
          </table:table-cell>
          <table:table-cell office:value-type="string">
            <text:p>Lockenstab Curls Up 19mm</text:p>
          </table:table-cell>
        </table:table-row>
        <table:table-row table:style-name="ro2">
          <table:table-cell office:value-type="float" office:value="14101853">
            <text:p>14101853</text:p>
          </table:table-cell>
          <table:table-cell office:value-type="string">
            <text:p>Lockenstab Curls Up 25mm</text:p>
          </table:table-cell>
          <table:table-cell office:value-type="currency" office:currency="EUR" office:value="49">
            <text:p>49,00 €</text:p>
          </table:table-cell>
          <table:table-cell office:value-type="string">
            <text:p>Lockenstab Curls Up 25mm</text:p>
          </table:table-cell>
        </table:table-row>
        <table:table-row table:style-name="ro2">
          <table:table-cell office:value-type="float" office:value="14101854">
            <text:p>14101854</text:p>
          </table:table-cell>
          <table:table-cell office:value-type="string">
            <text:p>Lockenstab Curls Up 32mm</text:p>
          </table:table-cell>
          <table:table-cell office:value-type="currency" office:currency="EUR" office:value="49">
            <text:p>49,00 €</text:p>
          </table:table-cell>
          <table:table-cell office:value-type="string">
            <text:p>Lockenstab Curls Up 32mm</text:p>
          </table:table-cell>
        </table:table-row>
        <table:table-row table:style-name="ro2">
          <table:table-cell office:value-type="float" office:value="14101989">
            <text:p>14101989</text:p>
          </table:table-cell>
          <table:table-cell office:value-type="string">
            <text:p>Lockenstab Curls Up 38mm</text:p>
          </table:table-cell>
          <table:table-cell office:value-type="currency" office:currency="EUR" office:value="49">
            <text:p>49,00 €</text:p>
          </table:table-cell>
          <table:table-cell office:value-type="string">
            <text:p>Lockenstab Curls Up 38mm</text:p>
          </table:table-cell>
        </table:table-row>
        <table:table-row table:style-name="ro2">
          <table:table-cell office:value-type="float" office:value="7039601">
            <text:p>7039601</text:p>
          </table:table-cell>
          <table:table-cell office:value-type="string">
            <text:p>Long Life Schmiermittel 500ml</text:p>
          </table:table-cell>
          <table:table-cell office:value-type="currency" office:currency="EUR" office:value="14.9">
            <text:p>14,90 €</text:p>
          </table:table-cell>
          <table:table-cell office:value-type="string">
            <text:p>Long Life Schmiermittel 500ml</text:p>
          </table:table-cell>
        </table:table-row>
        <table:table-row table:style-name="ro2">
          <table:table-cell office:value-type="float" office:value="14102617">
            <text:p>14102617</text:p>
          </table:table-cell>
          <table:table-cell office:value-type="string">
            <text:p>Lumyna Aircurl Aufsatz</text:p>
          </table:table-cell>
          <table:table-cell office:value-type="currency" office:currency="EUR" office:value="25">
            <text:p>25,00 €</text:p>
          </table:table-cell>
          <table:table-cell/>
        </table:table-row>
        <table:table-row table:style-name="ro2">
          <table:table-cell office:value-type="float" office:value="7000076">
            <text:p>7000076</text:p>
          </table:table-cell>
          <table:table-cell office:value-type="string">
            <text:p>Maschinen/Scheren-Öl Ultron 2x3,5ml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Maschinen/Scheren-Öl Ultron 2x3,5ml</text:p>
          </table:table-cell>
        </table:table-row>
        <table:table-row table:style-name="ro2">
          <table:table-cell office:value-type="string">
            <text:p>K-4231</text:p>
          </table:table-cell>
          <table:table-cell office:value-type="string">
            <text:p>Mondial Lockenmaschine Curly Wonder</text:p>
          </table:table-cell>
          <table:table-cell office:value-type="currency" office:currency="EUR" office:value="109">
            <text:p>109,00 €</text:p>
          </table:table-cell>
          <table:table-cell office:value-type="string">
            <text:p>Mondial Lockenmaschine Curly Wonder</text:p>
          </table:table-cell>
        </table:table-row>
        <table:table-row table:style-name="ro1">
          <table:table-cell office:value-type="float" office:value="150178">
            <text:p>150178</text:p>
          </table:table-cell>
          <table:table-cell office:value-type="string">
            <text:p>Moser Aufsteckkamm-Set Chrom Style</text:p>
          </table:table-cell>
          <table:table-cell office:value-type="currency" office:currency="EUR" office:value="17.9">
            <text:p>17,90 €</text:p>
          </table:table-cell>
          <table:table-cell/>
        </table:table-row>
        <table:table-row table:style-name="ro2">
          <table:table-cell office:value-type="string">
            <text:p>1871-0081</text:p>
          </table:table-cell>
          <table:table-cell office:value-type="string">
            <text:p>Moser Haarschneidemaschine ChromStyle Pro schwarz</text:p>
          </table:table-cell>
          <table:table-cell office:value-type="currency" office:currency="EUR" office:value="219">
            <text:p>219,00 €</text:p>
          </table:table-cell>
          <table:table-cell office:value-type="string">
            <text:p>Moser Haarschneidemaschine ChromStyle Pro schwarz</text:p>
          </table:table-cell>
        </table:table-row>
        <table:table-row table:style-name="ro1">
          <table:table-cell office:value-type="float" office:value="11300490">
            <text:p>11300490</text:p>
          </table:table-cell>
          <table:table-cell office:value-type="string">
            <text:p>Moser Typ 1400 rot Haarschneidemaschine</text:p>
          </table:table-cell>
          <table:table-cell office:value-type="currency" office:currency="EUR" office:value="69">
            <text:p>69,00 €</text:p>
          </table:table-cell>
          <table:table-cell/>
        </table:table-row>
        <table:table-row table:style-name="ro2">
          <table:table-cell office:value-type="float" office:value="14102571">
            <text:p>14102571</text:p>
          </table:table-cell>
          <table:table-cell office:value-type="string">
            <text:p>Netzteil Big Bad Butch</text:p>
          </table:table-cell>
          <table:table-cell office:value-type="currency" office:currency="EUR" office:value="17.9">
            <text:p>17,90 €</text:p>
          </table:table-cell>
          <table:table-cell/>
        </table:table-row>
        <table:table-row table:style-name="ro2">
          <table:table-cell office:value-type="string">
            <text:p>K4539</text:p>
          </table:table-cell>
          <table:table-cell office:value-type="string">
            <text:p>Oster Getriebefett 35,4g</text:p>
          </table:table-cell>
          <table:table-cell office:value-type="currency" office:currency="EUR" office:value="9">
            <text:p>9,00 €</text:p>
          </table:table-cell>
          <table:table-cell office:value-type="string">
            <text:p>Oster Getriebefett 35,4g</text:p>
          </table:table-cell>
        </table:table-row>
        <table:table-row table:style-name="ro2">
          <table:table-cell office:value-type="string">
            <text:p>K-4590</text:p>
          </table:table-cell>
          <table:table-cell office:value-type="string">
            <text:p>Oster Haarschneidemaschine mXpro</text:p>
          </table:table-cell>
          <table:table-cell office:value-type="currency" office:currency="EUR" office:value="65">
            <text:p>65,00 €</text:p>
          </table:table-cell>
          <table:table-cell office:value-type="string">
            <text:p>Oster Haarschneidemaschine mXpro</text:p>
          </table:table-cell>
        </table:table-row>
        <table:table-row table:style-name="ro2">
          <table:table-cell office:value-type="string">
            <text:p>K4520</text:p>
          </table:table-cell>
          <table:table-cell office:value-type="string">
            <text:p>Oster Haarschneidemaschine Typ 616</text:p>
          </table:table-cell>
          <table:table-cell office:value-type="currency" office:currency="EUR" office:value="175">
            <text:p>175,00 €</text:p>
          </table:table-cell>
          <table:table-cell office:value-type="string">
            <text:p>Oster Haarschneidemaschine Typ 616</text:p>
          </table:table-cell>
        </table:table-row>
        <table:table-row table:style-name="ro2">
          <table:table-cell office:value-type="float" office:value="4530">
            <text:p>4530</text:p>
          </table:table-cell>
          <table:table-cell office:value-type="string">
            <text:p>Oster Haarschneidemaschine Typ 97-44</text:p>
          </table:table-cell>
          <table:table-cell office:value-type="currency" office:currency="EUR" office:value="315.35">
            <text:p>315,35 €</text:p>
          </table:table-cell>
          <table:table-cell office:value-type="string">
            <text:p>Oster Haarschneidemaschine Typ 97-44</text:p>
          </table:table-cell>
        </table:table-row>
        <table:table-row table:style-name="ro2">
          <table:table-cell office:value-type="string">
            <text:p>K-4599</text:p>
          </table:table-cell>
          <table:table-cell office:value-type="string">
            <text:p>Oster Reinigungsspray HSM 532ml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Oster Reinigungsspray HSM 532ml</text:p>
          </table:table-cell>
        </table:table-row>
        <table:table-row table:style-name="ro2">
          <table:table-cell office:value-type="float" office:value="6080">
            <text:p>6080</text:p>
          </table:table-cell>
          <table:table-cell office:value-type="string">
            <text:p>Panasonic eRazor ER-RZ10</text:p>
          </table:table-cell>
          <table:table-cell office:value-type="currency" office:currency="EUR" office:value="169">
            <text:p>169,00 €</text:p>
          </table:table-cell>
          <table:table-cell office:value-type="string">
            <text:p>Panasonic eRazor ER-RZ10</text:p>
          </table:table-cell>
        </table:table-row>
        <table:table-row table:style-name="ro1">
          <table:table-cell office:value-type="string">
            <text:p>K-6150</text:p>
          </table:table-cell>
          <table:table-cell office:value-type="string">
            <text:p>Panasonic Haarschneidemaschine ER-DGP86</text:p>
          </table:table-cell>
          <table:table-cell office:value-type="currency" office:currency="EUR" office:value="299">
            <text:p>299,00 €</text:p>
          </table:table-cell>
          <table:table-cell office:value-type="string">
            <text:p>Panasonic Haarschneidemaschine ER-DGP86</text:p>
          </table:table-cell>
        </table:table-row>
        <table:table-row table:style-name="ro2">
          <table:table-cell office:value-type="string">
            <text:p>K-4865</text:p>
          </table:table-cell>
          <table:table-cell office:value-type="string">
            <text:p>Panasonic Minitrimmer ES-WF62</text:p>
          </table:table-cell>
          <table:table-cell office:value-type="currency" office:currency="EUR" office:value="39">
            <text:p>39,00 €</text:p>
          </table:table-cell>
          <table:table-cell office:value-type="string">
            <text:p>Panasonic Minitrimmer ES-WF62</text:p>
          </table:table-cell>
        </table:table-row>
        <table:table-row table:style-name="ro2">
          <table:table-cell office:value-type="float" office:value="4700">
            <text:p>4700</text:p>
          </table:table-cell>
          <table:table-cell office:value-type="string">
            <text:p>Panasonic Pentrimmer ER GN30</text:p>
          </table:table-cell>
          <table:table-cell office:value-type="currency" office:currency="EUR" office:value="32">
            <text:p>32,00 €</text:p>
          </table:table-cell>
          <table:table-cell office:value-type="string">
            <text:p>Panasonic Pentrimmer ER GN30</text:p>
          </table:table-cell>
        </table:table-row>
        <table:table-row table:style-name="ro2">
          <table:table-cell office:value-type="float" office:value="4655">
            <text:p>4655</text:p>
          </table:table-cell>
          <table:table-cell office:value-type="string">
            <text:p>Panasonic Pentrimmer ER412</text:p>
          </table:table-cell>
          <table:table-cell office:value-type="currency" office:currency="EUR" office:value="29.5">
            <text:p>29,50 €</text:p>
          </table:table-cell>
          <table:table-cell office:value-type="string">
            <text:p>Panasonic Pentrimmer ER412</text:p>
          </table:table-cell>
        </table:table-row>
        <table:table-row table:style-name="ro1">
          <table:table-cell office:value-type="string">
            <text:p>K-4740</text:p>
          </table:table-cell>
          <table:table-cell office:value-type="string">
            <text:p>Panasonic Profi-Rasierer ER-SP20</text:p>
          </table:table-cell>
          <table:table-cell office:value-type="currency" office:currency="EUR" office:value="240">
            <text:p>240,00 €</text:p>
          </table:table-cell>
          <table:table-cell office:value-type="string">
            <text:p>Panasonic Profi-Rasierer ER-SP20</text:p>
          </table:table-cell>
        </table:table-row>
        <table:table-row table:style-name="ro1">
          <table:table-cell office:value-type="string">
            <text:p>K-4980</text:p>
          </table:table-cell>
          <table:table-cell office:value-type="string">
            <text:p>Panasonic Schneidekopf ER-GP-86</text:p>
          </table:table-cell>
          <table:table-cell office:value-type="currency" office:currency="EUR" office:value="50">
            <text:p>50,00 €</text:p>
          </table:table-cell>
          <table:table-cell office:value-type="string">
            <text:p>Panasonic Schneidekopf ER-DGP72/74/82/84/80</text:p>
          </table:table-cell>
        </table:table-row>
        <table:table-row table:style-name="ro2">
          <table:table-cell office:value-type="float" office:value="2544">
            <text:p>2544</text:p>
          </table:table-cell>
          <table:table-cell office:value-type="string">
            <text:p>Scherkopf Barburys Zero Shaver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Scherkopf Barburys Zero Shaver</text:p>
          </table:table-cell>
        </table:table-row>
        <table:table-row table:style-name="ro2">
          <table:table-cell office:value-type="float" office:value="3160184">
            <text:p>3160184</text:p>
          </table:table-cell>
          <table:table-cell office:value-type="string">
            <text:p>Scherkopf Diamond Carbon</text:p>
          </table:table-cell>
          <table:table-cell office:value-type="currency" office:currency="EUR" office:value="69">
            <text:p>69,00 €</text:p>
          </table:table-cell>
          <table:table-cell office:value-type="string">
            <text:p>Scherkopf Diamond Carbon</text:p>
          </table:table-cell>
        </table:table-row>
        <table:table-row table:style-name="ro2">
          <table:table-cell office:value-type="string">
            <text:p>K-4543</text:p>
          </table:table-cell>
          <table:table-cell office:value-type="string">
            <text:p>Scherkopf Oster 9,5mm Size 3 1/2 </text:p>
          </table:table-cell>
          <table:table-cell office:value-type="currency" office:currency="EUR" office:value="95">
            <text:p>95,00 €</text:p>
          </table:table-cell>
          <table:table-cell office:value-type="string">
            <text:p>Scherkopf Oster 9,5mm Size 3 1/2 76918-146</text:p>
          </table:table-cell>
        </table:table-row>
        <table:table-row table:style-name="ro2">
          <table:table-cell office:value-type="string">
            <text:p>K-6151</text:p>
          </table:table-cell>
          <table:table-cell office:value-type="string">
            <text:p>Scherkopf Panasonic ER-GP86</text:p>
          </table:table-cell>
          <table:table-cell office:value-type="currency" office:currency="EUR" office:value="119">
            <text:p>119,00 €</text:p>
          </table:table-cell>
          <table:table-cell/>
        </table:table-row>
        <table:table-row table:style-name="ro2">
          <table:table-cell office:value-type="string">
            <text:p>K-4741</text:p>
          </table:table-cell>
          <table:table-cell office:value-type="string">
            <text:p>Scherkopf Panasonic ER-SP20</text:p>
          </table:table-cell>
          <table:table-cell office:value-type="currency" office:currency="EUR" office:value="75">
            <text:p>75,00 €</text:p>
          </table:table-cell>
          <table:table-cell/>
        </table:table-row>
        <table:table-row table:style-name="ro2">
          <table:table-cell office:value-type="string">
            <text:p>P005519</text:p>
          </table:table-cell>
          <table:table-cell office:value-type="string">
            <text:p>Schmiermittel Zili 400ml</text:p>
          </table:table-cell>
          <table:table-cell office:value-type="currency" office:currency="EUR" office:value="12">
            <text:p>12,00 €</text:p>
          </table:table-cell>
          <table:table-cell/>
        </table:table-row>
        <table:table-row table:style-name="ro2">
          <table:table-cell office:value-type="float" office:value="4192265">
            <text:p>4192265</text:p>
          </table:table-cell>
          <table:table-cell office:value-type="string">
            <text:p>Schneidekopf Aesculap* GH703 , 0,1mm</text:p>
          </table:table-cell>
          <table:table-cell office:value-type="currency" office:currency="EUR" office:value="50">
            <text:p>50,00 €</text:p>
          </table:table-cell>
          <table:table-cell office:value-type="string">
            <text:p>Schneidekopf Aesculap* GH703 , 0,1mm</text:p>
          </table:table-cell>
        </table:table-row>
        <table:table-row table:style-name="ro2">
          <table:table-cell office:value-type="string">
            <text:p>FX672ME</text:p>
          </table:table-cell>
          <table:table-cell office:value-type="string">
            <text:p>Schneidekopf BaByliss FX672E</text:p>
          </table:table-cell>
          <table:table-cell office:value-type="currency" office:currency="EUR" office:value="45">
            <text:p>45,00 €</text:p>
          </table:table-cell>
          <table:table-cell office:value-type="string">
            <text:p>Schneidekopf BaByliss FX672E</text:p>
          </table:table-cell>
        </table:table-row>
        <table:table-row table:style-name="ro2">
          <table:table-cell office:value-type="float" office:value="7000947">
            <text:p>7000947</text:p>
          </table:table-cell>
          <table:table-cell office:value-type="string">
            <text:p>Schneidekopf Black Experia</text:p>
          </table:table-cell>
          <table:table-cell office:value-type="currency" office:currency="EUR" office:value="16.07">
            <text:p>16,07 €</text:p>
          </table:table-cell>
          <table:table-cell office:value-type="string">
            <text:p>Schneidekopf Black Experia</text:p>
          </table:table-cell>
        </table:table-row>
        <table:table-row table:style-name="ro2">
          <table:table-cell office:value-type="float" office:value="14102403">
            <text:p>14102403</text:p>
          </table:table-cell>
          <table:table-cell office:value-type="string">
            <text:p>Schneidekopf Efa Bad Butch</text:p>
          </table:table-cell>
          <table:table-cell office:value-type="currency" office:currency="EUR" office:value="16.9">
            <text:p>16,90 €</text:p>
          </table:table-cell>
          <table:table-cell office:value-type="string">
            <text:p>Schneidekopf Efa Bad Butch</text:p>
          </table:table-cell>
        </table:table-row>
        <table:table-row table:style-name="ro2">
          <table:table-cell office:value-type="float" office:value="14102573">
            <text:p>14102573</text:p>
          </table:table-cell>
          <table:table-cell office:value-type="string">
            <text:p>Schneidekopf Efa Big Bad Butch </text:p>
          </table:table-cell>
          <table:table-cell office:value-type="currency" office:currency="EUR" office:value="25">
            <text:p>25,00 €</text:p>
          </table:table-cell>
          <table:table-cell/>
        </table:table-row>
        <table:table-row table:style-name="ro2">
          <table:table-cell office:value-type="float" office:value="81138">
            <text:p>81138</text:p>
          </table:table-cell>
          <table:table-cell office:value-type="string">
            <text:p>Schneidekopf HairOn Thiny*</text:p>
          </table:table-cell>
          <table:table-cell office:value-type="currency" office:currency="EUR" office:value="1.8">
            <text:p>1,80 €</text:p>
          </table:table-cell>
          <table:table-cell office:value-type="string">
            <text:p>Schneidekopf HairOn Thiny</text:p>
          </table:table-cell>
        </table:table-row>
        <table:table-row table:style-name="ro2">
          <table:table-cell office:value-type="float" office:value="81139">
            <text:p>81139</text:p>
          </table:table-cell>
          <table:table-cell office:value-type="string">
            <text:p>Schneidekopf HairOn*</text:p>
          </table:table-cell>
          <table:table-cell office:value-type="currency" office:currency="EUR" office:value="3.61">
            <text:p>3,61 €</text:p>
          </table:table-cell>
          <table:table-cell office:value-type="string">
            <text:p>Schneidekopf HairOn</text:p>
          </table:table-cell>
        </table:table-row>
        <table:table-row table:style-name="ro1">
          <table:table-cell office:value-type="float" office:value="85530">
            <text:p>85530</text:p>
          </table:table-cell>
          <table:table-cell office:value-type="string">
            <text:p>Schneidekopf Jaguar J-Cut 30</text:p>
          </table:table-cell>
          <table:table-cell office:value-type="currency" office:currency="EUR" office:value="28.92">
            <text:p>28,92 €</text:p>
          </table:table-cell>
          <table:table-cell office:value-type="string">
            <text:p>Schneidekopf Jaguar J-Cut 30</text:p>
          </table:table-cell>
        </table:table-row>
        <table:table-row table:style-name="ro2">
          <table:table-cell office:value-type="float" office:value="85571">
            <text:p>85571</text:p>
          </table:table-cell>
          <table:table-cell office:value-type="string">
            <text:p>Schneidekopf Jaguar J-Cut One</text:p>
          </table:table-cell>
          <table:table-cell office:value-type="currency" office:currency="EUR" office:value="35">
            <text:p>35,00 €</text:p>
          </table:table-cell>
          <table:table-cell office:value-type="string">
            <text:p>Schneidekopf Jaguar J-Cut One</text:p>
          </table:table-cell>
        </table:table-row>
        <table:table-row table:style-name="ro1">
          <table:table-cell office:value-type="float" office:value="150181">
            <text:p>150181</text:p>
          </table:table-cell>
          <table:table-cell office:value-type="string">
            <text:p>Schneidekopf Moser Chrom Style Pro</text:p>
          </table:table-cell>
          <table:table-cell office:value-type="currency" office:currency="EUR" office:value="52">
            <text:p>52,00 €</text:p>
          </table:table-cell>
          <table:table-cell office:value-type="string">
            <text:p>Schneidekopf Moser Chrom Style Pro</text:p>
          </table:table-cell>
        </table:table-row>
        <table:table-row table:style-name="ro2">
          <table:table-cell office:value-type="float" office:value="150167">
            <text:p>150167</text:p>
          </table:table-cell>
          <table:table-cell office:value-type="string">
            <text:p>Schneidekopf Moser ChroMini</text:p>
          </table:table-cell>
          <table:table-cell office:value-type="currency" office:currency="EUR" office:value="45">
            <text:p>45,00 €</text:p>
          </table:table-cell>
          <table:table-cell office:value-type="string">
            <text:p>Schneidekopf Moser ChroMini</text:p>
          </table:table-cell>
        </table:table-row>
        <table:table-row table:style-name="ro1">
          <table:table-cell office:value-type="float" office:value="12457300">
            <text:p>12457300</text:p>
          </table:table-cell>
          <table:table-cell office:value-type="string">
            <text:p>Schneidekopf Moser Max45 1/20mm*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Schneidekopf Moser Max45 1/20mm</text:p>
          </table:table-cell>
        </table:table-row>
        <table:table-row table:style-name="ro2">
          <table:table-cell office:value-type="string">
            <text:p>K-4531</text:p>
          </table:table-cell>
          <table:table-cell office:value-type="string">
            <text:p>Schneidekopf Oster 0,1mm</text:p>
          </table:table-cell>
          <table:table-cell office:value-type="currency" office:currency="EUR" office:value="62.48">
            <text:p>62,48 €</text:p>
          </table:table-cell>
          <table:table-cell office:value-type="string">
            <text:p>Schneidekopf Oster 0,1mm</text:p>
          </table:table-cell>
        </table:table-row>
        <table:table-row table:style-name="ro2">
          <table:table-cell office:value-type="string">
            <text:p>76914-616</text:p>
          </table:table-cell>
          <table:table-cell office:value-type="string">
            <text:p>Schneidekopf Oster 0,1mm </text:p>
          </table:table-cell>
          <table:table-cell office:value-type="currency" office:currency="EUR" office:value="54.68">
            <text:p>54,68 €</text:p>
          </table:table-cell>
          <table:table-cell office:value-type="string">
            <text:p>Schneidekopf Oster 0,1mm 76914-616</text:p>
          </table:table-cell>
        </table:table-row>
        <table:table-row table:style-name="ro2">
          <table:table-cell office:value-type="string">
            <text:p>K-4532</text:p>
          </table:table-cell>
          <table:table-cell office:value-type="string">
            <text:p>Schneidekopf Oster 0,25mm</text:p>
          </table:table-cell>
          <table:table-cell office:value-type="currency" office:currency="EUR" office:value="47.01">
            <text:p>47,01 €</text:p>
          </table:table-cell>
          <table:table-cell office:value-type="string">
            <text:p>Schneidekopf Oster 0,25mm</text:p>
          </table:table-cell>
        </table:table-row>
        <table:table-row table:style-name="ro2">
          <table:table-cell office:value-type="string">
            <text:p>K-4521</text:p>
          </table:table-cell>
          <table:table-cell office:value-type="string">
            <text:p>Schneidekopf Oster 0,25mm 76914-816</text:p>
          </table:table-cell>
          <table:table-cell office:value-type="currency" office:currency="EUR" office:value="59.44">
            <text:p>59,44 €</text:p>
          </table:table-cell>
          <table:table-cell office:value-type="string">
            <text:p>Schneidekopf Oster 0,25mm 918-02</text:p>
          </table:table-cell>
        </table:table-row>
        <table:table-row table:style-name="ro2">
          <table:table-cell office:value-type="string">
            <text:p>K-4522</text:p>
          </table:table-cell>
          <table:table-cell office:value-type="string">
            <text:p>Schneidekopf Oster 2,4mm 76914-886</text:p>
          </table:table-cell>
          <table:table-cell office:value-type="currency" office:currency="EUR" office:value="59.44">
            <text:p>59,44 €</text:p>
          </table:table-cell>
          <table:table-cell office:value-type="string">
            <text:p>Schneidekopf Oster 2,4mm 76914-686</text:p>
          </table:table-cell>
        </table:table-row>
        <table:table-row table:style-name="ro2">
          <table:table-cell office:value-type="float" office:value="965">
            <text:p>965</text:p>
          </table:table-cell>
          <table:table-cell office:value-type="string">
            <text:p>Schneidekopf P´sonic ER230*</text:p>
          </table:table-cell>
          <table:table-cell office:value-type="currency" office:currency="EUR" office:value="29.75">
            <text:p>29,75 €</text:p>
          </table:table-cell>
          <table:table-cell office:value-type="string">
            <text:p>Schneidekopf P´sonic ER230*</text:p>
          </table:table-cell>
        </table:table-row>
        <table:table-row table:style-name="ro2">
          <table:table-cell office:value-type="string">
            <text:p>ES290</text:p>
          </table:table-cell>
          <table:table-cell office:value-type="string">
            <text:p>Schneidekopf P´sonic ES290</text:p>
          </table:table-cell>
          <table:table-cell office:value-type="currency" office:currency="EUR" office:value="17.85">
            <text:p>17,85 €</text:p>
          </table:table-cell>
          <table:table-cell office:value-type="string">
            <text:p>Schneidekopf P´sonic ES290</text:p>
          </table:table-cell>
        </table:table-row>
        <table:table-row table:style-name="ro1">
          <table:table-cell office:value-type="float" office:value="4878">
            <text:p>4878</text:p>
          </table:table-cell>
          <table:table-cell office:value-type="string">
            <text:p>Schneidekopf Panasonic ER1420/1421*</text:p>
          </table:table-cell>
          <table:table-cell office:value-type="currency" office:currency="EUR" office:value="50.16">
            <text:p>50,16 €</text:p>
          </table:table-cell>
          <table:table-cell office:value-type="string">
            <text:p>Schneidekopf Panasonic ER1420/1421*</text:p>
          </table:table-cell>
        </table:table-row>
        <table:table-row table:style-name="ro2">
          <table:table-cell office:value-type="float" office:value="3160173">
            <text:p>3160173</text:p>
          </table:table-cell>
          <table:table-cell office:value-type="string">
            <text:p>Schneidekopf Pearl Clipper</text:p>
          </table:table-cell>
          <table:table-cell office:value-type="currency" office:currency="EUR" office:value="59.5">
            <text:p>59,50 €</text:p>
          </table:table-cell>
          <table:table-cell office:value-type="string">
            <text:p>Schneidekopf Pearl Clipper</text:p>
          </table:table-cell>
        </table:table-row>
        <table:table-row table:style-name="ro2">
          <table:table-cell office:value-type="float" office:value="3160183">
            <text:p>3160183</text:p>
          </table:table-cell>
          <table:table-cell office:value-type="string">
            <text:p>Schneidekopf Pearl Trimmer</text:p>
          </table:table-cell>
          <table:table-cell office:value-type="currency" office:currency="EUR" office:value="60">
            <text:p>60,00 €</text:p>
          </table:table-cell>
          <table:table-cell office:value-type="string">
            <text:p>Schneidekopf Pearl Trimmer</text:p>
          </table:table-cell>
        </table:table-row>
        <table:table-row table:style-name="ro2">
          <table:table-cell office:value-type="float" office:value="7620002">
            <text:p>7620002</text:p>
          </table:table-cell>
          <table:table-cell office:value-type="string">
            <text:p>Schneidekopf Ultron Sx189</text:p>
          </table:table-cell>
          <table:table-cell office:value-type="currency" office:currency="EUR" office:value="20">
            <text:p>20,00 €</text:p>
          </table:table-cell>
          <table:table-cell office:value-type="string">
            <text:p>Schneidekopf Ultron Sx189</text:p>
          </table:table-cell>
        </table:table-row>
        <table:table-row table:style-name="ro2">
          <table:table-cell office:value-type="float" office:value="7630002">
            <text:p>7630002</text:p>
          </table:table-cell>
          <table:table-cell office:value-type="string">
            <text:p>Schneidekopf Ultron Sx515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Schneidekopf Ultron Sx515</text:p>
          </table:table-cell>
        </table:table-row>
        <table:table-row table:style-name="ro2">
          <table:table-cell office:value-type="string">
            <text:p>02111-216</text:p>
          </table:table-cell>
          <table:table-cell office:value-type="string">
            <text:p>Schneidekopf Wahl Beret 0,4mm</text:p>
          </table:table-cell>
          <table:table-cell office:value-type="currency" office:currency="EUR" office:value="45">
            <text:p>45,00 €</text:p>
          </table:table-cell>
          <table:table-cell office:value-type="string">
            <text:p>Schneidekopf Wahl Beret 0,4mm</text:p>
          </table:table-cell>
        </table:table-row>
        <table:table-row table:style-name="ro1">
          <table:table-cell office:value-type="float" office:value="15565760">
            <text:p>15565760</text:p>
          </table:table-cell>
          <table:table-cell office:value-type="string">
            <text:p>Schneidekopf Wahl Designer </text:p>
          </table:table-cell>
          <table:table-cell office:value-type="currency" office:currency="EUR" office:value="39">
            <text:p>39,00 €</text:p>
          </table:table-cell>
          <table:table-cell/>
        </table:table-row>
        <table:table-row table:style-name="ro2">
          <table:table-cell office:value-type="string">
            <text:p>01062-1116</text:p>
          </table:table-cell>
          <table:table-cell office:value-type="string">
            <text:p>Schneidekopf Wahl Detailer 32mm</text:p>
          </table:table-cell>
          <table:table-cell office:value-type="currency" office:currency="EUR" office:value="40">
            <text:p>40,00 €</text:p>
          </table:table-cell>
          <table:table-cell/>
        </table:table-row>
        <table:table-row table:style-name="ro2">
          <table:table-cell office:value-type="string">
            <text:p>02215-1116</text:p>
          </table:table-cell>
          <table:table-cell office:value-type="string">
            <text:p>Schneidekopf Wahl Detailer Wide 38mm</text:p>
          </table:table-cell>
          <table:table-cell office:value-type="currency" office:currency="EUR" office:value="50">
            <text:p>50,00 €</text:p>
          </table:table-cell>
          <table:table-cell office:value-type="string">
            <text:p>Schneideplatte Wahl Detailer T-Wide 0,4mm</text:p>
          </table:table-cell>
        </table:table-row>
        <table:table-row table:style-name="ro2">
          <table:table-cell office:value-type="string">
            <text:p>02161-416</text:p>
          </table:table-cell>
          <table:table-cell office:value-type="string">
            <text:p>Schneidekopf Wahl Magic-Clip cordless</text:p>
          </table:table-cell>
          <table:table-cell office:value-type="currency" office:currency="EUR" office:value="55">
            <text:p>55,00 €</text:p>
          </table:table-cell>
          <table:table-cell/>
        </table:table-row>
        <table:table-row table:style-name="ro2">
          <table:table-cell office:value-type="float" office:value="15847320">
            <text:p>15847320</text:p>
          </table:table-cell>
          <table:table-cell office:value-type="string">
            <text:p>Schneidekopf Wahl Precision</text:p>
          </table:table-cell>
          <table:table-cell office:value-type="currency" office:currency="EUR" office:value="40">
            <text:p>40,00 €</text:p>
          </table:table-cell>
          <table:table-cell/>
        </table:table-row>
        <table:table-row table:style-name="ro1">
          <table:table-cell office:value-type="float" office:value="14117000">
            <text:p>14117000</text:p>
          </table:table-cell>
          <table:table-cell office:value-type="string">
            <text:p>Schneideplatte Moser Typ 1400Mini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Schneideplatte Moser Typ 1400Mini</text:p>
          </table:table-cell>
        </table:table-row>
        <table:table-row table:style-name="ro2">
          <table:table-cell office:value-type="float" office:value="32510">
            <text:p>32510</text:p>
          </table:table-cell>
          <table:table-cell office:value-type="string">
            <text:p>Schneideplatte Tondeo Eco-S+</text:p>
          </table:table-cell>
          <table:table-cell office:value-type="currency" office:currency="EUR" office:value="29.9">
            <text:p>29,90 €</text:p>
          </table:table-cell>
          <table:table-cell office:value-type="string">
            <text:p>Schneideplatte Tondeo Eco-S+</text:p>
          </table:table-cell>
        </table:table-row>
        <table:table-row table:style-name="ro2">
          <table:table-cell office:value-type="float" office:value="1910099">
            <text:p>1910099</text:p>
          </table:table-cell>
          <table:table-cell office:value-type="string">
            <text:p>Schneideplatte Wahl Detailer/Hero 35mm</text:p>
          </table:table-cell>
          <table:table-cell office:value-type="currency" office:currency="EUR" office:value="39">
            <text:p>39,00 €</text:p>
          </table:table-cell>
          <table:table-cell office:value-type="string">
            <text:p>Schneideplatte Wahl Detailer/Hero 35mm</text:p>
          </table:table-cell>
        </table:table-row>
        <table:table-row table:style-name="ro2">
          <table:table-cell office:value-type="float" office:value="7700007">
            <text:p>7700007</text:p>
          </table:table-cell>
          <table:table-cell office:value-type="string">
            <text:p>Schneideplatten HD-T</text:p>
          </table:table-cell>
          <table:table-cell office:value-type="currency" office:currency="EUR" office:value="39">
            <text:p>39,00 €</text:p>
          </table:table-cell>
          <table:table-cell office:value-type="string">
            <text:p>Schneideplatten Ultron GSx fein</text:p>
          </table:table-cell>
        </table:table-row>
        <table:table-row table:style-name="ro1">
          <table:table-cell office:value-type="float" office:value="85621">
            <text:p>85621</text:p>
          </table:table-cell>
          <table:table-cell office:value-type="string">
            <text:p>Schneideplatten Jaguar CM2000</text:p>
          </table:table-cell>
          <table:table-cell office:value-type="currency" office:currency="EUR" office:value="33">
            <text:p>33,00 €</text:p>
          </table:table-cell>
          <table:table-cell office:value-type="string">
            <text:p>Schneideplatten Jaguar CM2000</text:p>
          </table:table-cell>
        </table:table-row>
        <table:table-row table:style-name="ro2">
          <table:table-cell office:value-type="float" office:value="7900002">
            <text:p>7900002</text:p>
          </table:table-cell>
          <table:table-cell office:value-type="string">
            <text:p>Schneideplatten Ultron HD-C / GSx plus</text:p>
          </table:table-cell>
          <table:table-cell office:value-type="currency" office:currency="EUR" office:value="39">
            <text:p>39,00 €</text:p>
          </table:table-cell>
          <table:table-cell office:value-type="string">
            <text:p>Schneideplatten Ultron HD-C / GSx plus</text:p>
          </table:table-cell>
        </table:table-row>
        <table:table-row table:style-name="ro2">
          <table:table-cell office:value-type="float" office:value="7700021">
            <text:p>7700021</text:p>
          </table:table-cell>
          <table:table-cell office:value-type="string">
            <text:p>Schneideplatten Ultron HD-T / GSx</text:p>
          </table:table-cell>
          <table:table-cell office:value-type="currency" office:currency="EUR" office:value="23.56">
            <text:p>23,56 €</text:p>
          </table:table-cell>
          <table:table-cell office:value-type="string">
            <text:p>Schneideplatten Ultron HD-T / GSx</text:p>
          </table:table-cell>
        </table:table-row>
        <table:table-row table:style-name="ro2">
          <table:table-cell office:value-type="float" office:value="1038400">
            <text:p>1038400</text:p>
          </table:table-cell>
          <table:table-cell office:value-type="string">
            <text:p>Schneideplatten Wahl Animal 5/64\"-7/64\"</text:p>
          </table:table-cell>
          <table:table-cell office:value-type="currency" office:currency="EUR" office:value="30.35">
            <text:p>30,35 €</text:p>
          </table:table-cell>
          <table:table-cell office:value-type="string">
            <text:p>Schneideplatten Wahl Animal 5/64\"-7/64\"</text:p>
          </table:table-cell>
        </table:table-row>
        <table:table-row table:style-name="ro2">
          <table:table-cell office:value-type="float" office:value="1910035">
            <text:p>1910035</text:p>
          </table:table-cell>
          <table:table-cell office:value-type="string">
            <text:p>Schneideplatten Wahl Super Taper / Chrom Taper standard</text:p>
          </table:table-cell>
          <table:table-cell office:value-type="currency" office:currency="EUR" office:value="40">
            <text:p>40,00 €</text:p>
          </table:table-cell>
          <table:table-cell office:value-type="string">
            <text:p>Schneideplatten Wahl Super Taper / Chrom Taper standard</text:p>
          </table:table-cell>
        </table:table-row>
        <table:table-row table:style-name="ro2">
          <table:table-cell office:value-type="float" office:value="14507170">
            <text:p>14507170</text:p>
          </table:table-cell>
          <table:table-cell office:value-type="string">
            <text:p>Schneidesatz Ermila Genio fein</text:p>
          </table:table-cell>
          <table:table-cell office:value-type="currency" office:currency="EUR" office:value="30.35">
            <text:p>30,35 €</text:p>
          </table:table-cell>
          <table:table-cell office:value-type="string">
            <text:p>Schneidesatz Ermila Genio fein</text:p>
          </table:table-cell>
        </table:table-row>
        <table:table-row table:style-name="ro2">
          <table:table-cell office:value-type="float" office:value="18497820">
            <text:p>18497820</text:p>
          </table:table-cell>
          <table:table-cell office:value-type="string">
            <text:p>Schneidesatz Ermila Magnum 3000 standard</text:p>
          </table:table-cell>
          <table:table-cell office:value-type="currency" office:currency="EUR" office:value="30.35">
            <text:p>30,35 €</text:p>
          </table:table-cell>
          <table:table-cell office:value-type="string">
            <text:p>Schneidesatz Ermila Magnum 3000 standard</text:p>
          </table:table-cell>
        </table:table-row>
        <table:table-row table:style-name="ro2">
          <table:table-cell office:value-type="float" office:value="15567510">
            <text:p>15567510</text:p>
          </table:table-cell>
          <table:table-cell office:value-type="string">
            <text:p>Schneidesatz Ermila Magnum handy standard</text:p>
          </table:table-cell>
          <table:table-cell office:value-type="currency" office:currency="EUR" office:value="30.345">
            <text:p>30,35 €</text:p>
          </table:table-cell>
          <table:table-cell office:value-type="string">
            <text:p>Schneidesatz Ermila Magnum handy standard</text:p>
          </table:table-cell>
        </table:table-row>
        <table:table-row table:style-name="ro1">
          <table:table-cell office:value-type="float" office:value="14017600">
            <text:p>14017600</text:p>
          </table:table-cell>
          <table:table-cell office:value-type="string">
            <text:p>Schneidesatz Moser Typ 1400/1170/1420</text:p>
          </table:table-cell>
          <table:table-cell office:value-type="currency" office:currency="EUR" office:value="20.25">
            <text:p>20,25 €</text:p>
          </table:table-cell>
          <table:table-cell office:value-type="string">
            <text:p>Schneidesatz Moser Typ 1400/1170/1420</text:p>
          </table:table-cell>
        </table:table-row>
        <table:table-row table:style-name="ro2">
          <table:table-cell office:value-type="float" office:value="2510309">
            <text:p>2510309</text:p>
          </table:table-cell>
          <table:table-cell office:value-type="string">
            <text:p>Schneidesatz Tondeo Eco Black M 40mm</text:p>
          </table:table-cell>
          <table:table-cell office:value-type="currency" office:currency="EUR" office:value="15.51">
            <text:p>15,51 €</text:p>
          </table:table-cell>
          <table:table-cell office:value-type="string">
            <text:p>Schneidesatz Tondeo Eco Black M 40mm</text:p>
          </table:table-cell>
        </table:table-row>
        <table:table-row table:style-name="ro2">
          <table:table-cell office:value-type="float" office:value="24119">
            <text:p>24119</text:p>
          </table:table-cell>
          <table:table-cell office:value-type="string">
            <text:p>Schneidesatz Tondeo Eco black M 5mm Creative</text:p>
          </table:table-cell>
          <table:table-cell office:value-type="currency" office:currency="EUR" office:value="15.51">
            <text:p>15,51 €</text:p>
          </table:table-cell>
          <table:table-cell office:value-type="string">
            <text:p>Schneidesatz Tondeo Eco black M 5mm Creative</text:p>
          </table:table-cell>
        </table:table-row>
        <table:table-row table:style-name="ro2">
          <table:table-cell office:value-type="float" office:value="4440140">
            <text:p>4440140</text:p>
          </table:table-cell>
          <table:table-cell office:value-type="string">
            <text:p>Sibel Heizwicklerset Heat-Up</text:p>
          </table:table-cell>
          <table:table-cell office:value-type="currency" office:currency="EUR" office:value="49">
            <text:p>49,00 €</text:p>
          </table:table-cell>
          <table:table-cell office:value-type="string">
            <text:p>Sibel Heizwicklerset Heat-Up</text:p>
          </table:table-cell>
        </table:table-row>
        <table:table-row table:style-name="ro2">
          <table:table-cell office:value-type="float" office:value="32504">
            <text:p>32504</text:p>
          </table:table-cell>
          <table:table-cell office:value-type="string">
            <text:p>Tondeo Trimmer Eco S+ black</text:p>
          </table:table-cell>
          <table:table-cell office:value-type="currency" office:currency="EUR" office:value="99.9">
            <text:p>99,90 €</text:p>
          </table:table-cell>
          <table:table-cell office:value-type="string">
            <text:p>Tondeo Trimmer Eco S+ black</text:p>
          </table:table-cell>
        </table:table-row>
        <table:table-row table:style-name="ro2">
          <table:table-cell office:value-type="float" office:value="32530">
            <text:p>32530</text:p>
          </table:table-cell>
          <table:table-cell office:value-type="string">
            <text:p>Tondeo Trimmer XS Lithium</text:p>
          </table:table-cell>
          <table:table-cell office:value-type="currency" office:currency="EUR" office:value="199">
            <text:p>199,00 €</text:p>
          </table:table-cell>
          <table:table-cell office:value-type="string">
            <text:p>Tondeo Trimmer XS Lithium</text:p>
          </table:table-cell>
        </table:table-row>
        <table:table-row table:style-name="ro2">
          <table:table-cell office:value-type="float" office:value="14102591">
            <text:p>14102591</text:p>
          </table:table-cell>
          <table:table-cell office:value-type="string">
            <text:p>Trimmer Blade Core</text:p>
          </table:table-cell>
          <table:table-cell office:value-type="currency" office:currency="EUR" office:value="99">
            <text:p>99,00 €</text:p>
          </table:table-cell>
          <table:table-cell/>
        </table:table-row>
        <table:table-row table:style-name="ro2">
          <table:table-cell office:value-type="string">
            <text:p>K-6190</text:p>
          </table:table-cell>
          <table:table-cell office:value-type="string">
            <text:p>Trimmer Panasonic ER-XT70 The Barikan</text:p>
          </table:table-cell>
          <table:table-cell office:value-type="currency" office:currency="EUR" office:value="299">
            <text:p>299,00 €</text:p>
          </table:table-cell>
          <table:table-cell/>
        </table:table-row>
        <table:table-row table:style-name="ro2">
          <table:table-cell office:value-type="string">
            <text:p>TPS</text:p>
          </table:table-cell>
          <table:table-cell office:value-type="string">
            <text:p>Trimmer Pflegeset Öl + Bürstchen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Trimmer Pflegeset Öl + Bürstchen</text:p>
          </table:table-cell>
        </table:table-row>
        <table:table-row table:style-name="ro2">
          <table:table-cell office:value-type="float" office:value="2269">
            <text:p>2269</text:p>
          </table:table-cell>
          <table:table-cell office:value-type="string">
            <text:p>Triple Barrel Waver</text:p>
          </table:table-cell>
          <table:table-cell office:value-type="currency" office:currency="EUR" office:value="99">
            <text:p>99,00 €</text:p>
          </table:table-cell>
          <table:table-cell/>
        </table:table-row>
        <table:table-row table:style-name="ro2">
          <table:table-cell office:value-type="float" office:value="5021970">
            <text:p>5021970</text:p>
          </table:table-cell>
          <table:table-cell office:value-type="string">
            <text:p>Trockenhaube Climaco mit Stativ</text:p>
          </table:table-cell>
          <table:table-cell office:value-type="currency" office:currency="EUR" office:value="2100">
            <text:p>2.100,00 €</text:p>
          </table:table-cell>
          <table:table-cell office:value-type="string">
            <text:p>Trockenhaube Climaco mit Stativ</text:p>
          </table:table-cell>
        </table:table-row>
        <table:table-row table:style-name="ro1">
          <table:table-cell office:value-type="float" office:value="14101841">
            <text:p>14101841</text:p>
          </table:table-cell>
          <table:table-cell office:value-type="string">
            <text:p>Trockenhaube Private</text:p>
          </table:table-cell>
          <table:table-cell office:value-type="currency" office:currency="EUR" office:value="79.9">
            <text:p>79,90 €</text:p>
          </table:table-cell>
          <table:table-cell office:value-type="string">
            <text:p>Trockenhaube Private</text:p>
          </table:table-cell>
        </table:table-row>
        <table:table-row table:style-name="ro2">
          <table:table-cell office:value-type="float" office:value="451101">
            <text:p>451101</text:p>
          </table:table-cell>
          <table:table-cell office:value-type="string">
            <text:p>Trockenhaube Proself</text:p>
          </table:table-cell>
          <table:table-cell office:value-type="currency" office:currency="EUR" office:value="179">
            <text:p>179,00 €</text:p>
          </table:table-cell>
          <table:table-cell office:value-type="string">
            <text:p>Trockenhaube Proself</text:p>
          </table:table-cell>
        </table:table-row>
        <table:table-row table:style-name="ro2">
          <table:table-cell office:value-type="float" office:value="7507660">
            <text:p>7507660</text:p>
          </table:table-cell>
          <table:table-cell office:value-type="string">
            <text:p>Ultron Pentrimmer SX45 <text:s/>incl. 2 Ersatzscherköpfe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Ultron Pentrimmer SX45 <text:s/>incl. 2 Ersatzscherköpfe</text:p>
          </table:table-cell>
        </table:table-row>
        <table:table-row table:style-name="ro2">
          <table:table-cell office:value-type="float" office:value="8451">
            <text:p>8451</text:p>
          </table:table-cell>
          <table:table-cell office:value-type="string">
            <text:p>Wahl Haarschneidemaschine Magic Clip</text:p>
          </table:table-cell>
          <table:table-cell office:value-type="currency" office:currency="EUR" office:value="139">
            <text:p>139,00 €</text:p>
          </table:table-cell>
          <table:table-cell office:value-type="string">
            <text:p>Wahl Haarschneidemaschine Magic Clip</text:p>
          </table:table-cell>
        </table:table-row>
        <table:table-row table:style-name="ro2">
          <table:table-cell office:value-type="float" office:value="8148">
            <text:p>8148</text:p>
          </table:table-cell>
          <table:table-cell office:value-type="string">
            <text:p>Wahl Haarschneidemaschine Magic Clip Cordless rot</text:p>
          </table:table-cell>
          <table:table-cell office:value-type="currency" office:currency="EUR" office:value="209">
            <text:p>209,00 €</text:p>
          </table:table-cell>
          <table:table-cell office:value-type="string">
            <text:p>Wahl Haarschneidemaschine Magic Clip Cordless rot</text:p>
          </table:table-cell>
        </table:table-row>
        <table:table-row table:style-name="ro2">
          <table:table-cell office:value-type="float" office:value="4005">
            <text:p>4005</text:p>
          </table:table-cell>
          <table:table-cell office:value-type="string">
            <text:p>Wahl Haarschneidemaschine Super Taper chrom</text:p>
          </table:table-cell>
          <table:table-cell office:value-type="currency" office:currency="EUR" office:value="121">
            <text:p>121,00 €</text:p>
          </table:table-cell>
          <table:table-cell office:value-type="string">
            <text:p>Wahl Haarschneidemaschine Super Taper chrom</text:p>
          </table:table-cell>
        </table:table-row>
        <table:table-row table:style-name="ro2">
          <table:table-cell office:value-type="float" office:value="4008">
            <text:p>4008</text:p>
          </table:table-cell>
          <table:table-cell office:value-type="string">
            <text:p>Wahl Haarschneidemaschine Super Taper weiß</text:p>
          </table:table-cell>
          <table:table-cell office:value-type="currency" office:currency="EUR" office:value="121">
            <text:p>121,00 €</text:p>
          </table:table-cell>
          <table:table-cell office:value-type="string">
            <text:p>Wahl Haarschneidemaschine Super Taper weiß</text:p>
          </table:table-cell>
        </table:table-row>
        <table:table-row table:style-name="ro1">
          <table:table-cell office:value-type="float" office:value="20002775">
            <text:p>20002775</text:p>
          </table:table-cell>
          <table:table-cell office:value-type="string">
            <text:p>Wahl Maschinenöl 118,3ml</text:p>
          </table:table-cell>
          <table:table-cell office:value-type="currency" office:currency="EUR" office:value="11.9">
            <text:p>11,90 €</text:p>
          </table:table-cell>
          <table:table-cell/>
        </table:table-row>
        <table:table-row table:style-name="ro2">
          <table:table-cell office:value-type="float" office:value="1910096">
            <text:p>1910096</text:p>
          </table:table-cell>
          <table:table-cell office:value-type="string">
            <text:p>Wahl Schneideplatte Magic Clipper Cordless</text:p>
          </table:table-cell>
          <table:table-cell office:value-type="currency" office:currency="EUR" office:value="50">
            <text:p>50,00 €</text:p>
          </table:table-cell>
          <table:table-cell office:value-type="string">
            <text:p>Wahl Schneideplatte Magic Clipper Cordless</text:p>
          </table:table-cell>
        </table:table-row>
        <table:table-row table:style-name="ro1">
          <table:table-cell office:value-type="string">
            <text:p>1884-7040</text:p>
          </table:table-cell>
          <table:table-cell office:value-type="string">
            <text:p>Wahl Schneidesatz Typ 1884/1886/1888</text:p>
          </table:table-cell>
          <table:table-cell office:value-type="currency" office:currency="EUR" office:value="40">
            <text:p>40,00 €</text:p>
          </table:table-cell>
          <table:table-cell office:value-type="string">
            <text:p>Wahl Schneidesatz Typ 1884/1886/1888</text:p>
          </table:table-cell>
        </table:table-row>
        <table:table-row table:style-name="ro2">
          <table:table-cell office:value-type="float" office:value="11300256">
            <text:p>11300256</text:p>
          </table:table-cell>
          <table:table-cell office:value-type="string">
            <text:p>Wahl Trimmer Beret silver</text:p>
          </table:table-cell>
          <table:table-cell office:value-type="currency" office:currency="EUR" office:value="135">
            <text:p>135,00 €</text:p>
          </table:table-cell>
          <table:table-cell office:value-type="string">
            <text:p>Wahl Trimmer Beret silver</text:p>
          </table:table-cell>
        </table:table-row>
        <table:table-row table:style-name="ro2">
          <table:table-cell office:value-type="float" office:value="11300550">
            <text:p>11300550</text:p>
          </table:table-cell>
          <table:table-cell office:value-type="string">
            <text:p>Wahl Trimmer ChroMini</text:p>
          </table:table-cell>
          <table:table-cell office:value-type="currency" office:currency="EUR" office:value="139">
            <text:p>139,00 €</text:p>
          </table:table-cell>
          <table:table-cell/>
        </table:table-row>
        <table:table-row table:style-name="ro2">
          <table:table-cell office:value-type="float" office:value="8081">
            <text:p>8081</text:p>
          </table:table-cell>
          <table:table-cell office:value-type="string">
            <text:p>Wahl Trimmer Detailer</text:p>
          </table:table-cell>
          <table:table-cell office:value-type="currency" office:currency="EUR" office:value="125">
            <text:p>125,00 €</text:p>
          </table:table-cell>
          <table:table-cell office:value-type="string">
            <text:p>Wahl Trimmer Detailer</text:p>
          </table:table-cell>
        </table:table-row>
        <table:table-row table:style-name="ro2">
          <table:table-cell office:value-type="float" office:value="8171">
            <text:p>8171</text:p>
          </table:table-cell>
          <table:table-cell office:value-type="string">
            <text:p>Wahl Trimmer Detailer Cordless</text:p>
          </table:table-cell>
          <table:table-cell office:value-type="currency" office:currency="EUR" office:value="209">
            <text:p>209,00 €</text:p>
          </table:table-cell>
          <table:table-cell office:value-type="string">
            <text:p>Wahl Trimmer Detailer Cordless</text:p>
          </table:table-cell>
        </table:table-row>
        <table:table-row table:style-name="ro2">
          <table:table-cell office:value-type="float" office:value="7001480">
            <text:p>7001480</text:p>
          </table:table-cell>
          <table:table-cell office:value-type="string">
            <text:p>Aerowave Multistyler</text:p>
          </table:table-cell>
          <table:table-cell office:value-type="currency" office:currency="EUR" office:value="180">
            <text:p>180,00 €</text:p>
          </table:table-cell>
          <table:table-cell/>
        </table:table-row>
      </table:table>
      <table:table table:name="Tabelle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5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5">15.06.2026</text:date>, <text:time>15:40:33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tephan Rühs</meta:initial-creator>
    <meta:creation-date>2026-06-15T15:38:39.18</meta:creation-date>
    <dc:date>2026-06-15T15:40:32.98</dc:date>
    <dc:creator>Stephan Rühs</dc:creator>
    <meta:editing-duration>PT1M54S</meta:editing-duration>
    <meta:editing-cycles>1</meta:editing-cycles>
    <meta:document-statistic meta:table-count="3" meta:cell-count="964" meta:object-count="0"/>
    <meta:generator>OpenOffice/4.1.14$Win32 OpenOffice.org_project/4114m1$Build-9811</meta:generator>
  </office:meta>
</office:document-meta>
</file>