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3.671cm"/>
    </style:style>
    <style:style style:name="co2" style:family="table-column">
      <style:table-column-properties fo:break-before="auto" style:column-width="10.347cm"/>
    </style:style>
    <style:style style:name="co3" style:family="table-column">
      <style:table-column-properties fo:break-before="auto" style:column-width="3.092cm"/>
    </style:style>
    <style:style style:name="co4" style:family="table-column">
      <style:table-column-properties fo:break-before="auto" style:column-width="45.815cm"/>
    </style:style>
    <style:style style:name="co5" style:family="table-column">
      <style:table-column-properties fo:break-before="auto" style:column-width="2.267cm"/>
    </style:style>
    <style:style style:name="ro1" style:family="table-row">
      <style:table-row-properties style:row-height="0.453cm" fo:break-before="auto" style:use-optimal-row-height="true"/>
    </style:style>
    <style:style style:name="ro2" style:family="table-row">
      <style:table-row-properties style:row-height="0.473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style:paragraph-properties fo:text-align="center" fo:margin-left="0cm"/>
    </style:style>
    <style:style style:name="ce2" style:family="table-cell" style:parent-style-name="Default" style:data-style-name="N106">
      <style:table-cell-properties style:text-align-source="fix" style:repeat-content="false"/>
      <style:paragraph-properties fo:text-align="center" fo:margin-left="0cm"/>
    </style:style>
  </office:automatic-styles>
  <office:body>
    <office:spreadsheet>
      <table:table table:name="Tabelle1" table:style-name="ta1" table:print="false">
        <table:table-column table:style-name="co1" table:default-cell-style-name="ce1"/>
        <table:table-column table:style-name="co2" table:default-cell-style-name="Default"/>
        <table:table-column table:style-name="co3" table:default-cell-style-name="ce2"/>
        <table:table-column table:style-name="co4" table:default-cell-style-name="Default"/>
        <table:table-row table:style-name="ro1">
          <table:table-cell office:value-type="string">
            <text:p>Artikelnummer</text:p>
          </table:table-cell>
          <table:table-cell office:value-type="string">
            <text:p>Bezeichnung</text:p>
          </table:table-cell>
          <table:table-cell office:value-type="string">
            <text:p>Standardpreis</text:p>
          </table:table-cell>
          <table:table-cell office:value-type="string">
            <text:p>Beschreibung</text:p>
          </table:table-cell>
        </table:table-row>
        <table:table-row table:style-name="ro2">
          <table:table-cell office:value-type="string">
            <text:p>707.16</text:p>
          </table:table-cell>
          <table:table-cell office:value-type="string">
            <text:p>Agiva Color Wax grau 120ml</text:p>
          </table:table-cell>
          <table:table-cell office:value-type="currency" office:currency="EUR" office:value="7.5">
            <text:p>7,50 €</text:p>
          </table:table-cell>
          <table:table-cell office:value-type="string">
            <text:p>Agiva Color Wax grau 120ml</text:p>
          </table:table-cell>
        </table:table-row>
        <table:table-row table:style-name="ro2">
          <table:table-cell office:value-type="string">
            <text:p>707.15</text:p>
          </table:table-cell>
          <table:table-cell office:value-type="string">
            <text:p>Agiva Color Wax schwarz 120ml</text:p>
          </table:table-cell>
          <table:table-cell office:value-type="currency" office:currency="EUR" office:value="7.5">
            <text:p>7,50 €</text:p>
          </table:table-cell>
          <table:table-cell office:value-type="string">
            <text:p>Agiva Color Wax schwarz 120ml</text:p>
          </table:table-cell>
        </table:table-row>
        <table:table-row table:style-name="ro2">
          <table:table-cell office:value-type="string">
            <text:p>707.19</text:p>
          </table:table-cell>
          <table:table-cell office:value-type="string">
            <text:p>Agiva Color Wax weiß 120ml</text:p>
          </table:table-cell>
          <table:table-cell office:value-type="currency" office:currency="EUR" office:value="7.5">
            <text:p>7,50 €</text:p>
          </table:table-cell>
          <table:table-cell office:value-type="string">
            <text:p>Agiva Color Wax weiß 120ml</text:p>
          </table:table-cell>
        </table:table-row>
        <table:table-row table:style-name="ro2">
          <table:table-cell office:value-type="string">
            <text:p>707.10</text:p>
          </table:table-cell>
          <table:table-cell office:value-type="string">
            <text:p>Agiva Hair Gel 01 200ml</text:p>
          </table:table-cell>
          <table:table-cell office:value-type="currency" office:currency="EUR" office:value="3">
            <text:p>3,00 €</text:p>
          </table:table-cell>
          <table:table-cell office:value-type="string">
            <text:p>Agiva Hair Gel 01 200ml</text:p>
          </table:table-cell>
        </table:table-row>
        <table:table-row table:style-name="ro2">
          <table:table-cell office:value-type="string">
            <text:p>707.6</text:p>
          </table:table-cell>
          <table:table-cell office:value-type="string">
            <text:p>Agiva Hair Gel 01 700ml</text:p>
          </table:table-cell>
          <table:table-cell office:value-type="currency" office:currency="EUR" office:value="7">
            <text:p>7,00 €</text:p>
          </table:table-cell>
          <table:table-cell office:value-type="string">
            <text:p>Agiva Hair Gel 01 700ml</text:p>
          </table:table-cell>
        </table:table-row>
        <table:table-row table:style-name="ro2">
          <table:table-cell office:value-type="string">
            <text:p>707.8</text:p>
          </table:table-cell>
          <table:table-cell office:value-type="string">
            <text:p>Agiva Hair Gel 03 700ml</text:p>
          </table:table-cell>
          <table:table-cell office:value-type="currency" office:currency="EUR" office:value="7">
            <text:p>7,00 €</text:p>
          </table:table-cell>
          <table:table-cell office:value-type="string">
            <text:p>Agiva Hair Gel 03 700ml</text:p>
          </table:table-cell>
        </table:table-row>
        <table:table-row table:style-name="ro2">
          <table:table-cell office:value-type="string">
            <text:p>707.9</text:p>
          </table:table-cell>
          <table:table-cell office:value-type="string">
            <text:p>Agiva Hair Gel 04 700ml</text:p>
          </table:table-cell>
          <table:table-cell office:value-type="currency" office:currency="EUR" office:value="7">
            <text:p>7,00 €</text:p>
          </table:table-cell>
          <table:table-cell office:value-type="string">
            <text:p>Agiva Hair Gel 04 700ml</text:p>
          </table:table-cell>
        </table:table-row>
        <table:table-row table:style-name="ro2">
          <table:table-cell office:value-type="string">
            <text:p>707.4</text:p>
          </table:table-cell>
          <table:table-cell office:value-type="string">
            <text:p>Agiva Hair Wax blau 175ml</text:p>
          </table:table-cell>
          <table:table-cell office:value-type="currency" office:currency="EUR" office:value="5">
            <text:p>5,00 €</text:p>
          </table:table-cell>
          <table:table-cell office:value-type="string">
            <text:p>Agiva Hair Wax blau 175ml</text:p>
          </table:table-cell>
        </table:table-row>
        <table:table-row table:style-name="ro2">
          <table:table-cell office:value-type="string">
            <text:p>707.1</text:p>
          </table:table-cell>
          <table:table-cell office:value-type="string">
            <text:p>Agiva Hair Wax grün 175ml</text:p>
          </table:table-cell>
          <table:table-cell office:value-type="currency" office:currency="EUR" office:value="5">
            <text:p>5,00 €</text:p>
          </table:table-cell>
          <table:table-cell office:value-type="string">
            <text:p>Agiva Hair Wax grün 175ml</text:p>
          </table:table-cell>
        </table:table-row>
        <table:table-row table:style-name="ro2">
          <table:table-cell office:value-type="float" office:value="40401">
            <text:p>40401</text:p>
          </table:table-cell>
          <table:table-cell office:value-type="string">
            <text:p>BE Haarverdicker Spray 300ml</text:p>
          </table:table-cell>
          <table:table-cell office:value-type="currency" office:currency="EUR" office:value="12">
            <text:p>12,00 €</text:p>
          </table:table-cell>
          <table:table-cell office:value-type="string">
            <text:p>&lt;P&gt;BE Haarverdicker Spray 300ml Evolution Care Haarverdicker enthält hochdosiertes Provitamin B5 ( Panthenol) &lt;/P&gt; &lt;P&gt;- wirkt haarverdickend &lt;/P&gt; &lt;P&gt;- verleiht dem Haar Glanz &lt;/P&gt; &lt;P&gt;- verbessert die Kämmbarkeit - Anti - Spliss Effekt &lt;/P&gt; &lt;P&gt;- Repair- Effekt &lt;/P&gt; &lt;P&gt;- penetriert über die Haarwurzel in den Haarschaft und wird dort in vitamin &lt;/P&gt; &lt;P&gt;- wirksame Panthothensäure umgewandelt &lt;/P&gt; &lt;P&gt;Anwendung: Regelmäßig nach der Haarwäsche vom Haaransatz bis in die Spitzen gleichmäßig einsprühen. Für feuchtes und trockenes Haar geeignet. Verbleibt im Haar, nicht ausspülen.&lt;/P&gt;</text:p>
          </table:table-cell>
        </table:table-row>
        <table:table-row table:style-name="ro2">
          <table:table-cell office:value-type="float" office:value="30465">
            <text:p>30465</text:p>
          </table:table-cell>
          <table:table-cell office:value-type="string">
            <text:p>BE Schaumfestiger F 500ml</text:p>
          </table:table-cell>
          <table:table-cell office:value-type="currency" office:currency="EUR" office:value="18.9">
            <text:p>18,90 €</text:p>
          </table:table-cell>
          <table:table-cell/>
        </table:table-row>
        <table:table-row table:style-name="ro2">
          <table:table-cell office:value-type="float" office:value="30460">
            <text:p>30460</text:p>
          </table:table-cell>
          <table:table-cell office:value-type="string">
            <text:p>BE Schaumfestiger N 500ml</text:p>
          </table:table-cell>
          <table:table-cell office:value-type="currency" office:currency="EUR" office:value="18.9">
            <text:p>18,90 €</text:p>
          </table:table-cell>
          <table:table-cell/>
        </table:table-row>
        <table:table-row table:style-name="ro2">
          <table:table-cell office:value-type="float" office:value="40532">
            <text:p>40532</text:p>
          </table:table-cell>
          <table:table-cell office:value-type="string">
            <text:p>Bio Energo Haarwachs Cocos 150ml</text:p>
          </table:table-cell>
          <table:table-cell office:value-type="currency" office:currency="EUR" office:value="7.2">
            <text:p>7,20 €</text:p>
          </table:table-cell>
          <table:table-cell office:value-type="string">
            <text:p>Bio Energo Haarwachs Cocos 150ml Haarwachs mit Cocos Duft <text:s/>Anwendung: Etwas Haarwachs in den Handflächen verteilen, mit der Handfläche und den Fingern vom Ansatz ins Haare einarbeiten. Das Haarwachs lässt sich einfach wieder auswaschen.</text:p>
          </table:table-cell>
        </table:table-row>
        <table:table-row table:style-name="ro2">
          <table:table-cell office:value-type="float" office:value="40531">
            <text:p>40531</text:p>
          </table:table-cell>
          <table:table-cell office:value-type="string">
            <text:p>Bio Energo Haarwachs Cocos 50ml</text:p>
          </table:table-cell>
          <table:table-cell office:value-type="currency" office:currency="EUR" office:value="4">
            <text:p>4,00 €</text:p>
          </table:table-cell>
          <table:table-cell office:value-type="string">
            <text:p>Bio Energo Haarwachs Cocos 50ml Haarwachs mit Cocos Duft <text:s/>Anwendung: Etwas Haarwachs in den Handflächen verteilen, mit der Handfläche und den Fingern vom Ansatz ins Haare einarbeiten. Das Haarwachs lässt sich einfach wieder auswaschen.</text:p>
          </table:table-cell>
        </table:table-row>
        <table:table-row table:style-name="ro2">
          <table:table-cell office:value-type="float" office:value="40541">
            <text:p>40541</text:p>
          </table:table-cell>
          <table:table-cell office:value-type="string">
            <text:p>Bio Energo Haarwachs Zitro 50ml</text:p>
          </table:table-cell>
          <table:table-cell office:value-type="currency" office:currency="EUR" office:value="5.5">
            <text:p>5,50 €</text:p>
          </table:table-cell>
          <table:table-cell office:value-type="string">
            <text:p>Bio Energo Haarwachs Zitro 50ml Haarwachs mit Zitronen Duft <text:s/>Anwendung: Eine kleine Menge in den Fingerspitzen verreiben, dann ins Haar einkneten. Gibt Glanz und leichten Halt.</text:p>
          </table:table-cell>
        </table:table-row>
        <table:table-row table:style-name="ro2">
          <table:table-cell office:value-type="float" office:value="35617">
            <text:p>35617</text:p>
          </table:table-cell>
          <table:table-cell office:value-type="string">
            <text:p>Bio Energo Salon Haarspray 600ml</text:p>
          </table:table-cell>
          <table:table-cell office:value-type="currency" office:currency="EUR" office:value="15.9">
            <text:p>15,90 €</text:p>
          </table:table-cell>
          <table:table-cell office:value-type="string">
            <text:p>BE Salon Haarspray 750ml Die neue Haarsprayformel für den Friseursalon <text:s/>Anwendung: Die ganze Frisur oder nur einzelne Partien einsprühen. Für starken Halt kopfüber an den Haaransatz sprühen. Als Finsih aus 30 cm Entfernung sprühen und Lufttrocknen lassen.</text:p>
          </table:table-cell>
        </table:table-row>
        <table:table-row table:style-name="ro2">
          <table:table-cell office:value-type="float" office:value="208503">
            <text:p>208503</text:p>
          </table:table-cell>
          <table:table-cell office:value-type="string">
            <text:p>CC Brilliantine 140ml*</text:p>
          </table:table-cell>
          <table:table-cell office:value-type="currency" office:currency="EUR" office:value="1.5">
            <text:p>1,50 €</text:p>
          </table:table-cell>
          <table:table-cell office:value-type="string">
            <text:p>CC Brilliantine 140ml , leichte cremige Brilliantine zum Stylen von seidig glänzenden Bärten und Haaren ohne Festigung !</text:p>
          </table:table-cell>
        </table:table-row>
        <table:table-row table:style-name="ro2">
          <table:table-cell office:value-type="float" office:value="2779759">
            <text:p>2779759</text:p>
          </table:table-cell>
          <table:table-cell office:value-type="string">
            <text:p>Clynol Frisurenspray 100ml</text:p>
          </table:table-cell>
          <table:table-cell office:value-type="currency" office:currency="EUR" office:value="7.9">
            <text:p>7,90 €</text:p>
          </table:table-cell>
          <table:table-cell/>
        </table:table-row>
        <table:table-row table:style-name="ro2">
          <table:table-cell office:value-type="float" office:value="32900">
            <text:p>32900</text:p>
          </table:table-cell>
          <table:table-cell office:value-type="string">
            <text:p>Clynol Frisurenspray extra strong 250ml</text:p>
          </table:table-cell>
          <table:table-cell office:value-type="currency" office:currency="EUR" office:value="10.9">
            <text:p>10,90 €</text:p>
          </table:table-cell>
          <table:table-cell office:value-type="string">
            <text:p>Clynol Frisurenspray extra strong 250ml <text:s/>Styling Spray X-tra strong gibt extra starken, dauerhaften Halt und Volumen. Das superfeine Spray lässt sich leicht <text:s/>wieder ausbürsten.</text:p>
          </table:table-cell>
        </table:table-row>
        <table:table-row table:style-name="ro2">
          <table:table-cell office:value-type="float" office:value="7990">
            <text:p>7990</text:p>
          </table:table-cell>
          <table:table-cell office:value-type="string">
            <text:p>Dark Stag Light Shine Pomade 100ml</text:p>
          </table:table-cell>
          <table:table-cell office:value-type="currency" office:currency="EUR" office:value="19.2">
            <text:p>19,20 €</text:p>
          </table:table-cell>
          <table:table-cell office:value-type="string">
            <text:p>Dark Stag Light Shine Pomade 100ml <text:s/>Für einen lange haltenden Look. Wasserbasiert für leichtes auswaschen. Die Frisur kann jederzeit leicht neu definiert werden. Für trockenes oder feuchtes Haar. Produkt zwischen den Handballen verteilen und aufwärmen </text:p>
          </table:table-cell>
        </table:table-row>
        <table:table-row table:style-name="ro2">
          <table:table-cell office:value-type="float" office:value="8003">
            <text:p>8003</text:p>
          </table:table-cell>
          <table:table-cell office:value-type="string">
            <text:p>Dark Stag Matte Clay 100ml</text:p>
          </table:table-cell>
          <table:table-cell office:value-type="currency" office:currency="EUR" office:value="19.2">
            <text:p>19,20 €</text:p>
          </table:table-cell>
          <table:table-cell office:value-type="string">
            <text:p>Dark Stag Matte Clay 100ml <text:s/>Für einen lange haltenden Look. Wasserbasiert für leichtes auswaschen. Die Frisur kann jederzeit leicht neu definiert werden.</text:p>
          </table:table-cell>
        </table:table-row>
        <table:table-row table:style-name="ro2">
          <table:table-cell office:value-type="float" office:value="8508">
            <text:p>8508</text:p>
          </table:table-cell>
          <table:table-cell office:value-type="string">
            <text:p>Dark Stag Sea Salt Cream 100ml</text:p>
          </table:table-cell>
          <table:table-cell office:value-type="currency" office:currency="EUR" office:value="20">
            <text:p>20,00 €</text:p>
          </table:table-cell>
          <table:table-cell/>
        </table:table-row>
        <table:table-row table:style-name="ro2">
          <table:table-cell office:value-type="float" office:value="8027">
            <text:p>8027</text:p>
          </table:table-cell>
          <table:table-cell office:value-type="string">
            <text:p>Dark Stag Sea Salt Spray 200ml</text:p>
          </table:table-cell>
          <table:table-cell office:value-type="currency" office:currency="EUR" office:value="15.6">
            <text:p>15,60 €</text:p>
          </table:table-cell>
          <table:table-cell office:value-type="string">
            <text:p>Dark Stag Sea Salt Spray 200ml <text:s/>Bringt natürlichen Halt und Volumen. Geeignet für trockenes, feuchtes oder ungewaschenes Haar. In das Haar sprühen und mit den Fingern vom Ansatz her stylen. Ideal zur Ergänzung mit anderen Stylingprodukten.</text:p>
          </table:table-cell>
        </table:table-row>
        <table:table-row table:style-name="ro2">
          <table:table-cell office:value-type="float" office:value="8010">
            <text:p>8010</text:p>
          </table:table-cell>
          <table:table-cell office:value-type="string">
            <text:p>Dark Stag Styling Powder 20g</text:p>
          </table:table-cell>
          <table:table-cell office:value-type="currency" office:currency="EUR" office:value="16.9">
            <text:p>16,90 €</text:p>
          </table:table-cell>
          <table:table-cell office:value-type="string">
            <text:p>Dark Stag Styling Powder 20g <text:s/>Mattes Stylingpuder für leichten Halt und Formgebung. Puder in die Handflächen geben und vor dem Auftragen auf das Haar verreibe4n, oder direkt auf den Ansatz pudern und von der nKopfhaut aus ins Haar verteilen, um Volumen zu erzeugen.</text:p>
          </table:table-cell>
        </table:table-row>
        <table:table-row table:style-name="ro2">
          <table:table-cell office:value-type="float" office:value="33000195">
            <text:p>33000195</text:p>
          </table:table-cell>
          <table:table-cell office:value-type="string">
            <text:p>Dax Wave&amp;Groom Wax red 99g</text:p>
          </table:table-cell>
          <table:table-cell office:value-type="currency" office:currency="EUR" office:value="10.9">
            <text:p>10,90 €</text:p>
          </table:table-cell>
          <table:table-cell/>
        </table:table-row>
        <table:table-row table:style-name="ro2">
          <table:table-cell office:value-type="float" office:value="2351529">
            <text:p>2351529</text:p>
          </table:table-cell>
          <table:table-cell office:value-type="string">
            <text:p>EIMI Absolute Set Spray 300ml</text:p>
          </table:table-cell>
          <table:table-cell office:value-type="currency" office:currency="EUR" office:value="21.7">
            <text:p>21,70 €</text:p>
          </table:table-cell>
          <table:table-cell office:value-type="string">
            <text:p>EIMI Absolute Set Spray 300ml <text:s/>Fixiere deinen Style mit diesem ultra starken Finishing Spray. Entwickelt zum Schutz des Haares vor Auswirkung von Feuchtigkeit, UV-Strahlen und Hitze. <text:s/>Anwendung: Sprühe gleichmäßig mit Abstand einer Armlänge auf das Haar, um deinen Style zu versiegeln.</text:p>
          </table:table-cell>
        </table:table-row>
        <table:table-row table:style-name="ro2">
          <table:table-cell office:value-type="float" office:value="2351530">
            <text:p>2351530</text:p>
          </table:table-cell>
          <table:table-cell office:value-type="string">
            <text:p>EIMI Absolute Set Spray 500ml</text:p>
          </table:table-cell>
          <table:table-cell office:value-type="currency" office:currency="EUR" office:value="27.5">
            <text:p>27,50 €</text:p>
          </table:table-cell>
          <table:table-cell office:value-type="string">
            <text:p>EIMI Absolute Set Spray 500ml <text:s/>Fixiere deinen Style mit diesem ultra starken Finishing Spray. Entwickelt zum Schutz des Haares vor Auswirkung von Feuchtigkeit, UV-Strahlen und Hitze. <text:s/>Anwendung: Sprühe gleichmäßig mit Abstand einer Armlänge auf das Haar, um deinen Style zu versiegeln.</text:p>
          </table:table-cell>
        </table:table-row>
        <table:table-row table:style-name="ro2">
          <table:table-cell office:value-type="float" office:value="2351505">
            <text:p>2351505</text:p>
          </table:table-cell>
          <table:table-cell office:value-type="string">
            <text:p>EIMI Body Crafter 150ml</text:p>
          </table:table-cell>
          <table:table-cell office:value-type="currency" office:currency="EUR" office:value="21">
            <text:p>21,00 €</text:p>
          </table:table-cell>
          <table:table-cell office:value-type="string">
            <text:p>EIMI Body Crafter 150ml <text:s/>Gestalte Volumen mit formbarer Struktur. Forme Deinen Style mit sanfter, flexibler Kontrolle und natürlicher Bewegung. <text:s/>Anwendung: Gut schütteln, gleichmäßig ins feuchten Haar sprühen.</text:p>
          </table:table-cell>
        </table:table-row>
        <table:table-row table:style-name="ro2">
          <table:table-cell office:value-type="float" office:value="2351967">
            <text:p>2351967</text:p>
          </table:table-cell>
          <table:table-cell office:value-type="string">
            <text:p>EIMI Boost Bounce 300ml</text:p>
          </table:table-cell>
          <table:table-cell office:value-type="currency" office:currency="EUR" office:value="27.4">
            <text:p>27,40 €</text:p>
          </table:table-cell>
          <table:table-cell office:value-type="string">
            <text:p>EIMI Boost Bounce 300ml <text:s/>Intensiviere deine Locken durch mehr Glanz und Definition und reduziere Frizz. Hilft das Haar beim Föhnen vor dem Austrocknen zu schützen. <text:s/>Anwendung: Gut schütteln und gleichmäßig im feuchtem Haar verteilen.</text:p>
          </table:table-cell>
        </table:table-row>
        <table:table-row table:style-name="ro2">
          <table:table-cell office:value-type="float" office:value="2351523">
            <text:p>2351523</text:p>
          </table:table-cell>
          <table:table-cell office:value-type="string">
            <text:p>EIMI Dynamic Fix 300ml</text:p>
          </table:table-cell>
          <table:table-cell office:value-type="currency" office:currency="EUR" office:value="26.5">
            <text:p>26,50 €</text:p>
          </table:table-cell>
          <table:table-cell office:value-type="string">
            <text:p>EIMI Dynamic Fix 300ml <text:s/>Spray, gestalte deinen Style in 45 Sekunden mit dem flexiblen Modellierspray. Entwickelt zum Schutz des Haares vor Auswirkung von Feuchtigkeit, UV-Strahlen und Hitze. <text:s/>Anwendung: Sprühe mit Abstand einer Armlänge aus das Haar und forme deinen Style. Nutze deine Kreativität zum Formen, Fingerstylen oder gestalte einen unverkennbaren Style. 45 Sekunden formbar.</text:p>
          </table:table-cell>
        </table:table-row>
        <table:table-row table:style-name="ro2">
          <table:table-cell office:value-type="float" office:value="2351524">
            <text:p>2351524</text:p>
          </table:table-cell>
          <table:table-cell office:value-type="string">
            <text:p>EIMI Dynamic Fix 500ml</text:p>
          </table:table-cell>
          <table:table-cell office:value-type="currency" office:currency="EUR" office:value="32.4">
            <text:p>32,40 €</text:p>
          </table:table-cell>
          <table:table-cell office:value-type="string">
            <text:p>EIMI Dynamic Fix 500ml <text:s/>Spray, gestalte deinen Style in 45 Sekunden mit dem flexiblen Modellierspray. Entwickelt zum Schutz des Haares vor Auswirkung von Feuchtigkeit, UV-Strahlen und Hitze. <text:s/>Anwendung: Sprühe mit Abstand einer Armlänge aus das Haar und forme deinen Style. Nutze deine Kreativität zum Formen, Fingerstylen oder gestalte einen unverkennbaren Style. 45 Sekunden formbar.</text:p>
          </table:table-cell>
        </table:table-row>
        <table:table-row table:style-name="ro2">
          <table:table-cell office:value-type="float" office:value="2351507">
            <text:p>2351507</text:p>
          </table:table-cell>
          <table:table-cell office:value-type="string">
            <text:p>EIMI Extra Volume Mousse 300ml</text:p>
          </table:table-cell>
          <table:table-cell office:value-type="currency" office:currency="EUR" office:value="24.9">
            <text:p>24,90 €</text:p>
          </table:table-cell>
          <table:table-cell office:value-type="string">
            <text:p>EIMI Extra Volume Mousse 300ml <text:s/>Für großartiges Volumen und eine perfekte Frisur mit starkem Halt. Entwickelt um das Haar vor dem Austrocknen während des Föhnens zu schützen. <text:s/>Anwendung: Vor Gebrauch sorgfältig schütteln. Im feuchten Haar gleichmäßig vom Ansatz bis in die Spitzen verteilen. Für mehr Volumen das Haar föhnen.</text:p>
          </table:table-cell>
        </table:table-row>
        <table:table-row table:style-name="ro2">
          <table:table-cell office:value-type="float" office:value="2351508">
            <text:p>2351508</text:p>
          </table:table-cell>
          <table:table-cell office:value-type="string">
            <text:p>EIMI Extra Volume Mousse 500ml</text:p>
          </table:table-cell>
          <table:table-cell office:value-type="currency" office:currency="EUR" office:value="34.5">
            <text:p>34,50 €</text:p>
          </table:table-cell>
          <table:table-cell office:value-type="string">
            <text:p>EIMI Extra Volume Mousse 500ml <text:s/>Für großartiges Volumen und eine perfekte Frisur mit starkem Halt. Entwickelt um das Haar vor dem Austrocknen während des Föhnens zu schützen. <text:s/>Anwendung: Vor Gebrauch sorgfältig schütteln. Im feuchten Haar gleichmäßig vom Ansatz bis in die Spitzen verteilen. Für mehr Volumen das Haar föhnen.</text:p>
          </table:table-cell>
        </table:table-row>
        <table:table-row table:style-name="ro2">
          <table:table-cell office:value-type="float" office:value="2351556">
            <text:p>2351556</text:p>
          </table:table-cell>
          <table:table-cell office:value-type="string">
            <text:p>EIMI extra Volume Mousse 75ml</text:p>
          </table:table-cell>
          <table:table-cell office:value-type="currency" office:currency="EUR" office:value="7.2">
            <text:p>7,20 €</text:p>
          </table:table-cell>
          <table:table-cell office:value-type="string">
            <text:p>EIMI extra Volume Mousse 75ml <text:s/>Für großartiges Volumen und eine perfekte Frisur mit starkem Halt. Entwickelt um das Haar vor dem Austrocknen während des Föhnens zu schützen. <text:s/>Anwendung: Vor Gebrauch sorgfältig schütteln. Im feuchten Haar gleichmäßig vom Ansatz bis in die Spitzen verteilen. Für mehr Volumen das Haar föhnen.</text:p>
          </table:table-cell>
        </table:table-row>
        <table:table-row table:style-name="ro2">
          <table:table-cell office:value-type="float" office:value="2351522">
            <text:p>2351522</text:p>
          </table:table-cell>
          <table:table-cell office:value-type="string">
            <text:p>EIMI Flexible Finish Spray 250ml</text:p>
          </table:table-cell>
          <table:table-cell office:value-type="currency" office:currency="EUR" office:value="24.8">
            <text:p>24,80 €</text:p>
          </table:table-cell>
          <table:table-cell office:value-type="string">
            <text:p>EIMI Flexible Finish Spray 250ml <text:s/>Erarbeite und fixiere deinen flexsiblen Style mit diesem leichten Spray. Entwickelt zum Schutz vor UV- Strahlen und Hitze. <text:s/>Anwendung: Sprühe und kreiere deinen Style. Gleichmäßig im trockenen Haar verteilen und das Haar modellieren, bevor das Spray getrocknet ist.</text:p>
          </table:table-cell>
        </table:table-row>
        <table:table-row table:style-name="ro2">
          <table:table-cell office:value-type="float" office:value="2351517">
            <text:p>2351517</text:p>
          </table:table-cell>
          <table:table-cell office:value-type="string">
            <text:p>EIMI Grip Cream 75ml</text:p>
          </table:table-cell>
          <table:table-cell office:value-type="currency" office:currency="EUR" office:value="19.3">
            <text:p>19,30 €</text:p>
          </table:table-cell>
          <table:table-cell office:value-type="string">
            <text:p>EIMI Grip Cream 75ml <text:s/>für Struktur,starken Halt und flexible Formbarkeit.</text:p>
          </table:table-cell>
        </table:table-row>
        <table:table-row table:style-name="ro2">
          <table:table-cell office:value-type="float" office:value="2351534">
            <text:p>2351534</text:p>
          </table:table-cell>
          <table:table-cell office:value-type="string">
            <text:p>EIMI Just Brilliant 75ml</text:p>
          </table:table-cell>
          <table:table-cell office:value-type="currency" office:currency="EUR" office:value="19.9">
            <text:p>19,90 €</text:p>
          </table:table-cell>
          <table:table-cell office:value-type="string">
            <text:p>EIMI Just Brilliant 75ml <text:s/>Glanz- Pomade,Verleiht geschmeidigen Glanz, mit Anti-Frizz-Effekt</text:p>
          </table:table-cell>
        </table:table-row>
        <table:table-row table:style-name="ro2">
          <table:table-cell office:value-type="float" office:value="2351501">
            <text:p>2351501</text:p>
          </table:table-cell>
          <table:table-cell office:value-type="string">
            <text:p>EIMI Natural Volume Mousse 300ml</text:p>
          </table:table-cell>
          <table:table-cell office:value-type="currency" office:currency="EUR" office:value="26.5">
            <text:p>26,50 €</text:p>
          </table:table-cell>
          <table:table-cell office:value-type="string">
            <text:p>EIMI Natural Volume Mousse 300ml <text:s/>Kreiere Volumen für flexiblen, natürlichen Halt. <text:s/>Anwendung: Vor Gebrauch gut schütteln. Gleichmäßig vom Ansatz bis in die Spitzen im feuchten Haar verteilen. Trocken föhnen, gibt feinem oder kraftlosem Haar luftig - natürlichen Halt.</text:p>
          </table:table-cell>
        </table:table-row>
        <table:table-row table:style-name="ro2">
          <table:table-cell office:value-type="float" office:value="2351502">
            <text:p>2351502</text:p>
          </table:table-cell>
          <table:table-cell office:value-type="string">
            <text:p>EIMI Natural Volume Mousse 500ml</text:p>
          </table:table-cell>
          <table:table-cell office:value-type="currency" office:currency="EUR" office:value="33.5">
            <text:p>33,50 €</text:p>
          </table:table-cell>
          <table:table-cell office:value-type="string">
            <text:p>EIMI Natural Volume Mousse 500ml <text:s/>Kreiere Volumen für flexiblen, natürlichen Halt. <text:s/>Anwendung: Vor Gebrauch gut schütteln. Gleichmäßig vom Ansatz bis in die Spitzen im feuchten Haar verteilen. Trocken föhnen, gibt feinem oder kraftlosem Haar luftig - natürlichen Halt. </text:p>
          </table:table-cell>
        </table:table-row>
        <table:table-row table:style-name="ro2">
          <table:table-cell office:value-type="float" office:value="2351560">
            <text:p>2351560</text:p>
          </table:table-cell>
          <table:table-cell office:value-type="string">
            <text:p>EIMI Pearlstyler 150ml Sondergröße</text:p>
          </table:table-cell>
          <table:table-cell office:value-type="currency" office:currency="EUR" office:value="18.5">
            <text:p>18,50 €</text:p>
          </table:table-cell>
          <table:table-cell office:value-type="string">
            <text:p>EIMI Pearlstyler 150ml Sondergröße <text:s/>Kreiere starken flexibeln Halt und schimmernde Struktur mit strahlendem Perlglanz entwickelt zum Schutz vor auswirkung von UV-Strahlen. <text:s/>Anwendung: Ein bis zwei Punphübe auf den Handflächen verreiben und für ein Styling in das trockene Haar einarbeiten.</text:p>
          </table:table-cell>
        </table:table-row>
        <table:table-row table:style-name="ro2">
          <table:table-cell office:value-type="float" office:value="2351504">
            <text:p>2351504</text:p>
          </table:table-cell>
          <table:table-cell office:value-type="string">
            <text:p>EIMI Perfect Setting 150ml</text:p>
          </table:table-cell>
          <table:table-cell office:value-type="currency" office:currency="EUR" office:value="21.6">
            <text:p>21,60 €</text:p>
          </table:table-cell>
          <table:table-cell office:value-type="string">
            <text:p>EIMI Perfect Setting 150ml <text:s/>Kreiere strahlenden Glanz mit dieser leicht festigenden Lotion. Entwickelt um das Gleichgewicht von Pflege und Hitzeschutz während dem Föhnen herzustellen. <text:s/>Anwendung: Gleichmäßig ins feuchte Haar sprühen und das Haar mit hilfe einer Rundbürste partienweise föhnen.</text:p>
          </table:table-cell>
        </table:table-row>
        <table:table-row table:style-name="ro2">
          <table:table-cell office:value-type="float" office:value="2351519">
            <text:p>2351519</text:p>
          </table:table-cell>
          <table:table-cell office:value-type="string">
            <text:p>EIMI Rugged Texture 75ml</text:p>
          </table:table-cell>
          <table:table-cell office:value-type="currency" office:currency="EUR" office:value="19.3">
            <text:p>19,30 €</text:p>
          </table:table-cell>
          <table:table-cell office:value-type="string">
            <text:p>EIMI Rugged Texture 75ml <text:s/>Strukturiere und definiere deinen Look mit dieser Creme für einen trendigen Matt-Effekt. <text:s/>Anwendung: Auf die Handflächen geben und das trockene Haar zum gewünschten Look mit natürlichen Matt-Finish</text:p>
          </table:table-cell>
        </table:table-row>
        <table:table-row table:style-name="ro2">
          <table:table-cell office:value-type="float" office:value="2351563">
            <text:p>2351563</text:p>
          </table:table-cell>
          <table:table-cell office:value-type="string">
            <text:p>EIMI Sculpt Force 250ml Sondergröße</text:p>
          </table:table-cell>
          <table:table-cell office:value-type="currency" office:currency="EUR" office:value="16.5">
            <text:p>16,50 €</text:p>
          </table:table-cell>
          <table:table-cell office:value-type="string">
            <text:p>EIMI Sculpt Force 250ml Sondergröße <text:s/>Kreiere dramatisch definierte Formen mit Glanz und Halt. Entwickelt zum Schutz vor UV-Strahlen. <text:s/>Anwendung: Auf die Handfläche geben und das trockene Haar sofort stylen.</text:p>
          </table:table-cell>
        </table:table-row>
        <table:table-row table:style-name="ro2">
          <table:table-cell office:value-type="float" office:value="2351516">
            <text:p>2351516</text:p>
          </table:table-cell>
          <table:table-cell office:value-type="string">
            <text:p>EIMI Shape Shift 150ml</text:p>
          </table:table-cell>
          <table:table-cell office:value-type="currency" office:currency="EUR" office:value="24.9">
            <text:p>24,90 €</text:p>
          </table:table-cell>
          <table:table-cell office:value-type="string">
            <text:p>EIMI Shape Shift 150ml <text:s/>Gestalte beliebeige elastische Styles mit diesem Modellier Gum, das Glanz und UV- Schutz bietet. <text:s/>Anwendung: Eine großzügige Menge zwischen den Fingern verreiben, das Haar wie gewünscht in Form bringen, definieren oder einen wilden Look kreieren.</text:p>
          </table:table-cell>
        </table:table-row>
        <table:table-row table:style-name="ro2">
          <table:table-cell office:value-type="float" office:value="2351521">
            <text:p>2351521</text:p>
          </table:table-cell>
          <table:table-cell office:value-type="string">
            <text:p>EIMI Shimmer Delight 40ml</text:p>
          </table:table-cell>
          <table:table-cell office:value-type="currency" office:currency="EUR" office:value="7.9">
            <text:p>7,90 €</text:p>
          </table:table-cell>
          <table:table-cell office:value-type="string">
            <text:p>EIMI Shimmer Delight 40ml <text:s/>Verleihe Deinem Style exklusiven Glanz. Entwickelt um Friss zu reduzieren und zum Schutz vor UV-Strahlen. <text:s/>Anwendung: Auf das gestylte Haar in Haarlängen und Spitzen verteilen. Ansatz aussparen</text:p>
          </table:table-cell>
        </table:table-row>
        <table:table-row table:style-name="ro2">
          <table:table-cell office:value-type="float" office:value="2351506">
            <text:p>2351506</text:p>
          </table:table-cell>
          <table:table-cell office:value-type="string">
            <text:p>EIMI Sugar Lift 150ml</text:p>
          </table:table-cell>
          <table:table-cell office:value-type="currency" office:currency="EUR" office:value="20.2">
            <text:p>20,20 €</text:p>
          </table:table-cell>
          <table:table-cell office:value-type="string">
            <text:p>EIMI Sugar Lift 150ml <text:s/>Dieses felxible Spray, angereichert mit Zucker, bietet dem Haar Volumen, Glanz und eine griffige Textur. <text:s/>Anwendung: Sprühe, textuiere und kreiere. Im feuchten Haar verteilen, um eine großartige Textur und Volumen zu kreieren. Für einen Beständigen Look im trockenen Haar anwenden.</text:p>
          </table:table-cell>
        </table:table-row>
        <table:table-row table:style-name="ro2">
          <table:table-cell office:value-type="float" office:value="2351527">
            <text:p>2351527</text:p>
          </table:table-cell>
          <table:table-cell office:value-type="string">
            <text:p>EIMI Super Set Haarspray 300ml</text:p>
          </table:table-cell>
          <table:table-cell office:value-type="currency" office:currency="EUR" office:value="21.7">
            <text:p>21,70 €</text:p>
          </table:table-cell>
          <table:table-cell office:value-type="string">
            <text:p>EIMI Super Set Haarspray 300ml <text:s/>Übernehme die Kontrolle deines fertigen Styles mit diesem extra starken Finishing Spray. Entwickelt zum Schutz des Haares vor Auswirkung von <text:s/>Feuchtigkeit, UV- Strahlen und Hitze. <text:s/>Anwendung: Sprühe mit Abstand einer Armlänge auf das Haar um deinen Style zu versiegeln.</text:p>
          </table:table-cell>
        </table:table-row>
        <table:table-row table:style-name="ro2">
          <table:table-cell office:value-type="float" office:value="2351528">
            <text:p>2351528</text:p>
          </table:table-cell>
          <table:table-cell office:value-type="string">
            <text:p>EIMI Super Set Haarspray 500ml</text:p>
          </table:table-cell>
          <table:table-cell office:value-type="currency" office:currency="EUR" office:value="27.5">
            <text:p>27,50 €</text:p>
          </table:table-cell>
          <table:table-cell office:value-type="string">
            <text:p>EIMI Super Set Haarspray 500ml <text:s/>Übernehme die Kontrolle deines fertigen Styles mit diesem extra starken Finishing Spray. Entwickelt zum Schutz des Haares vor Auswirkung von <text:s/>Feuchtigkeit, UV- Strahlen und Hitze. <text:s/>Anwendung: Sprühe mit Abstand einer Armlänge auf das Haar um deinen Style zu versiegeln.</text:p>
          </table:table-cell>
        </table:table-row>
        <table:table-row table:style-name="ro2">
          <table:table-cell office:value-type="float" office:value="2351515">
            <text:p>2351515</text:p>
          </table:table-cell>
          <table:table-cell office:value-type="string">
            <text:p>EIMI Texture Touch 75ml</text:p>
          </table:table-cell>
          <table:table-cell office:value-type="currency" office:currency="EUR" office:value="19.3">
            <text:p>19,30 €</text:p>
          </table:table-cell>
          <table:table-cell office:value-type="string">
            <text:p>EIMI Texture Touch 75ml <text:s/>Modellier-Kitt, <text:s/>für eine matte Struktur, ermöglicht flexibles Umstylen</text:p>
          </table:table-cell>
        </table:table-row>
        <table:table-row table:style-name="ro2">
          <table:table-cell office:value-type="float" office:value="2351513">
            <text:p>2351513</text:p>
          </table:table-cell>
          <table:table-cell office:value-type="string">
            <text:p>EIMI Thermal Image 150ml</text:p>
          </table:table-cell>
          <table:table-cell office:value-type="currency" office:currency="EUR" office:value="21">
            <text:p>21,00 €</text:p>
          </table:table-cell>
          <table:table-cell office:value-type="string">
            <text:p>EIMI Thermal Image 150ml <text:s/>Schütze dein Haar während des Hitzestylings mit <text:s/>Glätteisen oder Lockenstab mit diesem 2-Phasen Spray. Phase 1 entwickelt <text:s/>um das Haar zu pflegen und vor Hitze bis zu 220°C zu schützen. Phase 2 um dein Haar für ein makelloses, glänzendes Ergebnis zu glätten. <text:s/>Anwendung: Gut schütteln, und während des Wärmestylings mit einem Abstand einer Armlänge nach und nach auf das Haar sprühen.</text:p>
          </table:table-cell>
        </table:table-row>
        <table:table-row table:style-name="ro2">
          <table:table-cell office:value-type="float" office:value="2351510">
            <text:p>2351510</text:p>
          </table:table-cell>
          <table:table-cell office:value-type="string">
            <text:p>EIMI Velvet Amplifier 50ml</text:p>
          </table:table-cell>
          <table:table-cell office:value-type="currency" office:currency="EUR" office:value="19">
            <text:p>19,00 €</text:p>
          </table:table-cell>
          <table:table-cell office:value-type="string">
            <text:p>EIMI Velvet Amplifier 50ml <text:s/>Bereite dein Haar auf jeden erdenklichen Look vor. Das Serum sorgt für eine leichtere Formbarkeit des <text:s/>Haares und eröffnet somit neue Stylingmöglichkeiten. <text:s/>Anwendung: Ein Pumphub genügt. Einfach das Serum Im feuchten Haar verteilen und in die gewünschte form föhnen.</text:p>
          </table:table-cell>
        </table:table-row>
        <table:table-row table:style-name="ro2">
          <table:table-cell office:value-type="float" office:value="24001709">
            <text:p>24001709</text:p>
          </table:table-cell>
          <table:table-cell office:value-type="string">
            <text:p>Everygreen ECO Modeling Gel Spray 150ml</text:p>
          </table:table-cell>
          <table:table-cell office:value-type="currency" office:currency="EUR" office:value="13.9">
            <text:p>13,90 €</text:p>
          </table:table-cell>
          <table:table-cell office:value-type="string">
            <text:p>Everygreen ECO Modeling Gel Spray 150ml EG ECO Modelling Gel Spray 150ml , Gel und Haarspray in Einem , für einen flexiblen , aber starken Halt mit Glanz und ohne zu Beschweren , kein Austrocknen der Haare ! Enthält pflegende Birken-und Echinaceaextrakte . <text:s text:c="2"/>Everygreen Styling Produkte , Styling mit natürlichen Inhaltsstoffen , ohne Aerosole , ohne chemische Konservierungsstoffe* , ohne PEG** , ohne Mineralöle*** , ohne Farbstoffe , ohne Silikone , allergenfreie Duftstoffe ! Anti-Frizz Effekt , ohne Austrocknen der Haare , hervorragende sensorische Eigenschaften , exellenter langanhaltender Halt ! * Ausnahme : Hairspray <text:s/>, ** Ausnahme : Water Wax , *** Ausnahme : Modeling Paste</text:p>
          </table:table-cell>
        </table:table-row>
        <table:table-row table:style-name="ro2">
          <table:table-cell office:value-type="float" office:value="24001703">
            <text:p>24001703</text:p>
          </table:table-cell>
          <table:table-cell office:value-type="string">
            <text:p>Everygreen ECO Modeling Paste 100ml </text:p>
          </table:table-cell>
          <table:table-cell office:value-type="currency" office:currency="EUR" office:value="5">
            <text:p>5,00 €</text:p>
          </table:table-cell>
          <table:table-cell office:value-type="string">
            <text:p>Everygreen ECO Modeling Paste 100ml Everygreen ECO Modelling Paste 100ml,Stylingpaste für alle Stylings,mit natürlichem seidenmatten Aussehen und lang anhaltendem modellierbaren Halt ! Kein Austrocknen der Haare ! Enthält pflegendes Bio-Sesam-und Aprikosenöl ! <text:s text:c="2"/>Everygreen Styling Produkte , Styling mit natürlichen Inhaltsstoffen,ohne Aerosole,ohne chemische Konservierungsstoffe* , ohne PEG**,ohne Mineralöle*** ,ohne Farbstoffe ,ohne Silikone ,allergenfreie Duftstoffe ! Anti-Frizz Effekt , ohne Austrocknen der Haare , hervorragende sensorische Eigenschaften , exellenter langanhaltender Halt ! * Ausnahme : Hairspray <text:s/>, ** Ausnahme : Water Wax , *** Ausnahme : Modeling Paste</text:p>
          </table:table-cell>
        </table:table-row>
        <table:table-row table:style-name="ro2">
          <table:table-cell office:value-type="float" office:value="24001512">
            <text:p>24001512</text:p>
          </table:table-cell>
          <table:table-cell office:value-type="string">
            <text:p>Everygreen Glue Gel extra strong 250ml</text:p>
          </table:table-cell>
          <table:table-cell office:value-type="currency" office:currency="EUR" office:value="20.9">
            <text:p>20,90 €</text:p>
          </table:table-cell>
          <table:table-cell/>
        </table:table-row>
        <table:table-row table:style-name="ro2">
          <table:table-cell office:value-type="float" office:value="24001599">
            <text:p>24001599</text:p>
          </table:table-cell>
          <table:table-cell office:value-type="string">
            <text:p>Everygreen Style No Gas Spray 250ml</text:p>
          </table:table-cell>
          <table:table-cell office:value-type="currency" office:currency="EUR" office:value="21">
            <text:p>21,00 €</text:p>
          </table:table-cell>
          <table:table-cell/>
        </table:table-row>
        <table:table-row table:style-name="ro2">
          <table:table-cell office:value-type="float" office:value="24001502">
            <text:p>24001502</text:p>
          </table:table-cell>
          <table:table-cell office:value-type="string">
            <text:p>Everygreen Styling Foam natural Effect 300ml</text:p>
          </table:table-cell>
          <table:table-cell office:value-type="currency" office:currency="EUR" office:value="23.9">
            <text:p>23,90 €</text:p>
          </table:table-cell>
          <table:table-cell office:value-type="string">
            <text:p>Everygreen Styling Brushing Foam natural Effect 300ml <text:s/>Everygreen ECO Water Wax 100ml, für jede Art von Styling, mit sanft glänzender Textur und Festigung, kein Austrocknen der Haare! Enthält pflegendes Bio-Oliven-und Arganöl ! <text:s text:c="2"/>Everygreen Styling Produkte, Styling mit natürlichen Inhaltsstoffen, ohne Aerosole, ohne chemische Konservierungsstoffe*, ohne PEG**, ohne Mineralöle***, ohne Farbstoffe, ohne Silikone****, allergenfreie Duftstoffe! Anti-Frizz Effekt, ohne Austrocknen der Haare, hervorragende sensorische Eigenschaften, exellenter langanhaltender Halt ! * Ausnahme : Hairspray <text:s/>, ** Ausnahme : Water Wax , *** Ausnahme : Modeling Paste , Matte Paste , Softening Anti-Frizz Oil , **** Shine Up Glanzsdpray</text:p>
          </table:table-cell>
        </table:table-row>
        <table:table-row table:style-name="ro2">
          <table:table-cell office:value-type="float" office:value="24001510">
            <text:p>24001510</text:p>
          </table:table-cell>
          <table:table-cell office:value-type="string">
            <text:p>Everygreen Styling Haarspray strong Hold 500ml</text:p>
          </table:table-cell>
          <table:table-cell office:value-type="currency" office:currency="EUR" office:value="23.9">
            <text:p>23,90 €</text:p>
          </table:table-cell>
          <table:table-cell office:value-type="string">
            <text:p>Everygreen Styling Haarspray strong Hold 500ml <text:s/>10 Spray for Hair, Haarspray mit starkem Halt, gibt seidigen Glanz, Festigkeit und Schutz vor Feuchtigkeit! Ohne Rückstände leicht auszukämmen, bitte Gebrauchsanweisung beachten! Salongröße mit 500ml, Aerosolspray ! Enthält Aloe-Vera Extrakt und Bio-Arganöl . <text:s/>Everygreen Styling Produkte, Styling mit natürlichen Inhaltsstoffen, ohne Aerosole, ohne chemische Konservierungsstoffe*, ohne PEG**, ohne Mineralöle***, ohne Farbstoffe, ohne Silikone****, allergenfreie Duftstoffe! Anti-Frizz Effekt, ohne Austrocknen der Haare, hervorragende sensorische Eigenschaften, exellenter langanhaltender Halt ! * Ausnahme: Hairspray <text:s/>, ** Ausnahme: Water Wax , *** Ausnahme: Modeling Paste , Matte Paste , Softening Anti-Frizz Oil , **** Shine Up Glanzsdpray</text:p>
          </table:table-cell>
        </table:table-row>
        <table:table-row table:style-name="ro2">
          <table:table-cell office:value-type="float" office:value="24001504">
            <text:p>24001504</text:p>
          </table:table-cell>
          <table:table-cell office:value-type="string">
            <text:p>Everygreen Styling Matte Modeling Paste 100ml</text:p>
          </table:table-cell>
          <table:table-cell office:value-type="currency" office:currency="EUR" office:value="13.9">
            <text:p>13,90 €</text:p>
          </table:table-cell>
          <table:table-cell office:value-type="string">
            <text:p>Everygreen Styling Matte Modeling Paste 100ml <text:s/>Everygreen ECO Water Wax 100ml, für jede Art von Styling, mit sanft glänzender Textur und Festigung, kein Austrocknen der Haare! Enthält pflegendes Bio-Oliven-und Arganöl ! <text:s text:c="2"/>Everygreen Styling Produkte, Styling mit natürlichen Inhaltsstoffen, ohne Aerosole, ohne chemische Konservierungsstoffe*, ohne PEG**, ohne Mineralöle***, ohne Farbstoffe, ohne Silikone, allergenfreie Duftstoffe! Anti-Frizz Effekt, ohne Austrocknen der Haare, hervorragende sensorische Eigenschaften, exellenter langanhaltender Halt ! * Ausnahme : Hairspray, ** Ausnahme: Water Wax, *** Ausnahme: Modeling Paste</text:p>
          </table:table-cell>
        </table:table-row>
        <table:table-row table:style-name="ro2">
          <table:table-cell office:value-type="float" office:value="24001501">
            <text:p>24001501</text:p>
          </table:table-cell>
          <table:table-cell office:value-type="string">
            <text:p>Everygreen Styling Modeling Foam extra strong 300ml</text:p>
          </table:table-cell>
          <table:table-cell office:value-type="currency" office:currency="EUR" office:value="23.9">
            <text:p>23,90 €</text:p>
          </table:table-cell>
          <table:table-cell/>
        </table:table-row>
        <table:table-row table:style-name="ro2">
          <table:table-cell office:value-type="float" office:value="24001506">
            <text:p>24001506</text:p>
          </table:table-cell>
          <table:table-cell office:value-type="string">
            <text:p>Everygreen Styling Shine Glanzspray 300ml</text:p>
          </table:table-cell>
          <table:table-cell office:value-type="currency" office:currency="EUR" office:value="17.9">
            <text:p>17,90 €</text:p>
          </table:table-cell>
          <table:table-cell office:value-type="string">
            <text:p>Everygreen Styling Shine Glanzspray 300ml <text:s/>Shine Up Glanzspray, super brillianter Glanz und Schimmer für sprödes, mattes Haar! Sehr leichte Konsistenz,ohne das Haar zu beschweren! Als Abschluß beim Frisurenstyling ! <text:s/>Enthält Aloe-Vera Extrakt und Bio-Arganöl . <text:s/>Everygreen Styling Produkte, Styling mit natürlichen Inhaltsstoffen, ohne Aerosole, ohne chemische Konservierungsstoffe*, ohne PEG**, ohne Mineralöle***, ohne Farbstoffe, ohne Silikone****, allergenfreie Duftstoffe! Anti-Frizz Effekt, ohne Austrocknen der Haare, hervorragende sensorische Eigenschaften, exellenter langanhaltender Halt ! * Ausnahme : Hairspray, ** Ausnahme : Water Wax, *** Ausnahme : Modeling Paste, Matte Paste, Softening Anti-Frizz Oil, **** Shine Up Glanzsdpray</text:p>
          </table:table-cell>
        </table:table-row>
        <table:table-row table:style-name="ro2">
          <table:table-cell office:value-type="float" office:value="24001507">
            <text:p>24001507</text:p>
          </table:table-cell>
          <table:table-cell office:value-type="string">
            <text:p>Everygreen Styling Softening Anti-Frizz Oil 150ml</text:p>
          </table:table-cell>
          <table:table-cell office:value-type="currency" office:currency="EUR" office:value="17.9">
            <text:p>17,90 €</text:p>
          </table:table-cell>
          <table:table-cell office:value-type="string">
            <text:p>Everygreen Styling Softening Anti-Frizz Oil 150ml <text:s/>Anti-Frizz Oil, Hitzeschutzöl, vor thermischen Anwendungen(Glätteisen, Haartrockner etc.), als haarglättendes Öl zur Vorbereitung für das Styling. Glättet die Oberfläche des Haares und macht es flexibel und griffig. Anwendbar in trockenem und feuchten Haar! Enthält Hagebutten-und Aprikosenöl . <text:s/>Everygreen Styling Produkte, Styling mit natürlichen Inhaltsstoffen, ohne Aerosole, ohne chemische Konservierungsstoffe*, ohne PEG**, ohne Mineralöle***, ohne Farbstoffe , ohne Silikone****, allergenfreie Duftstoffe! Anti-Frizz Effekt, ohne Austrocknen der Haare, hervorragende sensorische Eigenschaften, exellenter langanhaltender Halt ! * Ausnahme : Hairspray, ** Ausnahme : Water Wax , *** Ausnahme : Modeling Paste , Matte Paste , Softening Anti-Frizz Oil , **** Shine Up Glanzsdpray</text:p>
          </table:table-cell>
        </table:table-row>
        <table:table-row table:style-name="ro2">
          <table:table-cell office:value-type="float" office:value="24001505">
            <text:p>24001505</text:p>
          </table:table-cell>
          <table:table-cell office:value-type="string">
            <text:p>Everygreen Styling Water Wax 100ml</text:p>
          </table:table-cell>
          <table:table-cell office:value-type="currency" office:currency="EUR" office:value="13.9">
            <text:p>13,90 €</text:p>
          </table:table-cell>
          <table:table-cell office:value-type="string">
            <text:p>Everygreen Styling Water Wax 100ml <text:s/>EverygreenStyling <text:s/>Water Wax 100ml, für jede Art von Styling, mit sanft glänzender Textur und Festigung, kein Austrocknen der Haare! Enthält pflegendes Bio-Oliven-und Arganöl ! <text:s text:c="2"/>Everygreen Styling Produkte, Styling mit natürlichen Inhaltsstoffen, ohne Aerosole, ohne chemische Konservierungsstoffe*, ohne PEG**, ohne Mineralöle***, ohne Farbstoffe, ohne Silikone****, allergenfreie Duftstoffe! Anti-Frizz Effekt, ohne Austrocknen der Haare, hervorragende sensorische Eigenschaften, exellenter langanhaltender Halt ! * Ausnahme: Hairspray, ** Ausnahme : Water Wax, *** Ausnahme : Modeling Paste, Matte Paste, Softening Anti-Frizz Oil, **** Shine Up Glanzsdpray</text:p>
          </table:table-cell>
        </table:table-row>
        <table:table-row table:style-name="ro2">
          <table:table-cell office:value-type="float" office:value="72970">
            <text:p>72970</text:p>
          </table:table-cell>
          <table:table-cell office:value-type="string">
            <text:p>Fame Haarspray ES 100ml</text:p>
          </table:table-cell>
          <table:table-cell office:value-type="currency" office:currency="EUR" office:value="5.5">
            <text:p>5,50 €</text:p>
          </table:table-cell>
          <table:table-cell/>
        </table:table-row>
        <table:table-row table:style-name="ro2">
          <table:table-cell office:value-type="string">
            <text:p>M-6003</text:p>
          </table:table-cell>
          <table:table-cell office:value-type="string">
            <text:p>Fripac Styling Pomade 1955 50ml</text:p>
          </table:table-cell>
          <table:table-cell office:value-type="currency" office:currency="EUR" office:value="14.9">
            <text:p>14,90 €</text:p>
          </table:table-cell>
          <table:table-cell/>
        </table:table-row>
        <table:table-row table:style-name="ro2">
          <table:table-cell office:value-type="string">
            <text:p>GGXBG</text:p>
          </table:table-cell>
          <table:table-cell office:value-type="string">
            <text:p>Geometrix Black Gel 250ml</text:p>
          </table:table-cell>
          <table:table-cell office:value-type="currency" office:currency="EUR" office:value="12.1">
            <text:p>12,10 €</text:p>
          </table:table-cell>
          <table:table-cell office:value-type="string">
            <text:p>Geometrix Black Gel 250ml</text:p>
          </table:table-cell>
        </table:table-row>
        <table:table-row table:style-name="ro2">
          <table:table-cell office:value-type="string">
            <text:p>MGXD</text:p>
          </table:table-cell>
          <table:table-cell office:value-type="string">
            <text:p>Geometrix Eco Foam <text:s/>240ml</text:p>
          </table:table-cell>
          <table:table-cell office:value-type="currency" office:currency="EUR" office:value="15">
            <text:p>15,00 €</text:p>
          </table:table-cell>
          <table:table-cell office:value-type="string">
            <text:p>Geometrix eco foam <text:s/>240ml <text:s/>Eco Foam: Ohne Treibgas. Ein Pumpschaum speziell für feines Haar. Mit Soja- und Weizen- protein. Er gibt Volumen und garantiert starken halt und natürliches Aussehen. Er lässt sich leicht auswaschen. Mit Anti-Frizz-Effekt. <text:s text:c="3"/>Anwendung: Eine kleine Menge Schaum vom Ansatz bis in die Spitzen des handtuchtrockenen Haares einarbeiten. Dann fönen oder lufttrocknen.</text:p>
          </table:table-cell>
        </table:table-row>
        <table:table-row table:style-name="ro2">
          <table:table-cell office:value-type="string">
            <text:p>LGXV</text:p>
          </table:table-cell>
          <table:table-cell office:value-type="string">
            <text:p>Geometrix eco hair volume 300ml</text:p>
          </table:table-cell>
          <table:table-cell office:value-type="currency" office:currency="EUR" office:value="10">
            <text:p>10,00 €</text:p>
          </table:table-cell>
          <table:table-cell office:value-type="string">
            <text:p>Geometrix eco hair volume 300ml <text:s/>Eco Hair Volume: <text:s/>Dieses Haarspray schützt das Haar, gibt ihm Fülle und einen seidigen Glanz ohne es zu beschweren. Es hinterlässt keine Rückstände und lässt sich leicht ausbürsten. Mit Anti-Frizz-Effekt. <text:s/>Anwendung: Aus ca. 25cm Abstand auf das Haar Sprühen.</text:p>
          </table:table-cell>
        </table:table-row>
        <table:table-row table:style-name="ro2">
          <table:table-cell office:value-type="string">
            <text:p>GGXFG</text:p>
          </table:table-cell>
          <table:table-cell office:value-type="string">
            <text:p>Geometrix Fluid Gel*</text:p>
          </table:table-cell>
          <table:table-cell office:value-type="currency" office:currency="EUR" office:value="3">
            <text:p>3,00 €</text:p>
          </table:table-cell>
          <table:table-cell office:value-type="string">
            <text:p>Geometrix Fluid Gel* <text:s/>Fluid Gel: Zum modellieren der Haare. Gibt <text:s/>aussergewöhnlichen Halt und Flexibilität ohne zu verkleben. Anti Frizz Effekt. <text:s/>Anwendung: In das feuchte oder trockene Haar sprühen und stylen.</text:p>
          </table:table-cell>
        </table:table-row>
        <table:table-row table:style-name="ro2">
          <table:table-cell office:value-type="string">
            <text:p>CGXMW</text:p>
          </table:table-cell>
          <table:table-cell office:value-type="string">
            <text:p>Geometrix Matt Wax 100ml</text:p>
          </table:table-cell>
          <table:table-cell office:value-type="currency" office:currency="EUR" office:value="7.5">
            <text:p>7,50 €</text:p>
          </table:table-cell>
          <table:table-cell office:value-type="string">
            <text:p>Geometrix Matt Wax 100ml <text:s/>Matt Wax: Eine Creme,reich an Tonerde.Dieser Porzellanton lässt das Haar matt erscheinen und gibt einen tollen Retroeffekt. <text:s/>Anwendung: Creme auf der Handfläche verteilen und das trockene Haar formen,Volumen aufbauen oder einzelne Partien herausmodellieren.</text:p>
          </table:table-cell>
        </table:table-row>
        <table:table-row table:style-name="ro2">
          <table:table-cell office:value-type="string">
            <text:p>GGXSC</text:p>
          </table:table-cell>
          <table:table-cell office:value-type="string">
            <text:p>Geometrix Smooth Cream*</text:p>
          </table:table-cell>
          <table:table-cell office:value-type="currency" office:currency="EUR" office:value="3">
            <text:p>3,00 €</text:p>
          </table:table-cell>
          <table:table-cell office:value-type="string">
            <text:p>Geometrix Smooth Cream* <text:s/>Smooth Cream: Pflegende Creme für glattes Haar. <text:s/>Definiert, ohne zu beschweren. Mit Anti-Frizz-Effekt. <text:s/>Anwendung: In das gekämmte handtuchtrockene Haar einkneten. Danach wie gewohnt fönen.</text:p>
          </table:table-cell>
        </table:table-row>
        <table:table-row table:style-name="ro2">
          <table:table-cell office:value-type="string">
            <text:p>LGXL</text:p>
          </table:table-cell>
          <table:table-cell office:value-type="string">
            <text:p>Geometrix Spray ECO soft</text:p>
          </table:table-cell>
          <table:table-cell office:value-type="currency" office:currency="EUR" office:value="14.4">
            <text:p>14,40 €</text:p>
          </table:table-cell>
          <table:table-cell/>
        </table:table-row>
        <table:table-row table:style-name="ro2">
          <table:table-cell office:value-type="string">
            <text:p>LGXF</text:p>
          </table:table-cell>
          <table:table-cell office:value-type="string">
            <text:p>Geometrix Spray ECO strong 350ml</text:p>
          </table:table-cell>
          <table:table-cell office:value-type="currency" office:currency="EUR" office:value="14.4">
            <text:p>14,40 €</text:p>
          </table:table-cell>
          <table:table-cell/>
        </table:table-row>
        <table:table-row table:style-name="ro2">
          <table:table-cell office:value-type="string">
            <text:p>CGXSW</text:p>
          </table:table-cell>
          <table:table-cell office:value-type="string">
            <text:p>Geometrix Strong Wax 100ml</text:p>
          </table:table-cell>
          <table:table-cell office:value-type="currency" office:currency="EUR" office:value="7.5">
            <text:p>7,50 €</text:p>
          </table:table-cell>
          <table:table-cell office:value-type="string">
            <text:p>Geometrix strong wax 100ml</text:p>
          </table:table-cell>
        </table:table-row>
        <table:table-row table:style-name="ro2">
          <table:table-cell office:value-type="string">
            <text:p>GGXVS</text:p>
          </table:table-cell>
          <table:table-cell office:value-type="string">
            <text:p>Geometrix Vintage Style*</text:p>
          </table:table-cell>
          <table:table-cell office:value-type="currency" office:currency="EUR" office:value="3">
            <text:p>3,00 €</text:p>
          </table:table-cell>
          <table:table-cell office:value-type="string">
            <text:p>Geometrix Vintage Style* <text:s/>Vintage Style: <text:s/>Eine faserverstärkte Modellierpaste für jeden gewünschten Styleffekt. Flexibler und dynamischer Halt für alle Haartypen. Erzeugt einen Vintage-Effekt, der den ganzen Tag hält. <text:s/>Anwendung: In das trockene Haar einarbeiten, um den gewünschten Effekt zu erzielen.</text:p>
          </table:table-cell>
        </table:table-row>
        <table:table-row table:style-name="ro2">
          <table:table-cell office:value-type="string">
            <text:p>BGVS</text:p>
          </table:table-cell>
          <table:table-cell office:value-type="string">
            <text:p>Geometrix volumizzante spray 200ml*</text:p>
          </table:table-cell>
          <table:table-cell office:value-type="currency" office:currency="EUR" office:value="5">
            <text:p>5,00 €</text:p>
          </table:table-cell>
          <table:table-cell office:value-type="string">
            <text:p>Geometrix volumizzante spray 200ml* <text:s/>VOLUMIZING SPRAY ES IST EIN VOLUMISIERENDES GERÄT, DAS FÜR EINE SOFORTIGE UND DAUERHAFTE KONDITIONIERUNGSWIRKUNG ENTWICKELT WURDE. GIBT VOLUMEN, GLANZ UND KÖRPER AN DAS HAAR ZURÜCK. EINE AUSGEWOGENE MISCHUNG VON KONDITIONIERUNGSMITTELN VERRINGERT DIE BILDUNG VON STATISCHER ELEKTRIZITÄT UND FIXIERMITTEL ERLEICHTERN DAS STYLING UND HALTEN ES FÜR EINE LANGE ZEIT AUFRECHT. <text:s/>WIE ZU VERWENDEN: AUF SAUBEREUND FEUCHTE HAARE VERDAMPFEN AUF DEN WURZELN, UM DIE VOLUMENWIRKUNG ZU ERREICHEN, ODER AUF DIE LÄNGEN FÜR EINE NATÜRLICHE FIXIERUNG. TROCKNEN SIE, WIE SIE WOLLEN.</text:p>
          </table:table-cell>
        </table:table-row>
        <table:table-row table:style-name="ro2">
          <table:table-cell office:value-type="string">
            <text:p>CGXWW</text:p>
          </table:table-cell>
          <table:table-cell office:value-type="string">
            <text:p>Geometrix Water Wax 100ml</text:p>
          </table:table-cell>
          <table:table-cell office:value-type="currency" office:currency="EUR" office:value="7.5">
            <text:p>7,50 €</text:p>
          </table:table-cell>
          <table:table-cell office:value-type="string">
            <text:p>Geometrix Water Wax 100ml <text:s/>Water Wax: Diese wasserbasierende Zusammensetzung gibt Festigkeit und Glanz ohne zu fetten. Lässt sich leicht ab- und auswaschen. Starker Halt. Fixiert und formt Locken. <text:s/>Anwendung: Kleine Menge Wax in der Hand verteilen und das trockene Haar formen und modellieren.</text:p>
          </table:table-cell>
        </table:table-row>
        <table:table-row table:style-name="ro2">
          <table:table-cell office:value-type="float" office:value="85300">
            <text:p>85300</text:p>
          </table:table-cell>
          <table:table-cell office:value-type="string">
            <text:p>Hair Shine Glanzspray 400ml</text:p>
          </table:table-cell>
          <table:table-cell office:value-type="currency" office:currency="EUR" office:value="15">
            <text:p>15,00 €</text:p>
          </table:table-cell>
          <table:table-cell/>
        </table:table-row>
        <table:table-row table:style-name="ro2">
          <table:table-cell office:value-type="float" office:value="4170019">
            <text:p>4170019</text:p>
          </table:table-cell>
          <table:table-cell office:value-type="string">
            <text:p>Hairwell Fönlotion 1000ml</text:p>
          </table:table-cell>
          <table:table-cell office:value-type="currency" office:currency="EUR" office:value="17.9">
            <text:p>17,90 €</text:p>
          </table:table-cell>
          <table:table-cell office:value-type="string">
            <text:p>Hairwell Fönlotion 1000ml <text:s/>Föhn Lotion erleichtert das Kämmen und die Frisierbarkeit des Haares. Schützt die Haarstruktur vor der schädlichen <text:s/>Hitze beim Föhnen. Das Haar erhält Volumen und Glanz. Umweltfreundlich ohne Treibgas. <text:s/>Anwendung: Vor dem Föhnen in das feuchte Haar geben. Haare wie gewohnt frisieren. </text:p>
          </table:table-cell>
        </table:table-row>
        <table:table-row table:style-name="ro2">
          <table:table-cell office:value-type="float" office:value="4170075">
            <text:p>4170075</text:p>
          </table:table-cell>
          <table:table-cell office:value-type="string">
            <text:p>Hairwell Fönlotion 250ml</text:p>
          </table:table-cell>
          <table:table-cell office:value-type="currency" office:currency="EUR" office:value="7.5">
            <text:p>7,50 €</text:p>
          </table:table-cell>
          <table:table-cell office:value-type="string">
            <text:p>Hairwell Fönlotion 250ml <text:s/>Föhn Lotion erleichtert das Kämmen und die Frisierbarkeit des Haares. Schützt die Haarstruktur vor der schädlichen <text:s/>Hitze beim Föhnen. Das Haar erhält Volumen und Glanz. Umweltfreundlich ohne Treibgas. <text:s/>Anwendung: Vor dem Föhnen in das feuchte Haar geben. Haare wie gewohnt frisieren. </text:p>
          </table:table-cell>
        </table:table-row>
        <table:table-row table:style-name="ro2">
          <table:table-cell office:value-type="float" office:value="41219">
            <text:p>41219</text:p>
          </table:table-cell>
          <table:table-cell office:value-type="string">
            <text:p>Hairwell Glanzfestiger F 1000ml</text:p>
          </table:table-cell>
          <table:table-cell office:value-type="currency" office:currency="EUR" office:value="17.9">
            <text:p>17,90 €</text:p>
          </table:table-cell>
          <table:table-cell office:value-type="string">
            <text:p>Hairwell Glanzfestiger F 1000ml <text:s/>Pflegt jeden Haartyp und gibt der Frisur dauerhaft starken Halt. Der Festiger ist fettfrei und lässt sich ohne Rückstände mühelos <text:s/>ausbürsten. Umweltfreundlich, ohne Treibgas <text:s/>Anwendung: Festiger gleichmäßig in das feuchte Haar sprühen. Wie gewohnt frisieren. </text:p>
          </table:table-cell>
        </table:table-row>
        <table:table-row table:style-name="ro2">
          <table:table-cell office:value-type="float" office:value="4120075">
            <text:p>4120075</text:p>
          </table:table-cell>
          <table:table-cell office:value-type="string">
            <text:p>Hairwell Glanzfestiger F 250ml</text:p>
          </table:table-cell>
          <table:table-cell office:value-type="currency" office:currency="EUR" office:value="7.5">
            <text:p>7,50 €</text:p>
          </table:table-cell>
          <table:table-cell office:value-type="string">
            <text:p>Hairwell Glanzfestiger F 250ml <text:s/>Pflegt jeden Haartyp und gibt der Frisur dauerhaft starken Halt. Der Festiger ist fettfrei und lässt sich ohne Rückstände mühelos <text:s/>ausbürsten. Umweltfreundlich, ohne Treibgas <text:s/>Anwendung: Festiger gleichmäßig in das feuchte Haar sprühen. Wie gewohnt frisieren. </text:p>
          </table:table-cell>
        </table:table-row>
        <table:table-row table:style-name="ro2">
          <table:table-cell office:value-type="float" office:value="4110058">
            <text:p>4110058</text:p>
          </table:table-cell>
          <table:table-cell office:value-type="string">
            <text:p>Hairwell Glanzfestiger N 1000ml</text:p>
          </table:table-cell>
          <table:table-cell office:value-type="currency" office:currency="EUR" office:value="16.9">
            <text:p>16,90 €</text:p>
          </table:table-cell>
          <table:table-cell office:value-type="string">
            <text:p>Hairwell Glanzfestiger N 1000ml <text:s/>Glanz Festiger normal: Pflegt jeden Haartyp und gibt der Frisur dauerhaften Halt. Der Festiger ist fettfrei und lässt sich ohne Rückstände mühelos ausbürsten. Umweltfreundlich, ohne Treibgas <text:s/>Anwendung: Festiger in das feuchte Haar sprühen. Wie gewohnt frisieren.</text:p>
          </table:table-cell>
        </table:table-row>
        <table:table-row table:style-name="ro2">
          <table:table-cell office:value-type="float" office:value="4110075">
            <text:p>4110075</text:p>
          </table:table-cell>
          <table:table-cell office:value-type="string">
            <text:p>Hairwell Glanzfestiger N 250ml</text:p>
          </table:table-cell>
          <table:table-cell office:value-type="currency" office:currency="EUR" office:value="6.9">
            <text:p>6,90 €</text:p>
          </table:table-cell>
          <table:table-cell office:value-type="string">
            <text:p>Hairwell Glanzfestiger N 250ml <text:s/>Glanz Festiger normal: Pflegt jeden Haartyp und gibt der Frisur dauerhaften Halt. Der Festiger ist fettfrei und lässt sich ohne Rückstände mühelos ausbürsten. Umweltfreundlich, ohne Treibgas <text:s/>Anwendung: Festiger in das feuchte Haar sprühen. Wie gewohnt frisieren.</text:p>
          </table:table-cell>
        </table:table-row>
        <table:table-row table:style-name="ro2">
          <table:table-cell office:value-type="float" office:value="4550017">
            <text:p>4550017</text:p>
          </table:table-cell>
          <table:table-cell office:value-type="string">
            <text:p>Hairwell Haarlack <text:s/>5000ml Kanister</text:p>
          </table:table-cell>
          <table:table-cell office:value-type="currency" office:currency="EUR" office:value="65">
            <text:p>65,00 €</text:p>
          </table:table-cell>
          <table:table-cell office:value-type="string">
            <text:p>Hairwell Haarlack <text:s/>5000ml Kanister <text:s/>Haarlack sorgt für starken, dauerhaften Halt der fertigen Frisur ohne zu verkleben. Verleiht dem Haar seitigen Glanz. Der Haarlack ist für jeden Haartyp geeignet, fettfrei und <text:s/>lässt sich vollständig mühelos ausbürsten. Umweltfreundlich ohne Treibgas. <text:s/>Anwendung: In das trockene Haar sprühen. </text:p>
          </table:table-cell>
        </table:table-row>
        <table:table-row table:style-name="ro2">
          <table:table-cell office:value-type="float" office:value="45519">
            <text:p>45519</text:p>
          </table:table-cell>
          <table:table-cell office:value-type="string">
            <text:p>Hairwell Haarlack 1000ml</text:p>
          </table:table-cell>
          <table:table-cell office:value-type="currency" office:currency="EUR" office:value="21">
            <text:p>21,00 €</text:p>
          </table:table-cell>
          <table:table-cell office:value-type="string">
            <text:p>Hairwell Haarlack 1000ml <text:s/>Haarlack sorgt für starken, dauerhaften Halt der fertigen Frisur ohne zu verkleben. Verleiht dem Haar seitigen Glanz. Der Haarlack ist für jeden Haartyp geeignet, fettfrei und <text:s/>lässt sich vollständig mühelos ausbürsten. Umweltfreundlich ohne Treibgas. <text:s/>Anwendung: In das trockene Haar sprühen. </text:p>
          </table:table-cell>
        </table:table-row>
        <table:table-row table:style-name="ro2">
          <table:table-cell office:value-type="float" office:value="4550075">
            <text:p>4550075</text:p>
          </table:table-cell>
          <table:table-cell office:value-type="string">
            <text:p>Hairwell Haarlack o.T. 250ml</text:p>
          </table:table-cell>
          <table:table-cell office:value-type="currency" office:currency="EUR" office:value="9.9">
            <text:p>9,90 €</text:p>
          </table:table-cell>
          <table:table-cell office:value-type="string">
            <text:p>Hairwell Haarlack o.T. 250ml <text:s/>Haarlack sorgt für starken, dauerhaften Halt der fertigen Frisur ohne zu verkleben. Verleiht dem Haar seitigen Glanz. Der Haarlack ist für jeden Haartyp geeignet, fettfrei und <text:s/>lässt sich vollständig mühelos ausbürsten. Umweltfreundlich ohne Treibgas. <text:s/>Anwendung: In das trockene Haar sprühen. </text:p>
          </table:table-cell>
        </table:table-row>
        <table:table-row table:style-name="ro2">
          <table:table-cell office:value-type="float" office:value="45419">
            <text:p>45419</text:p>
          </table:table-cell>
          <table:table-cell office:value-type="string">
            <text:p>Hairwell Haarspray 1000ml</text:p>
          </table:table-cell>
          <table:table-cell office:value-type="currency" office:currency="EUR" office:value="18.5">
            <text:p>18,50 €</text:p>
          </table:table-cell>
          <table:table-cell office:value-type="string">
            <text:p>Hairwell Haarspray 1000ml <text:s/>Haarspray sorgt für natürlichen, dauerhaften Halt der fertigen Frisur ohne zu verkleben. Es verleiht dem Haar seidigen Glanz. Das Haarspray ist für jeden Haartyp geeignet, fettfrei und lässt sich vollständig mühelos ausbürsten. Umweltfreundlich ohne Treibgas <text:s/>Anwendung: In das trockene Haar sprühen.</text:p>
          </table:table-cell>
        </table:table-row>
        <table:table-row table:style-name="ro2">
          <table:table-cell office:value-type="float" office:value="4540075">
            <text:p>4540075</text:p>
          </table:table-cell>
          <table:table-cell office:value-type="string">
            <text:p>Hairwell Haarspray 250ml</text:p>
          </table:table-cell>
          <table:table-cell office:value-type="currency" office:currency="EUR" office:value="8.5">
            <text:p>8,50 €</text:p>
          </table:table-cell>
          <table:table-cell office:value-type="string">
            <text:p>Hairwell Haarspray 250ml <text:s/>Haarspray sorgt für natürlichen, dauerhaften Halt der fertigen Frisur ohne zu verkleben. Es verleiht dem Haar seidigen Glanz. Das Haarspray ist für jeden Haartyp geeignet, fettfrei und lässt sich vollständig mühelos ausbürsten. Umweltfreundlich ohne Treibgas <text:s/>Anwendung: In das trockene Haar sprühen.</text:p>
          </table:table-cell>
        </table:table-row>
        <table:table-row table:style-name="ro2">
          <table:table-cell office:value-type="float" office:value="4260062">
            <text:p>4260062</text:p>
          </table:table-cell>
          <table:table-cell office:value-type="string">
            <text:p>Hairwell Pearl Glanzgel 100ml</text:p>
          </table:table-cell>
          <table:table-cell office:value-type="currency" office:currency="EUR" office:value="5.5">
            <text:p>5,50 €</text:p>
          </table:table-cell>
          <table:table-cell office:value-type="string">
            <text:p>Hairwell Pearl Glanzgel 100ml <text:s/>Perl Glanz Gel eignet sich hervorragend zum Akzentuieren einzelner Strähnen bis hin zur fertigen Frisur ohne zu verkleben. Das Gel lässt sich mühelos vollständig ausbürsten oder waschen. Es verleiht dem Haar starken dauerhaften Halt und schimmernden Glanz. <text:s/>Anwendung: Das Haargel ins trockene oder leicht feuchte Haar geben und die Frisur in Form bringen.</text:p>
          </table:table-cell>
        </table:table-row>
        <table:table-row table:style-name="ro2">
          <table:table-cell office:value-type="float" office:value="4560075">
            <text:p>4560075</text:p>
          </table:table-cell>
          <table:table-cell office:value-type="string">
            <text:p>Hairwell Thermo Volumenspray 250ml</text:p>
          </table:table-cell>
          <table:table-cell office:value-type="currency" office:currency="EUR" office:value="6.9">
            <text:p>6,90 €</text:p>
          </table:table-cell>
          <table:table-cell office:value-type="string">
            <text:p>Hairwell Thermo Volumenspray 250ml <text:s/>Thermo Volumen Spray verleiht dem Haar Fülle und Form mit \" Memory Effekt\". Langanhaltender Halt ohne zu verkleben. <text:s/>Anwendung: Gleichmäßig ins handtuch trockene Haar sprühen, Haare trocken föhnen und stylen.</text:p>
          </table:table-cell>
        </table:table-row>
        <table:table-row table:style-name="ro1">
          <table:table-cell office:value-type="float" office:value="2050071">
            <text:p>2050071</text:p>
          </table:table-cell>
          <table:table-cell office:value-type="string">
            <text:p>M:C Festiger F ohne Alkohol 1000ml</text:p>
          </table:table-cell>
          <table:table-cell office:value-type="currency" office:currency="EUR" office:value="15.01">
            <text:p>15,01 €</text:p>
          </table:table-cell>
          <table:table-cell office:value-type="string">
            <text:p>M:C Festiger F ohne Alkohol 1000ml</text:p>
          </table:table-cell>
        </table:table-row>
        <table:table-row table:style-name="ro1">
          <table:table-cell office:value-type="float" office:value="2050070">
            <text:p>2050070</text:p>
          </table:table-cell>
          <table:table-cell office:value-type="string">
            <text:p>M:C Festiger N ohne Alkohol 1000ml</text:p>
          </table:table-cell>
          <table:table-cell office:value-type="currency" office:currency="EUR" office:value="15.01">
            <text:p>15,01 €</text:p>
          </table:table-cell>
          <table:table-cell office:value-type="string">
            <text:p>M:C Festiger N ohne Alkohol 1000ml</text:p>
          </table:table-cell>
        </table:table-row>
        <table:table-row table:style-name="ro2">
          <table:table-cell office:value-type="float" office:value="2050072">
            <text:p>2050072</text:p>
          </table:table-cell>
          <table:table-cell office:value-type="string">
            <text:p>M:C Setting Lotion extra strong 1000ml</text:p>
          </table:table-cell>
          <table:table-cell office:value-type="currency" office:currency="EUR" office:value="16.9">
            <text:p>16,90 €</text:p>
          </table:table-cell>
          <table:table-cell office:value-type="string">
            <text:p>M:C Setting Lotion extra strong 1000ml</text:p>
          </table:table-cell>
        </table:table-row>
        <table:table-row table:style-name="ro1">
          <table:table-cell office:value-type="float" office:value="2050104">
            <text:p>2050104</text:p>
          </table:table-cell>
          <table:table-cell office:value-type="string">
            <text:p>M:C Setting Lotion F 5000ml</text:p>
          </table:table-cell>
          <table:table-cell office:value-type="currency" office:currency="EUR" office:value="42">
            <text:p>42,00 €</text:p>
          </table:table-cell>
          <table:table-cell office:value-type="string">
            <text:p>M:C Setting Lotion F 5000ml</text:p>
          </table:table-cell>
        </table:table-row>
        <table:table-row table:style-name="ro1">
          <table:table-cell office:value-type="float" office:value="2050106">
            <text:p>2050106</text:p>
          </table:table-cell>
          <table:table-cell office:value-type="string">
            <text:p>M:C Setting Lotion N 5000ml</text:p>
          </table:table-cell>
          <table:table-cell office:value-type="currency" office:currency="EUR" office:value="42">
            <text:p>42,00 €</text:p>
          </table:table-cell>
          <table:table-cell office:value-type="string">
            <text:p>M:C Setting Lotion N 5000ml</text:p>
          </table:table-cell>
        </table:table-row>
        <table:table-row table:style-name="ro1">
          <table:table-cell office:value-type="float" office:value="2050001">
            <text:p>2050001</text:p>
          </table:table-cell>
          <table:table-cell office:value-type="string">
            <text:p>M:C Style Lotion M mild 20x20ml ohne Alkohol</text:p>
          </table:table-cell>
          <table:table-cell office:value-type="currency" office:currency="EUR" office:value="25">
            <text:p>25,00 €</text:p>
          </table:table-cell>
          <table:table-cell office:value-type="string">
            <text:p>M:C Style Lotion M mild 20x20ml ohne Alkohol</text:p>
          </table:table-cell>
        </table:table-row>
        <table:table-row table:style-name="ro1">
          <table:table-cell office:value-type="float" office:value="2050002">
            <text:p>2050002</text:p>
          </table:table-cell>
          <table:table-cell office:value-type="string">
            <text:p>M:C Style Lotion N normal 20x20ml</text:p>
          </table:table-cell>
          <table:table-cell office:value-type="currency" office:currency="EUR" office:value="32">
            <text:p>32,00 €</text:p>
          </table:table-cell>
          <table:table-cell office:value-type="string">
            <text:p>M:C Style Lotion N normal 20x20ml</text:p>
          </table:table-cell>
        </table:table-row>
        <table:table-row table:style-name="ro2">
          <table:table-cell office:value-type="float" office:value="2050003">
            <text:p>2050003</text:p>
          </table:table-cell>
          <table:table-cell office:value-type="string">
            <text:p>M:C Style Lotion S strong 20x20ml</text:p>
          </table:table-cell>
          <table:table-cell office:value-type="currency" office:currency="EUR" office:value="32">
            <text:p>32,00 €</text:p>
          </table:table-cell>
          <table:table-cell office:value-type="string">
            <text:p>M:C Style Lotion S strong 20x20ml</text:p>
          </table:table-cell>
        </table:table-row>
        <table:table-row table:style-name="ro2">
          <table:table-cell office:value-type="float" office:value="326134">
            <text:p>326134</text:p>
          </table:table-cell>
          <table:table-cell office:value-type="string">
            <text:p>Meta Baseline Haarspray ES 400ml</text:p>
          </table:table-cell>
          <table:table-cell office:value-type="currency" office:currency="EUR" office:value="13.9">
            <text:p>13,90 €</text:p>
          </table:table-cell>
          <table:table-cell/>
        </table:table-row>
        <table:table-row table:style-name="ro2">
          <table:table-cell office:value-type="float" office:value="600412">
            <text:p>600412</text:p>
          </table:table-cell>
          <table:table-cell office:value-type="string">
            <text:p>Meta Dare to Fix Clay Pomade 100ml</text:p>
          </table:table-cell>
          <table:table-cell office:value-type="currency" office:currency="EUR" office:value="16.5">
            <text:p>16,50 €</text:p>
          </table:table-cell>
          <table:table-cell office:value-type="string">
            <text:p>Meta Dare to Fix Clay Pomade 100ml <text:s/>Meta DtF Clay Pomade 100ml Ist eine Stylingcreme für ein mattes finish. Ideal für kurze Frisuren um ihnen mehr Textur und Volumen zu geben. Bleibt den ganzen Tag weich und formbar.</text:p>
          </table:table-cell>
        </table:table-row>
        <table:table-row table:style-name="ro2">
          <table:table-cell office:value-type="float" office:value="601976">
            <text:p>601976</text:p>
          </table:table-cell>
          <table:table-cell office:value-type="string">
            <text:p>Meta Dare to Fix Dry Wax 150ml</text:p>
          </table:table-cell>
          <table:table-cell office:value-type="currency" office:currency="EUR" office:value="17.5">
            <text:p>17,50 €</text:p>
          </table:table-cell>
          <table:table-cell office:value-type="string">
            <text:p>Meta Dare to Fix Dry Wax 150ml <text:s/>Meta DtF Dry Wax 150ml sorgt dafür, dass Ihr Haar den ganzen Tag geschmeidigt sitzt. Dank der trockenen Beschaffenheit und des matten Erscheinungsbild wirkt das Haar nicht klebrig sondern beeindruckt durch Volumen und Halt. Aus 15-20 cm Entfernung auf das trockenen Haar sprühen und stylen. <text:s text:c="17"/></text:p>
          </table:table-cell>
        </table:table-row>
        <table:table-row table:style-name="ro2">
          <table:table-cell office:value-type="float" office:value="600429">
            <text:p>600429</text:p>
          </table:table-cell>
          <table:table-cell office:value-type="string">
            <text:p>Meta Dare to Fix Fiber Gum 150ml</text:p>
          </table:table-cell>
          <table:table-cell office:value-type="currency" office:currency="EUR" office:value="16.5">
            <text:p>16,50 €</text:p>
          </table:table-cell>
          <table:table-cell office:value-type="string">
            <text:p>Meta Dare to Fix Fiber Gum 100ml <text:s/>Meta DtF Fiber Gum 100ml Fiber Gum enthält haaridentische Fasern für Glanz und einen Flexiblen Halt. Eine kleine Menge in die Handflächen geben und ins Haar einarbeiten.</text:p>
          </table:table-cell>
        </table:table-row>
        <table:table-row table:style-name="ro2">
          <table:table-cell office:value-type="float" office:value="600368">
            <text:p>600368</text:p>
          </table:table-cell>
          <table:table-cell office:value-type="string">
            <text:p>Meta Dare to Fix Fixing Mousse 300ml</text:p>
          </table:table-cell>
          <table:table-cell office:value-type="currency" office:currency="EUR" office:value="17.5">
            <text:p>17,50 €</text:p>
          </table:table-cell>
          <table:table-cell office:value-type="string">
            <text:p>Meta Dare to Fix Fixing Mousse 300ml <text:s/>Meta DtF Fixing Mousse 100ml Fixing Mousse mit extra starken halt Gibt dem Haar Glanz,Sprungkraft und Feuchtigkeit Vor Gebrauch gut Schütteln <text:s/>Anwendung eine kleine Handvoll im noch feuchten Haar verteilen und wie gewohnt <text:s/>Frisieren <text:s/></text:p>
          </table:table-cell>
        </table:table-row>
        <table:table-row table:style-name="ro2">
          <table:table-cell office:value-type="float" office:value="600375">
            <text:p>600375</text:p>
          </table:table-cell>
          <table:table-cell office:value-type="string">
            <text:p>Meta Dare to Fix Gel Wax 150ml</text:p>
          </table:table-cell>
          <table:table-cell office:value-type="currency" office:currency="EUR" office:value="15.5">
            <text:p>15,50 €</text:p>
          </table:table-cell>
          <table:table-cell office:value-type="string">
            <text:p>Meta Dare to Fix Gel Wax 150ml <text:s/>Meta DtF Gel Wax 150ml Für alle kreativen und trendigen Stylingtechniken. Gibt der Frisur einen dauerhaften halt und verleiht dem Haar Volumen und Glanz. Anwenden als Finish Touch</text:p>
          </table:table-cell>
        </table:table-row>
        <table:table-row table:style-name="ro2">
          <table:table-cell office:value-type="float" office:value="600665">
            <text:p>600665</text:p>
          </table:table-cell>
          <table:table-cell office:value-type="string">
            <text:p>Meta dare to Fix Gloss Spray 150ml</text:p>
          </table:table-cell>
          <table:table-cell office:value-type="currency" office:currency="EUR" office:value="18.5">
            <text:p>18,50 €</text:p>
          </table:table-cell>
          <table:table-cell office:value-type="string">
            <text:p>Meta dare to Fix Gloss Spray 150ml</text:p>
          </table:table-cell>
        </table:table-row>
        <table:table-row table:style-name="ro2">
          <table:table-cell office:value-type="float" office:value="600450">
            <text:p>600450</text:p>
          </table:table-cell>
          <table:table-cell office:value-type="string">
            <text:p>Meta Dare to Fix Gum Elastic 150ml</text:p>
          </table:table-cell>
          <table:table-cell office:value-type="currency" office:currency="EUR" office:value="17.5">
            <text:p>17,50 €</text:p>
          </table:table-cell>
          <table:table-cell office:value-type="string">
            <text:p>Meta Dare to Fix Gum Elastic 150ml <text:s/>Meta Dare to Fix Gum Elastic 150ml Geschmeidiges Volumengel für ein super Styling. Sofort kräftiges volles Haar und starke Festigung. Im trockenen Haar als Styling Gel oder im Handtuch trockenem Haar zum Föhnen geeignet OHNE Alkohol</text:p>
          </table:table-cell>
        </table:table-row>
        <table:table-row table:style-name="ro2">
          <table:table-cell office:value-type="float" office:value="600405">
            <text:p>600405</text:p>
          </table:table-cell>
          <table:table-cell office:value-type="string">
            <text:p>Meta Dare to Fix Power Paste 100ml</text:p>
          </table:table-cell>
          <table:table-cell office:value-type="currency" office:currency="EUR" office:value="14.9">
            <text:p>14,90 €</text:p>
          </table:table-cell>
          <table:table-cell office:value-type="string">
            <text:p>Meta Dare to Fix Power Paste 100ml <text:s/>Meta DtF Power Paste 100ml 1Stück Power Paste fixiert einfach jedes Styling den ganzen Tag. Erstellen Sie eine sofortige Matte Textur mit extra starke Festigung. Wasserfest auf trockenem Haar anwenden.</text:p>
          </table:table-cell>
        </table:table-row>
        <table:table-row table:style-name="ro2">
          <table:table-cell office:value-type="float" office:value="600290">
            <text:p>600290</text:p>
          </table:table-cell>
          <table:table-cell office:value-type="string">
            <text:p>Meta Dare to Fix Sticky Gel Spray 1000ml</text:p>
          </table:table-cell>
          <table:table-cell office:value-type="currency" office:currency="EUR" office:value="55">
            <text:p>55,00 €</text:p>
          </table:table-cell>
          <table:table-cell office:value-type="string">
            <text:p>Meta Dare to Fix Sticky Gel Spray 1000ml <text:s/>Meta DtF Sticky Gel Spray 1000ml Ist ein Haarspray ohne Treibgas Starker halt perfektes Finish für die Friseur</text:p>
          </table:table-cell>
        </table:table-row>
        <table:table-row table:style-name="ro2">
          <table:table-cell office:value-type="float" office:value="600436">
            <text:p>600436</text:p>
          </table:table-cell>
          <table:table-cell office:value-type="string">
            <text:p>Meta Dare to Fix Texture Cream 100ml</text:p>
          </table:table-cell>
          <table:table-cell office:value-type="currency" office:currency="EUR" office:value="16.5">
            <text:p>16,50 €</text:p>
          </table:table-cell>
          <table:table-cell office:value-type="string">
            <text:p>Meta Dare to Fix Texture Cream 100ml <text:s/>Meta DtF Texture Cream 100ml 1 Stück Texture Creme gibt Ihrem Haar Glanz und Volumen. Die Leistungsstarke Creme gibt ihrer Frisur den ganzen Tag halt. Kann im trockenen oder feuchtem Haar angewendet werden</text:p>
          </table:table-cell>
        </table:table-row>
        <table:table-row table:style-name="ro2">
          <table:table-cell office:value-type="float" office:value="600252">
            <text:p>600252</text:p>
          </table:table-cell>
          <table:table-cell office:value-type="string">
            <text:p>Meta Dare to Style Curl Ruffle 100ml</text:p>
          </table:table-cell>
          <table:table-cell office:value-type="currency" office:currency="EUR" office:value="10">
            <text:p>10,00 €</text:p>
          </table:table-cell>
          <table:table-cell office:value-type="string">
            <text:p>Meta Dare to Style Curl Ruffle 100ml <text:s/>Meta DtS Curl Ruffle 100ml Curl Ruffle gibt eine natürliche kräftige Lockenstruktur und mehr Spannkraft. 40% Länger sitzende Locken, Feuchtigkeits- und wärmebeständig. Intensive Pflege und Glanz. Auf dem Handtuchtrockenem oder trockenem Haar anwenden.</text:p>
          </table:table-cell>
        </table:table-row>
        <table:table-row table:style-name="ro2">
          <table:table-cell office:value-type="float" office:value="600269">
            <text:p>600269</text:p>
          </table:table-cell>
          <table:table-cell office:value-type="string">
            <text:p>Meta Dare to Style Root Volumiser 300ml</text:p>
          </table:table-cell>
          <table:table-cell office:value-type="currency" office:currency="EUR" office:value="17.5">
            <text:p>17,50 €</text:p>
          </table:table-cell>
          <table:table-cell office:value-type="string">
            <text:p>Meta Dare to Style Root Volumiser 300ml <text:s/>Meta DtS Root Volumiser 300ml Bringt Volumen und Stärkung direkt an die Haarwurzel Das Haar sieht voller und gepflegt aus. Vor Gebrauch gut schütteln <text:s text:c="2"/>Root Volumiser direkt auf den Ansatz vom feuchtem Haar sprühen Danach wie gewohnt das Haar frisieren</text:p>
          </table:table-cell>
        </table:table-row>
        <table:table-row table:style-name="ro2">
          <table:table-cell office:value-type="float" office:value="600276">
            <text:p>600276</text:p>
          </table:table-cell>
          <table:table-cell office:value-type="string">
            <text:p>Meta Dare to Style Sea Salt Spray 150ml</text:p>
          </table:table-cell>
          <table:table-cell office:value-type="currency" office:currency="EUR" office:value="16.5">
            <text:p>16,50 €</text:p>
          </table:table-cell>
          <table:table-cell office:value-type="string">
            <text:p>Meta Dare to Style Sea Salt Spray 150ml <text:s/>Meta DtS Sea Salt Spray 150ml Für einen Beachlook wie vom Strand Sorgt für Textur und Volumen Ins trockene oder noch feuchte Haar sprühen und mit den Händen in form bringen. Für eine noch gröbere Struktur danach trocken Föhnen </text:p>
          </table:table-cell>
        </table:table-row>
        <table:table-row table:style-name="ro2">
          <table:table-cell office:value-type="float" office:value="600313">
            <text:p>600313</text:p>
          </table:table-cell>
          <table:table-cell office:value-type="string">
            <text:p>Meta Dare to Style Setting Lotion 1000ml</text:p>
          </table:table-cell>
          <table:table-cell office:value-type="currency" office:currency="EUR" office:value="50">
            <text:p>50,00 €</text:p>
          </table:table-cell>
          <table:table-cell office:value-type="string">
            <text:p>Meta Dare to Style Setting Lotion 1000ml <text:s/>Meta DtS Setting Lotion 1000ml Die Setting Lotion mit Weizenprotein schützt und stärkt Ihr Haar während des Stylings. Gibt flexsiblen halt Anwendung auf noch feuchtem Haar</text:p>
          </table:table-cell>
        </table:table-row>
        <table:table-row table:style-name="ro2">
          <table:table-cell office:value-type="float" office:value="600306">
            <text:p>600306</text:p>
          </table:table-cell>
          <table:table-cell office:value-type="string">
            <text:p>Meta Dare to Style Setting Lotion 150ml</text:p>
          </table:table-cell>
          <table:table-cell office:value-type="currency" office:currency="EUR" office:value="15.9">
            <text:p>15,90 €</text:p>
          </table:table-cell>
          <table:table-cell office:value-type="string">
            <text:p>Meta Dare to Style Setting Lotion 150ml <text:s/>Meta DtS Setting Lotion 150ml Die Setting Lotion mit Weizenprotein schützt und stärkt Ihr Haar während des Stylings. Gibt flexsiblen halt Anwendung auf noch feuchtem Haar</text:p>
          </table:table-cell>
        </table:table-row>
        <table:table-row table:style-name="ro2">
          <table:table-cell office:value-type="float" office:value="600221">
            <text:p>600221</text:p>
          </table:table-cell>
          <table:table-cell office:value-type="string">
            <text:p>Meta Dare to Style Sleek Look Milk 100ml</text:p>
          </table:table-cell>
          <table:table-cell office:value-type="currency" office:currency="EUR" office:value="15">
            <text:p>15,00 €</text:p>
          </table:table-cell>
          <table:table-cell office:value-type="string">
            <text:p>Meta Dare to Style Sleek Look Milk 100ml <text:s/>Meta DtS Sleek Look Milk 100ml Sleek Look Milk zur bändigung vom Störischem Haar. Im trockenem oder feuchten Haar anwenden</text:p>
          </table:table-cell>
        </table:table-row>
        <table:table-row table:style-name="ro2">
          <table:table-cell office:value-type="float" office:value="600245">
            <text:p>600245</text:p>
          </table:table-cell>
          <table:table-cell office:value-type="string">
            <text:p>Meta Dare to Style Styling Mousse 300ml</text:p>
          </table:table-cell>
          <table:table-cell office:value-type="currency" office:currency="EUR" office:value="17.5">
            <text:p>17,50 €</text:p>
          </table:table-cell>
          <table:table-cell office:value-type="string">
            <text:p>Meta Dare to Style Styling Mousse 300ml <text:s/>Meta DtS Styling Mousse 300ml Styling Mousse hat einen starken Halt Gibt dem Haar Glanz,Sprungkraft und Feuchtigkeit Vor Gebrauch gut Schütteln <text:s/>Anwendung eine kleine Handvoll im noch feuchten Haar verteilen und wie gewohnt <text:s/>Frisieren <text:s/></text:p>
          </table:table-cell>
        </table:table-row>
        <table:table-row table:style-name="ro2">
          <table:table-cell office:value-type="float" office:value="600238">
            <text:p>600238</text:p>
          </table:table-cell>
          <table:table-cell office:value-type="string">
            <text:p>Meta Dare to Style Styling Spray 300ml</text:p>
          </table:table-cell>
          <table:table-cell office:value-type="currency" office:currency="EUR" office:value="17.5">
            <text:p>17,50 €</text:p>
          </table:table-cell>
          <table:table-cell office:value-type="string">
            <text:p>Meta Dare to Style Styling Spray 300ml <text:s/>Meta DtS Styling Spray 300ml Haarspray mit starkem halt Vitamin B 5 spendet dem Haar Feuchtigkeit und schützt das Haar vor austrocknung aus 30cm Entfernung auf das Haar sprühen </text:p>
          </table:table-cell>
        </table:table-row>
        <table:table-row table:style-name="ro2">
          <table:table-cell office:value-type="float" office:value="600467">
            <text:p>600467</text:p>
          </table:table-cell>
          <table:table-cell office:value-type="string">
            <text:p>Meta Dare to Style Styling Spray 500ml</text:p>
          </table:table-cell>
          <table:table-cell office:value-type="currency" office:currency="EUR" office:value="25">
            <text:p>25,00 €</text:p>
          </table:table-cell>
          <table:table-cell office:value-type="string">
            <text:p>Meta Dare to Style Styling Spray 500ml <text:s/>Meta DtS Styling Spray 500ml Haarspray mit starkem halt Vitamin B 5 spendet dem Haar Feuchtigkeit und schützt das Haar vor austrocknung aus 30cm Entfernung auf das Haar sprühen </text:p>
          </table:table-cell>
        </table:table-row>
        <table:table-row table:style-name="ro2">
          <table:table-cell office:value-type="float" office:value="600177">
            <text:p>600177</text:p>
          </table:table-cell>
          <table:table-cell office:value-type="string">
            <text:p>Meta Dare to Style Texture Spray 150ml</text:p>
          </table:table-cell>
          <table:table-cell office:value-type="currency" office:currency="EUR" office:value="16.9">
            <text:p>16,90 €</text:p>
          </table:table-cell>
          <table:table-cell office:value-type="string">
            <text:p>Meta Dare to Style Texture Spray 150ml <text:s/>Meta DtS Texture Spray 150ml Für sofortiges Volumen am Ansatz oder einzelne Haarpartin Gut schütteln und aus 15-20 cm Entfernung auf Haar oder Haarsträhne sprühen</text:p>
          </table:table-cell>
        </table:table-row>
        <table:table-row table:style-name="ro2">
          <table:table-cell office:value-type="float" office:value="600481">
            <text:p>600481</text:p>
          </table:table-cell>
          <table:table-cell office:value-type="string">
            <text:p>Meta Dare to Style Volume Boost 1000ml</text:p>
          </table:table-cell>
          <table:table-cell office:value-type="currency" office:currency="EUR" office:value="50">
            <text:p>50,00 €</text:p>
          </table:table-cell>
          <table:table-cell office:value-type="string">
            <text:p>Meta Dare to Style Volume Boost 1000ml <text:s/>Meta DtS Volume Boost 1000ml Verleiht Ihrem Haar einen boost an Volumen, Glanz und Feuchtigkeit Mit Provitamin B5 <text:s/>Auf feuchtem Haar anwenden Nicht ausspülen</text:p>
          </table:table-cell>
        </table:table-row>
        <table:table-row table:style-name="ro2">
          <table:table-cell office:value-type="float" office:value="600191">
            <text:p>600191</text:p>
          </table:table-cell>
          <table:table-cell office:value-type="string">
            <text:p>Meta Dare to Style Volume Boost 150ml</text:p>
          </table:table-cell>
          <table:table-cell office:value-type="currency" office:currency="EUR" office:value="15.5">
            <text:p>15,50 €</text:p>
          </table:table-cell>
          <table:table-cell office:value-type="string">
            <text:p>Meta Dare to Style Volume Boost 150ml <text:s/>Meta DtS Volume Boost 1000ml Verleiht Ihrem Haar einen boost an Volumen, Glanz und Feuchtigkeit Mit Provitamin B5 <text:s/>Auf feuchtem Haar anwenden Nicht ausspülen</text:p>
          </table:table-cell>
        </table:table-row>
        <table:table-row table:style-name="ro2">
          <table:table-cell office:value-type="float" office:value="600184">
            <text:p>600184</text:p>
          </table:table-cell>
          <table:table-cell office:value-type="string">
            <text:p>Meta Dare to StyleThermal Protector 150ml</text:p>
          </table:table-cell>
          <table:table-cell office:value-type="currency" office:currency="EUR" office:value="15.9">
            <text:p>15,90 €</text:p>
          </table:table-cell>
          <table:table-cell office:value-type="string">
            <text:p>Meta Dare to StyleThermal Protector 150ml <text:s/>Meta DtS Thermal Protector 150ml Hitzeschutz Spray Eine leichte Festigung Auf dem feuchten Haar anwenden zum Föhnen Auf trockenen Haar anwenden beim verwenden eines Glätt- oder Lockeneisen</text:p>
          </table:table-cell>
        </table:table-row>
        <table:table-row table:style-name="ro2">
          <table:table-cell office:value-type="float" office:value="322334">
            <text:p>322334</text:p>
          </table:table-cell>
          <table:table-cell office:value-type="string">
            <text:p>Meta MEN Icy Wax 150ml</text:p>
          </table:table-cell>
          <table:table-cell office:value-type="currency" office:currency="EUR" office:value="6.9">
            <text:p>6,90 €</text:p>
          </table:table-cell>
          <table:table-cell office:value-type="string">
            <text:p>Meta MEN Icy Wax 150ml <text:s/>Meta MEN Icy Wax 150ml Icy Wax für Männer mit erfrischender Wirkung. Kann für alle Arten kreativer und moderner Stylingtechniken verwendet werden. Sorgt sowohl für Glanzeffekte und gewisse Festigung.</text:p>
          </table:table-cell>
        </table:table-row>
        <table:table-row table:style-name="ro2">
          <table:table-cell office:value-type="float" office:value="322327">
            <text:p>322327</text:p>
          </table:table-cell>
          <table:table-cell office:value-type="string">
            <text:p>Meta MEN Icy Wax 50ml</text:p>
          </table:table-cell>
          <table:table-cell office:value-type="currency" office:currency="EUR" office:value="3.9">
            <text:p>3,90 €</text:p>
          </table:table-cell>
          <table:table-cell office:value-type="string">
            <text:p>Meta MEN Icy Wax 50ml <text:s/>Meta Men Icy Wax 50ml Icy Wax für Männer mit erfrischender Wirkung. Kann für alle Arten kreativer und moderner Stylingtechniken verwendet werden. Sorgt sowohl für Glanzeffekte und gewisse Festigung. </text:p>
          </table:table-cell>
        </table:table-row>
        <table:table-row table:style-name="ro2">
          <table:table-cell office:value-type="float" office:value="322389">
            <text:p>322389</text:p>
          </table:table-cell>
          <table:table-cell office:value-type="string">
            <text:p>Meta MEN Paste 2GO 150ml</text:p>
          </table:table-cell>
          <table:table-cell office:value-type="currency" office:currency="EUR" office:value="6.9">
            <text:p>6,90 €</text:p>
          </table:table-cell>
          <table:table-cell office:value-type="string">
            <text:p>Meta MEN Paste 2GO 150ml <text:s/>Meta MEN Paste 2GO 150ml Superglanz und Style <text:s/>Eine kleine Menge in den Handflächen verreiben , auf dem Haar verteilen und GO Kann auf feuchtem oder trockenem Haar angewendet werden</text:p>
          </table:table-cell>
        </table:table-row>
        <table:table-row table:style-name="ro2">
          <table:table-cell office:value-type="float" office:value="605806">
            <text:p>605806</text:p>
          </table:table-cell>
          <table:table-cell office:value-type="string">
            <text:p>Meta MEN The Brilliantine 150ml</text:p>
          </table:table-cell>
          <table:table-cell office:value-type="currency" office:currency="EUR" office:value="15.5">
            <text:p>15,50 €</text:p>
          </table:table-cell>
          <table:table-cell office:value-type="string">
            <text:p>Meta MEN The Brilliantine 150ml</text:p>
          </table:table-cell>
        </table:table-row>
        <table:table-row table:style-name="ro2">
          <table:table-cell office:value-type="float" office:value="605790">
            <text:p>605790</text:p>
          </table:table-cell>
          <table:table-cell office:value-type="string">
            <text:p>Meta MEN The Mud 150ml</text:p>
          </table:table-cell>
          <table:table-cell office:value-type="currency" office:currency="EUR" office:value="14.9">
            <text:p>14,90 €</text:p>
          </table:table-cell>
          <table:table-cell office:value-type="string">
            <text:p>Meta MEN The Mud 150ml</text:p>
          </table:table-cell>
        </table:table-row>
        <table:table-row table:style-name="ro2">
          <table:table-cell office:value-type="float" office:value="604588">
            <text:p>604588</text:p>
          </table:table-cell>
          <table:table-cell office:value-type="string">
            <text:p>Meta MEN The Mud 50ml</text:p>
          </table:table-cell>
          <table:table-cell office:value-type="currency" office:currency="EUR" office:value="5.9">
            <text:p>5,90 €</text:p>
          </table:table-cell>
          <table:table-cell office:value-type="string">
            <text:p>Meta MEN The Mud 50ml</text:p>
          </table:table-cell>
        </table:table-row>
        <table:table-row table:style-name="ro2">
          <table:table-cell office:value-type="float" office:value="602669">
            <text:p>602669</text:p>
          </table:table-cell>
          <table:table-cell office:value-type="string">
            <text:p>Meta MEN The Sparkle 150ml</text:p>
          </table:table-cell>
          <table:table-cell office:value-type="currency" office:currency="EUR" office:value="15.5">
            <text:p>15,50 €</text:p>
          </table:table-cell>
          <table:table-cell office:value-type="string">
            <text:p>Meta MEN The Sparkle 150ml</text:p>
          </table:table-cell>
        </table:table-row>
        <table:table-row table:style-name="ro2">
          <table:table-cell office:value-type="float" office:value="602638">
            <text:p>602638</text:p>
          </table:table-cell>
          <table:table-cell office:value-type="string">
            <text:p>Meta MEN The X-Effect 150ml</text:p>
          </table:table-cell>
          <table:table-cell office:value-type="currency" office:currency="EUR" office:value="15.5">
            <text:p>15,50 €</text:p>
          </table:table-cell>
          <table:table-cell office:value-type="string">
            <text:p>Meta MEN The X-Effect 150ml</text:p>
          </table:table-cell>
        </table:table-row>
        <table:table-row table:style-name="ro2">
          <table:table-cell office:value-type="string">
            <text:p>MM15</text:p>
          </table:table-cell>
          <table:table-cell office:value-type="string">
            <text:p>Meta Minis 15ml</text:p>
          </table:table-cell>
          <table:table-cell office:value-type="currency" office:currency="EUR" office:value="2">
            <text:p>2,00 €</text:p>
          </table:table-cell>
          <table:table-cell office:value-type="string">
            <text:p>Meta Minis 15ml</text:p>
          </table:table-cell>
        </table:table-row>
        <table:table-row table:style-name="ro2">
          <table:table-cell office:value-type="float" office:value="776418">
            <text:p>776418</text:p>
          </table:table-cell>
          <table:table-cell office:value-type="string">
            <text:p>MS Curl Amplifier 150ml</text:p>
          </table:table-cell>
          <table:table-cell office:value-type="currency" office:currency="EUR" office:value="16.9">
            <text:p>16,90 €</text:p>
          </table:table-cell>
          <table:table-cell/>
        </table:table-row>
        <table:table-row table:style-name="ro2">
          <table:table-cell office:value-type="float" office:value="776340">
            <text:p>776340</text:p>
          </table:table-cell>
          <table:table-cell office:value-type="string">
            <text:p>MS Curl Definer 150ml</text:p>
          </table:table-cell>
          <table:table-cell office:value-type="currency" office:currency="EUR" office:value="16.9">
            <text:p>16,90 €</text:p>
          </table:table-cell>
          <table:table-cell/>
        </table:table-row>
        <table:table-row table:style-name="ro2">
          <table:table-cell office:value-type="float" office:value="776432">
            <text:p>776432</text:p>
          </table:table-cell>
          <table:table-cell office:value-type="string">
            <text:p>MS Gel Glaze 150ml</text:p>
          </table:table-cell>
          <table:table-cell office:value-type="currency" office:currency="EUR" office:value="16.9">
            <text:p>16,90 €</text:p>
          </table:table-cell>
          <table:table-cell/>
        </table:table-row>
        <table:table-row table:style-name="ro1">
          <table:table-cell office:value-type="float" office:value="776579">
            <text:p>776579</text:p>
          </table:table-cell>
          <table:table-cell office:value-type="string">
            <text:p>MS Gel Spray 200ml</text:p>
          </table:table-cell>
          <table:table-cell office:value-type="currency" office:currency="EUR" office:value="14.9">
            <text:p>14,90 €</text:p>
          </table:table-cell>
          <table:table-cell/>
        </table:table-row>
        <table:table-row table:style-name="ro2">
          <table:table-cell office:value-type="float" office:value="776500">
            <text:p>776500</text:p>
          </table:table-cell>
          <table:table-cell office:value-type="string">
            <text:p>MS Hairspray medium 100ml</text:p>
          </table:table-cell>
          <table:table-cell office:value-type="currency" office:currency="EUR" office:value="6.9">
            <text:p>6,90 €</text:p>
          </table:table-cell>
          <table:table-cell/>
        </table:table-row>
        <table:table-row table:style-name="ro2">
          <table:table-cell office:value-type="float" office:value="776524">
            <text:p>776524</text:p>
          </table:table-cell>
          <table:table-cell office:value-type="string">
            <text:p>MS Hairspray strong 100ml</text:p>
          </table:table-cell>
          <table:table-cell office:value-type="currency" office:currency="EUR" office:value="6.9">
            <text:p>6,90 €</text:p>
          </table:table-cell>
          <table:table-cell/>
        </table:table-row>
        <table:table-row table:style-name="ro2">
          <table:table-cell office:value-type="float" office:value="776531">
            <text:p>776531</text:p>
          </table:table-cell>
          <table:table-cell office:value-type="string">
            <text:p>MS Hairspray strong 300ml</text:p>
          </table:table-cell>
          <table:table-cell office:value-type="currency" office:currency="EUR" office:value="17">
            <text:p>17,00 €</text:p>
          </table:table-cell>
          <table:table-cell/>
        </table:table-row>
        <table:table-row table:style-name="ro2">
          <table:table-cell office:value-type="float" office:value="776265">
            <text:p>776265</text:p>
          </table:table-cell>
          <table:table-cell office:value-type="string">
            <text:p>MS Moulding Cream 125ml</text:p>
          </table:table-cell>
          <table:table-cell office:value-type="currency" office:currency="EUR" office:value="15.9">
            <text:p>15,90 €</text:p>
          </table:table-cell>
          <table:table-cell/>
        </table:table-row>
        <table:table-row table:style-name="ro2">
          <table:table-cell office:value-type="float" office:value="776319">
            <text:p>776319</text:p>
          </table:table-cell>
          <table:table-cell office:value-type="string">
            <text:p>MS Sleek Look Milk 150ml</text:p>
          </table:table-cell>
          <table:table-cell office:value-type="currency" office:currency="EUR" office:value="16.9">
            <text:p>16,90 €</text:p>
          </table:table-cell>
          <table:table-cell/>
        </table:table-row>
        <table:table-row table:style-name="ro2">
          <table:table-cell office:value-type="float" office:value="31300001">
            <text:p>31300001</text:p>
          </table:table-cell>
          <table:table-cell office:value-type="string">
            <text:p>Murray´s Pomade Original Superior</text:p>
          </table:table-cell>
          <table:table-cell office:value-type="currency" office:currency="EUR" office:value="7.9">
            <text:p>7,90 €</text:p>
          </table:table-cell>
          <table:table-cell/>
        </table:table-row>
        <table:table-row table:style-name="ro2">
          <table:table-cell office:value-type="float" office:value="3120129">
            <text:p>3120129</text:p>
          </table:table-cell>
          <table:table-cell office:value-type="string">
            <text:p>Neutrea Schaumfestiger 5% Urea 200ml</text:p>
          </table:table-cell>
          <table:table-cell office:value-type="currency" office:currency="EUR" office:value="17.9">
            <text:p>17,90 €</text:p>
          </table:table-cell>
          <table:table-cell office:value-type="string">
            <text:p>Neutrea Schaumfestiger 5% Urea 200ml <text:s/>Neutrea Schaumfestiger 5% Urea 200ml <text:s/>- Styling praktisch reizfrei für die Kopfhaut - Ohne Duft- und Farbstoffe - Ohne Alkohol - Starker Halt - Mit feuchtigkeitsspendendem Urea <text:s/>Zur kreativen Gestaltung von individuellen Styles und zuverlässig haltbaren Frisuren. Gibt dem Haar starken Halt,Stand und Volumen. Sehr gute Frisierbarkeit. Verleiht Glanz und schwung- elastische Dynamik ohne auszutrocknen. Der feine Schaum schützt vor Thermohitze und wirkt antistatisch</text:p>
          </table:table-cell>
        </table:table-row>
        <table:table-row table:style-name="ro2">
          <table:table-cell office:value-type="float" office:value="3120125">
            <text:p>3120125</text:p>
          </table:table-cell>
          <table:table-cell office:value-type="string">
            <text:p>Neutrea Sprühfestiger 5% Urea 250ml</text:p>
          </table:table-cell>
          <table:table-cell office:value-type="currency" office:currency="EUR" office:value="19.9">
            <text:p>19,90 €</text:p>
          </table:table-cell>
          <table:table-cell office:value-type="string">
            <text:p>Neutrea Sprühfestiger 5% Urea 250ml <text:s/>Neutrea Sprühfestiger 5% Urea 250ml <text:s/>- Mit feuchtigkeitsbindenden 5% Urea - Ohne Duft- und Farbstoffe - Ohne Alkohol - Normaler bis starker Halt - Kräftigt und pflegt die Haare <text:s/>Zur optimalen Abrundung alles Neutrea 5% Urea Produkte: Reinigen, Pflegen und Stylen. Auch therapiebegleitend, z B. bei Neurodermitis. Sorbitol bewahrt die Feuchtigkeit in der Haut. Neutrea 5% Urea Fön-Festiger stärkt die Haarfaser und verleiht dem Haar fazinierende Brillanz und starken Halt. Das Haar bleibt elastisch und erhält hervorragende Sprungkraft. <text:s/>Anwendung: Auf das leicht feuchte Haar sprühen und wie gewohnt föhnen oder einlegen Nicht ausspülen</text:p>
          </table:table-cell>
        </table:table-row>
        <table:table-row table:style-name="ro1">
          <table:table-cell office:value-type="float" office:value="80200">
            <text:p>80200</text:p>
          </table:table-cell>
          <table:table-cell office:value-type="string">
            <text:p>OP Fix Extreme Gel o.A. 150ml</text:p>
          </table:table-cell>
          <table:table-cell office:value-type="currency" office:currency="EUR" office:value="3">
            <text:p>3,00 €</text:p>
          </table:table-cell>
          <table:table-cell office:value-type="string">
            <text:p>OP Fix Extreme Gel o.A. 150ml</text:p>
          </table:table-cell>
        </table:table-row>
        <table:table-row table:style-name="ro2">
          <table:table-cell office:value-type="float" office:value="2148480">
            <text:p>2148480</text:p>
          </table:table-cell>
          <table:table-cell office:value-type="string">
            <text:p>Osis+ Blow &amp; Go 200ml</text:p>
          </table:table-cell>
          <table:table-cell office:value-type="currency" office:currency="EUR" office:value="13.5">
            <text:p>13,50 €</text:p>
          </table:table-cell>
          <table:table-cell office:value-type="string">
            <text:p>Osis+ Blow &amp; Go 200ml <text:s/>Express Föhnspray schnelleres und leichters Föhnen für super Geschmeidige und glatte Looks <text:s/>- Luxuriöse Geschmeidigkeit - Leichte Stylingkontrolle - Schützt vor Föhnhitze</text:p>
          </table:table-cell>
        </table:table-row>
        <table:table-row table:style-name="ro2">
          <table:table-cell office:value-type="float" office:value="2873918">
            <text:p>2873918</text:p>
          </table:table-cell>
          <table:table-cell office:value-type="string">
            <text:p>Osis+ Curl Jam 300ml</text:p>
          </table:table-cell>
          <table:table-cell office:value-type="currency" office:currency="EUR" office:value="22.3">
            <text:p>22,30 €</text:p>
          </table:table-cell>
          <table:table-cell/>
        </table:table-row>
        <table:table-row table:style-name="ro2">
          <table:table-cell office:value-type="float" office:value="2873165">
            <text:p>2873165</text:p>
          </table:table-cell>
          <table:table-cell office:value-type="string">
            <text:p>Osis+ Dust It 10g</text:p>
          </table:table-cell>
          <table:table-cell office:value-type="currency" office:currency="EUR" office:value="20.3">
            <text:p>20,30 €</text:p>
          </table:table-cell>
          <table:table-cell office:value-type="string">
            <text:p>Osis+ Dust It 10g <text:s/>mattierender Volumen Puder Volumen, texturierender Effekt mattes Finish lang anhaltender Effekt <text:s text:c="2"/>Anwendung: In das trockene Haar einarbeiten Vor Gebrauch leicht schütteln</text:p>
          </table:table-cell>
        </table:table-row>
        <table:table-row table:style-name="ro2">
          <table:table-cell office:value-type="float" office:value="2081915">
            <text:p>2081915</text:p>
          </table:table-cell>
          <table:table-cell office:value-type="string">
            <text:p>Osis+ Elastic Hold Haarspray 500ml</text:p>
          </table:table-cell>
          <table:table-cell office:value-type="currency" office:currency="EUR" office:value="17.9">
            <text:p>17,90 €</text:p>
          </table:table-cell>
          <table:table-cell office:value-type="string">
            <text:p>Osis+ Elastic Hold Haarspray 500ml</text:p>
          </table:table-cell>
        </table:table-row>
        <table:table-row table:style-name="ro2">
          <table:table-cell office:value-type="float" office:value="2871838">
            <text:p>2871838</text:p>
          </table:table-cell>
          <table:table-cell office:value-type="string">
            <text:p>Osis+ Flatliner 200ml</text:p>
          </table:table-cell>
          <table:table-cell office:value-type="currency" office:currency="EUR" office:value="21.3">
            <text:p>21,30 €</text:p>
          </table:table-cell>
          <table:table-cell office:value-type="string">
            <text:p>Osis+ Flatliner 200ml <text:s/>Hitzeschutz Spray, hilft das Haar vor Schäden durch Stylinghitze zu schützen <text:s/>- Hitzeschutz bis zu 230°C - Reduziert Haarbruch - Schützt vor Luftfeuchtigkeit</text:p>
          </table:table-cell>
        </table:table-row>
        <table:table-row table:style-name="ro2">
          <table:table-cell office:value-type="float" office:value="3064862">
            <text:p>3064862</text:p>
          </table:table-cell>
          <table:table-cell office:value-type="string">
            <text:p>Osis+ Flexwax 50ml</text:p>
          </table:table-cell>
          <table:table-cell office:value-type="currency" office:currency="EUR" office:value="20.6">
            <text:p>20,60 €</text:p>
          </table:table-cell>
          <table:table-cell office:value-type="string">
            <text:p>Osis+ Flexwax 50ml <text:s/>Ultrastarkes Cremewachs, Jederzeit remodellierbar für unbegrenzte Stylingmöglichkeiten <text:s/>- Für eine starke Struktur und Definition - Natürliches Glanz- Finish - Remodellierbar</text:p>
          </table:table-cell>
        </table:table-row>
        <table:table-row table:style-name="ro2">
          <table:table-cell office:value-type="float" office:value="1970920">
            <text:p>1970920</text:p>
          </table:table-cell>
          <table:table-cell office:value-type="string">
            <text:p>Osis+ Freeze Pumpspray 200ml</text:p>
          </table:table-cell>
          <table:table-cell office:value-type="currency" office:currency="EUR" office:value="13.9">
            <text:p>13,90 €</text:p>
          </table:table-cell>
          <table:table-cell office:value-type="string">
            <text:p>Osis+ Freeze Pumpspray 200ml <text:s/>Pumpspray für starken Halt, Langanhaltende Fixierung <text:s/>- Sofortiger starker Halt - Langanhaltende Kontrolle - Schnell trocknend</text:p>
          </table:table-cell>
        </table:table-row>
        <table:table-row table:style-name="ro2">
          <table:table-cell office:value-type="float" office:value="2871839">
            <text:p>2871839</text:p>
          </table:table-cell>
          <table:table-cell office:value-type="string">
            <text:p>Osis+ Freeze Spray 300ml</text:p>
          </table:table-cell>
          <table:table-cell office:value-type="currency" office:currency="EUR" office:value="20.5">
            <text:p>20,50 €</text:p>
          </table:table-cell>
          <table:table-cell office:value-type="string">
            <text:p>Osis+ Freeze Spray 300ml <text:s/>Haarspray für starken Halt, Langanhaltende Fixierung <text:s/>- Sofortiger starker Halt - Langanhaltende Kontrolle - Schnell trocknend</text:p>
          </table:table-cell>
        </table:table-row>
        <table:table-row table:style-name="ro2">
          <table:table-cell office:value-type="float" office:value="2984318">
            <text:p>2984318</text:p>
          </table:table-cell>
          <table:table-cell office:value-type="string">
            <text:p>Osis+ Freeze Spray 500ml</text:p>
          </table:table-cell>
          <table:table-cell office:value-type="currency" office:currency="EUR" office:value="27.2">
            <text:p>27,20 €</text:p>
          </table:table-cell>
          <table:table-cell office:value-type="string">
            <text:p>Osis+ Freeze Spray 500ml <text:s/>Haarspray für starken Halt, Langanhaltende Fixierung <text:s/>- Sofortiger starker Halt - Langanhaltende Kontrolle - Schnell trocknend</text:p>
          </table:table-cell>
        </table:table-row>
        <table:table-row table:style-name="ro2">
          <table:table-cell office:value-type="float" office:value="2147131">
            <text:p>2147131</text:p>
          </table:table-cell>
          <table:table-cell office:value-type="string">
            <text:p>Osis+ G.Force 150ml</text:p>
          </table:table-cell>
          <table:table-cell office:value-type="currency" office:currency="EUR" office:value="11.9">
            <text:p>11,90 €</text:p>
          </table:table-cell>
          <table:table-cell office:value-type="string">
            <text:p>Osis+ G.Force 150ml <text:s/>Styling Gel für starken Halt, Kreiert einen langanhaltenden Look <text:s/>- Ultrastarke Strukturkontrolle - Langanhaltende Definition - Leicht auszuwaschen</text:p>
          </table:table-cell>
        </table:table-row>
        <table:table-row table:style-name="ro2">
          <table:table-cell office:value-type="float" office:value="2924259">
            <text:p>2924259</text:p>
          </table:table-cell>
          <table:table-cell office:value-type="string">
            <text:p>OSIS+ Glow Serum 50ml</text:p>
          </table:table-cell>
          <table:table-cell office:value-type="currency" office:currency="EUR" office:value="22.5">
            <text:p>22,50 €</text:p>
          </table:table-cell>
          <table:table-cell office:value-type="string">
            <text:p>OSIS+ Glow Serum 50ml</text:p>
          </table:table-cell>
        </table:table-row>
        <table:table-row table:style-name="ro2">
          <table:table-cell office:value-type="float" office:value="3069914">
            <text:p>3069914</text:p>
          </table:table-cell>
          <table:table-cell office:value-type="string">
            <text:p>Osis+ Grip Mousse 200ml</text:p>
          </table:table-cell>
          <table:table-cell office:value-type="currency" office:currency="EUR" office:value="19.2">
            <text:p>19,20 €</text:p>
          </table:table-cell>
          <table:table-cell office:value-type="string">
            <text:p>Osis+ Grip Mousse 200ml <text:s/>Mousse für extrem starken Halt, Für extremes Volumen und Glamouröse Looks <text:s/>- Maximale Unterstützung für extremes Volumen - Verleiht einen natürlichen Glanz - Schützt vor Föhnhitze</text:p>
          </table:table-cell>
        </table:table-row>
        <table:table-row table:style-name="ro2">
          <table:table-cell office:value-type="float" office:value="3066421">
            <text:p>3066421</text:p>
          </table:table-cell>
          <table:table-cell office:value-type="string">
            <text:p>Osis+ Hairbody 200ml</text:p>
          </table:table-cell>
          <table:table-cell office:value-type="currency" office:currency="EUR" office:value="21">
            <text:p>21,00 €</text:p>
          </table:table-cell>
          <table:table-cell office:value-type="string">
            <text:p>Osis+ Hairbody 200ml <text:s/>Prep-Spray leichte Kontrolle und Volumen, pflegend , leichte Kämmbarkeit, wirkt antistatisch. <text:s/>Anwendung: In das feuchte Haar sprühen.Föhnen oder Luft trocknen lassen und wie gewohnt stylen.</text:p>
          </table:table-cell>
        </table:table-row>
        <table:table-row table:style-name="ro2">
          <table:table-cell office:value-type="float" office:value="2984313">
            <text:p>2984313</text:p>
          </table:table-cell>
          <table:table-cell office:value-type="string">
            <text:p>Osis+ Mess Up 100ml</text:p>
          </table:table-cell>
          <table:table-cell office:value-type="currency" office:currency="EUR" office:value="20.5">
            <text:p>20,50 €</text:p>
          </table:table-cell>
          <table:table-cell office:value-type="string">
            <text:p>Osis+ Mess Up 100ml <text:s/>Matt-Paste, für ultimativ matte und zerzauste Styles <text:s/>- Mattes Finish - Trockener Struktureffekt - Für zerzauste, wilde Looks</text:p>
          </table:table-cell>
        </table:table-row>
        <table:table-row table:style-name="ro2">
          <table:table-cell office:value-type="float" office:value="3070009">
            <text:p>3070009</text:p>
          </table:table-cell>
          <table:table-cell office:value-type="string">
            <text:p>Osis+ Mighty Matte 100ml</text:p>
          </table:table-cell>
          <table:table-cell office:value-type="currency" office:currency="EUR" office:value="20.6">
            <text:p>20,60 €</text:p>
          </table:table-cell>
          <table:table-cell office:value-type="string">
            <text:p>Osis+ Mighty Matte 100ml <text:s/>Produktmerkmale Extremer Halt mit einem trockenem Finish Starke Struktur und Definition Lang anhaltende Stylingkontrolle Die Kombination natürlicher Wachse wie Karnaubawachs und Bienenwachs mit Styling-Polymeren verleiht einen starken Halt und einen stark mattierenden Effekt.</text:p>
          </table:table-cell>
        </table:table-row>
        <table:table-row table:style-name="ro2">
          <table:table-cell office:value-type="float" office:value="2873007">
            <text:p>2873007</text:p>
          </table:table-cell>
          <table:table-cell office:value-type="string">
            <text:p>Osis+ Rock Hard 150ml</text:p>
          </table:table-cell>
          <table:table-cell office:value-type="currency" office:currency="EUR" office:value="19.2">
            <text:p>19,20 €</text:p>
          </table:table-cell>
          <table:table-cell office:value-type="string">
            <text:p>Osis+ Rock Hard 150ml <text:s/>Styling Glue für ultrastarken Halt, Für extreme Stylings und ein langanhaltendes <text:s/>Finish <text:s/>- Für ultrastarken Halt - Für eine langanhaltende Stylingkontolle - Für radikale Stylings und Formen</text:p>
          </table:table-cell>
        </table:table-row>
        <table:table-row table:style-name="ro2">
          <table:table-cell office:value-type="float" office:value="2873010">
            <text:p>2873010</text:p>
          </table:table-cell>
          <table:table-cell office:value-type="string">
            <text:p>Osis+ Session Spray 300ml</text:p>
          </table:table-cell>
          <table:table-cell office:value-type="currency" office:currency="EUR" office:value="20.5">
            <text:p>20,50 €</text:p>
          </table:table-cell>
          <table:table-cell office:value-type="string">
            <text:p>Osis+ Session Spray 300ml <text:s/>Haarspray für extremen Halt, Schnell trocknende Formel für kreative Stylings <text:s/>- Ultra langanhaltende Festigung - Starke Kontrolle - Verklebt das Haar nicht</text:p>
          </table:table-cell>
        </table:table-row>
        <table:table-row table:style-name="ro2">
          <table:table-cell office:value-type="float" office:value="2984333">
            <text:p>2984333</text:p>
          </table:table-cell>
          <table:table-cell office:value-type="string">
            <text:p>Osis+ Session Spray 500ml</text:p>
          </table:table-cell>
          <table:table-cell office:value-type="currency" office:currency="EUR" office:value="27.2">
            <text:p>27,20 €</text:p>
          </table:table-cell>
          <table:table-cell office:value-type="string">
            <text:p>Osis+ Session Spray 500ml <text:s/>Haarspray für extremen Halt, Schnell trocknende Formel für kreative Stylings <text:s/>- Ultra langanhaltende Festigung - Starke Kontrolle - Verklebt das Haar nicht</text:p>
          </table:table-cell>
        </table:table-row>
        <table:table-row table:style-name="ro2">
          <table:table-cell office:value-type="float" office:value="2873038">
            <text:p>2873038</text:p>
          </table:table-cell>
          <table:table-cell office:value-type="string">
            <text:p>Osis+ Sparkler 300ml</text:p>
          </table:table-cell>
          <table:table-cell office:value-type="currency" office:currency="EUR" office:value="22.3">
            <text:p>22,30 €</text:p>
          </table:table-cell>
          <table:table-cell office:value-type="string">
            <text:p>Osis+ Sparkler 300ml <text:s/>sofortiger Glanz, Anti Frizz Kontrolle, entwirrend, Pflegend, nicht beschwerend. <text:s/>Anwendung: Im Abstand von ca. 30 cm auf das trockene Haar sprühen.</text:p>
          </table:table-cell>
        </table:table-row>
        <table:table-row table:style-name="ro2">
          <table:table-cell office:value-type="float" office:value="2569775">
            <text:p>2569775</text:p>
          </table:table-cell>
          <table:table-cell office:value-type="string">
            <text:p>Osis+ Texture Blow 300ml</text:p>
          </table:table-cell>
          <table:table-cell office:value-type="currency" office:currency="EUR" office:value="21">
            <text:p>21,00 €</text:p>
          </table:table-cell>
          <table:table-cell office:value-type="string">
            <text:p>Osis+ Texture Blow 300ml</text:p>
          </table:table-cell>
        </table:table-row>
        <table:table-row table:style-name="ro2">
          <table:table-cell office:value-type="float" office:value="2873161">
            <text:p>2873161</text:p>
          </table:table-cell>
          <table:table-cell office:value-type="string">
            <text:p>Osis+ Thrill Fiber Gum 100ml</text:p>
          </table:table-cell>
          <table:table-cell office:value-type="currency" office:currency="EUR" office:value="20.5">
            <text:p>20,50 €</text:p>
          </table:table-cell>
          <table:table-cell office:value-type="string">
            <text:p>Osis+ Thrill Fiber Gum 100ml <text:s/>Strukturcreme mit elastischen Fasern, Für eine flexible Stylingkontrolle <text:s/>- Flexibel und remodellierbar - Textur und Definition - Superelastische Fasern</text:p>
          </table:table-cell>
        </table:table-row>
        <table:table-row table:style-name="ro2">
          <table:table-cell office:value-type="float" office:value="2873981">
            <text:p>2873981</text:p>
          </table:table-cell>
          <table:table-cell office:value-type="string">
            <text:p>OSIS+ Tipsy Twirl Jelly 300ml</text:p>
          </table:table-cell>
          <table:table-cell office:value-type="currency" office:currency="EUR" office:value="22.3">
            <text:p>22,30 €</text:p>
          </table:table-cell>
          <table:table-cell office:value-type="string">
            <text:p>OSIS+ Tipsy Twirl Jelly 300ml</text:p>
          </table:table-cell>
        </table:table-row>
        <table:table-row table:style-name="ro2">
          <table:table-cell office:value-type="float" office:value="2985360">
            <text:p>2985360</text:p>
          </table:table-cell>
          <table:table-cell office:value-type="string">
            <text:p>Osis+ Upload Volume Cream 200ml</text:p>
          </table:table-cell>
          <table:table-cell office:value-type="currency" office:currency="EUR" office:value="21.3">
            <text:p>21,30 €</text:p>
          </table:table-cell>
          <table:table-cell office:value-type="string">
            <text:p>Osis+ Upload Volume Cream 200ml</text:p>
          </table:table-cell>
        </table:table-row>
        <table:table-row table:style-name="ro2">
          <table:table-cell office:value-type="float" office:value="2873912">
            <text:p>2873912</text:p>
          </table:table-cell>
          <table:table-cell office:value-type="string">
            <text:p>Osis+ Volume Up 250ml</text:p>
          </table:table-cell>
          <table:table-cell office:value-type="currency" office:currency="EUR" office:value="21.9">
            <text:p>21,90 €</text:p>
          </table:table-cell>
          <table:table-cell office:value-type="string">
            <text:p>Osis+ Volume Up 250ml <text:s/>Volumen Booster Spray für <text:s/>- Sofortiges Texturiertes Volumen - Schwerelose und flexsible Stylingkontrolle - Natürliches Volumen und Bewegung</text:p>
          </table:table-cell>
        </table:table-row>
        <table:table-row table:style-name="ro2">
          <table:table-cell office:value-type="float" office:value="50537">
            <text:p>50537</text:p>
          </table:table-cell>
          <table:table-cell office:value-type="string">
            <text:p>Passionate Haarwachs gelb soft 150ml</text:p>
          </table:table-cell>
          <table:table-cell office:value-type="currency" office:currency="EUR" office:value="3.6">
            <text:p>3,60 €</text:p>
          </table:table-cell>
          <table:table-cell office:value-type="string">
            <text:p>Passionate Haarwachs gelb soft 150ml</text:p>
          </table:table-cell>
        </table:table-row>
        <table:table-row table:style-name="ro2">
          <table:table-cell office:value-type="float" office:value="50711">
            <text:p>50711</text:p>
          </table:table-cell>
          <table:table-cell office:value-type="string">
            <text:p>Passionate Haarwachs rot extra strong 150ml</text:p>
          </table:table-cell>
          <table:table-cell office:value-type="currency" office:currency="EUR" office:value="3.6">
            <text:p>3,60 €</text:p>
          </table:table-cell>
          <table:table-cell office:value-type="string">
            <text:p>Passionate Haarwachs rot extra strong 150ml</text:p>
          </table:table-cell>
        </table:table-row>
        <table:table-row table:style-name="ro2">
          <table:table-cell office:value-type="string">
            <text:p>P-1310</text:p>
          </table:table-cell>
          <table:table-cell office:value-type="string">
            <text:p>Pomade The Barikan 120g</text:p>
          </table:table-cell>
          <table:table-cell office:value-type="currency" office:currency="EUR" office:value="25">
            <text:p>25,00 €</text:p>
          </table:table-cell>
          <table:table-cell/>
        </table:table-row>
        <table:table-row table:style-name="ro2">
          <table:table-cell office:value-type="float" office:value="2892232">
            <text:p>2892232</text:p>
          </table:table-cell>
          <table:table-cell office:value-type="string">
            <text:p>Professionelle Laque 500ml</text:p>
          </table:table-cell>
          <table:table-cell office:value-type="currency" office:currency="EUR" office:value="22.4">
            <text:p>22,40 €</text:p>
          </table:table-cell>
          <table:table-cell/>
        </table:table-row>
        <table:table-row table:style-name="ro2">
          <table:table-cell office:value-type="float" office:value="324527">
            <text:p>324527</text:p>
          </table:table-cell>
          <table:table-cell office:value-type="string">
            <text:p>Rü Hair Jelly 100ml</text:p>
          </table:table-cell>
          <table:table-cell office:value-type="currency" office:currency="EUR" office:value="10">
            <text:p>10,00 €</text:p>
          </table:table-cell>
          <table:table-cell office:value-type="string">
            <text:p>Rü Hair Jelly 100ml</text:p>
          </table:table-cell>
        </table:table-row>
        <table:table-row table:style-name="ro2">
          <table:table-cell office:value-type="float" office:value="387327">
            <text:p>387327</text:p>
          </table:table-cell>
          <table:table-cell office:value-type="string">
            <text:p>Rü Pomade classic</text:p>
          </table:table-cell>
          <table:table-cell office:value-type="currency" office:currency="EUR" office:value="12">
            <text:p>12,00 €</text:p>
          </table:table-cell>
          <table:table-cell office:value-type="string">
            <text:p>Rü Pomade classic</text:p>
          </table:table-cell>
        </table:table-row>
        <table:table-row table:style-name="ro2">
          <table:table-cell office:value-type="float" office:value="39122">
            <text:p>39122</text:p>
          </table:table-cell>
          <table:table-cell office:value-type="string">
            <text:p>Rü Rubber Matt 100ml</text:p>
          </table:table-cell>
          <table:table-cell office:value-type="currency" office:currency="EUR" office:value="11.9">
            <text:p>11,90 €</text:p>
          </table:table-cell>
          <table:table-cell/>
        </table:table-row>
        <table:table-row table:style-name="ro2">
          <table:table-cell office:value-type="float" office:value="8980810">
            <text:p>8980810</text:p>
          </table:table-cell>
          <table:table-cell office:value-type="string">
            <text:p>Schaumfestiger XS extra strong 400ml</text:p>
          </table:table-cell>
          <table:table-cell office:value-type="currency" office:currency="EUR" office:value="7.9">
            <text:p>7,90 €</text:p>
          </table:table-cell>
          <table:table-cell office:value-type="string">
            <text:p>Schaumfestiger XS extra strong 400ml <text:s/>Schaumfestiger extra stark , mit Panthenol für langen Halt und einen natürlichen Glanz.</text:p>
          </table:table-cell>
        </table:table-row>
        <table:table-row table:style-name="ro2">
          <table:table-cell office:value-type="float" office:value="3075279">
            <text:p>3075279</text:p>
          </table:table-cell>
          <table:table-cell office:value-type="string">
            <text:p>Silhouette FH STyle&amp;Care Lotion 200ml</text:p>
          </table:table-cell>
          <table:table-cell office:value-type="currency" office:currency="EUR" office:value="22.1">
            <text:p>22,10 €</text:p>
          </table:table-cell>
          <table:table-cell office:value-type="string">
            <text:p>Silhouette FH STyle&amp;Care Lotion 200ml <text:s/>Verleiht flexiblen Halt und Glanz <text:s/>- Für elastisches Volumen und lang anhaltenden <text:s text:c="3"/>flexiblen Halt ohne zu beschweren - Verklebt das Haar nicht und hinterlässt keine Rückstande - Strahlender Glanz - Leicht auszubürsten</text:p>
          </table:table-cell>
        </table:table-row>
        <table:table-row table:style-name="ro2">
          <table:table-cell office:value-type="float" office:value="2646655">
            <text:p>2646655</text:p>
          </table:table-cell>
          <table:table-cell office:value-type="string">
            <text:p>Silhouette SH Gel Lac o.T. <text:s text:c="2"/>200ml</text:p>
          </table:table-cell>
          <table:table-cell office:value-type="currency" office:currency="EUR" office:value="22">
            <text:p>22,00 €</text:p>
          </table:table-cell>
          <table:table-cell office:value-type="string">
            <text:p>Silhouette SH Gel Lac o.T. <text:s text:c="2"/>200ml <text:s/>Verleiht starken Halt, Glanz und Vitalität <text:s/>- Trocknet schnell und ist leicht auswaschbar - Ohne Rückstände</text:p>
          </table:table-cell>
        </table:table-row>
        <table:table-row table:style-name="ro1">
          <table:table-cell office:value-type="float" office:value="3075309">
            <text:p>3075309</text:p>
          </table:table-cell>
          <table:table-cell office:value-type="string">
            <text:p>Silhouette SH Haarspray 300ml</text:p>
          </table:table-cell>
          <table:table-cell office:value-type="currency" office:currency="EUR" office:value="16.6">
            <text:p>16,60 €</text:p>
          </table:table-cell>
          <table:table-cell office:value-type="string">
            <text:p>Silhouette SH Haarspray 300ml <text:s/>Verleiht starken Halt, Glanz und Vitalität <text:s/>- Für lang anhaltenden sehr starken Halt ohne das Haar zu beschweren - Trocknet schnell, ohne zu verkleben - Leicht auszukämmen</text:p>
          </table:table-cell>
        </table:table-row>
        <table:table-row table:style-name="ro2">
          <table:table-cell office:value-type="float" office:value="3075310">
            <text:p>3075310</text:p>
          </table:table-cell>
          <table:table-cell office:value-type="string">
            <text:p>Silhouette SH Hairspray 500ml</text:p>
          </table:table-cell>
          <table:table-cell office:value-type="currency" office:currency="EUR" office:value="22.4">
            <text:p>22,40 €</text:p>
          </table:table-cell>
          <table:table-cell office:value-type="string">
            <text:p>Silhouette SH Hairspray 500ml <text:s/>Verleiht starken Halt, Glanz und Vitalität <text:s/>- Für lang anhaltenden sehr starken Halt ohne das Haar zu beschweren - Trocknet schnell, ohne zu verkleben - Leicht auszukämmen</text:p>
          </table:table-cell>
        </table:table-row>
        <table:table-row table:style-name="ro1">
          <table:table-cell office:value-type="float" office:value="3075302">
            <text:p>3075302</text:p>
          </table:table-cell>
          <table:table-cell office:value-type="string">
            <text:p>Silhouette SH Mousse 500ml</text:p>
          </table:table-cell>
          <table:table-cell office:value-type="currency" office:currency="EUR" office:value="32">
            <text:p>32,00 €</text:p>
          </table:table-cell>
          <table:table-cell office:value-type="string">
            <text:p>Silhouette SH Mousse 500ml <text:s/>Verleiht starken Halt, Glanz und Vitalität <text:s/>- Für maximales Volumen und lang anhaltenden, <text:s text:c="2"/>sehr starken Halt, ohne das Haar zu beschweren - Leicht auszukämmen</text:p>
          </table:table-cell>
        </table:table-row>
        <table:table-row table:style-name="ro1">
          <table:table-cell office:value-type="float" office:value="3075290">
            <text:p>3075290</text:p>
          </table:table-cell>
          <table:table-cell office:value-type="string">
            <text:p>Silhouette Super Hold Mousse 200ml</text:p>
          </table:table-cell>
          <table:table-cell office:value-type="currency" office:currency="EUR" office:value="16.6">
            <text:p>16,60 €</text:p>
          </table:table-cell>
          <table:table-cell office:value-type="string">
            <text:p>Silhouette Super Hold Mousse 200ml <text:s/>Verleiht starken Halt, Glanz und Vitalität <text:s/>- Für maximales Volumen und lang anhaltenden, <text:s text:c="2"/>sehr starken Halt, ohne das Haar zu beschweren - Leicht auszukämmen</text:p>
          </table:table-cell>
        </table:table-row>
        <table:table-row table:style-name="ro2">
          <table:table-cell office:value-type="float" office:value="771765">
            <text:p>771765</text:p>
          </table:table-cell>
          <table:table-cell office:value-type="string">
            <text:p>Sprühgold Haarspray 100ml</text:p>
          </table:table-cell>
          <table:table-cell office:value-type="currency" office:currency="EUR" office:value="6.6">
            <text:p>6,60 €</text:p>
          </table:table-cell>
          <table:table-cell office:value-type="string">
            <text:p>Sprühgold Haarspray 100ml <text:s/>Das Qualitäts-Haarspray für den professionellen Frisurenabschluss. Hervorragende Festigungsmerkmale verleihen der Frisur lockeren, dauerhaften Halt und seidigen Glanz. Sprühgold lässt sich leicht ausbürsten und auswaschen. Durch die Fein-Versprühung kann Sprühgold sehr sparsam und ergiebig verwendet werden.</text:p>
          </table:table-cell>
        </table:table-row>
        <table:table-row table:style-name="ro2">
          <table:table-cell office:value-type="float" office:value="771768">
            <text:p>771768</text:p>
          </table:table-cell>
          <table:table-cell office:value-type="string">
            <text:p>Sprühgold Haarspray 400ml</text:p>
          </table:table-cell>
          <table:table-cell office:value-type="currency" office:currency="EUR" office:value="16.7">
            <text:p>16,70 €</text:p>
          </table:table-cell>
          <table:table-cell office:value-type="string">
            <text:p>Sprühgold Haarspray 400ml <text:s/>Das Qualitäts-Haarspray für den professionellen Frisurenabschluss. Hervorragende Festigungsmerkmale verleihen der Frisur lockeren, dauerhaften Halt und seidigen Glanz. Sprühgold lässt sich leicht ausbürsten und auswaschen. Durch die Fein-Versprühung kann Sprühgold sehr sparsam und ergiebig verwendet werden.</text:p>
          </table:table-cell>
        </table:table-row>
        <table:table-row table:style-name="ro2">
          <table:table-cell office:value-type="float" office:value="771769">
            <text:p>771769</text:p>
          </table:table-cell>
          <table:table-cell office:value-type="string">
            <text:p>Sprühgold Haarspray 600ml</text:p>
          </table:table-cell>
          <table:table-cell office:value-type="currency" office:currency="EUR" office:value="22.2">
            <text:p>22,20 €</text:p>
          </table:table-cell>
          <table:table-cell office:value-type="string">
            <text:p>Sprühgold Haarspray 600ml <text:s/>Das Qualitäts-Haarspray für den professionellen Frisurenabschluss. Hervorragende Festigungsmerkmale verleihen der Frisur lockeren, dauerhaften Halt und seidigen Glanz. Sprühgold lässt sich leicht ausbürsten und auswaschen. Durch die Fein-Versprühung kann Sprühgold sehr sparsam und ergiebig verwendet werden.</text:p>
          </table:table-cell>
        </table:table-row>
        <table:table-row table:style-name="ro2">
          <table:table-cell office:value-type="float" office:value="19500">
            <text:p>19500</text:p>
          </table:table-cell>
          <table:table-cell office:value-type="string">
            <text:p>Vitaform Frisiercreme 100ml</text:p>
          </table:table-cell>
          <table:table-cell office:value-type="currency" office:currency="EUR" office:value="5.9">
            <text:p>5,90 €</text:p>
          </table:table-cell>
          <table:table-cell office:value-type="string">
            <text:p>Vitaform Frisiercreme 100ml</text:p>
          </table:table-cell>
        </table:table-row>
        <table:table-row table:style-name="ro2">
          <table:table-cell office:value-type="float" office:value="2352659">
            <text:p>2352659</text:p>
          </table:table-cell>
          <table:table-cell office:value-type="string">
            <text:p>Wella Performance Haarspray 300ml</text:p>
          </table:table-cell>
          <table:table-cell office:value-type="currency" office:currency="EUR" office:value="13.4">
            <text:p>13,40 €</text:p>
          </table:table-cell>
          <table:table-cell office:value-type="string">
            <text:p>Wella Performance Haarspray 300ml <text:s/>Das Perfomance Haarspray von Wella überzeugt durch einen flexiblen Halt und ein langanhaltendes Styling. Kein verkleben und kein hinterlassen von Rückständen machen dieses Produkt so begehrt.</text:p>
          </table:table-cell>
        </table:table-row>
        <table:table-row table:style-name="ro2">
          <table:table-cell office:value-type="string">
            <text:p>707.16</text:p>
          </table:table-cell>
          <table:table-cell office:value-type="string">
            <text:p>Agiva Color Wax grau 120ml</text:p>
          </table:table-cell>
          <table:table-cell office:value-type="currency" office:currency="EUR" office:value="7.5">
            <text:p>7,50 €</text:p>
          </table:table-cell>
          <table:table-cell office:value-type="string">
            <text:p>Agiva Color Wax grau 120ml</text:p>
          </table:table-cell>
        </table:table-row>
      </table:table>
      <table:table table:name="Tabelle2" table:style-name="ta1" table:print="false">
        <table:table-column table:style-name="co5" table:default-cell-style-name="Default"/>
        <table:table-row table:style-name="ro1">
          <table:table-cell/>
        </table:table-row>
      </table:table>
      <table:table table:name="Tabelle3" table:style-name="ta1" table:print="false">
        <table:table-column table:style-name="co5" table:default-cell-style-name="Default"/>
        <table:table-row table:style-name="ro1">
          <table:table-cell/>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de" fo:country="DE"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6P0" style:volatile="true">
      <number:number number:decimal-places="2" number:min-integer-digits="1" number:grouping="true"/>
      <number:text> </number:text>
      <number:currency-symbol number:language="de" number:country="DE">€</number:currency-symbol>
    </number:currency-style>
    <number:currency-style style:name="N106">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6P0"/>
    </number:currency-style>
    <style:style style:name="Default" style:family="table-cell">
      <style:text-properties style:font-name-asian="Microsoft YaHei" style:font-name-complex="Lucida San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6-16">16.06.2026</text:date>, <text:time>10:33:35</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tephan Rühs</meta:initial-creator>
    <meta:creation-date>2026-06-16T10:30:59.88</meta:creation-date>
    <dc:date>2026-06-16T10:33:35.46</dc:date>
    <dc:creator>Stephan Rühs</dc:creator>
    <meta:editing-duration>PT2M35S</meta:editing-duration>
    <meta:editing-cycles>1</meta:editing-cycles>
    <meta:document-statistic meta:table-count="3" meta:cell-count="728" meta:object-count="0"/>
    <meta:generator>OpenOffice/4.1.14$Win32 OpenOffice.org_project/4114m1$Build-9811</meta:generator>
  </office:meta>
</office:document-meta>
</file>