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6cm"/>
    </style:style>
    <style:style style:name="co2" style:family="table-column">
      <style:table-column-properties fo:break-before="auto" style:column-width="7.631cm"/>
    </style:style>
    <style:style style:name="co3" style:family="table-column">
      <style:table-column-properties fo:break-before="auto" style:column-width="4.537cm"/>
    </style:style>
    <style:style style:name="co4" style:family="table-column">
      <style:table-column-properties fo:break-before="auto" style:column-width="11.619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1">
          <table:table-cell office:value-type="float" office:value="10160">
            <text:p>10160</text:p>
          </table:table-cell>
          <table:table-cell office:value-type="string">
            <text:p>Alu Schneidekamm kurz 18cm</text:p>
          </table:table-cell>
          <table:table-cell office:value-type="currency" office:currency="EUR" office:value="11.5">
            <text:p>11,50 €</text:p>
          </table:table-cell>
          <table:table-cell office:value-type="string">
            <text:p>Alu Schneidekamm kurz 18cm</text:p>
          </table:table-cell>
        </table:table-row>
        <table:table-row table:style-name="ro1">
          <table:table-cell office:value-type="float" office:value="10120">
            <text:p>10120</text:p>
          </table:table-cell>
          <table:table-cell office:value-type="string">
            <text:p>Alu Schneidekamm lang 22cm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Alu Schneidekamm lang 22cm</text:p>
          </table:table-cell>
        </table:table-row>
        <table:table-row table:style-name="ro1">
          <table:table-cell office:value-type="float" office:value="10180">
            <text:p>10180</text:p>
          </table:table-cell>
          <table:table-cell office:value-type="string">
            <text:p>Alu Stielkamm 21cm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Alu Stielkamm 21cm</text:p>
          </table:table-cell>
        </table:table-row>
        <table:table-row table:style-name="ro2">
          <table:table-cell office:value-type="string">
            <text:p>BD40</text:p>
          </table:table-cell>
          <table:table-cell office:value-type="string">
            <text:p>Black Diamond Kamm 40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Black Diamond Kamm 40</text:p>
          </table:table-cell>
        </table:table-row>
        <table:table-row table:style-name="ro2">
          <table:table-cell office:value-type="string">
            <text:p>BD100</text:p>
          </table:table-cell>
          <table:table-cell office:value-type="string">
            <text:p>Black Diamond Kamm Nr. 100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Black Diamond Kamm Nr. 100</text:p>
          </table:table-cell>
        </table:table-row>
        <table:table-row table:style-name="ro2">
          <table:table-cell office:value-type="string">
            <text:p>BD16</text:p>
          </table:table-cell>
          <table:table-cell office:value-type="string">
            <text:p>Black Diamond Kamm Nr. 16</text:p>
          </table:table-cell>
          <table:table-cell office:value-type="currency" office:currency="EUR" office:value="11.3">
            <text:p>11,30 €</text:p>
          </table:table-cell>
          <table:table-cell office:value-type="string">
            <text:p>Black Diamond Kamm Nr. 16</text:p>
          </table:table-cell>
        </table:table-row>
        <table:table-row table:style-name="ro2">
          <table:table-cell office:value-type="string">
            <text:p>BD393</text:p>
          </table:table-cell>
          <table:table-cell office:value-type="string">
            <text:p>Black Diamond Kamm Nr. 393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Black Diamond Kamm Nr. 393</text:p>
          </table:table-cell>
        </table:table-row>
        <table:table-row table:style-name="ro2">
          <table:table-cell office:value-type="string">
            <text:p>BD40T</text:p>
          </table:table-cell>
          <table:table-cell office:value-type="string">
            <text:p>Black Diamond Kamm Nr. 40T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Black Diamond Kamm Nr. 40T</text:p>
          </table:table-cell>
        </table:table-row>
        <table:table-row table:style-name="ro2">
          <table:table-cell office:value-type="string">
            <text:p>BD98</text:p>
          </table:table-cell>
          <table:table-cell office:value-type="string">
            <text:p>Black Diamond Kamm Nr. 98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Black Diamond Kamm Nr. 98</text:p>
          </table:table-cell>
        </table:table-row>
        <table:table-row table:style-name="ro2">
          <table:table-cell office:value-type="float" office:value="7000357">
            <text:p>7000357</text:p>
          </table:table-cell>
          <table:table-cell office:value-type="string">
            <text:p>Carbon Nadel-Stielkamm 510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7000362">
            <text:p>7000362</text:p>
          </table:table-cell>
          <table:table-cell office:value-type="string">
            <text:p>Carbon Nadel-Toupierkamm 512</text:p>
          </table:table-cell>
          <table:table-cell office:value-type="currency" office:currency="EUR" office:value="4.9">
            <text:p>4,90 €</text:p>
          </table:table-cell>
          <table:table-cell/>
        </table:table-row>
        <table:table-row table:style-name="ro2">
          <table:table-cell office:value-type="float" office:value="7000337">
            <text:p>7000337</text:p>
          </table:table-cell>
          <table:table-cell office:value-type="string">
            <text:p>Carbon Schneidekamm 401</text:p>
          </table:table-cell>
          <table:table-cell office:value-type="currency" office:currency="EUR" office:value="4.5">
            <text:p>4,50 €</text:p>
          </table:table-cell>
          <table:table-cell/>
        </table:table-row>
        <table:table-row table:style-name="ro2">
          <table:table-cell office:value-type="float" office:value="7000344">
            <text:p>7000344</text:p>
          </table:table-cell>
          <table:table-cell office:value-type="string">
            <text:p>Carbon Universalkamm 407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22002">
            <text:p>22002</text:p>
          </table:table-cell>
          <table:table-cell office:value-type="string">
            <text:p>Carbonpro Kamm C-02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Carbonpro Kamm C-02</text:p>
          </table:table-cell>
        </table:table-row>
        <table:table-row table:style-name="ro2">
          <table:table-cell office:value-type="float" office:value="22003">
            <text:p>22003</text:p>
          </table:table-cell>
          <table:table-cell office:value-type="string">
            <text:p>Carbonpro Kamm C-03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Carbonpro Kamm C-03</text:p>
          </table:table-cell>
        </table:table-row>
        <table:table-row table:style-name="ro2">
          <table:table-cell office:value-type="float" office:value="22006">
            <text:p>22006</text:p>
          </table:table-cell>
          <table:table-cell office:value-type="string">
            <text:p>Carbonpro Kamm C-06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Carbonpro Kamm C-06</text:p>
          </table:table-cell>
        </table:table-row>
        <table:table-row table:style-name="ro2">
          <table:table-cell office:value-type="float" office:value="22007">
            <text:p>22007</text:p>
          </table:table-cell>
          <table:table-cell office:value-type="string">
            <text:p>Carbonpro Kamm C-07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Carbonpro Kamm C-07</text:p>
          </table:table-cell>
        </table:table-row>
        <table:table-row table:style-name="ro2">
          <table:table-cell office:value-type="float" office:value="22008">
            <text:p>22008</text:p>
          </table:table-cell>
          <table:table-cell office:value-type="string">
            <text:p>Carbonpro Kamm C-08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Carbonpro Kamm C-08</text:p>
          </table:table-cell>
        </table:table-row>
        <table:table-row table:style-name="ro2">
          <table:table-cell office:value-type="float" office:value="22009">
            <text:p>22009</text:p>
          </table:table-cell>
          <table:table-cell office:value-type="string">
            <text:p>Carbonpro Kamm C-09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Carbonpro Kamm C-09</text:p>
          </table:table-cell>
        </table:table-row>
        <table:table-row table:style-name="ro2">
          <table:table-cell office:value-type="float" office:value="22005">
            <text:p>22005</text:p>
          </table:table-cell>
          <table:table-cell office:value-type="string">
            <text:p>Carbonpro Nadel-Stielkamm C05</text:p>
          </table:table-cell>
          <table:table-cell office:value-type="currency" office:currency="EUR" office:value="8.3">
            <text:p>8,30 €</text:p>
          </table:table-cell>
          <table:table-cell/>
        </table:table-row>
        <table:table-row table:style-name="ro2">
          <table:table-cell office:value-type="float" office:value="22004">
            <text:p>22004</text:p>
          </table:table-cell>
          <table:table-cell office:value-type="string">
            <text:p>Carbonpro Schneidekamm C04</text:p>
          </table:table-cell>
          <table:table-cell office:value-type="currency" office:currency="EUR" office:value="8.3">
            <text:p>8,30 €</text:p>
          </table:table-cell>
          <table:table-cell/>
        </table:table-row>
        <table:table-row table:style-name="ro2">
          <table:table-cell office:value-type="float" office:value="7000374">
            <text:p>7000374</text:p>
          </table:table-cell>
          <table:table-cell office:value-type="string">
            <text:p>Comair Blue Griffkamm 619</text:p>
          </table:table-cell>
          <table:table-cell office:value-type="currency" office:currency="EUR" office:value="3.78">
            <text:p>3,78 €</text:p>
          </table:table-cell>
          <table:table-cell office:value-type="string">
            <text:p>Comair Blue Griffkamm 619</text:p>
          </table:table-cell>
        </table:table-row>
        <table:table-row table:style-name="ro2">
          <table:table-cell office:value-type="float" office:value="7000367">
            <text:p>7000367</text:p>
          </table:table-cell>
          <table:table-cell office:value-type="string">
            <text:p>Comair Blue Griffkamm Nr.610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Comair Blue Griffkamm Nr.610</text:p>
          </table:table-cell>
        </table:table-row>
        <table:table-row table:style-name="ro2">
          <table:table-cell office:value-type="float" office:value="7000348">
            <text:p>7000348</text:p>
          </table:table-cell>
          <table:table-cell office:value-type="string">
            <text:p>Comair Blue Lockenkamm 419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Comair Blue Lockenkamm 419</text:p>
          </table:table-cell>
        </table:table-row>
        <table:table-row table:style-name="ro2">
          <table:table-cell office:value-type="float" office:value="7000330">
            <text:p>7000330</text:p>
          </table:table-cell>
          <table:table-cell office:value-type="string">
            <text:p>Comair Blue Schneidekamm 354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omair Blue Schneidekamm 354</text:p>
          </table:table-cell>
        </table:table-row>
        <table:table-row table:style-name="ro2">
          <table:table-cell office:value-type="float" office:value="7000336">
            <text:p>7000336</text:p>
          </table:table-cell>
          <table:table-cell office:value-type="string">
            <text:p>Comair Blue Schneidekamm Nr.401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omair Blue Schneidekamm Nr.401</text:p>
          </table:table-cell>
        </table:table-row>
        <table:table-row table:style-name="ro2">
          <table:table-cell office:value-type="float" office:value="7000341">
            <text:p>7000341</text:p>
          </table:table-cell>
          <table:table-cell office:value-type="string">
            <text:p>Comair Blue Schneidekamm Nr.406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omair Blue Schneidekamm Nr.406</text:p>
          </table:table-cell>
        </table:table-row>
        <table:table-row table:style-name="ro2">
          <table:table-cell office:value-type="float" office:value="7000351">
            <text:p>7000351</text:p>
          </table:table-cell>
          <table:table-cell office:value-type="string">
            <text:p>Comair Blue Stielkamm Nr.501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omair Blue Stielkamm Nr.501</text:p>
          </table:table-cell>
        </table:table-row>
        <table:table-row table:style-name="ro2">
          <table:table-cell office:value-type="float" office:value="7000364">
            <text:p>7000364</text:p>
          </table:table-cell>
          <table:table-cell office:value-type="string">
            <text:p>Comair Blue Strähnenstielkamm 519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Comair Blue Strähnenstielkamm 519</text:p>
          </table:table-cell>
        </table:table-row>
        <table:table-row table:style-name="ro2">
          <table:table-cell office:value-type="float" office:value="7000319">
            <text:p>7000319</text:p>
          </table:table-cell>
          <table:table-cell office:value-type="string">
            <text:p>comair blue toupierkamm 102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Comair Blue Toupierkamm Nr.102</text:p>
          </table:table-cell>
        </table:table-row>
        <table:table-row table:style-name="ro2">
          <table:table-cell office:value-type="float" office:value="7000327">
            <text:p>7000327</text:p>
          </table:table-cell>
          <table:table-cell office:value-type="string">
            <text:p>Comair Blue Toupierkamm 301</text:p>
          </table:table-cell>
          <table:table-cell office:value-type="currency" office:currency="EUR" office:value="3.3">
            <text:p>3,30 €</text:p>
          </table:table-cell>
          <table:table-cell/>
        </table:table-row>
        <table:table-row table:style-name="ro2">
          <table:table-cell office:value-type="float" office:value="7000354">
            <text:p>7000354</text:p>
          </table:table-cell>
          <table:table-cell office:value-type="string">
            <text:p>Comair Blue Toupierkamm 502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omair Blue Toupierkamm 502</text:p>
          </table:table-cell>
        </table:table-row>
        <table:table-row table:style-name="ro2">
          <table:table-cell office:value-type="float" office:value="7000343">
            <text:p>7000343</text:p>
          </table:table-cell>
          <table:table-cell office:value-type="string">
            <text:p>Comair Blue Universalkamm 407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Comair Blue Universalkamm 407</text:p>
          </table:table-cell>
        </table:table-row>
        <table:table-row table:style-name="ro2">
          <table:table-cell office:value-type="float" office:value="7000365">
            <text:p>7000365</text:p>
          </table:table-cell>
          <table:table-cell office:value-type="string">
            <text:p>Comair Kamm Blue Line 600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Comair Kamm Blue Line 600</text:p>
          </table:table-cell>
        </table:table-row>
        <table:table-row table:style-name="ro2">
          <table:table-cell office:value-type="float" office:value="7000356">
            <text:p>7000356</text:p>
          </table:table-cell>
          <table:table-cell office:value-type="string">
            <text:p>Comair Nadel-Stielkamm 510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Comair Nadel-Stielkamm 510</text:p>
          </table:table-cell>
        </table:table-row>
        <table:table-row table:style-name="ro2">
          <table:table-cell office:value-type="float" office:value="7000361">
            <text:p>7000361</text:p>
          </table:table-cell>
          <table:table-cell office:value-type="string">
            <text:p>Comair Nadel-Toupierkamm 512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Comair Nadel-Toupierkamm 512</text:p>
          </table:table-cell>
        </table:table-row>
        <table:table-row table:style-name="ro2">
          <table:table-cell office:value-type="float" office:value="7000328">
            <text:p>7000328</text:p>
          </table:table-cell>
          <table:table-cell office:value-type="string">
            <text:p>Comair Toupierkamm Nr. 302</text:p>
          </table:table-cell>
          <table:table-cell office:value-type="currency" office:currency="EUR" office:value="4">
            <text:p>4,00 €</text:p>
          </table:table-cell>
          <table:table-cell/>
        </table:table-row>
        <table:table-row table:style-name="ro2">
          <table:table-cell office:value-type="float" office:value="7000318">
            <text:p>7000318</text:p>
          </table:table-cell>
          <table:table-cell office:value-type="string">
            <text:p>Comair Toupierkamm Nr.102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Comair Toupierkamm Nr.102</text:p>
          </table:table-cell>
        </table:table-row>
        <table:table-row table:style-name="ro2">
          <table:table-cell office:value-type="float" office:value="1229">
            <text:p>1229</text:p>
          </table:table-cell>
          <table:table-cell office:value-type="string">
            <text:p>Denman Entwirrkamm blau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enman Entwirrkamm blau</text:p>
          </table:table-cell>
        </table:table-row>
        <table:table-row table:style-name="ro2">
          <table:table-cell office:value-type="float" office:value="1228">
            <text:p>1228</text:p>
          </table:table-cell>
          <table:table-cell office:value-type="string">
            <text:p>Denman Entwirrkamm pin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enman Entwirrkamm pink</text:p>
          </table:table-cell>
        </table:table-row>
        <table:table-row table:style-name="ro2">
          <table:table-cell office:value-type="float" office:value="1226">
            <text:p>1226</text:p>
          </table:table-cell>
          <table:table-cell office:value-type="string">
            <text:p>Denman Entwirrkamm schwarz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enman Entwirrkamm schwarz</text:p>
          </table:table-cell>
        </table:table-row>
        <table:table-row table:style-name="ro2">
          <table:table-cell office:value-type="float" office:value="1227">
            <text:p>1227</text:p>
          </table:table-cell>
          <table:table-cell office:value-type="string">
            <text:p>Denman Entwirrkamm silb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enman Entwirrkamm silber</text:p>
          </table:table-cell>
        </table:table-row>
        <table:table-row table:style-name="ro2">
          <table:table-cell office:value-type="float" office:value="8025011">
            <text:p>8025011</text:p>
          </table:table-cell>
          <table:table-cell office:value-type="string">
            <text:p>Duoline Kamm 11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uoline Kamm 11</text:p>
          </table:table-cell>
        </table:table-row>
        <table:table-row table:style-name="ro2">
          <table:table-cell office:value-type="float" office:value="8025012">
            <text:p>8025012</text:p>
          </table:table-cell>
          <table:table-cell office:value-type="string">
            <text:p>Duoline Kamm 12</text:p>
          </table:table-cell>
          <table:table-cell office:value-type="currency" office:currency="EUR" office:value="6.3">
            <text:p>6,30 €</text:p>
          </table:table-cell>
          <table:table-cell office:value-type="string">
            <text:p>Duoline Kamm 12</text:p>
          </table:table-cell>
        </table:table-row>
        <table:table-row table:style-name="ro2">
          <table:table-cell office:value-type="float" office:value="8025013">
            <text:p>8025013</text:p>
          </table:table-cell>
          <table:table-cell office:value-type="string">
            <text:p>Duoline Kamm 13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Duoline Kamm 13</text:p>
          </table:table-cell>
        </table:table-row>
        <table:table-row table:style-name="ro2">
          <table:table-cell office:value-type="float" office:value="8025014">
            <text:p>8025014</text:p>
          </table:table-cell>
          <table:table-cell office:value-type="string">
            <text:p>Duoline Kamm 14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Duoline Kamm 14</text:p>
          </table:table-cell>
        </table:table-row>
        <table:table-row table:style-name="ro2">
          <table:table-cell office:value-type="float" office:value="8025015">
            <text:p>8025015</text:p>
          </table:table-cell>
          <table:table-cell office:value-type="string">
            <text:p>Duoline Kamm 15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Duoline Kamm 15</text:p>
          </table:table-cell>
        </table:table-row>
        <table:table-row table:style-name="ro2">
          <table:table-cell office:value-type="float" office:value="8025016">
            <text:p>8025016</text:p>
          </table:table-cell>
          <table:table-cell office:value-type="string">
            <text:p>Duoline Kamm 16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uoline Kamm 16</text:p>
          </table:table-cell>
        </table:table-row>
        <table:table-row table:style-name="ro2">
          <table:table-cell office:value-type="float" office:value="8025017">
            <text:p>8025017</text:p>
          </table:table-cell>
          <table:table-cell office:value-type="string">
            <text:p>Duoline Kamm 17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Duoline Kamm 17</text:p>
          </table:table-cell>
        </table:table-row>
        <table:table-row table:style-name="ro2">
          <table:table-cell office:value-type="float" office:value="8025018">
            <text:p>8025018</text:p>
          </table:table-cell>
          <table:table-cell office:value-type="string">
            <text:p>Duoline Kamm 18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Duoline Kamm 18</text:p>
          </table:table-cell>
        </table:table-row>
        <table:table-row table:style-name="ro2">
          <table:table-cell office:value-type="string">
            <text:p>C-1933</text:p>
          </table:table-cell>
          <table:table-cell office:value-type="string">
            <text:p>Ebonit Clipperkamm 518A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Ebonit Clipperkamm 518A</text:p>
          </table:table-cell>
        </table:table-row>
        <table:table-row table:style-name="ro2">
          <table:table-cell office:value-type="string">
            <text:p>C-1940</text:p>
          </table:table-cell>
          <table:table-cell office:value-type="string">
            <text:p>Ebonit Damenkamm L 610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Ebonit Damenkamm L 610</text:p>
          </table:table-cell>
        </table:table-row>
        <table:table-row table:style-name="ro2">
          <table:table-cell office:value-type="string">
            <text:p>C-1939</text:p>
          </table:table-cell>
          <table:table-cell office:value-type="string">
            <text:p>Ebonit Damenkamm M 608</text:p>
          </table:table-cell>
          <table:table-cell office:value-type="currency" office:currency="EUR" office:value="7">
            <text:p>7,00 €</text:p>
          </table:table-cell>
          <table:table-cell office:value-type="string">
            <text:p>Ebonit Damenkamm M 608</text:p>
          </table:table-cell>
        </table:table-row>
        <table:table-row table:style-name="ro2">
          <table:table-cell office:value-type="string">
            <text:p>C-1941</text:p>
          </table:table-cell>
          <table:table-cell office:value-type="string">
            <text:p>Ebonit Griffkamm 501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Ebonit Griffkamm 501</text:p>
          </table:table-cell>
        </table:table-row>
        <table:table-row table:style-name="ro2">
          <table:table-cell office:value-type="string">
            <text:p>C-1935</text:p>
          </table:table-cell>
          <table:table-cell office:value-type="string">
            <text:p>Ebonit Nadel-Stielkamm 103</text:p>
          </table:table-cell>
          <table:table-cell office:value-type="currency" office:currency="EUR" office:value="6.3">
            <text:p>6,30 €</text:p>
          </table:table-cell>
          <table:table-cell office:value-type="string">
            <text:p>Ebonit Nadel-Stielkamm 103</text:p>
          </table:table-cell>
        </table:table-row>
        <table:table-row table:style-name="ro2">
          <table:table-cell office:value-type="string">
            <text:p>C-1936</text:p>
          </table:table-cell>
          <table:table-cell office:value-type="string">
            <text:p>Ebonit Schneidekamm 302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Ebonit Schneidekamm 302</text:p>
          </table:table-cell>
        </table:table-row>
        <table:table-row table:style-name="ro2">
          <table:table-cell office:value-type="string">
            <text:p>C-1934</text:p>
          </table:table-cell>
          <table:table-cell office:value-type="string">
            <text:p>Ebonit Stielkamm 101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Ebonit Stielkamm 101</text:p>
          </table:table-cell>
        </table:table-row>
        <table:table-row table:style-name="ro2">
          <table:table-cell office:value-type="string">
            <text:p>C-1938</text:p>
          </table:table-cell>
          <table:table-cell office:value-type="string">
            <text:p>Ebonit Styler Kamm 404</text:p>
          </table:table-cell>
          <table:table-cell office:value-type="currency" office:currency="EUR" office:value="6.3">
            <text:p>6,30 €</text:p>
          </table:table-cell>
          <table:table-cell office:value-type="string">
            <text:p>Ebonit Styler Kamm 404</text:p>
          </table:table-cell>
        </table:table-row>
        <table:table-row table:style-name="ro2">
          <table:table-cell office:value-type="string">
            <text:p>C-1937</text:p>
          </table:table-cell>
          <table:table-cell office:value-type="string">
            <text:p>Ebonit Universalkamm 210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Ebonit Universalkamm 210</text:p>
          </table:table-cell>
        </table:table-row>
        <table:table-row table:style-name="ro2">
          <table:table-cell office:value-type="float" office:value="14100236">
            <text:p>14100236</text:p>
          </table:table-cell>
          <table:table-cell office:value-type="string">
            <text:p>Efalock Dauerwellkamm #35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Efalock Dauerwellkamm #35</text:p>
          </table:table-cell>
        </table:table-row>
        <table:table-row table:style-name="ro2">
          <table:table-cell office:value-type="float" office:value="14100233">
            <text:p>14100233</text:p>
          </table:table-cell>
          <table:table-cell office:value-type="string">
            <text:p>Efalock Liftkamm #10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Efalock Liftkamm #10</text:p>
          </table:table-cell>
        </table:table-row>
        <table:table-row table:style-name="ro2">
          <table:table-cell office:value-type="float" office:value="14100234">
            <text:p>14100234</text:p>
          </table:table-cell>
          <table:table-cell office:value-type="string">
            <text:p>Efalock Naßhaarkamm #18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Efalock Naßhaarkamm #18</text:p>
          </table:table-cell>
        </table:table-row>
        <table:table-row table:style-name="ro2">
          <table:table-cell office:value-type="float" office:value="14111060">
            <text:p>14111060</text:p>
          </table:table-cell>
          <table:table-cell office:value-type="string">
            <text:p>Entwirrkamm 8.0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Entwirrkamm 8.0</text:p>
          </table:table-cell>
        </table:table-row>
        <table:table-row table:style-name="ro2">
          <table:table-cell office:value-type="float" office:value="272">
            <text:p>272</text:p>
          </table:table-cell>
          <table:table-cell office:value-type="string">
            <text:p>Fejic Carbon Griffkamm 272</text:p>
          </table:table-cell>
          <table:table-cell office:value-type="currency" office:currency="EUR" office:value="15">
            <text:p>15,00 €</text:p>
          </table:table-cell>
          <table:table-cell/>
        </table:table-row>
        <table:table-row table:style-name="ro2">
          <table:table-cell office:value-type="float" office:value="212">
            <text:p>212</text:p>
          </table:table-cell>
          <table:table-cell office:value-type="string">
            <text:p>Fejic Carbon Schneidekamm 212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Fejic Carbon Schneidekamm 212</text:p>
          </table:table-cell>
        </table:table-row>
        <table:table-row table:style-name="ro2">
          <table:table-cell office:value-type="float" office:value="285">
            <text:p>285</text:p>
          </table:table-cell>
          <table:table-cell office:value-type="string">
            <text:p>Fejic Carbon Schneidekamm 285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Fejic Carbon Schneidekamm 285</text:p>
          </table:table-cell>
        </table:table-row>
        <table:table-row table:style-name="ro2">
          <table:table-cell office:value-type="float" office:value="210">
            <text:p>210</text:p>
          </table:table-cell>
          <table:table-cell office:value-type="string">
            <text:p>Fejic Carbon Stielkamm 210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Fejic Carbon Stielkamm 210</text:p>
          </table:table-cell>
        </table:table-row>
        <table:table-row table:style-name="ro2">
          <table:table-cell office:value-type="float" office:value="274">
            <text:p>274</text:p>
          </table:table-cell>
          <table:table-cell office:value-type="string">
            <text:p>Fejic Carbon Universalkamm 274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Fejic Carbon Universalkamm 274</text:p>
          </table:table-cell>
        </table:table-row>
        <table:table-row table:style-name="ro2">
          <table:table-cell office:value-type="float" office:value="275">
            <text:p>275</text:p>
          </table:table-cell>
          <table:table-cell office:value-type="string">
            <text:p>Fejic Carbon Universalkamm 275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Fejic Carbon Universalkamm 275</text:p>
          </table:table-cell>
        </table:table-row>
        <table:table-row table:style-name="ro2">
          <table:table-cell office:value-type="float" office:value="281">
            <text:p>281</text:p>
          </table:table-cell>
          <table:table-cell office:value-type="string">
            <text:p>Fejic Carbon Universalkamm 281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Fejic Carbon Universalkamm 281</text:p>
          </table:table-cell>
        </table:table-row>
        <table:table-row table:style-name="ro2">
          <table:table-cell office:value-type="float" office:value="14102205">
            <text:p>14102205</text:p>
          </table:table-cell>
          <table:table-cell office:value-type="string">
            <text:p>Flattopper Efalock</text:p>
          </table:table-cell>
          <table:table-cell office:value-type="currency" office:currency="EUR" office:value="24.9">
            <text:p>24,90 €</text:p>
          </table:table-cell>
          <table:table-cell office:value-type="string">
            <text:p>Flattopper Efalock</text:p>
          </table:table-cell>
        </table:table-row>
        <table:table-row table:style-name="ro2">
          <table:table-cell office:value-type="float" office:value="8476101">
            <text:p>8476101</text:p>
          </table:table-cell>
          <table:table-cell office:value-type="string">
            <text:p>Glättungskam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Glättungskamm</text:p>
          </table:table-cell>
        </table:table-row>
        <table:table-row table:style-name="ro1">
          <table:table-cell office:value-type="string">
            <text:p>HK</text:p>
          </table:table-cell>
          <table:table-cell office:value-type="string">
            <text:p>Hänger für Kämme 5\"/6\"*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änger für Kämme 5\"/6\"</text:p>
          </table:table-cell>
        </table:table-row>
        <table:table-row table:style-name="ro2">
          <table:table-cell office:value-type="string">
            <text:p>CARBB</text:p>
          </table:table-cell>
          <table:table-cell office:value-type="string">
            <text:p>Hercules-Sägemann <text:s/>Carbon Kamm-Set blau</text:p>
          </table:table-cell>
          <table:table-cell office:value-type="currency" office:currency="EUR" office:value="79">
            <text:p>79,00 €</text:p>
          </table:table-cell>
          <table:table-cell office:value-type="string">
            <text:p>Hercules-Sägemann <text:s/>Carbon Kamm-Set blau</text:p>
          </table:table-cell>
        </table:table-row>
        <table:table-row table:style-name="ro2">
          <table:table-cell office:value-type="float" office:value="567000">
            <text:p>567000</text:p>
          </table:table-cell>
          <table:table-cell office:value-type="string">
            <text:p>Hercules-Sägemann 1049/1249 Lockenkamm</text:p>
          </table:table-cell>
          <table:table-cell office:value-type="currency" office:currency="EUR" office:value="12.3">
            <text:p>12,30 €</text:p>
          </table:table-cell>
          <table:table-cell office:value-type="string">
            <text:p>Hercules-Sägemann 1049/1249 Lockenkamm</text:p>
          </table:table-cell>
        </table:table-row>
        <table:table-row table:style-name="ro2">
          <table:table-cell office:value-type="float" office:value="568007">
            <text:p>568007</text:p>
          </table:table-cell>
          <table:table-cell office:value-type="string">
            <text:p>Hercules-Sägemann 1050/1250 Locken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1050/1250 Lockenkamm</text:p>
          </table:table-cell>
        </table:table-row>
        <table:table-row table:style-name="ro2">
          <table:table-cell office:value-type="float" office:value="362018">
            <text:p>362018</text:p>
          </table:table-cell>
          <table:table-cell office:value-type="string">
            <text:p>Hercules-Sägemann 13620 Locken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13620 Lockenkamm</text:p>
          </table:table-cell>
        </table:table-row>
        <table:table-row table:style-name="ro2">
          <table:table-cell office:value-type="float" office:value="422002">
            <text:p>422002</text:p>
          </table:table-cell>
          <table:table-cell office:value-type="string">
            <text:p>Hercules-Sägemann 1602/354 Haarschneidekamm</text:p>
          </table:table-cell>
          <table:table-cell office:value-type="currency" office:currency="EUR" office:value="14.2">
            <text:p>14,20 €</text:p>
          </table:table-cell>
          <table:table-cell office:value-type="string">
            <text:p>Hercules-Sägemann 1602/354 Haarschneidekamm</text:p>
          </table:table-cell>
        </table:table-row>
        <table:table-row table:style-name="ro2">
          <table:table-cell office:value-type="float" office:value="433008">
            <text:p>433008</text:p>
          </table:table-cell>
          <table:table-cell office:value-type="string">
            <text:p>Hercules-Sägemann 1623/434 Schneidekamm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Hercules-Sägemann 1623/434 Schneidekamm</text:p>
          </table:table-cell>
        </table:table-row>
        <table:table-row table:style-name="ro2">
          <table:table-cell office:value-type="float" office:value="435002">
            <text:p>435002</text:p>
          </table:table-cell>
          <table:table-cell office:value-type="string">
            <text:p>Hercules-Sägemann 1624/439 Facon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1624/439 Faconkamm</text:p>
          </table:table-cell>
        </table:table-row>
        <table:table-row table:style-name="ro2">
          <table:table-cell office:value-type="float" office:value="441003">
            <text:p>441003</text:p>
          </table:table-cell>
          <table:table-cell office:value-type="string">
            <text:p>Hercules-Sägemann 1628/401 Faconkamm</text:p>
          </table:table-cell>
          <table:table-cell office:value-type="currency" office:currency="EUR" office:value="13.8">
            <text:p>13,80 €</text:p>
          </table:table-cell>
          <table:table-cell office:value-type="string">
            <text:p>Hercules-Sägemann 1628/401 Faconkamm</text:p>
          </table:table-cell>
        </table:table-row>
        <table:table-row table:style-name="ro2">
          <table:table-cell office:value-type="float" office:value="522009">
            <text:p>522009</text:p>
          </table:table-cell>
          <table:table-cell office:value-type="string">
            <text:p>Hercules-Sägemann 1637/480 Universalkamm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Hercules-Sägemann 1637/480 Universalkamm</text:p>
          </table:table-cell>
        </table:table-row>
        <table:table-row table:style-name="ro2">
          <table:table-cell office:value-type="float" office:value="671004">
            <text:p>671004</text:p>
          </table:table-cell>
          <table:table-cell office:value-type="string">
            <text:p>Hercules-Sägemann 180R/500R Nadelstielkamm fein</text:p>
          </table:table-cell>
          <table:table-cell office:value-type="currency" office:currency="EUR" office:value="14.2">
            <text:p>14,20 €</text:p>
          </table:table-cell>
          <table:table-cell office:value-type="string">
            <text:p>Hercules-Sägemann 180R/500R Nadelstielkamm fein</text:p>
          </table:table-cell>
        </table:table-row>
        <table:table-row table:style-name="ro2">
          <table:table-cell office:value-type="float" office:value="672001">
            <text:p>672001</text:p>
          </table:table-cell>
          <table:table-cell office:value-type="string">
            <text:p>Hercules-Sägemann 180WR/500WR Nadelstielkamm</text:p>
          </table:table-cell>
          <table:table-cell office:value-type="currency" office:currency="EUR" office:value="15.4">
            <text:p>15,40 €</text:p>
          </table:table-cell>
          <table:table-cell office:value-type="string">
            <text:p>Hercules-Sägemann 180WR/500WR Nadelstielkamm</text:p>
          </table:table-cell>
        </table:table-row>
        <table:table-row table:style-name="ro2">
          <table:table-cell office:value-type="float" office:value="655004">
            <text:p>655004</text:p>
          </table:table-cell>
          <table:table-cell office:value-type="string">
            <text:p>Hercules-Sägemann 188WR/497WR Stielkamm</text:p>
          </table:table-cell>
          <table:table-cell office:value-type="currency" office:currency="EUR" office:value="14.2">
            <text:p>14,20 €</text:p>
          </table:table-cell>
          <table:table-cell office:value-type="string">
            <text:p>Hercules-Sägemann 188WR/497WR Stielkamm</text:p>
          </table:table-cell>
        </table:table-row>
        <table:table-row table:style-name="ro2">
          <table:table-cell office:value-type="float" office:value="657008">
            <text:p>657008</text:p>
          </table:table-cell>
          <table:table-cell office:value-type="string">
            <text:p>Hercules-Sägemann 189R/499R Toupier-Stiel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189R/499R Toupier-Stielkamm</text:p>
          </table:table-cell>
        </table:table-row>
        <table:table-row table:style-name="ro2">
          <table:table-cell office:value-type="float" office:value="677006">
            <text:p>677006</text:p>
          </table:table-cell>
          <table:table-cell office:value-type="string">
            <text:p>Hercules-Sägemann 190R/490R Toupier-Nadelstielkamm</text:p>
          </table:table-cell>
          <table:table-cell office:value-type="currency" office:currency="EUR" office:value="15.4">
            <text:p>15,40 €</text:p>
          </table:table-cell>
          <table:table-cell office:value-type="string">
            <text:p>Hercules-Sägemann 190R/490R Toupier-Nadelstielkamm</text:p>
          </table:table-cell>
        </table:table-row>
        <table:table-row table:style-name="ro2">
          <table:table-cell office:value-type="float" office:value="734006">
            <text:p>734006</text:p>
          </table:table-cell>
          <table:table-cell office:value-type="string">
            <text:p>Hercules-Sägemann 1975 Griffkamm</text:p>
          </table:table-cell>
          <table:table-cell office:value-type="currency" office:currency="EUR" office:value="18.3">
            <text:p>18,30 €</text:p>
          </table:table-cell>
          <table:table-cell office:value-type="string">
            <text:p>Hercules-Sägemann 1975 Griffkamm</text:p>
          </table:table-cell>
        </table:table-row>
        <table:table-row table:style-name="ro2">
          <table:table-cell office:value-type="float" office:value="632005">
            <text:p>632005</text:p>
          </table:table-cell>
          <table:table-cell office:value-type="string">
            <text:p>Hercules-Sägemann 197W/498W Stielkamm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Hercules-Sägemann 197W/498W Stielkamm</text:p>
          </table:table-cell>
        </table:table-row>
        <table:table-row table:style-name="ro2">
          <table:table-cell office:value-type="float" office:value="256003">
            <text:p>256003</text:p>
          </table:table-cell>
          <table:table-cell office:value-type="string">
            <text:p>Hercules-Sägemann 2560 Beauty Star Schneidekamm</text:p>
          </table:table-cell>
          <table:table-cell office:value-type="currency" office:currency="EUR" office:value="14.8">
            <text:p>14,80 €</text:p>
          </table:table-cell>
          <table:table-cell office:value-type="string">
            <text:p>Hercules-Sägemann 2560 Beauty Star Schneidekamm</text:p>
          </table:table-cell>
        </table:table-row>
        <table:table-row table:style-name="ro2">
          <table:table-cell office:value-type="float" office:value="326003">
            <text:p>326003</text:p>
          </table:table-cell>
          <table:table-cell office:value-type="string">
            <text:p>Hercules-Sägemann 3260 Damenkamm Mesh Star</text:p>
          </table:table-cell>
          <table:table-cell office:value-type="currency" office:currency="EUR" office:value="14.2">
            <text:p>14,20 €</text:p>
          </table:table-cell>
          <table:table-cell office:value-type="string">
            <text:p>Hercules-Sägemann 3260 Damenkamm Mesh Star</text:p>
          </table:table-cell>
        </table:table-row>
        <table:table-row table:style-name="ro2">
          <table:table-cell office:value-type="float" office:value="356000">
            <text:p>356000</text:p>
          </table:table-cell>
          <table:table-cell office:value-type="string">
            <text:p>Hercules-Sägemann 3560 Schneidekamm Cutting Star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3560 Schneidekamm Cutting Star</text:p>
          </table:table-cell>
        </table:table-row>
        <table:table-row table:style-name="ro2">
          <table:table-cell office:value-type="float" office:value="822000">
            <text:p>822000</text:p>
          </table:table-cell>
          <table:table-cell office:value-type="string">
            <text:p>Hercules-Sägemann 372W/62W Staubkamm</text:p>
          </table:table-cell>
          <table:table-cell office:value-type="currency" office:currency="EUR" office:value="13.3">
            <text:p>13,30 €</text:p>
          </table:table-cell>
          <table:table-cell office:value-type="string">
            <text:p>Hercules-Sägemann 372W/62W Staubkamm</text:p>
          </table:table-cell>
        </table:table-row>
        <table:table-row table:style-name="ro2">
          <table:table-cell office:value-type="float" office:value="476005">
            <text:p>476005</text:p>
          </table:table-cell>
          <table:table-cell office:value-type="string">
            <text:p>Hercules-Sägemann 4770M Maschinenkamm Turbo-Cut 2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Hercules-Sägemann 4770M Maschinenkamm Turbo-Cut 2</text:p>
          </table:table-cell>
        </table:table-row>
        <table:table-row table:style-name="ro2">
          <table:table-cell office:value-type="float" office:value="493101">
            <text:p>493101</text:p>
          </table:table-cell>
          <table:table-cell office:value-type="string">
            <text:p>Hercules-Sägemann 4930 Universalkamm</text:p>
          </table:table-cell>
          <table:table-cell office:value-type="currency" office:currency="EUR" office:value="13.8">
            <text:p>13,80 €</text:p>
          </table:table-cell>
          <table:table-cell office:value-type="string">
            <text:p>Hercules-Sägemann 4930 Universalkamm</text:p>
          </table:table-cell>
        </table:table-row>
        <table:table-row table:style-name="ro2">
          <table:table-cell office:value-type="float" office:value="523006">
            <text:p>523006</text:p>
          </table:table-cell>
          <table:table-cell office:value-type="string">
            <text:p>Hercules-Sägemann 5230 Universalkamm</text:p>
          </table:table-cell>
          <table:table-cell office:value-type="currency" office:currency="EUR" office:value="14.1">
            <text:p>14,10 €</text:p>
          </table:table-cell>
          <table:table-cell office:value-type="string">
            <text:p>Hercules-Sägemann 5230 Universalkamm</text:p>
          </table:table-cell>
        </table:table-row>
        <table:table-row table:style-name="ro2">
          <table:table-cell office:value-type="float" office:value="524003">
            <text:p>524003</text:p>
          </table:table-cell>
          <table:table-cell office:value-type="string">
            <text:p>Hercules-Sägemann 5240 Universal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5240 Universalkamm</text:p>
          </table:table-cell>
        </table:table-row>
        <table:table-row table:style-name="ro2">
          <table:table-cell office:value-type="float" office:value="553003">
            <text:p>553003</text:p>
          </table:table-cell>
          <table:table-cell office:value-type="string">
            <text:p>Hercules-Sägemann 5530 La Meche</text:p>
          </table:table-cell>
          <table:table-cell office:value-type="currency" office:currency="EUR" office:value="16.8">
            <text:p>16,80 €</text:p>
          </table:table-cell>
          <table:table-cell office:value-type="string">
            <text:p>Hercules-Sägemann 5530 La Meche</text:p>
          </table:table-cell>
        </table:table-row>
        <table:table-row table:style-name="ro2">
          <table:table-cell office:value-type="float" office:value="561008">
            <text:p>561008</text:p>
          </table:table-cell>
          <table:table-cell office:value-type="string">
            <text:p>Hercules-Sägemann 5610 Griffkamm Magic mini Star</text:p>
          </table:table-cell>
          <table:table-cell office:value-type="currency" office:currency="EUR" office:value="18.1">
            <text:p>18,10 €</text:p>
          </table:table-cell>
          <table:table-cell office:value-type="string">
            <text:p>Hercules-Sägemann 5610 Griffkamm Magic mini Star</text:p>
          </table:table-cell>
        </table:table-row>
        <table:table-row table:style-name="ro2">
          <table:table-cell office:value-type="float" office:value="566003">
            <text:p>566003</text:p>
          </table:table-cell>
          <table:table-cell office:value-type="string">
            <text:p>Hercules-Sägemann 5660 Griffkamm Magic Star</text:p>
          </table:table-cell>
          <table:table-cell office:value-type="currency" office:currency="EUR" office:value="21.21">
            <text:p>21,21 €</text:p>
          </table:table-cell>
          <table:table-cell office:value-type="string">
            <text:p>Hercules-Sägemann 5660 Griffkamm Magic Star</text:p>
          </table:table-cell>
        </table:table-row>
        <table:table-row table:style-name="ro2">
          <table:table-cell office:value-type="float" office:value="569004">
            <text:p>569004</text:p>
          </table:table-cell>
          <table:table-cell office:value-type="string">
            <text:p>Hercules-Sägemann 5690 Stylingkamm</text:p>
          </table:table-cell>
          <table:table-cell office:value-type="currency" office:currency="EUR" office:value="16.1">
            <text:p>16,10 €</text:p>
          </table:table-cell>
          <table:table-cell office:value-type="string">
            <text:p>Hercules-Sägemann 5690 Stylingkamm</text:p>
          </table:table-cell>
        </table:table-row>
        <table:table-row table:style-name="ro2">
          <table:table-cell office:value-type="float" office:value="335005">
            <text:p>335005</text:p>
          </table:table-cell>
          <table:table-cell office:value-type="string">
            <text:p>Hercules-Sägemann 603.7,5/330.7,5 Damenkamm</text:p>
          </table:table-cell>
          <table:table-cell office:value-type="currency" office:currency="EUR" office:value="13.8">
            <text:p>13,80 €</text:p>
          </table:table-cell>
          <table:table-cell office:value-type="string">
            <text:p>Hercules-Sägemann 603.7,5/330.7,5 Damenkamm</text:p>
          </table:table-cell>
        </table:table-row>
        <table:table-row table:style-name="ro2">
          <table:table-cell office:value-type="float" office:value="332004">
            <text:p>332004</text:p>
          </table:table-cell>
          <table:table-cell office:value-type="string">
            <text:p>Hercules-Sägemann 603.7/330.7 Damen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627.7/330.7 Damenkamm</text:p>
          </table:table-cell>
        </table:table-row>
        <table:table-row table:style-name="ro2">
          <table:table-cell office:value-type="float" office:value="1640259">
            <text:p>1640259</text:p>
          </table:table-cell>
          <table:table-cell office:value-type="string">
            <text:p>Hercules-Sägemann 610/310 Herrenkamm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Hercules-Sägemann 610/310 Herrenkamm</text:p>
          </table:table-cell>
        </table:table-row>
        <table:table-row table:style-name="ro2">
          <table:table-cell office:value-type="float" office:value="262004">
            <text:p>262004</text:p>
          </table:table-cell>
          <table:table-cell office:value-type="string">
            <text:p>Hercules-Sägemann 619/416 Schneidekamm</text:p>
          </table:table-cell>
          <table:table-cell office:value-type="currency" office:currency="EUR" office:value="12.2">
            <text:p>12,20 €</text:p>
          </table:table-cell>
          <table:table-cell office:value-type="string">
            <text:p>Hercules-Sägemann 619/416 Schneidekamm</text:p>
          </table:table-cell>
        </table:table-row>
        <table:table-row table:style-name="ro2">
          <table:table-cell office:value-type="float" office:value="420008">
            <text:p>420008</text:p>
          </table:table-cell>
          <table:table-cell office:value-type="string">
            <text:p>Hercules-Sägemann 621/376 Schneidekamm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Hercules-Sägemann 621/376 Schneidekamm</text:p>
          </table:table-cell>
        </table:table-row>
        <table:table-row table:style-name="ro2">
          <table:table-cell office:value-type="float" office:value="252005">
            <text:p>252005</text:p>
          </table:table-cell>
          <table:table-cell office:value-type="string">
            <text:p>Hercules-Sägemann 627/374 Schneidekamm</text:p>
          </table:table-cell>
          <table:table-cell office:value-type="currency" office:currency="EUR" office:value="14.4">
            <text:p>14,40 €</text:p>
          </table:table-cell>
          <table:table-cell office:value-type="string">
            <text:p>Hercules-Sägemann 627/374 Schneidekamm</text:p>
          </table:table-cell>
        </table:table-row>
        <table:table-row table:style-name="ro2">
          <table:table-cell office:value-type="float" office:value="587107">
            <text:p>587107</text:p>
          </table:table-cell>
          <table:table-cell office:value-type="string">
            <text:p>Hercules-Sägemann 627cc Ersatzklingen 4er</text:p>
          </table:table-cell>
          <table:table-cell office:value-type="currency" office:currency="EUR" office:value="12.6">
            <text:p>12,60 €</text:p>
          </table:table-cell>
          <table:table-cell office:value-type="string">
            <text:p>Hercules-Sägemann 627cc Ersatzklingen 4er</text:p>
          </table:table-cell>
        </table:table-row>
        <table:table-row table:style-name="ro2">
          <table:table-cell office:value-type="float" office:value="352002">
            <text:p>352002</text:p>
          </table:table-cell>
          <table:table-cell office:value-type="string">
            <text:p>Hercules-Sägemann 631/445 Damenkamm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Hercules-Sägemann 631/445 Damenkamm</text:p>
          </table:table-cell>
        </table:table-row>
        <table:table-row table:style-name="ro2">
          <table:table-cell office:value-type="float" office:value="325006">
            <text:p>325006</text:p>
          </table:table-cell>
          <table:table-cell office:value-type="string">
            <text:p>Hercules-Sägemann 664/326Damenkamm</text:p>
          </table:table-cell>
          <table:table-cell office:value-type="currency" office:currency="EUR" office:value="15.8">
            <text:p>15,80 €</text:p>
          </table:table-cell>
          <table:table-cell office:value-type="string">
            <text:p>Hercules-Sägemann 664/326Damenkamm</text:p>
          </table:table-cell>
        </table:table-row>
        <table:table-row table:style-name="ro2">
          <table:table-cell office:value-type="float" office:value="733009">
            <text:p>733009</text:p>
          </table:table-cell>
          <table:table-cell office:value-type="string">
            <text:p>Hercules-Sägemann 696W/591W Griffkamm</text:p>
          </table:table-cell>
          <table:table-cell office:value-type="currency" office:currency="EUR" office:value="19">
            <text:p>19,00 €</text:p>
          </table:table-cell>
          <table:table-cell office:value-type="string">
            <text:p>Hercules-Sägemann 696W/591W Griffkamm</text:p>
          </table:table-cell>
        </table:table-row>
        <table:table-row table:style-name="ro2">
          <table:table-cell office:value-type="float" office:value="723000">
            <text:p>723000</text:p>
          </table:table-cell>
          <table:table-cell office:value-type="string">
            <text:p>Hercules-Sägemann 703W/581W Griffkamm</text:p>
          </table:table-cell>
          <table:table-cell office:value-type="currency" office:currency="EUR" office:value="13.99">
            <text:p>13,99 €</text:p>
          </table:table-cell>
          <table:table-cell office:value-type="string">
            <text:p>Hercules-Sägemann 703W/581W Griffkamm</text:p>
          </table:table-cell>
        </table:table-row>
        <table:table-row table:style-name="ro2">
          <table:table-cell office:value-type="float" office:value="565006">
            <text:p>565006</text:p>
          </table:table-cell>
          <table:table-cell office:value-type="string">
            <text:p>Hercules-Sägemann 703WW/581WW Griffkamm</text:p>
          </table:table-cell>
          <table:table-cell office:value-type="currency" office:currency="EUR" office:value="16.1">
            <text:p>16,10 €</text:p>
          </table:table-cell>
          <table:table-cell office:value-type="string">
            <text:p>Hercules-Sägemann 703WW/581WW Griffkamm</text:p>
          </table:table-cell>
        </table:table-row>
        <table:table-row table:style-name="ro2">
          <table:table-cell office:value-type="float" office:value="328007">
            <text:p>328007</text:p>
          </table:table-cell>
          <table:table-cell office:value-type="string">
            <text:p>Hercules-Sägemann 942/328 Damenkamm</text:p>
          </table:table-cell>
          <table:table-cell office:value-type="currency" office:currency="EUR" office:value="16.2">
            <text:p>16,20 €</text:p>
          </table:table-cell>
          <table:table-cell office:value-type="string">
            <text:p>Hercules-Sägemann 942/328 Damenkamm</text:p>
          </table:table-cell>
        </table:table-row>
        <table:table-row table:style-name="ro2">
          <table:table-cell office:value-type="float" office:value="1640408">
            <text:p>1640408</text:p>
          </table:table-cell>
          <table:table-cell office:value-type="string">
            <text:p>Hercules-Sägemann Carbonkamm C16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47205">
            <text:p>47205</text:p>
          </table:table-cell>
          <table:table-cell office:value-type="string">
            <text:p>Hercules-Sägemann Maschinenkamm AC1 geschwungen</text:p>
          </table:table-cell>
          <table:table-cell office:value-type="currency" office:currency="EUR" office:value="18">
            <text:p>18,00 €</text:p>
          </table:table-cell>
          <table:table-cell office:value-type="string">
            <text:p>Hercules-Sägemann Maschinenkamm AC1 geschwungen</text:p>
          </table:table-cell>
        </table:table-row>
        <table:table-row table:style-name="ro2">
          <table:table-cell office:value-type="float" office:value="1640535">
            <text:p>1640535</text:p>
          </table:table-cell>
          <table:table-cell office:value-type="string">
            <text:p>Hercules-Sägemann Silk Line Kamm SL13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Hercules-Sägemann Silk Line Kamm SL13</text:p>
          </table:table-cell>
        </table:table-row>
        <table:table-row table:style-name="ro2">
          <table:table-cell office:value-type="float" office:value="1640527">
            <text:p>1640527</text:p>
          </table:table-cell>
          <table:table-cell office:value-type="string">
            <text:p>Hercules-Sägemann Silk Line Kamm SL3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Hercules-Sägemann Silk Line Kamm SL3</text:p>
          </table:table-cell>
        </table:table-row>
        <table:table-row table:style-name="ro2">
          <table:table-cell office:value-type="float" office:value="1640529">
            <text:p>1640529</text:p>
          </table:table-cell>
          <table:table-cell office:value-type="string">
            <text:p>Hercules-Sägemann Silk Line Kamm SL5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Hercules-Sägemann Silk Line Kamm SL5</text:p>
          </table:table-cell>
        </table:table-row>
        <table:table-row table:style-name="ro2">
          <table:table-cell office:value-type="float" office:value="1640531">
            <text:p>1640531</text:p>
          </table:table-cell>
          <table:table-cell office:value-type="string">
            <text:p>Hercules-Sägemann Silk Line Kamm SL7</text:p>
          </table:table-cell>
          <table:table-cell office:value-type="currency" office:currency="EUR" office:value="10.2">
            <text:p>10,20 €</text:p>
          </table:table-cell>
          <table:table-cell office:value-type="string">
            <text:p>Hercules-Sägemann Silk Line Kamm SL7</text:p>
          </table:table-cell>
        </table:table-row>
        <table:table-row table:style-name="ro2">
          <table:table-cell office:value-type="float" office:value="1640533">
            <text:p>1640533</text:p>
          </table:table-cell>
          <table:table-cell office:value-type="string">
            <text:p>Hercules-Sägemann SilkLine Kamm SL10</text:p>
          </table:table-cell>
          <table:table-cell office:value-type="currency" office:currency="EUR" office:value="8.8">
            <text:p>8,80 €</text:p>
          </table:table-cell>
          <table:table-cell office:value-type="string">
            <text:p>Hercules-Sägemann SilkLine Kamm SL10</text:p>
          </table:table-cell>
        </table:table-row>
        <table:table-row table:style-name="ro1">
          <table:table-cell office:value-type="float" office:value="2550000">
            <text:p>2550000</text:p>
          </table:table-cell>
          <table:table-cell office:value-type="string">
            <text:p>Herrenkamm groß echt Horn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errenkamm groß echt Horn</text:p>
          </table:table-cell>
        </table:table-row>
        <table:table-row table:style-name="ro1">
          <table:table-cell office:value-type="float" office:value="2520000">
            <text:p>2520000</text:p>
          </table:table-cell>
          <table:table-cell office:value-type="string">
            <text:p>Herrenkamm mittel echt Horn</text:p>
          </table:table-cell>
          <table:table-cell office:value-type="currency" office:currency="EUR" office:value="23">
            <text:p>23,00 €</text:p>
          </table:table-cell>
          <table:table-cell office:value-type="string">
            <text:p>Herrenkamm mittel echt Horn</text:p>
          </table:table-cell>
        </table:table-row>
        <table:table-row table:style-name="ro2">
          <table:table-cell office:value-type="float" office:value="8482201">
            <text:p>8482201</text:p>
          </table:table-cell>
          <table:table-cell office:value-type="string">
            <text:p>Holzkamm Rosewood Nr. 01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Holzkamm Rosewood Nr. 01</text:p>
          </table:table-cell>
        </table:table-row>
        <table:table-row table:style-name="ro2">
          <table:table-cell office:value-type="float" office:value="700322">
            <text:p>700322</text:p>
          </table:table-cell>
          <table:table-cell office:value-type="string">
            <text:p>HS Carbon Kamm C10 anthrazit</text:p>
          </table:table-cell>
          <table:table-cell office:value-type="currency" office:currency="EUR" office:value="20.5">
            <text:p>20,50 €</text:p>
          </table:table-cell>
          <table:table-cell office:value-type="string">
            <text:p>HS Carbon Kamm C10 anthrazit</text:p>
          </table:table-cell>
        </table:table-row>
        <table:table-row table:style-name="ro2">
          <table:table-cell office:value-type="float" office:value="700544">
            <text:p>700544</text:p>
          </table:table-cell>
          <table:table-cell office:value-type="string">
            <text:p>HS Carbon Kamm C10 blau</text:p>
          </table:table-cell>
          <table:table-cell office:value-type="currency" office:currency="EUR" office:value="20.5">
            <text:p>20,50 €</text:p>
          </table:table-cell>
          <table:table-cell office:value-type="string">
            <text:p>HS Carbon Kamm C10 blau</text:p>
          </table:table-cell>
        </table:table-row>
        <table:table-row table:style-name="ro2">
          <table:table-cell office:value-type="float" office:value="700100">
            <text:p>700100</text:p>
          </table:table-cell>
          <table:table-cell office:value-type="string">
            <text:p>HS Carbon Kamm C10 rot</text:p>
          </table:table-cell>
          <table:table-cell office:value-type="currency" office:currency="EUR" office:value="20.5">
            <text:p>20,50 €</text:p>
          </table:table-cell>
          <table:table-cell office:value-type="string">
            <text:p>HS Carbon Kamm C10 rot</text:p>
          </table:table-cell>
        </table:table-row>
        <table:table-row table:style-name="ro2">
          <table:table-cell office:value-type="float" office:value="1640528">
            <text:p>1640528</text:p>
          </table:table-cell>
          <table:table-cell office:value-type="string">
            <text:p>HS SilkLine Kamm SL4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1640530">
            <text:p>1640530</text:p>
          </table:table-cell>
          <table:table-cell office:value-type="string">
            <text:p>HS SilkLine Kamm SL6</text:p>
          </table:table-cell>
          <table:table-cell office:value-type="currency" office:currency="EUR" office:value="11.4">
            <text:p>11,40 €</text:p>
          </table:table-cell>
          <table:table-cell office:value-type="string">
            <text:p>Hercules-Sägemann SilkLine Kamm SL6</text:p>
          </table:table-cell>
        </table:table-row>
        <table:table-row table:style-name="ro1">
          <table:table-cell office:value-type="string">
            <text:p>A616</text:p>
          </table:table-cell>
          <table:table-cell office:value-type="string">
            <text:p>HS Wolf37 Maschinenkamm</text:p>
          </table:table-cell>
          <table:table-cell office:value-type="currency" office:currency="EUR" office:value="10.5">
            <text:p>10,50 €</text:p>
          </table:table-cell>
          <table:table-cell office:value-type="string">
            <text:p>HS Wolf37 Maschinenkamm</text:p>
          </table:table-cell>
        </table:table-row>
        <table:table-row table:style-name="ro2">
          <table:table-cell office:value-type="float" office:value="3430221">
            <text:p>3430221</text:p>
          </table:table-cell>
          <table:table-cell office:value-type="string">
            <text:p>Jaguar Kamm A-Line 510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3430222">
            <text:p>3430222</text:p>
          </table:table-cell>
          <table:table-cell office:value-type="string">
            <text:p>Jaguar Kamm A-Line 515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Jaguar Kamm A-Line 515</text:p>
          </table:table-cell>
        </table:table-row>
        <table:table-row table:style-name="ro2">
          <table:table-cell office:value-type="float" office:value="13600420">
            <text:p>13600420</text:p>
          </table:table-cell>
          <table:table-cell office:value-type="string">
            <text:p>Jaguar Kamm A-Line 530</text:p>
          </table:table-cell>
          <table:table-cell office:value-type="currency" office:currency="EUR" office:value="4.6">
            <text:p>4,60 €</text:p>
          </table:table-cell>
          <table:table-cell/>
        </table:table-row>
        <table:table-row table:style-name="ro2">
          <table:table-cell office:value-type="float" office:value="3430226">
            <text:p>3430226</text:p>
          </table:table-cell>
          <table:table-cell office:value-type="string">
            <text:p>Jaguar Kamm A-Line 535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2">
          <table:table-cell office:value-type="float" office:value="59914">
            <text:p>59914</text:p>
          </table:table-cell>
          <table:table-cell office:value-type="string">
            <text:p>Jaguar Kamm-Set A-Line berry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Jaguar Kamm-Set A-Line berry</text:p>
          </table:table-cell>
        </table:table-row>
        <table:table-row table:style-name="ro2">
          <table:table-cell office:value-type="float" office:value="5993">
            <text:p>5993</text:p>
          </table:table-cell>
          <table:table-cell office:value-type="string">
            <text:p>Jaguar Kamm-Set A-Line lila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Jaguar Kamm-Set A-Line lila</text:p>
          </table:table-cell>
        </table:table-row>
        <table:table-row table:style-name="ro2">
          <table:table-cell office:value-type="float" office:value="5995">
            <text:p>5995</text:p>
          </table:table-cell>
          <table:table-cell office:value-type="string">
            <text:p>Jaguar Kamm-Set A-Line pink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Jaguar Kamm-Set A-Line pink</text:p>
          </table:table-cell>
        </table:table-row>
        <table:table-row table:style-name="ro2">
          <table:table-cell office:value-type="float" office:value="59910">
            <text:p>59910</text:p>
          </table:table-cell>
          <table:table-cell office:value-type="string">
            <text:p>Jaguar Kamm-Set A-Line rosé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Jaguar Kamm-Set A-Line rosé</text:p>
          </table:table-cell>
        </table:table-row>
        <table:table-row table:style-name="ro2">
          <table:table-cell office:value-type="float" office:value="5991">
            <text:p>5991</text:p>
          </table:table-cell>
          <table:table-cell office:value-type="string">
            <text:p>Jaguar Kamm-Set A-Line schwarz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Jaguar Kamm-Set A-Line schwarz</text:p>
          </table:table-cell>
        </table:table-row>
        <table:table-row table:style-name="ro2">
          <table:table-cell office:value-type="float" office:value="7001513">
            <text:p>7001513</text:p>
          </table:table-cell>
          <table:table-cell office:value-type="string">
            <text:p>Kamm Texture Styler </text:p>
          </table:table-cell>
          <table:table-cell office:value-type="currency" office:currency="EUR" office:value="14.9">
            <text:p>14,90 €</text:p>
          </table:table-cell>
          <table:table-cell/>
        </table:table-row>
        <table:table-row table:style-name="ro2">
          <table:table-cell office:value-type="string">
            <text:p>710K</text:p>
          </table:table-cell>
          <table:table-cell office:value-type="string">
            <text:p>Kammset 710 5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Kammset 710 5er</text:p>
          </table:table-cell>
        </table:table-row>
        <table:table-row table:style-name="ro2">
          <table:table-cell office:value-type="float" office:value="83120">
            <text:p>83120</text:p>
          </table:table-cell>
          <table:table-cell office:value-type="string">
            <text:p>Lockenkamm 16cm havanna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Lockenkamm 16cm havanna</text:p>
          </table:table-cell>
        </table:table-row>
        <table:table-row table:style-name="ro2">
          <table:table-cell office:value-type="float" office:value="83110">
            <text:p>83110</text:p>
          </table:table-cell>
          <table:table-cell office:value-type="string">
            <text:p>Lockenkamm 9cm havanna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Lockenkamm 9cm havanna</text:p>
          </table:table-cell>
        </table:table-row>
        <table:table-row table:style-name="ro2">
          <table:table-cell office:value-type="float" office:value="8482103">
            <text:p>8482103</text:p>
          </table:table-cell>
          <table:table-cell office:value-type="string">
            <text:p>Lockenkamm Bamboo B3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Lockenkamm Bamboo</text:p>
          </table:table-cell>
        </table:table-row>
        <table:table-row table:style-name="ro1">
          <table:table-cell office:value-type="float" office:value="8482101">
            <text:p>8482101</text:p>
          </table:table-cell>
          <table:table-cell office:value-type="string">
            <text:p>Lockenkamm Bambus B1</text:p>
          </table:table-cell>
          <table:table-cell office:value-type="currency" office:currency="EUR" office:value="8.5">
            <text:p>8,50 €</text:p>
          </table:table-cell>
          <table:table-cell/>
        </table:table-row>
        <table:table-row table:style-name="ro1">
          <table:table-cell office:value-type="float" office:value="8482102">
            <text:p>8482102</text:p>
          </table:table-cell>
          <table:table-cell office:value-type="string">
            <text:p>Lockenkamm Bambus B2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1">
          <table:table-cell office:value-type="float" office:value="2600000">
            <text:p>2600000</text:p>
          </table:table-cell>
          <table:table-cell office:value-type="string">
            <text:p>Lockenkamm echt Horn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Lockenkamm echt Horn</text:p>
          </table:table-cell>
        </table:table-row>
        <table:table-row table:style-name="ro1">
          <table:table-cell office:value-type="float" office:value="5102">
            <text:p>5102</text:p>
          </table:table-cell>
          <table:table-cell office:value-type="string">
            <text:p>Nylon Taschenkamm 5\"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Nylon Taschenkamm 5\"</text:p>
          </table:table-cell>
        </table:table-row>
        <table:table-row table:style-name="ro1">
          <table:table-cell office:value-type="float" office:value="5104">
            <text:p>5104</text:p>
          </table:table-cell>
          <table:table-cell office:value-type="string">
            <text:p>Nylon Taschenkamm 6\"</text:p>
          </table:table-cell>
          <table:table-cell office:value-type="currency" office:currency="EUR" office:value="1.3">
            <text:p>1,30 €</text:p>
          </table:table-cell>
          <table:table-cell office:value-type="string">
            <text:p>Nylon Taschenkamm 6\"</text:p>
          </table:table-cell>
        </table:table-row>
        <table:table-row table:style-name="ro2">
          <table:table-cell office:value-type="float" office:value="79400">
            <text:p>79400</text:p>
          </table:table-cell>
          <table:table-cell office:value-type="string">
            <text:p>Roll Ka Kamm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Roll Ka Kamm</text:p>
          </table:table-cell>
        </table:table-row>
        <table:table-row table:style-name="ro2">
          <table:table-cell office:value-type="float" office:value="79402">
            <text:p>79402</text:p>
          </table:table-cell>
          <table:table-cell office:value-type="string">
            <text:p>Roll Ka Kamm grau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Roll Ka Kamm grau</text:p>
          </table:table-cell>
        </table:table-row>
        <table:table-row table:style-name="ro2">
          <table:table-cell office:value-type="float" office:value="794031">
            <text:p>794031</text:p>
          </table:table-cell>
          <table:table-cell office:value-type="string">
            <text:p>RollKa Ersatzrollen 2 Stück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RollKa Ersatzrollen 2 Stück</text:p>
          </table:table-cell>
        </table:table-row>
        <table:table-row table:style-name="ro2">
          <table:table-cell office:value-type="float" office:value="14111061">
            <text:p>14111061</text:p>
          </table:table-cell>
          <table:table-cell office:value-type="string">
            <text:p>Stylerkamm Efaloc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tylerkamm Efalock</text:p>
          </table:table-cell>
        </table:table-row>
        <table:table-row table:style-name="ro1">
          <table:table-cell office:value-type="float" office:value="2500000">
            <text:p>2500000</text:p>
          </table:table-cell>
          <table:table-cell office:value-type="string">
            <text:p>Taschenkamm echt Horn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Taschenkamm echt Horn</text:p>
          </table:table-cell>
        </table:table-row>
        <table:table-row table:style-name="ro2">
          <table:table-cell office:value-type="float" office:value="33236">
            <text:p>33236</text:p>
          </table:table-cell>
          <table:table-cell office:value-type="string">
            <text:p>Triumph 33/236 Lockenkamm flieder as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Triumph 33/236 Lockenkamm flieder as</text:p>
          </table:table-cell>
        </table:table-row>
        <table:table-row table:style-name="ro2">
          <table:table-cell office:value-type="float" office:value="33250">
            <text:p>33250</text:p>
          </table:table-cell>
          <table:table-cell office:value-type="string">
            <text:p>Triumph 33/250 Schneidekamm flieder as</text:p>
          </table:table-cell>
          <table:table-cell office:value-type="currency" office:currency="EUR" office:value="4.1">
            <text:p>4,10 €</text:p>
          </table:table-cell>
          <table:table-cell office:value-type="string">
            <text:p>Triumph 33/250 Schneidekamm flieder as</text:p>
          </table:table-cell>
        </table:table-row>
        <table:table-row table:style-name="ro2">
          <table:table-cell office:value-type="float" office:value="33254">
            <text:p>33254</text:p>
          </table:table-cell>
          <table:table-cell office:value-type="string">
            <text:p>Triumph 33/254 Universalkamm flieder as</text:p>
          </table:table-cell>
          <table:table-cell office:value-type="currency" office:currency="EUR" office:value="5.2">
            <text:p>5,20 €</text:p>
          </table:table-cell>
          <table:table-cell office:value-type="string">
            <text:p>Triumph 33/254 Universalkamm flieder as</text:p>
          </table:table-cell>
        </table:table-row>
        <table:table-row table:style-name="ro2">
          <table:table-cell office:value-type="float" office:value="33257">
            <text:p>33257</text:p>
          </table:table-cell>
          <table:table-cell office:value-type="string">
            <text:p>Triumph 33/257 Toupierkamm flieder as</text:p>
          </table:table-cell>
          <table:table-cell office:value-type="currency" office:currency="EUR" office:value="6.7">
            <text:p>6,70 €</text:p>
          </table:table-cell>
          <table:table-cell office:value-type="string">
            <text:p>Triumph 33/257 Toupierkamm flieder as</text:p>
          </table:table-cell>
        </table:table-row>
        <table:table-row table:style-name="ro2">
          <table:table-cell office:value-type="float" office:value="33260">
            <text:p>33260</text:p>
          </table:table-cell>
          <table:table-cell office:value-type="string">
            <text:p>Triumph 33/260 Stielkamm flieder as</text:p>
          </table:table-cell>
          <table:table-cell office:value-type="currency" office:currency="EUR" office:value="3.8">
            <text:p>3,80 €</text:p>
          </table:table-cell>
          <table:table-cell office:value-type="string">
            <text:p>Triumph 33/260 Stielkamm flieder as</text:p>
          </table:table-cell>
        </table:table-row>
        <table:table-row table:style-name="ro2">
          <table:table-cell office:value-type="float" office:value="33261">
            <text:p>33261</text:p>
          </table:table-cell>
          <table:table-cell office:value-type="string">
            <text:p>Triumph 33/261 Nadel-Stielkamm flieder as</text:p>
          </table:table-cell>
          <table:table-cell office:value-type="currency" office:currency="EUR" office:value="6.3">
            <text:p>6,30 €</text:p>
          </table:table-cell>
          <table:table-cell office:value-type="string">
            <text:p>Triumph 33/261 Nadel-Stielkamm flieder as</text:p>
          </table:table-cell>
        </table:table-row>
        <table:table-row table:style-name="ro2">
          <table:table-cell office:value-type="float" office:value="335630">
            <text:p>335630</text:p>
          </table:table-cell>
          <table:table-cell office:value-type="string">
            <text:p>Triumph 33/5630 Griffkamm flieder as</text:p>
          </table:table-cell>
          <table:table-cell office:value-type="currency" office:currency="EUR" office:value="5.2">
            <text:p>5,20 €</text:p>
          </table:table-cell>
          <table:table-cell office:value-type="string">
            <text:p>Triumph 33/5630 Griffkamm flieder as</text:p>
          </table:table-cell>
        </table:table-row>
        <table:table-row table:style-name="ro2">
          <table:table-cell office:value-type="float" office:value="95236">
            <text:p>95236</text:p>
          </table:table-cell>
          <table:table-cell office:value-type="string">
            <text:p>Triumph 95/236 Lockenkamm silber as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Triumph 95/236 Lockenkamm silber as</text:p>
          </table:table-cell>
        </table:table-row>
        <table:table-row table:style-name="ro2">
          <table:table-cell office:value-type="float" office:value="95237">
            <text:p>95237</text:p>
          </table:table-cell>
          <table:table-cell office:value-type="string">
            <text:p>Triumph 95/237 Lockenkamm silber as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Triumph 95/237 Lockenkamm silber as</text:p>
          </table:table-cell>
        </table:table-row>
        <table:table-row table:style-name="ro2">
          <table:table-cell office:value-type="float" office:value="95250">
            <text:p>95250</text:p>
          </table:table-cell>
          <table:table-cell office:value-type="string">
            <text:p>Triumph 95/250 Schneidekamm silber as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Triumph 95/250 Schneidekamm silber as</text:p>
          </table:table-cell>
        </table:table-row>
        <table:table-row table:style-name="ro2">
          <table:table-cell office:value-type="float" office:value="95251">
            <text:p>95251</text:p>
          </table:table-cell>
          <table:table-cell office:value-type="string">
            <text:p>Triumph 95/251 Schneidekamm silber as</text:p>
          </table:table-cell>
          <table:table-cell office:value-type="currency" office:currency="EUR" office:value="3.6">
            <text:p>3,60 €</text:p>
          </table:table-cell>
          <table:table-cell office:value-type="string">
            <text:p>Triumph 95/251 Schneidekamm silber as</text:p>
          </table:table-cell>
        </table:table-row>
        <table:table-row table:style-name="ro2">
          <table:table-cell office:value-type="float" office:value="95254">
            <text:p>95254</text:p>
          </table:table-cell>
          <table:table-cell office:value-type="string">
            <text:p>Triumph 95/254 Universalkamm silber as</text:p>
          </table:table-cell>
          <table:table-cell office:value-type="currency" office:currency="EUR" office:value="5.4">
            <text:p>5,40 €</text:p>
          </table:table-cell>
          <table:table-cell office:value-type="string">
            <text:p>Triumph 95/254 Universalkamm silber as</text:p>
          </table:table-cell>
        </table:table-row>
        <table:table-row table:style-name="ro2">
          <table:table-cell office:value-type="float" office:value="95257">
            <text:p>95257</text:p>
          </table:table-cell>
          <table:table-cell office:value-type="string">
            <text:p>Triumph 95/257 Toupierkamm silber as</text:p>
          </table:table-cell>
          <table:table-cell office:value-type="currency" office:currency="EUR" office:value="7">
            <text:p>7,00 €</text:p>
          </table:table-cell>
          <table:table-cell office:value-type="string">
            <text:p>Triumph 95/257 Toupierkamm silber as</text:p>
          </table:table-cell>
        </table:table-row>
        <table:table-row table:style-name="ro2">
          <table:table-cell office:value-type="float" office:value="95260">
            <text:p>95260</text:p>
          </table:table-cell>
          <table:table-cell office:value-type="string">
            <text:p>Triumph 95/260 Stielkamm silber as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Triumph 95/260 Stielkamm silber as</text:p>
          </table:table-cell>
        </table:table-row>
        <table:table-row table:style-name="ro2">
          <table:table-cell office:value-type="float" office:value="95261">
            <text:p>95261</text:p>
          </table:table-cell>
          <table:table-cell office:value-type="string">
            <text:p>Triumph 95/261 Nadel-Stielkamm silber as</text:p>
          </table:table-cell>
          <table:table-cell office:value-type="currency" office:currency="EUR" office:value="6.3">
            <text:p>6,30 €</text:p>
          </table:table-cell>
          <table:table-cell office:value-type="string">
            <text:p>Triumph 95/261 Nadel-Stielkamm silber as</text:p>
          </table:table-cell>
        </table:table-row>
        <table:table-row table:style-name="ro2">
          <table:table-cell office:value-type="float" office:value="95264">
            <text:p>95264</text:p>
          </table:table-cell>
          <table:table-cell office:value-type="string">
            <text:p>Triumph 95/264 Nadel-Toupierkamm silber as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Triumph 95/264 Nadel-Toupierkamm silber as</text:p>
          </table:table-cell>
        </table:table-row>
        <table:table-row table:style-name="ro2">
          <table:table-cell office:value-type="float" office:value="955630">
            <text:p>955630</text:p>
          </table:table-cell>
          <table:table-cell office:value-type="string">
            <text:p>Triumph 95/5630 Griffkamm silber as</text:p>
          </table:table-cell>
          <table:table-cell office:value-type="currency" office:currency="EUR" office:value="5.2">
            <text:p>5,20 €</text:p>
          </table:table-cell>
          <table:table-cell office:value-type="string">
            <text:p>Triumph 95/5630 Griffkamm silber as</text:p>
          </table:table-cell>
        </table:table-row>
        <table:table-row table:style-name="ro2">
          <table:table-cell office:value-type="float" office:value="98541">
            <text:p>98541</text:p>
          </table:table-cell>
          <table:table-cell office:value-type="string">
            <text:p>Triumph 98/245 Lockenkamm Dynamic schwarz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Triumph 98/245 Lockenkamm Dynamic schwarz</text:p>
          </table:table-cell>
        </table:table-row>
        <table:table-row table:style-name="ro2">
          <table:table-cell office:value-type="float" office:value="1726">
            <text:p>1726</text:p>
          </table:table-cell>
          <table:table-cell office:value-type="string">
            <text:p>Triumph Master Effilierkamm Short Cut Tiger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Triumph Master Effilierkamm Short Cut Tiger</text:p>
          </table:table-cell>
        </table:table-row>
        <table:table-row table:style-name="ro2">
          <table:table-cell office:value-type="float" office:value="76460">
            <text:p>76460</text:p>
          </table:table-cell>
          <table:table-cell office:value-type="string">
            <text:p>Triumph Master Kamm Free Touch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Triumph Master Kamm Free Touch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6:30:0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6:27:56.80</meta:creation-date>
    <dc:date>2026-06-15T16:30:02.15</dc:date>
    <dc:creator>Stephan Rühs</dc:creator>
    <meta:editing-duration>PT2M5S</meta:editing-duration>
    <meta:editing-cycles>1</meta:editing-cycles>
    <meta:document-statistic meta:table-count="3" meta:cell-count="683" meta:object-count="0"/>
    <meta:generator>OpenOffice/4.1.14$Win32 OpenOffice.org_project/4114m1$Build-9811</meta:generator>
  </office:meta>
</office:document-meta>
</file>