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595cm"/>
    </style:style>
    <style:style style:name="co2" style:family="table-column">
      <style:table-column-properties fo:break-before="auto" style:column-width="11.793cm"/>
    </style:style>
    <style:style style:name="co3" style:family="table-column">
      <style:table-column-properties fo:break-before="auto" style:column-width="3.93cm"/>
    </style:style>
    <style:style style:name="co4" style:family="table-column">
      <style:table-column-properties fo:break-before="auto" style:column-width="42.376cm"/>
    </style:style>
    <style:style style:name="co5"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7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106">
      <style:table-cell-properties style:text-align-source="fix" style:repeat-content="false"/>
      <style:paragraph-properties fo:text-align="center" fo:margin-left="0cm"/>
    </style:style>
  </office:automatic-styles>
  <office:body>
    <office:spreadsheet>
      <table:table table:name="Tabelle1" table:style-name="ta1" table:print="false">
        <table:table-column table:style-name="co1" table:default-cell-style-name="ce1"/>
        <table:table-column table:style-name="co2" table:default-cell-style-name="Default"/>
        <table:table-column table:style-name="co3" table:default-cell-style-name="ce2"/>
        <table:table-column table:style-name="co4" table:default-cell-style-name="Default"/>
        <table:table-row table:style-name="ro1">
          <table:table-cell office:value-type="string">
            <text:p>Artikelnummer</text:p>
          </table:table-cell>
          <table:table-cell office:value-type="string">
            <text:p>Bezeichnung</text:p>
          </table:table-cell>
          <table:table-cell office:value-type="string">
            <text:p>Standardpreis</text:p>
          </table:table-cell>
          <table:table-cell office:value-type="string">
            <text:p>Beschreibung</text:p>
          </table:table-cell>
        </table:table-row>
        <table:table-row table:style-name="ro2">
          <table:table-cell office:value-type="float" office:value="740052">
            <text:p>740052</text:p>
          </table:table-cell>
          <table:table-cell office:value-type="string">
            <text:p>Arcos Special Hairspray 100ml</text:p>
          </table:table-cell>
          <table:table-cell office:value-type="currency" office:currency="EUR" office:value="5.9">
            <text:p>5,90 €</text:p>
          </table:table-cell>
          <table:table-cell office:value-type="string">
            <text:p>Arcos Special Hairspray 100ml <text:s/>Arcos Special Hairspray 100ml <text:s/>Speziell auf Zweithaar abgestimmtes Haarspray. <text:s/>Stabilisiert Ihre Frisur, ohne zu verkleben. Der mikrofeine Film sorgt für zuverlässigen Halt undlässt sich leicht wieder ausbürsten. Für Zweithaar und Eigenhaar geeignet.</text:p>
          </table:table-cell>
        </table:table-row>
        <table:table-row table:style-name="ro2">
          <table:table-cell office:value-type="string">
            <text:p>PABAG</text:p>
          </table:table-cell>
          <table:table-cell office:value-type="string">
            <text:p>Balmain Aftercare Bag Pflegeset</text:p>
          </table:table-cell>
          <table:table-cell office:value-type="currency" office:currency="EUR" office:value="65">
            <text:p>65,00 €</text:p>
          </table:table-cell>
          <table:table-cell office:value-type="string">
            <text:p>Balmain Aftercare Bag Pflegeset <text:s/>Inhalt: Shampoo 250ml Conditioner 250ml Haar Maske 150ml Shine Spray 75ml Bürste</text:p>
          </table:table-cell>
        </table:table-row>
        <table:table-row table:style-name="ro2">
          <table:table-cell office:value-type="float" office:value="18600571">
            <text:p>18600571</text:p>
          </table:table-cell>
          <table:table-cell office:value-type="string">
            <text:p>Balmain Aftercare Conditioner 250ml</text:p>
          </table:table-cell>
          <table:table-cell office:value-type="currency" office:currency="EUR" office:value="15.9">
            <text:p>15,90 €</text:p>
          </table:table-cell>
          <table:table-cell office:value-type="string">
            <text:p>Balmain Aftercare Conditioner 250ml</text:p>
          </table:table-cell>
        </table:table-row>
        <table:table-row table:style-name="ro2">
          <table:table-cell office:value-type="float" office:value="18600572">
            <text:p>18600572</text:p>
          </table:table-cell>
          <table:table-cell office:value-type="string">
            <text:p>Balmain Aftercare Hair Mask 150ml</text:p>
          </table:table-cell>
          <table:table-cell office:value-type="currency" office:currency="EUR" office:value="17.5">
            <text:p>17,50 €</text:p>
          </table:table-cell>
          <table:table-cell office:value-type="string">
            <text:p>Balmain Aftercare Hair Mask 150ml <text:s/>Balmain Extensions Hair Mask 150ml <text:s/>Feuchtigkeitsspendend und pflegt trockenes und geschädigtes Haar. Stärkt von innen heraus und gibt vitalität und Glanz.</text:p>
          </table:table-cell>
        </table:table-row>
        <table:table-row table:style-name="ro2">
          <table:table-cell office:value-type="string">
            <text:p>CIFHHL6</text:p>
          </table:table-cell>
          <table:table-cell office:value-type="string">
            <text:p>Balmain Clip-in Fringe Human Hair Farbe L6</text:p>
          </table:table-cell>
          <table:table-cell office:value-type="currency" office:currency="EUR" office:value="50">
            <text:p>50,00 €</text:p>
          </table:table-cell>
          <table:table-cell office:value-type="string">
            <text:p>Balmain Clip-in Fringe Human Hair Farbe L6 <text:s/>Der Clip-In Fringe besteht aus 100 % Echthaar und ist perfekt, um einen Pony zu kreieren, ohne das eigene Haar dauerhaft zu schneiden. Durch die Clip-In-Applikation ist dieses Haarteil in nur wenigen Sekunden angebracht. <text:s text:c="2"/>Nicht-permanente Lösung <text:s/>100% Echthaar <text:s/>Superschnelle Clip-In-Applikation <text:s/>Enthält 1x Clip-in Fringe, 1x Plastic Hanger <text:s/>Gebrauchsanweisung 1. Machen Sie einen Scheitel in der Mitte Ihres Kopfes. 2. Positionieren Sie den mittleren Clip in der Nähe des Oberkopfs. 3. Sichern Sie den Pony in der Nähe des Haaransatzes mit den Seitenclips. 4. Schneiden Sie den Pony bei Bedarf und stylen Sie ihn wie gewünscht. Backstage-Geheimnis Stylen Sie den Clip-In Fringe mit einem Glätteisen oder einem keramischen Lockenstab, um eine perfekte Mischung mit dem natürlichen Haar zu erzielen. BESCHREIBUNG Clip-in Fringe Human Hair <text:s/>Dieses Haarteil ist mit einer atmungsaktiven Spitze verbunden, die einen hohen Tragekomfort gewährleistet. Der Pony integriert sich nahtlos in den natürlichen Haaransatz. An beiden Seiten des Pony befinden sich längere Haarteile, die eine zusätzliche Integration in das Eigenhaar ermöglichen. Diese Haarergänzung kann mit Lockenstab, Glätteisen und Föhn entsprechend gestylt werden. Der Clip-In Fringe enthält sogenanntes Session Hair. Dies ist eine Mischung aus feinem und dickerem Haar, das sich perfekt in das natürliche Haar integriert. Der Pony ist die perfekte Lösung, um sofortige, modische Frisuren zu kreieren, die keine Pflege benötigen. Dieser Artikel ist in 13 Farben erhältlich. <text:s text:c="3"/>Verwenden Sie Balmain Professional Aftercare, um die einzigartige 6-monatige Garantie auf das Haar zu gewährleisten. <text:s text:c="4"/>Am besten geeignet für: <text:s/>Der Clip-In Fringe ist ideal, um mit einem Pony zu experimentieren, ohne die eigene Frisur dauerhaft zu verändern. Verwenden Sie dieses Haarteil in Kombination mit dem Catwalk Ponytail für eine modische Frisur.</text:p>
          </table:table-cell>
        </table:table-row>
        <table:table-row table:style-name="ro2">
          <table:table-cell office:value-type="float" office:value="2498">
            <text:p>2498</text:p>
          </table:table-cell>
          <table:table-cell office:value-type="string">
            <text:p>Balmain Clip-Tape Extensions 40cm sort.</text:p>
          </table:table-cell>
          <table:table-cell office:value-type="currency" office:currency="EUR" office:value="25">
            <text:p>25,00 €</text:p>
          </table:table-cell>
          <table:table-cell office:value-type="string">
            <text:p>Balmain Clip-Tape Extensions 40cm sort.</text:p>
          </table:table-cell>
        </table:table-row>
        <table:table-row table:style-name="ro2">
          <table:table-cell office:value-type="float" office:value="2497">
            <text:p>2497</text:p>
          </table:table-cell>
          <table:table-cell office:value-type="string">
            <text:p>Balmain Clip-Tape-Extensions 25cm sort.*</text:p>
          </table:table-cell>
          <table:table-cell office:value-type="currency" office:currency="EUR" office:value="10">
            <text:p>10,00 €</text:p>
          </table:table-cell>
          <table:table-cell office:value-type="string">
            <text:p>Balmain Clip-Tape-Extensions 25cm sort.*</text:p>
          </table:table-cell>
        </table:table-row>
        <table:table-row table:style-name="ro2">
          <table:table-cell office:value-type="float" office:value="342660">
            <text:p>342660</text:p>
          </table:table-cell>
          <table:table-cell office:value-type="string">
            <text:p>Balmain Clips mini beige 10 Stück</text:p>
          </table:table-cell>
          <table:table-cell office:value-type="currency" office:currency="EUR" office:value="16.5">
            <text:p>16,50 €</text:p>
          </table:table-cell>
          <table:table-cell office:value-type="string">
            <text:p>Balmain Clips mini beige 10 Stück</text:p>
          </table:table-cell>
        </table:table-row>
        <table:table-row table:style-name="ro2">
          <table:table-cell office:value-type="float" office:value="342866">
            <text:p>342866</text:p>
          </table:table-cell>
          <table:table-cell office:value-type="string">
            <text:p>Balmain Clips mini braun 10 Stück</text:p>
          </table:table-cell>
          <table:table-cell office:value-type="currency" office:currency="EUR" office:value="15">
            <text:p>15,00 €</text:p>
          </table:table-cell>
          <table:table-cell office:value-type="string">
            <text:p>Balmain Clips mini braun 10 Stück</text:p>
          </table:table-cell>
        </table:table-row>
        <table:table-row table:style-name="ro2">
          <table:table-cell office:value-type="float" office:value="342689">
            <text:p>342689</text:p>
          </table:table-cell>
          <table:table-cell office:value-type="string">
            <text:p>Balmain Clips mini schwarz 10 Stück</text:p>
          </table:table-cell>
          <table:table-cell office:value-type="currency" office:currency="EUR" office:value="15">
            <text:p>15,00 €</text:p>
          </table:table-cell>
          <table:table-cell office:value-type="string">
            <text:p>Balmain Clips mini schwarz 10 Stück</text:p>
          </table:table-cell>
        </table:table-row>
        <table:table-row table:style-name="ro2">
          <table:table-cell office:value-type="float" office:value="2477">
            <text:p>2477</text:p>
          </table:table-cell>
          <table:table-cell office:value-type="string">
            <text:p>Balmain Complete Extension 25cm sort.*</text:p>
          </table:table-cell>
          <table:table-cell office:value-type="currency" office:currency="EUR" office:value="19.9">
            <text:p>19,90 €</text:p>
          </table:table-cell>
          <table:table-cell office:value-type="string">
            <text:p>Balmain Complete Extension 25cm sort.*</text:p>
          </table:table-cell>
        </table:table-row>
        <table:table-row table:style-name="ro2">
          <table:table-cell office:value-type="string">
            <text:p>BCE40</text:p>
          </table:table-cell>
          <table:table-cell office:value-type="string">
            <text:p>Balmain Complete Extensions 40cm*</text:p>
          </table:table-cell>
          <table:table-cell office:value-type="currency" office:currency="EUR" office:value="49.9">
            <text:p>49,90 €</text:p>
          </table:table-cell>
          <table:table-cell office:value-type="string">
            <text:p>Balmain Complete Extensions 40cm*</text:p>
          </table:table-cell>
        </table:table-row>
        <table:table-row table:style-name="ro2">
          <table:table-cell office:value-type="string">
            <text:p>BCE60</text:p>
          </table:table-cell>
          <table:table-cell office:value-type="string">
            <text:p>Balmain Complete Extensions 60cm</text:p>
          </table:table-cell>
          <table:table-cell office:value-type="currency" office:currency="EUR" office:value="150">
            <text:p>150,00 €</text:p>
          </table:table-cell>
          <table:table-cell office:value-type="string">
            <text:p>Balmain Complete Extensions 60cm</text:p>
          </table:table-cell>
        </table:table-row>
        <table:table-row table:style-name="ro2">
          <table:table-cell office:value-type="float" office:value="24990">
            <text:p>24990</text:p>
          </table:table-cell>
          <table:table-cell office:value-type="string">
            <text:p>Balmain DH L&amp;V 40cm Singlepack sort.</text:p>
          </table:table-cell>
          <table:table-cell office:value-type="currency" office:currency="EUR" office:value="9.901">
            <text:p>9,90 €</text:p>
          </table:table-cell>
          <table:table-cell office:value-type="string">
            <text:p>Balmain DH L&amp;V 40cm Singlepack sort.</text:p>
          </table:table-cell>
        </table:table-row>
        <table:table-row table:style-name="ro2">
          <table:table-cell office:value-type="float" office:value="18601176">
            <text:p>18601176</text:p>
          </table:table-cell>
          <table:table-cell office:value-type="string">
            <text:p>Balmain DH Softrings 100er beige</text:p>
          </table:table-cell>
          <table:table-cell office:value-type="currency" office:currency="EUR" office:value="12.9">
            <text:p>12,90 €</text:p>
          </table:table-cell>
          <table:table-cell office:value-type="string">
            <text:p>Balmain DH Softrings 100er beige</text:p>
          </table:table-cell>
        </table:table-row>
        <table:table-row table:style-name="ro2">
          <table:table-cell office:value-type="float" office:value="18601177">
            <text:p>18601177</text:p>
          </table:table-cell>
          <table:table-cell office:value-type="string">
            <text:p>Balmain DH Softrings 100er black</text:p>
          </table:table-cell>
          <table:table-cell office:value-type="currency" office:currency="EUR" office:value="13.9">
            <text:p>13,90 €</text:p>
          </table:table-cell>
          <table:table-cell office:value-type="string">
            <text:p>Balmain DH Softrings 100er black</text:p>
          </table:table-cell>
        </table:table-row>
        <table:table-row table:style-name="ro2">
          <table:table-cell office:value-type="float" office:value="18601178">
            <text:p>18601178</text:p>
          </table:table-cell>
          <table:table-cell office:value-type="string">
            <text:p>Balmain DH Softrings 100er brown</text:p>
          </table:table-cell>
          <table:table-cell office:value-type="currency" office:currency="EUR" office:value="12.9">
            <text:p>12,90 €</text:p>
          </table:table-cell>
          <table:table-cell office:value-type="string">
            <text:p>Balmain DH Softrings 100er brown</text:p>
          </table:table-cell>
        </table:table-row>
        <table:table-row table:style-name="ro2">
          <table:table-cell office:value-type="float" office:value="18602107">
            <text:p>18602107</text:p>
          </table:table-cell>
          <table:table-cell office:value-type="string">
            <text:p>Balmain DH Softrings 100er lightbrown</text:p>
          </table:table-cell>
          <table:table-cell office:value-type="currency" office:currency="EUR" office:value="12.9">
            <text:p>12,90 €</text:p>
          </table:table-cell>
          <table:table-cell office:value-type="string">
            <text:p>Balmain DH Softrings 100er lightbrown</text:p>
          </table:table-cell>
        </table:table-row>
        <table:table-row table:style-name="ro2">
          <table:table-cell office:value-type="string">
            <text:p>DISS</text:p>
          </table:table-cell>
          <table:table-cell office:value-type="string">
            <text:p>Balmain Dissolvent 1 Flasche 50ml</text:p>
          </table:table-cell>
          <table:table-cell office:value-type="currency" office:currency="EUR" office:value="15">
            <text:p>15,00 €</text:p>
          </table:table-cell>
          <table:table-cell office:value-type="string">
            <text:p>Balmain Dissolvent 1 Flasche 50ml</text:p>
          </table:table-cell>
        </table:table-row>
        <table:table-row table:style-name="ro2">
          <table:table-cell office:value-type="float" office:value="18600529">
            <text:p>18600529</text:p>
          </table:table-cell>
          <table:table-cell office:value-type="string">
            <text:p>Balmain Dissolvent 3 Flaschen á 50ml</text:p>
          </table:table-cell>
          <table:table-cell office:value-type="currency" office:currency="EUR" office:value="39">
            <text:p>39,00 €</text:p>
          </table:table-cell>
          <table:table-cell office:value-type="string">
            <text:p>Balmain Dissolvent 3 Flaschen á 50ml</text:p>
          </table:table-cell>
        </table:table-row>
        <table:table-row table:style-name="ro2">
          <table:table-cell office:value-type="float" office:value="2499">
            <text:p>2499</text:p>
          </table:table-cell>
          <table:table-cell office:value-type="string">
            <text:p>Balmain Double Hair L+V 40cm 5St*</text:p>
          </table:table-cell>
          <table:table-cell office:value-type="currency" office:currency="EUR" office:value="99">
            <text:p>99,00 €</text:p>
          </table:table-cell>
          <table:table-cell office:value-type="string">
            <text:p>Balmain Double Hair L+V 40cm 5St*</text:p>
          </table:table-cell>
        </table:table-row>
        <table:table-row table:style-name="ro2">
          <table:table-cell office:value-type="float" office:value="2482">
            <text:p>2482</text:p>
          </table:table-cell>
          <table:table-cell office:value-type="string">
            <text:p>Balmain Doublehair XL 55-60cm 1 Stück</text:p>
          </table:table-cell>
          <table:table-cell office:value-type="currency" office:currency="EUR" office:value="95">
            <text:p>95,00 €</text:p>
          </table:table-cell>
          <table:table-cell office:value-type="string">
            <text:p>Balmain Doublehair XL 55-60cm 1 Stück</text:p>
          </table:table-cell>
        </table:table-row>
        <table:table-row table:style-name="ro2">
          <table:table-cell office:value-type="float" office:value="84107">
            <text:p>84107</text:p>
          </table:table-cell>
          <table:table-cell office:value-type="string">
            <text:p>Balmain Extension Protector <text:s/>6 Stück</text:p>
          </table:table-cell>
          <table:table-cell office:value-type="currency" office:currency="EUR" office:value="12">
            <text:p>12,00 €</text:p>
          </table:table-cell>
          <table:table-cell office:value-type="string">
            <text:p>Balmain Extension Protector <text:s/>6 Stück</text:p>
          </table:table-cell>
        </table:table-row>
        <table:table-row table:style-name="ro2">
          <table:table-cell office:value-type="float" office:value="343059">
            <text:p>343059</text:p>
          </table:table-cell>
          <table:table-cell office:value-type="string">
            <text:p>Balmain Extensions 55cm 50er Farbe 10G</text:p>
          </table:table-cell>
          <table:table-cell office:value-type="currency" office:currency="EUR" office:value="190">
            <text:p>190,00 €</text:p>
          </table:table-cell>
          <table:table-cell office:value-type="string">
            <text:p>Balmain Extensions 55cm 50er Farbe 10G</text:p>
          </table:table-cell>
        </table:table-row>
        <table:table-row table:style-name="ro2">
          <table:table-cell office:value-type="float" office:value="343150">
            <text:p>343150</text:p>
          </table:table-cell>
          <table:table-cell office:value-type="string">
            <text:p>Balmain Extensions 55cm 50er Farbe L10</text:p>
          </table:table-cell>
          <table:table-cell office:value-type="currency" office:currency="EUR" office:value="190">
            <text:p>190,00 €</text:p>
          </table:table-cell>
          <table:table-cell office:value-type="string">
            <text:p>Balmain Extensions 55cm 50er Farbe L10</text:p>
          </table:table-cell>
        </table:table-row>
        <table:table-row table:style-name="ro2">
          <table:table-cell office:value-type="float" office:value="18600531">
            <text:p>18600531</text:p>
          </table:table-cell>
          <table:table-cell office:value-type="string">
            <text:p>Balmain Extensions Bürste</text:p>
          </table:table-cell>
          <table:table-cell office:value-type="currency" office:currency="EUR" office:value="18.9">
            <text:p>18,90 €</text:p>
          </table:table-cell>
          <table:table-cell office:value-type="string">
            <text:p>Balmain Extensions Bürste</text:p>
          </table:table-cell>
        </table:table-row>
        <table:table-row table:style-name="ro2">
          <table:table-cell office:value-type="float" office:value="140799">
            <text:p>140799</text:p>
          </table:table-cell>
          <table:table-cell office:value-type="string">
            <text:p>Balmain Extensions Clips L sw</text:p>
          </table:table-cell>
          <table:table-cell office:value-type="currency" office:currency="EUR" office:value="15.01">
            <text:p>15,01 €</text:p>
          </table:table-cell>
          <table:table-cell office:value-type="string">
            <text:p>Balmain Extensions Clips L sw</text:p>
          </table:table-cell>
        </table:table-row>
        <table:table-row table:style-name="ro2">
          <table:table-cell office:value-type="float" office:value="2465">
            <text:p>2465</text:p>
          </table:table-cell>
          <table:table-cell office:value-type="string">
            <text:p>Balmain Extensions HH 30cm 10 Stück</text:p>
          </table:table-cell>
          <table:table-cell office:value-type="currency" office:currency="EUR" office:value="18">
            <text:p>18,00 €</text:p>
          </table:table-cell>
          <table:table-cell office:value-type="string">
            <text:p>Balmain Extensions HH 30cm 10 Stück</text:p>
          </table:table-cell>
        </table:table-row>
        <table:table-row table:style-name="ro2">
          <table:table-cell office:value-type="float" office:value="2401">
            <text:p>2401</text:p>
          </table:table-cell>
          <table:table-cell office:value-type="string">
            <text:p>Balmain Extensions HH 40cm 50er-Multipack sort.</text:p>
          </table:table-cell>
          <table:table-cell office:value-type="currency" office:currency="EUR" office:value="120">
            <text:p>120,00 €</text:p>
          </table:table-cell>
          <table:table-cell office:value-type="string">
            <text:p>Balmain Extensions HH 40cm 50er-Multipack sort.</text:p>
          </table:table-cell>
        </table:table-row>
        <table:table-row table:style-name="ro2">
          <table:table-cell office:value-type="float" office:value="2461">
            <text:p>2461</text:p>
          </table:table-cell>
          <table:table-cell office:value-type="string">
            <text:p>Balmain Extensions Human Hair 45cm 10 Stück</text:p>
          </table:table-cell>
          <table:table-cell office:value-type="currency" office:currency="EUR" office:value="49">
            <text:p>49,00 €</text:p>
          </table:table-cell>
          <table:table-cell office:value-type="string">
            <text:p>Balmain Extensions Human Hair 45cm 10 Stück</text:p>
          </table:table-cell>
        </table:table-row>
        <table:table-row table:style-name="ro2">
          <table:table-cell office:value-type="float" office:value="24586">
            <text:p>24586</text:p>
          </table:table-cell>
          <table:table-cell office:value-type="string">
            <text:p>Balmain Extensions Shine Spray 75ml</text:p>
          </table:table-cell>
          <table:table-cell office:value-type="currency" office:currency="EUR" office:value="16">
            <text:p>16,00 €</text:p>
          </table:table-cell>
          <table:table-cell office:value-type="string">
            <text:p>Balmain Extensions Shine Spray 75ml <text:s/>Leichtes, vor UV-Strahlen schützendes Spray, angereichert mit Vitamin E und Arganöl. Zieht licht an und reflektiert es, für einen leuchtenden Glanz. Ohne das Haar zu beschweren oder zu fetten. </text:p>
          </table:table-cell>
        </table:table-row>
        <table:table-row table:style-name="ro2">
          <table:table-cell office:value-type="float" office:value="2464">
            <text:p>2464</text:p>
          </table:table-cell>
          <table:table-cell office:value-type="string">
            <text:p>Balmain Extensions XL 55cm HH 10 St.</text:p>
          </table:table-cell>
          <table:table-cell office:value-type="currency" office:currency="EUR" office:value="39">
            <text:p>39,00 €</text:p>
          </table:table-cell>
          <table:table-cell office:value-type="string">
            <text:p>Balmain Extensions XL 55cm HH 10 St.</text:p>
          </table:table-cell>
        </table:table-row>
        <table:table-row table:style-name="ro2">
          <table:table-cell office:value-type="string">
            <text:p>EXTFH</text:p>
          </table:table-cell>
          <table:table-cell office:value-type="string">
            <text:p>Balmain Fill-in Extensions Fiberhair 45cm sort. 10 Stück</text:p>
          </table:table-cell>
          <table:table-cell office:value-type="currency" office:currency="EUR" office:value="21">
            <text:p>21,00 €</text:p>
          </table:table-cell>
          <table:table-cell office:value-type="string">
            <text:p>Balmain Fill-in Extensions Fiberhair 45cm sort. 10 Stück</text:p>
          </table:table-cell>
        </table:table-row>
        <table:table-row table:style-name="ro2">
          <table:table-cell office:value-type="float" office:value="2474">
            <text:p>2474</text:p>
          </table:table-cell>
          <table:table-cell office:value-type="string">
            <text:p>Balmain HMU Color Fringe Champagne 15cm 1Stück*</text:p>
          </table:table-cell>
          <table:table-cell office:value-type="currency" office:currency="EUR" office:value="2">
            <text:p>2,00 €</text:p>
          </table:table-cell>
          <table:table-cell office:value-type="string">
            <text:p>Balmain HMU Color Fringe Champagne 15cm 1Stück*</text:p>
          </table:table-cell>
        </table:table-row>
        <table:table-row table:style-name="ro2">
          <table:table-cell office:value-type="float" office:value="2475">
            <text:p>2475</text:p>
          </table:table-cell>
          <table:table-cell office:value-type="string">
            <text:p>Balmain HMU Color Fringe sort. 30cm 1 Stück*</text:p>
          </table:table-cell>
          <table:table-cell office:value-type="currency" office:currency="EUR" office:value="5">
            <text:p>5,00 €</text:p>
          </table:table-cell>
          <table:table-cell office:value-type="string">
            <text:p>Balmain HMU Color Fringe sort. 30cm 1 Stück*</text:p>
          </table:table-cell>
        </table:table-row>
        <table:table-row table:style-name="ro2">
          <table:table-cell office:value-type="float" office:value="24007">
            <text:p>24007</text:p>
          </table:table-cell>
          <table:table-cell office:value-type="string">
            <text:p>Balmain HMU Hair Xpression 15cm 3er*</text:p>
          </table:table-cell>
          <table:table-cell office:value-type="currency" office:currency="EUR" office:value="9.5">
            <text:p>9,50 €</text:p>
          </table:table-cell>
          <table:table-cell office:value-type="string">
            <text:p>Balmain HMU Hair Xpression 15cm 3er* <text:s/>Mit Strasssteinen</text:p>
          </table:table-cell>
        </table:table-row>
        <table:table-row table:style-name="ro2">
          <table:table-cell office:value-type="float" office:value="2491">
            <text:p>2491</text:p>
          </table:table-cell>
          <table:table-cell office:value-type="string">
            <text:p>Balmain HMUE Finishing Strähnen 3er*</text:p>
          </table:table-cell>
          <table:table-cell office:value-type="currency" office:currency="EUR" office:value="2">
            <text:p>2,00 €</text:p>
          </table:table-cell>
          <table:table-cell office:value-type="string">
            <text:p>Balmain HMUE Finishing Strähnen 3er*</text:p>
          </table:table-cell>
        </table:table-row>
        <table:table-row table:style-name="ro2">
          <table:table-cell office:value-type="float" office:value="2489">
            <text:p>2489</text:p>
          </table:table-cell>
          <table:table-cell office:value-type="string">
            <text:p>Balmain HMUE Haarteil Bordeaux/Cannes*</text:p>
          </table:table-cell>
          <table:table-cell office:value-type="currency" office:currency="EUR" office:value="17.85">
            <text:p>17,85 €</text:p>
          </table:table-cell>
          <table:table-cell office:value-type="string">
            <text:p>Balmain HMUE Haarteil Bordeaux/Cannes*</text:p>
          </table:table-cell>
        </table:table-row>
        <table:table-row table:style-name="ro2">
          <table:table-cell office:value-type="float" office:value="2486">
            <text:p>2486</text:p>
          </table:table-cell>
          <table:table-cell office:value-type="string">
            <text:p>Balmain HMUE Haarteil Paris/Nice*</text:p>
          </table:table-cell>
          <table:table-cell office:value-type="currency" office:currency="EUR" office:value="20">
            <text:p>20,00 €</text:p>
          </table:table-cell>
          <table:table-cell office:value-type="string">
            <text:p>Balmain HMUE Haarteil Paris/Nice*</text:p>
          </table:table-cell>
        </table:table-row>
        <table:table-row table:style-name="ro2">
          <table:table-cell office:value-type="float" office:value="18602136">
            <text:p>18602136</text:p>
          </table:table-cell>
          <table:table-cell office:value-type="string">
            <text:p>Balmain Plusbonds 24 Stück</text:p>
          </table:table-cell>
          <table:table-cell office:value-type="currency" office:currency="EUR" office:value="13.5">
            <text:p>13,50 €</text:p>
          </table:table-cell>
          <table:table-cell office:value-type="string">
            <text:p>Balmain Plusbonds 24 Stück</text:p>
          </table:table-cell>
        </table:table-row>
        <table:table-row table:style-name="ro2">
          <table:table-cell office:value-type="float" office:value="2413">
            <text:p>2413</text:p>
          </table:table-cell>
          <table:table-cell office:value-type="string">
            <text:p>Balmain Shine Spray Fiberhair 75ml</text:p>
          </table:table-cell>
          <table:table-cell office:value-type="currency" office:currency="EUR" office:value="16">
            <text:p>16,00 €</text:p>
          </table:table-cell>
          <table:table-cell office:value-type="string">
            <text:p>Balmain Shine Spray Fiberhair 75ml <text:s/>Für Kunsthaar</text:p>
          </table:table-cell>
        </table:table-row>
        <table:table-row table:style-name="ro2">
          <table:table-cell office:value-type="float" office:value="18601600">
            <text:p>18601600</text:p>
          </table:table-cell>
          <table:table-cell office:value-type="string">
            <text:p>Balmain Tape Entferner 100ml</text:p>
          </table:table-cell>
          <table:table-cell office:value-type="currency" office:currency="EUR" office:value="19.9">
            <text:p>19,90 €</text:p>
          </table:table-cell>
          <table:table-cell office:value-type="string">
            <text:p>Balmain Tape Entferner 100ml</text:p>
          </table:table-cell>
        </table:table-row>
        <table:table-row table:style-name="ro2">
          <table:table-cell office:value-type="float" office:value="18602151">
            <text:p>18602151</text:p>
          </table:table-cell>
          <table:table-cell office:value-type="string">
            <text:p>Balmain Tape Extensions Klebestreifen Rolle 2,75m</text:p>
          </table:table-cell>
          <table:table-cell office:value-type="currency" office:currency="EUR" office:value="17.5">
            <text:p>17,50 €</text:p>
          </table:table-cell>
          <table:table-cell office:value-type="string">
            <text:p>Balmain Tape Extensions Klebestreifen Rolle 2,75m</text:p>
          </table:table-cell>
        </table:table-row>
        <table:table-row table:style-name="ro2">
          <table:table-cell office:value-type="float" office:value="2493">
            <text:p>2493</text:p>
          </table:table-cell>
          <table:table-cell office:value-type="string">
            <text:p>Balmain TapeExtensions 25cm HH 2er</text:p>
          </table:table-cell>
          <table:table-cell office:value-type="currency" office:currency="EUR" office:value="26">
            <text:p>26,00 €</text:p>
          </table:table-cell>
          <table:table-cell office:value-type="string">
            <text:p>Balmain TapeExtensions 25cm HH 2er</text:p>
          </table:table-cell>
        </table:table-row>
        <table:table-row table:style-name="ro2">
          <table:table-cell office:value-type="float" office:value="2494">
            <text:p>2494</text:p>
          </table:table-cell>
          <table:table-cell office:value-type="string">
            <text:p>Balmain TapeExtensions 40cm HH 2er</text:p>
          </table:table-cell>
          <table:table-cell office:value-type="currency" office:currency="EUR" office:value="40">
            <text:p>40,00 €</text:p>
          </table:table-cell>
          <table:table-cell office:value-type="string">
            <text:p>Balmain TapeExtensions 40cm HH 2er</text:p>
          </table:table-cell>
        </table:table-row>
        <table:table-row table:style-name="ro2">
          <table:table-cell office:value-type="float" office:value="18601069">
            <text:p>18601069</text:p>
          </table:table-cell>
          <table:table-cell office:value-type="string">
            <text:p>Balmain TapeExtensions Klebestreifen 20 Stück</text:p>
          </table:table-cell>
          <table:table-cell office:value-type="currency" office:currency="EUR" office:value="17.5">
            <text:p>17,50 €</text:p>
          </table:table-cell>
          <table:table-cell office:value-type="string">
            <text:p>Balmain TapeExtensions Klebestreifen 20 Stück</text:p>
          </table:table-cell>
        </table:table-row>
        <table:table-row table:style-name="ro2">
          <table:table-cell office:value-type="float" office:value="18601469">
            <text:p>18601469</text:p>
          </table:table-cell>
          <table:table-cell office:value-type="string">
            <text:p>Doublehair Aftercare Detanglingspray 150ml</text:p>
          </table:table-cell>
          <table:table-cell office:value-type="currency" office:currency="EUR" office:value="17.9">
            <text:p>17,90 €</text:p>
          </table:table-cell>
          <table:table-cell office:value-type="string">
            <text:p>Balmain Aftercare Detanglingspray 150ml</text:p>
          </table:table-cell>
        </table:table-row>
        <table:table-row table:style-name="ro2">
          <table:table-cell office:value-type="float" office:value="18600570">
            <text:p>18600570</text:p>
          </table:table-cell>
          <table:table-cell office:value-type="string">
            <text:p>DOUBLEHAIR Aftercare Shampoo 250ml</text:p>
          </table:table-cell>
          <table:table-cell office:value-type="currency" office:currency="EUR" office:value="16.5">
            <text:p>16,50 €</text:p>
          </table:table-cell>
          <table:table-cell office:value-type="string">
            <text:p>Balmain Aftercare Shampoo 250ml</text:p>
          </table:table-cell>
        </table:table-row>
        <table:table-row table:style-name="ro2">
          <table:table-cell office:value-type="float" office:value="18601687">
            <text:p>18601687</text:p>
          </table:table-cell>
          <table:table-cell office:value-type="string">
            <text:p>Doublehair Micro Rings beige 100 Stück</text:p>
          </table:table-cell>
          <table:table-cell office:value-type="currency" office:currency="EUR" office:value="12.5">
            <text:p>12,50 €</text:p>
          </table:table-cell>
          <table:table-cell/>
        </table:table-row>
        <table:table-row table:style-name="ro2">
          <table:table-cell office:value-type="float" office:value="18601688">
            <text:p>18601688</text:p>
          </table:table-cell>
          <table:table-cell office:value-type="string">
            <text:p>Doublehair Micro Rings braun 100 Stück</text:p>
          </table:table-cell>
          <table:table-cell office:value-type="currency" office:currency="EUR" office:value="12.5">
            <text:p>12,50 €</text:p>
          </table:table-cell>
          <table:table-cell/>
        </table:table-row>
        <table:table-row table:style-name="ro2">
          <table:table-cell office:value-type="float" office:value="18602108">
            <text:p>18602108</text:p>
          </table:table-cell>
          <table:table-cell office:value-type="string">
            <text:p>Doublehair Micro Rings hellbraun 100 Stück</text:p>
          </table:table-cell>
          <table:table-cell office:value-type="currency" office:currency="EUR" office:value="12.5">
            <text:p>12,50 €</text:p>
          </table:table-cell>
          <table:table-cell/>
        </table:table-row>
        <table:table-row table:style-name="ro2">
          <table:table-cell office:value-type="float" office:value="18601689">
            <text:p>18601689</text:p>
          </table:table-cell>
          <table:table-cell office:value-type="string">
            <text:p>Doublehair Micro Rings schwarz 100 Stück</text:p>
          </table:table-cell>
          <table:table-cell office:value-type="currency" office:currency="EUR" office:value="12.5">
            <text:p>12,50 €</text:p>
          </table:table-cell>
          <table:table-cell/>
        </table:table-row>
        <table:table-row table:style-name="ro2">
          <table:table-cell office:value-type="string">
            <text:p>EW2</text:p>
          </table:table-cell>
          <table:table-cell office:value-type="string">
            <text:p>Ellen Wille Power Pieces Braid Band</text:p>
          </table:table-cell>
          <table:table-cell office:value-type="currency" office:currency="EUR" office:value="7.9">
            <text:p>7,90 €</text:p>
          </table:table-cell>
          <table:table-cell office:value-type="string">
            <text:p>Ellen Wille Power Pieces Braid Band</text:p>
          </table:table-cell>
        </table:table-row>
        <table:table-row table:style-name="ro2">
          <table:table-cell office:value-type="string">
            <text:p>EW4</text:p>
          </table:table-cell>
          <table:table-cell office:value-type="string">
            <text:p>Ellen Wille Power Pieces Champagne</text:p>
          </table:table-cell>
          <table:table-cell office:value-type="currency" office:currency="EUR" office:value="39.9">
            <text:p>39,90 €</text:p>
          </table:table-cell>
          <table:table-cell office:value-type="string">
            <text:p>Ellen Wille Power Pieces Champagne</text:p>
          </table:table-cell>
        </table:table-row>
        <table:table-row table:style-name="ro2">
          <table:table-cell office:value-type="string">
            <text:p>EW1</text:p>
          </table:table-cell>
          <table:table-cell office:value-type="string">
            <text:p>Ellen Wille Power Pieces Frappe</text:p>
          </table:table-cell>
          <table:table-cell office:value-type="currency" office:currency="EUR" office:value="24.9">
            <text:p>24,90 €</text:p>
          </table:table-cell>
          <table:table-cell office:value-type="string">
            <text:p>Ellen Wille Power Pieces Frappe</text:p>
          </table:table-cell>
        </table:table-row>
        <table:table-row table:style-name="ro2">
          <table:table-cell office:value-type="string">
            <text:p>EW6</text:p>
          </table:table-cell>
          <table:table-cell office:value-type="string">
            <text:p>Ellen Wille Power Pieces Gin</text:p>
          </table:table-cell>
          <table:table-cell office:value-type="currency" office:currency="EUR" office:value="13.9">
            <text:p>13,90 €</text:p>
          </table:table-cell>
          <table:table-cell office:value-type="string">
            <text:p>Ellen Wille Power Pieces Gin</text:p>
          </table:table-cell>
        </table:table-row>
        <table:table-row table:style-name="ro2">
          <table:table-cell office:value-type="string">
            <text:p>EWG-</text:p>
          </table:table-cell>
          <table:table-cell office:value-type="string">
            <text:p>Ellen Wille Power Pieces Grog</text:p>
          </table:table-cell>
          <table:table-cell office:value-type="currency" office:currency="EUR" office:value="15.9">
            <text:p>15,90 €</text:p>
          </table:table-cell>
          <table:table-cell office:value-type="string">
            <text:p>Ellen Wille Power Pieces Grog</text:p>
          </table:table-cell>
        </table:table-row>
        <table:table-row table:style-name="ro2">
          <table:table-cell office:value-type="string">
            <text:p>EWG--1.2 BLACK-006</text:p>
          </table:table-cell>
          <table:table-cell office:value-type="string">
            <text:p>Ellen Wille Power Pieces Grog 1.2 Black</text:p>
          </table:table-cell>
          <table:table-cell office:value-type="currency" office:currency="EUR" office:value="15.9">
            <text:p>15,90 €</text:p>
          </table:table-cell>
          <table:table-cell office:value-type="string">
            <text:p>Ellen Wille Power Pieces Grog 1.2 Black</text:p>
          </table:table-cell>
        </table:table-row>
        <table:table-row table:style-name="ro2">
          <table:table-cell office:value-type="string">
            <text:p>EWG--14.26.19 DARKBLONDE-003</text:p>
          </table:table-cell>
          <table:table-cell office:value-type="string">
            <text:p>Ellen Wille Power Pieces Grog 14.26.19 Darkblonde</text:p>
          </table:table-cell>
          <table:table-cell office:value-type="currency" office:currency="EUR" office:value="15.9">
            <text:p>15,90 €</text:p>
          </table:table-cell>
          <table:table-cell office:value-type="string">
            <text:p>Ellen Wille Power Pieces Grog 14.26.19 Darkblonde</text:p>
          </table:table-cell>
        </table:table-row>
        <table:table-row table:style-name="ro2">
          <table:table-cell office:value-type="string">
            <text:p>EWG--19.26.27 GINGERBLONDE-002</text:p>
          </table:table-cell>
          <table:table-cell office:value-type="string">
            <text:p>Ellen Wille Power Pieces Grog 19.26.27 Gingerblonde</text:p>
          </table:table-cell>
          <table:table-cell office:value-type="currency" office:currency="EUR" office:value="15.9">
            <text:p>15,90 €</text:p>
          </table:table-cell>
          <table:table-cell office:value-type="string">
            <text:p>Ellen Wille Power Pieces Grog 19.26.27 Gingerblonde</text:p>
          </table:table-cell>
        </table:table-row>
        <table:table-row table:style-name="ro2">
          <table:table-cell office:value-type="string">
            <text:p>EWG--22.20 NATURAL BLONDE-001</text:p>
          </table:table-cell>
          <table:table-cell office:value-type="string">
            <text:p>Ellen Wille Power Pieces Grog 22.20 Natural Blonde</text:p>
          </table:table-cell>
          <table:table-cell office:value-type="currency" office:currency="EUR" office:value="15.9">
            <text:p>15,90 €</text:p>
          </table:table-cell>
          <table:table-cell office:value-type="string">
            <text:p>Ellen Wille Power Pieces Grog 22.20 Natural Blonde <text:s/>Ellen Wille Power Pieces Grog , 7-13cm Durchmesser </text:p>
          </table:table-cell>
        </table:table-row>
        <table:table-row table:style-name="ro2">
          <table:table-cell office:value-type="string">
            <text:p>EWG--25.23 PLATINUM BLONDE-011</text:p>
          </table:table-cell>
          <table:table-cell office:value-type="string">
            <text:p>Ellen Wille Power Pieces Grog 25.23 Platinum Blonde</text:p>
          </table:table-cell>
          <table:table-cell office:value-type="currency" office:currency="EUR" office:value="15.9">
            <text:p>15,90 €</text:p>
          </table:table-cell>
          <table:table-cell office:value-type="string">
            <text:p>Ellen Wille Power Pieces Grog 25.23 Platinum Blonde</text:p>
          </table:table-cell>
        </table:table-row>
        <table:table-row table:style-name="ro2">
          <table:table-cell office:value-type="string">
            <text:p>EWG--25.26 LIGHT BLONDE-004</text:p>
          </table:table-cell>
          <table:table-cell office:value-type="string">
            <text:p>Ellen Wille Power Pieces Grog 25.26 Light Blonde</text:p>
          </table:table-cell>
          <table:table-cell office:value-type="currency" office:currency="EUR" office:value="15.9">
            <text:p>15,90 €</text:p>
          </table:table-cell>
          <table:table-cell office:value-type="string">
            <text:p>Ellen Wille Power Pieces Grog 25.26 Light Blonde</text:p>
          </table:table-cell>
        </table:table-row>
        <table:table-row table:style-name="ro2">
          <table:table-cell office:value-type="string">
            <text:p>EWG--26.19 GOLD BLONDE-005</text:p>
          </table:table-cell>
          <table:table-cell office:value-type="string">
            <text:p>Ellen Wille Power Pieces Grog 26.19 Gold Blonde</text:p>
          </table:table-cell>
          <table:table-cell office:value-type="currency" office:currency="EUR" office:value="15.9">
            <text:p>15,90 €</text:p>
          </table:table-cell>
          <table:table-cell office:value-type="string">
            <text:p>Ellen Wille Power Pieces Grog 26.19 Gold Blonde</text:p>
          </table:table-cell>
        </table:table-row>
        <table:table-row table:style-name="ro2">
          <table:table-cell office:value-type="string">
            <text:p>EWG--33.130.2 AUBURN MIX-009</text:p>
          </table:table-cell>
          <table:table-cell office:value-type="string">
            <text:p>Ellen Wille Power Pieces Grog 33.130.2 Auburn Mix</text:p>
          </table:table-cell>
          <table:table-cell office:value-type="currency" office:currency="EUR" office:value="15.9">
            <text:p>15,90 €</text:p>
          </table:table-cell>
          <table:table-cell office:value-type="string">
            <text:p>Ellen Wille Power Pieces Grog 33.130.2 Auburn Mix</text:p>
          </table:table-cell>
        </table:table-row>
        <table:table-row table:style-name="ro2">
          <table:table-cell office:value-type="string">
            <text:p>EWG--6.30.4 CHOCOLATE MIX-008</text:p>
          </table:table-cell>
          <table:table-cell office:value-type="string">
            <text:p>Ellen Wille Power Pieces Grog 6.30.4 Chocolate Mix</text:p>
          </table:table-cell>
          <table:table-cell office:value-type="currency" office:currency="EUR" office:value="15.9">
            <text:p>15,90 €</text:p>
          </table:table-cell>
          <table:table-cell office:value-type="string">
            <text:p>Ellen Wille Power Pieces Grog 6.30.4 Chocolate Mix</text:p>
          </table:table-cell>
        </table:table-row>
        <table:table-row table:style-name="ro2">
          <table:table-cell office:value-type="string">
            <text:p>EWG--6.4 COFFEE MIX-007</text:p>
          </table:table-cell>
          <table:table-cell office:value-type="string">
            <text:p>Ellen Wille Power Pieces Grog 6.4 Coffee Mix</text:p>
          </table:table-cell>
          <table:table-cell office:value-type="currency" office:currency="EUR" office:value="15.9">
            <text:p>15,90 €</text:p>
          </table:table-cell>
          <table:table-cell office:value-type="string">
            <text:p>Ellen Wille Power Pieces Grog 6.4 Coffee Mix</text:p>
          </table:table-cell>
        </table:table-row>
        <table:table-row table:style-name="ro2">
          <table:table-cell office:value-type="string">
            <text:p>EWG--8.12.27 MOCCA MIX-010</text:p>
          </table:table-cell>
          <table:table-cell office:value-type="string">
            <text:p>Ellen Wille Power Pieces Grog 8.12.27 Mocca Mix</text:p>
          </table:table-cell>
          <table:table-cell office:value-type="currency" office:currency="EUR" office:value="15.9">
            <text:p>15,90 €</text:p>
          </table:table-cell>
          <table:table-cell office:value-type="string">
            <text:p>Ellen Wille Power Pieces Grog 8.12.27 Mocca Mix</text:p>
          </table:table-cell>
        </table:table-row>
        <table:table-row table:style-name="ro2">
          <table:table-cell office:value-type="string">
            <text:p>EW5</text:p>
          </table:table-cell>
          <table:table-cell office:value-type="string">
            <text:p>Ellen Wille Power Pieces Ice Tea*</text:p>
          </table:table-cell>
          <table:table-cell office:value-type="currency" office:currency="EUR" office:value="12">
            <text:p>12,00 €</text:p>
          </table:table-cell>
          <table:table-cell office:value-type="string">
            <text:p>Ellen Wille Power Pieces Ice Tea*</text:p>
          </table:table-cell>
        </table:table-row>
        <table:table-row table:style-name="ro2">
          <table:table-cell office:value-type="string">
            <text:p>EW77</text:p>
          </table:table-cell>
          <table:table-cell office:value-type="string">
            <text:p>Ellen Wille Power Pieces Ouzo</text:p>
          </table:table-cell>
          <table:table-cell office:value-type="currency" office:currency="EUR" office:value="7.9">
            <text:p>7,90 €</text:p>
          </table:table-cell>
          <table:table-cell office:value-type="string">
            <text:p>Ellen Wille Power Pieces Ouzo</text:p>
          </table:table-cell>
        </table:table-row>
        <table:table-row table:style-name="ro2">
          <table:table-cell office:value-type="string">
            <text:p>EW9</text:p>
          </table:table-cell>
          <table:table-cell office:value-type="string">
            <text:p>Ellen Wille Power Pieces Sangria</text:p>
          </table:table-cell>
          <table:table-cell office:value-type="currency" office:currency="EUR" office:value="39.9">
            <text:p>39,90 €</text:p>
          </table:table-cell>
          <table:table-cell office:value-type="string">
            <text:p>Ellen Wille Power Pieces Sangria</text:p>
          </table:table-cell>
        </table:table-row>
        <table:table-row table:style-name="ro2">
          <table:table-cell office:value-type="string">
            <text:p>EW3</text:p>
          </table:table-cell>
          <table:table-cell office:value-type="string">
            <text:p>Ellen Wille Power Pieces Tricky</text:p>
          </table:table-cell>
          <table:table-cell office:value-type="currency" office:currency="EUR" office:value="19.9">
            <text:p>19,90 €</text:p>
          </table:table-cell>
          <table:table-cell office:value-type="string">
            <text:p>Ellen Wille Power Pieces Tricky</text:p>
          </table:table-cell>
        </table:table-row>
        <table:table-row table:style-name="ro2">
          <table:table-cell office:value-type="float" office:value="3011000">
            <text:p>3011000</text:p>
          </table:table-cell>
          <table:table-cell office:value-type="string">
            <text:p>Featherlocks 25er-Set sort.*</text:p>
          </table:table-cell>
          <table:table-cell office:value-type="currency" office:currency="EUR" office:value="99">
            <text:p>99,00 €</text:p>
          </table:table-cell>
          <table:table-cell office:value-type="string">
            <text:p>Featherlocks 25er-Set sort.*</text:p>
          </table:table-cell>
        </table:table-row>
        <table:table-row table:style-name="ro2">
          <table:table-cell office:value-type="float" office:value="3018000">
            <text:p>3018000</text:p>
          </table:table-cell>
          <table:table-cell office:value-type="string">
            <text:p>Featherlocks 3er-Clip-in*</text:p>
          </table:table-cell>
          <table:table-cell office:value-type="currency" office:currency="EUR" office:value="17.95">
            <text:p>17,95 €</text:p>
          </table:table-cell>
          <table:table-cell office:value-type="string">
            <text:p>Featherlocks 3er-Clip-in*</text:p>
          </table:table-cell>
        </table:table-row>
        <table:table-row table:style-name="ro2">
          <table:table-cell office:value-type="float" office:value="24611">
            <text:p>24611</text:p>
          </table:table-cell>
          <table:table-cell office:value-type="string">
            <text:p>Fill In Extensions HH 45cm 10er Abverkauf</text:p>
          </table:table-cell>
          <table:table-cell office:value-type="currency" office:currency="EUR" office:value="20">
            <text:p>20,00 €</text:p>
          </table:table-cell>
          <table:table-cell office:value-type="string">
            <text:p>Fill In Extensions HH 45cm 10er Abverkauf</text:p>
          </table:table-cell>
        </table:table-row>
        <table:table-row table:style-name="ro2">
          <table:table-cell office:value-type="float" office:value="3150511">
            <text:p>3150511</text:p>
          </table:table-cell>
          <table:table-cell office:value-type="string">
            <text:p>Hair effect Haarverdicker 26g Blonde 10</text:p>
          </table:table-cell>
          <table:table-cell office:value-type="currency" office:currency="EUR" office:value="29.95">
            <text:p>29,95 €</text:p>
          </table:table-cell>
          <table:table-cell office:value-type="string">
            <text:p>Hair effect Haarverdicker 26g Blonde 10 <text:s/>Sekundenschnell dichteres Haar.Durch die Wirkung spezieller Microfasern.</text:p>
          </table:table-cell>
        </table:table-row>
        <table:table-row table:style-name="ro2">
          <table:table-cell office:value-type="float" office:value="3150508">
            <text:p>3150508</text:p>
          </table:table-cell>
          <table:table-cell office:value-type="string">
            <text:p>Hair effect Haarverdicker 26g Brown 7</text:p>
          </table:table-cell>
          <table:table-cell office:value-type="currency" office:currency="EUR" office:value="29.95">
            <text:p>29,95 €</text:p>
          </table:table-cell>
          <table:table-cell office:value-type="string">
            <text:p>Hair effect Haarverdicker 26g Brown 7 <text:s/>Sekundenschnell dichteres Haar.Durch die Wirkung spezieller Microfasern. <text:s/></text:p>
          </table:table-cell>
        </table:table-row>
        <table:table-row table:style-name="ro2">
          <table:table-cell office:value-type="float" office:value="3150515">
            <text:p>3150515</text:p>
          </table:table-cell>
          <table:table-cell office:value-type="string">
            <text:p>Hair effect Haarverdicker 26g Chocolate</text:p>
          </table:table-cell>
          <table:table-cell office:value-type="currency" office:currency="EUR" office:value="29.95">
            <text:p>29,95 €</text:p>
          </table:table-cell>
          <table:table-cell office:value-type="string">
            <text:p>Hair effect Haarverdicker 26g Chocolate <text:s/>Sekundenschnell dichteres Haar.Durch die Wirkung spezieller Microfasern.</text:p>
          </table:table-cell>
        </table:table-row>
        <table:table-row table:style-name="ro2">
          <table:table-cell office:value-type="float" office:value="3150509">
            <text:p>3150509</text:p>
          </table:table-cell>
          <table:table-cell office:value-type="string">
            <text:p>Hair effect Haarverdicker 26g Medium Brown 5-6</text:p>
          </table:table-cell>
          <table:table-cell office:value-type="currency" office:currency="EUR" office:value="29.95">
            <text:p>29,95 €</text:p>
          </table:table-cell>
          <table:table-cell office:value-type="string">
            <text:p>Hair effect Haarverdicker 26g Medium Brown 5-6 <text:s/>Sekundenschnell dichteres Haar.Durch die Wirkung spezieller Microfasern.</text:p>
          </table:table-cell>
        </table:table-row>
        <table:table-row table:style-name="ro2">
          <table:table-cell office:value-type="float" office:value="3150512">
            <text:p>3150512</text:p>
          </table:table-cell>
          <table:table-cell office:value-type="string">
            <text:p>Hair effect Haarverdicker 26g Natural Blonde 8-9</text:p>
          </table:table-cell>
          <table:table-cell office:value-type="currency" office:currency="EUR" office:value="29.95">
            <text:p>29,95 €</text:p>
          </table:table-cell>
          <table:table-cell office:value-type="string">
            <text:p>Hair effect Haarverdicker 26g Natural Blonde 8-9 <text:s/>Sekundenschnell dichteres Haar.Durch die Wirkung spezieller Microfasern.</text:p>
          </table:table-cell>
        </table:table-row>
        <table:table-row table:style-name="ro2">
          <table:table-cell office:value-type="float" office:value="8903001">
            <text:p>8903001</text:p>
          </table:table-cell>
          <table:table-cell office:value-type="string">
            <text:p>Hair Sculptor Haarverdicker Black 25g</text:p>
          </table:table-cell>
          <table:table-cell office:value-type="currency" office:currency="EUR" office:value="29.9">
            <text:p>29,90 €</text:p>
          </table:table-cell>
          <table:table-cell office:value-type="string">
            <text:p>Hair Sculptor Haarverdicker Black 25g <text:s/>Haarverdickerfasern aus natürlicher Cellulose ! </text:p>
          </table:table-cell>
        </table:table-row>
        <table:table-row table:style-name="ro2">
          <table:table-cell office:value-type="float" office:value="8980514">
            <text:p>8980514</text:p>
          </table:table-cell>
          <table:table-cell office:value-type="string">
            <text:p>Hair Sculptor Haarverdicker Dark Blond 25g</text:p>
          </table:table-cell>
          <table:table-cell office:value-type="currency" office:currency="EUR" office:value="29.9">
            <text:p>29,90 €</text:p>
          </table:table-cell>
          <table:table-cell office:value-type="string">
            <text:p>Hair Sculptor Haarverdicker Dark Blond 25g <text:s/>Haarverdickerfasern aus natürlicher Cellulose ! </text:p>
          </table:table-cell>
        </table:table-row>
        <table:table-row table:style-name="ro2">
          <table:table-cell office:value-type="float" office:value="8903002">
            <text:p>8903002</text:p>
          </table:table-cell>
          <table:table-cell office:value-type="string">
            <text:p>Hair Sculptor Haarverdicker Dark Brown 25g</text:p>
          </table:table-cell>
          <table:table-cell office:value-type="currency" office:currency="EUR" office:value="29.9">
            <text:p>29,90 €</text:p>
          </table:table-cell>
          <table:table-cell office:value-type="string">
            <text:p>Hair Sculptor Haarverdicker Dark Brown 25g <text:s/>Haarverdickerfasern aus natürlicher Cellulose ! </text:p>
          </table:table-cell>
        </table:table-row>
        <table:table-row table:style-name="ro2">
          <table:table-cell office:value-type="float" office:value="8980515">
            <text:p>8980515</text:p>
          </table:table-cell>
          <table:table-cell office:value-type="string">
            <text:p>Hair Sculptor Haarverdicker Grey 25g</text:p>
          </table:table-cell>
          <table:table-cell office:value-type="currency" office:currency="EUR" office:value="29.9">
            <text:p>29,90 €</text:p>
          </table:table-cell>
          <table:table-cell office:value-type="string">
            <text:p>Hair Sculptor Haarverdicker Grey 25g <text:s/>Haarverdickerfasern aus natürlicher Cellulose ! </text:p>
          </table:table-cell>
        </table:table-row>
        <table:table-row table:style-name="ro2">
          <table:table-cell office:value-type="float" office:value="8980513">
            <text:p>8980513</text:p>
          </table:table-cell>
          <table:table-cell office:value-type="string">
            <text:p>Hair Sculptor Haarverdicker Light Brown 25g</text:p>
          </table:table-cell>
          <table:table-cell office:value-type="currency" office:currency="EUR" office:value="29.9">
            <text:p>29,90 €</text:p>
          </table:table-cell>
          <table:table-cell office:value-type="string">
            <text:p>Hair Sculptor Haarverdicker Light Brown 25g <text:s/>Haarverdickerfasern aus natürlicher Cellulose ! </text:p>
          </table:table-cell>
        </table:table-row>
        <table:table-row table:style-name="ro2">
          <table:table-cell office:value-type="float" office:value="8980512">
            <text:p>8980512</text:p>
          </table:table-cell>
          <table:table-cell office:value-type="string">
            <text:p>Hair Sculptor Haarverdicker Medium Brown 25g</text:p>
          </table:table-cell>
          <table:table-cell office:value-type="currency" office:currency="EUR" office:value="29.9">
            <text:p>29,90 €</text:p>
          </table:table-cell>
          <table:table-cell office:value-type="string">
            <text:p>Hair Sculptor Haarverdicker Medium Brown 25g <text:s/>Haarverdickerfasern aus natürlicher Cellulose ! </text:p>
          </table:table-cell>
        </table:table-row>
        <table:table-row table:style-name="ro2">
          <table:table-cell office:value-type="float" office:value="1286">
            <text:p>1286</text:p>
          </table:table-cell>
          <table:table-cell office:value-type="string">
            <text:p>Hair Sculptor Sprühapplikator</text:p>
          </table:table-cell>
          <table:table-cell office:value-type="currency" office:currency="EUR" office:value="35">
            <text:p>35,00 €</text:p>
          </table:table-cell>
          <table:table-cell office:value-type="string">
            <text:p>Hair Sculptor Sprühapplikator</text:p>
          </table:table-cell>
        </table:table-row>
        <table:table-row table:style-name="ro2">
          <table:table-cell office:value-type="float" office:value="1282">
            <text:p>1282</text:p>
          </table:table-cell>
          <table:table-cell office:value-type="string">
            <text:p>Hair Sculptor Verteilkamm Hairline Guide</text:p>
          </table:table-cell>
          <table:table-cell office:value-type="currency" office:currency="EUR" office:value="3.2">
            <text:p>3,20 €</text:p>
          </table:table-cell>
          <table:table-cell office:value-type="string">
            <text:p>Hair Sculptor Verteilkamm Hairline Guide</text:p>
          </table:table-cell>
        </table:table-row>
        <table:table-row table:style-name="ro2">
          <table:table-cell office:value-type="float" office:value="31">
            <text:p>31</text:p>
          </table:table-cell>
          <table:table-cell office:value-type="string">
            <text:p>Hairaisers Clip&amp;Go 1 Strähne 30cm*</text:p>
          </table:table-cell>
          <table:table-cell office:value-type="currency" office:currency="EUR" office:value="3.5">
            <text:p>3,50 €</text:p>
          </table:table-cell>
          <table:table-cell office:value-type="string">
            <text:p>Hairaisers Clip&amp;Go 1 Strähne 30cm*</text:p>
          </table:table-cell>
        </table:table-row>
        <table:table-row table:style-name="ro2">
          <table:table-cell office:value-type="string">
            <text:p>HRCG</text:p>
          </table:table-cell>
          <table:table-cell office:value-type="string">
            <text:p>Hairaisers Clip&amp;Go 4 Complete Extensions</text:p>
          </table:table-cell>
          <table:table-cell office:value-type="currency" office:currency="EUR" office:value="25">
            <text:p>25,00 €</text:p>
          </table:table-cell>
          <table:table-cell office:value-type="string">
            <text:p>Hairaisers Clip&amp;Go 4 Complete Extensions</text:p>
          </table:table-cell>
        </table:table-row>
        <table:table-row table:style-name="ro2">
          <table:table-cell office:value-type="float" office:value="620055">
            <text:p>620055</text:p>
          </table:table-cell>
          <table:table-cell office:value-type="string">
            <text:p>Hairaisers FH Conditioner 200ml</text:p>
          </table:table-cell>
          <table:table-cell office:value-type="currency" office:currency="EUR" office:value="10">
            <text:p>10,00 €</text:p>
          </table:table-cell>
          <table:table-cell office:value-type="string">
            <text:p>Hairaisers FH Conditioner 200ml <text:s/>Für Kunsthaar</text:p>
          </table:table-cell>
        </table:table-row>
        <table:table-row table:style-name="ro2">
          <table:table-cell office:value-type="float" office:value="620062">
            <text:p>620062</text:p>
          </table:table-cell>
          <table:table-cell office:value-type="string">
            <text:p>Hairaisers FH Refr. Spray 200ml</text:p>
          </table:table-cell>
          <table:table-cell office:value-type="currency" office:currency="EUR" office:value="10">
            <text:p>10,00 €</text:p>
          </table:table-cell>
          <table:table-cell office:value-type="string">
            <text:p>Hairaisers FH Refr. Spray 200ml <text:s/>Für Kunsthaar</text:p>
          </table:table-cell>
        </table:table-row>
        <table:table-row table:style-name="ro2">
          <table:table-cell office:value-type="float" office:value="30">
            <text:p>30</text:p>
          </table:table-cell>
          <table:table-cell office:value-type="string">
            <text:p>Hairaisers Funky Diva Kunsthaar Clip-in Extensions 35cm 2 Stück*</text:p>
          </table:table-cell>
          <table:table-cell office:value-type="currency" office:currency="EUR" office:value="2.5">
            <text:p>2,50 €</text:p>
          </table:table-cell>
          <table:table-cell office:value-type="string">
            <text:p>Hairaisers Funky Diva Kunsthaar Clip-in Extensions 35cm 2 Stück*</text:p>
          </table:table-cell>
        </table:table-row>
        <table:table-row table:style-name="ro2">
          <table:table-cell office:value-type="float" office:value="4185">
            <text:p>4185</text:p>
          </table:table-cell>
          <table:table-cell office:value-type="string">
            <text:p>Hairaisers Haarteil Zopf Crystal Farbe 722</text:p>
          </table:table-cell>
          <table:table-cell office:value-type="currency" office:currency="EUR" office:value="10">
            <text:p>10,00 €</text:p>
          </table:table-cell>
          <table:table-cell office:value-type="string">
            <text:p>Hairaisers Haarteil Zopf Crystal Farbe 722</text:p>
          </table:table-cell>
        </table:table-row>
        <table:table-row table:style-name="ro2">
          <table:table-cell office:value-type="float" office:value="620000">
            <text:p>620000</text:p>
          </table:table-cell>
          <table:table-cell office:value-type="string">
            <text:p>Hairaisers HH Shampoo 200ml</text:p>
          </table:table-cell>
          <table:table-cell office:value-type="currency" office:currency="EUR" office:value="10">
            <text:p>10,00 €</text:p>
          </table:table-cell>
          <table:table-cell office:value-type="string">
            <text:p>Hairaisers HH Shampoo 200ml</text:p>
          </table:table-cell>
        </table:table-row>
        <table:table-row table:style-name="ro2">
          <table:table-cell office:value-type="float" office:value="620031">
            <text:p>620031</text:p>
          </table:table-cell>
          <table:table-cell office:value-type="string">
            <text:p>Hairaisers HH Shine Spray 125ml</text:p>
          </table:table-cell>
          <table:table-cell office:value-type="currency" office:currency="EUR" office:value="10">
            <text:p>10,00 €</text:p>
          </table:table-cell>
          <table:table-cell office:value-type="string">
            <text:p>Hairaisers HH Shine Spray 125ml</text:p>
          </table:table-cell>
        </table:table-row>
        <table:table-row table:style-name="ro1">
          <table:table-cell office:value-type="float" office:value="142">
            <text:p>142</text:p>
          </table:table-cell>
          <table:table-cell office:value-type="string">
            <text:p>Mastix 12,5ccm</text:p>
          </table:table-cell>
          <table:table-cell office:value-type="currency" office:currency="EUR" office:value="5.9">
            <text:p>5,90 €</text:p>
          </table:table-cell>
          <table:table-cell office:value-type="string">
            <text:p>Mastix 12,5ccm</text:p>
          </table:table-cell>
        </table:table-row>
        <table:table-row table:style-name="ro2">
          <table:table-cell office:value-type="float" office:value="145">
            <text:p>145</text:p>
          </table:table-cell>
          <table:table-cell office:value-type="string">
            <text:p>Mastixentferner 100ml</text:p>
          </table:table-cell>
          <table:table-cell office:value-type="currency" office:currency="EUR" office:value="5.9">
            <text:p>5,90 €</text:p>
          </table:table-cell>
          <table:table-cell office:value-type="string">
            <text:p>Mastixentferner 100ml</text:p>
          </table:table-cell>
        </table:table-row>
        <table:table-row table:style-name="ro2">
          <table:table-cell office:value-type="string">
            <text:p>OP2941</text:p>
          </table:table-cell>
          <table:table-cell office:value-type="string">
            <text:p>OP Extensions Conditioner 250ml</text:p>
          </table:table-cell>
          <table:table-cell office:value-type="currency" office:currency="EUR" office:value="7.9">
            <text:p>7,90 €</text:p>
          </table:table-cell>
          <table:table-cell/>
        </table:table-row>
        <table:table-row table:style-name="ro2">
          <table:table-cell office:value-type="float" office:value="29710">
            <text:p>29710</text:p>
          </table:table-cell>
          <table:table-cell office:value-type="string">
            <text:p>OP Extensions Entferner 125ml</text:p>
          </table:table-cell>
          <table:table-cell office:value-type="currency" office:currency="EUR" office:value="12">
            <text:p>12,00 €</text:p>
          </table:table-cell>
          <table:table-cell/>
        </table:table-row>
        <table:table-row table:style-name="ro2">
          <table:table-cell office:value-type="float" office:value="29720">
            <text:p>29720</text:p>
          </table:table-cell>
          <table:table-cell office:value-type="string">
            <text:p>OP Extensions Klebereste Entferner 125ml</text:p>
          </table:table-cell>
          <table:table-cell office:value-type="currency" office:currency="EUR" office:value="12">
            <text:p>12,00 €</text:p>
          </table:table-cell>
          <table:table-cell/>
        </table:table-row>
        <table:table-row table:style-name="ro2">
          <table:table-cell office:value-type="string">
            <text:p>OP1910</text:p>
          </table:table-cell>
          <table:table-cell office:value-type="string">
            <text:p>OP Extensions Shampoo 250ml</text:p>
          </table:table-cell>
          <table:table-cell office:value-type="currency" office:currency="EUR" office:value="7.5">
            <text:p>7,50 €</text:p>
          </table:table-cell>
          <table:table-cell/>
        </table:table-row>
        <table:table-row table:style-name="ro2">
          <table:table-cell office:value-type="string">
            <text:p>OP2940</text:p>
          </table:table-cell>
          <table:table-cell office:value-type="string">
            <text:p>OP Extensions Sprühkur 250ml</text:p>
          </table:table-cell>
          <table:table-cell office:value-type="currency" office:currency="EUR" office:value="9.9">
            <text:p>9,90 €</text:p>
          </table:table-cell>
          <table:table-cell office:value-type="string">
            <text:p>OP Extensions Sprühkur 250ml</text:p>
          </table:table-cell>
        </table:table-row>
        <table:table-row table:style-name="ro2">
          <table:table-cell office:value-type="float" office:value="161359">
            <text:p>161359</text:p>
          </table:table-cell>
          <table:table-cell office:value-type="string">
            <text:p>Solida Fashionring Marie dunkelbraun</text:p>
          </table:table-cell>
          <table:table-cell office:value-type="currency" office:currency="EUR" office:value="5.45">
            <text:p>5,45 €</text:p>
          </table:table-cell>
          <table:table-cell office:value-type="string">
            <text:p>Solida Fashionring Marie dunkelbraun</text:p>
          </table:table-cell>
        </table:table-row>
        <table:table-row table:style-name="ro2">
          <table:table-cell office:value-type="float" office:value="161353">
            <text:p>161353</text:p>
          </table:table-cell>
          <table:table-cell office:value-type="string">
            <text:p>Solida Fashionring Marie hellblond</text:p>
          </table:table-cell>
          <table:table-cell office:value-type="currency" office:currency="EUR" office:value="5.45">
            <text:p>5,45 €</text:p>
          </table:table-cell>
          <table:table-cell office:value-type="string">
            <text:p>Solida Fashionring Marie hellblond</text:p>
          </table:table-cell>
        </table:table-row>
        <table:table-row table:style-name="ro2">
          <table:table-cell office:value-type="float" office:value="161357">
            <text:p>161357</text:p>
          </table:table-cell>
          <table:table-cell office:value-type="string">
            <text:p>Solida Fashionring Marie hellbraun</text:p>
          </table:table-cell>
          <table:table-cell office:value-type="currency" office:currency="EUR" office:value="5.45">
            <text:p>5,45 €</text:p>
          </table:table-cell>
          <table:table-cell office:value-type="string">
            <text:p>Solida Fashionring Marie hellbraun</text:p>
          </table:table-cell>
        </table:table-row>
        <table:table-row table:style-name="ro2">
          <table:table-cell office:value-type="float" office:value="161355">
            <text:p>161355</text:p>
          </table:table-cell>
          <table:table-cell office:value-type="string">
            <text:p>Solida Fashionring Marie mittelblond</text:p>
          </table:table-cell>
          <table:table-cell office:value-type="currency" office:currency="EUR" office:value="5.45">
            <text:p>5,45 €</text:p>
          </table:table-cell>
          <table:table-cell office:value-type="string">
            <text:p>Solida Fashionring Marie mittelblond</text:p>
          </table:table-cell>
        </table:table-row>
        <table:table-row table:style-name="ro2">
          <table:table-cell office:value-type="float" office:value="161361">
            <text:p>161361</text:p>
          </table:table-cell>
          <table:table-cell office:value-type="string">
            <text:p>Solida Fashionring Marie schwarz</text:p>
          </table:table-cell>
          <table:table-cell office:value-type="currency" office:currency="EUR" office:value="5.45">
            <text:p>5,45 €</text:p>
          </table:table-cell>
          <table:table-cell office:value-type="string">
            <text:p>Solida Fashionring Marie schwarz</text:p>
          </table:table-cell>
        </table:table-row>
        <table:table-row table:style-name="ro2">
          <table:table-cell office:value-type="float" office:value="1769">
            <text:p>1769</text:p>
          </table:table-cell>
          <table:table-cell office:value-type="string">
            <text:p>Solida Kunsthaarzopf geflochten 150cm</text:p>
          </table:table-cell>
          <table:table-cell office:value-type="currency" office:currency="EUR" office:value="15.5">
            <text:p>15,50 €</text:p>
          </table:table-cell>
          <table:table-cell office:value-type="string">
            <text:p>Solida Kunsthaarzopf geflochten 150cm</text:p>
          </table:table-cell>
        </table:table-row>
        <table:table-row table:style-name="ro2">
          <table:table-cell office:value-type="float" office:value="170985">
            <text:p>170985</text:p>
          </table:table-cell>
          <table:table-cell office:value-type="string">
            <text:p>Solida Perückennetz hell</text:p>
          </table:table-cell>
          <table:table-cell office:value-type="currency" office:currency="EUR" office:value="2.9">
            <text:p>2,90 €</text:p>
          </table:table-cell>
          <table:table-cell office:value-type="string">
            <text:p>Solida Perückennetz hell</text:p>
          </table:table-cell>
        </table:table-row>
        <table:table-row table:style-name="ro2">
          <table:table-cell office:value-type="float" office:value="5512">
            <text:p>5512</text:p>
          </table:table-cell>
          <table:table-cell office:value-type="string">
            <text:p>Toupetpflaster 5mx12mm Rolle</text:p>
          </table:table-cell>
          <table:table-cell office:value-type="currency" office:currency="EUR" office:value="7">
            <text:p>7,00 €</text:p>
          </table:table-cell>
          <table:table-cell office:value-type="string">
            <text:p>Toupetpflaster 5mx12mm Rolle</text:p>
          </table:table-cell>
        </table:table-row>
        <table:table-row table:style-name="ro2">
          <table:table-cell office:value-type="float" office:value="5510">
            <text:p>5510</text:p>
          </table:table-cell>
          <table:table-cell office:value-type="string">
            <text:p>Toupetpflaster 60Streifen 9x50mm</text:p>
          </table:table-cell>
          <table:table-cell office:value-type="currency" office:currency="EUR" office:value="7">
            <text:p>7,00 €</text:p>
          </table:table-cell>
          <table:table-cell office:value-type="string">
            <text:p>Toupetpflaster 60Streifen 9x50mm</text:p>
          </table:table-cell>
        </table:table-row>
        <table:table-row table:style-name="ro2">
          <table:table-cell office:value-type="float" office:value="5511">
            <text:p>5511</text:p>
          </table:table-cell>
          <table:table-cell office:value-type="string">
            <text:p>Toupetpflaster rund D 25mm100 Sück.</text:p>
          </table:table-cell>
          <table:table-cell office:value-type="currency" office:currency="EUR" office:value="13">
            <text:p>13,00 €</text:p>
          </table:table-cell>
          <table:table-cell office:value-type="string">
            <text:p>Toupetpflaster rund D 25mm100 Sück.</text:p>
          </table:table-cell>
        </table:table-row>
        <table:table-row table:style-name="ro2">
          <table:table-cell office:value-type="float" office:value="740052">
            <text:p>740052</text:p>
          </table:table-cell>
          <table:table-cell office:value-type="string">
            <text:p>Arcos Special Hairspray 100ml</text:p>
          </table:table-cell>
          <table:table-cell office:value-type="currency" office:currency="EUR" office:value="5.9">
            <text:p>5,90 €</text:p>
          </table:table-cell>
          <table:table-cell office:value-type="string">
            <text:p>Arcos Special Hairspray 100ml <text:s/>Arcos Special Hairspray 100ml <text:s/>Speziell auf Zweithaar abgestimmtes Haarspray. <text:s/>Stabilisiert Ihre Frisur, ohne zu verkleben. Der mikrofeine Film sorgt für zuverlässigen Halt undlässt sich leicht wieder ausbürsten. Für Zweithaar und Eigenhaar geeignet.</text:p>
          </table:table-cell>
        </table:table-row>
      </table:table>
      <table:table table:name="Tabelle2" table:style-name="ta1" table:print="false">
        <table:table-column table:style-name="co5" table:default-cell-style-name="Default"/>
        <table:table-row table:style-name="ro1">
          <table:table-cell/>
        </table:table-row>
      </table:table>
      <table:table table:name="Tabelle3" table:style-name="ta1" table:print="false">
        <table:table-column table:style-name="co5"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de" fo:country="DE"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6-15">15.06.2026</text:date>, <text:time>15:43:13</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phan Rühs</meta:initial-creator>
    <meta:creation-date>2026-06-15T15:41:21.06</meta:creation-date>
    <dc:date>2026-06-15T15:43:13.90</dc:date>
    <dc:creator>Stephan Rühs</dc:creator>
    <meta:editing-duration>PT1M53S</meta:editing-duration>
    <meta:editing-cycles>1</meta:editing-cycles>
    <meta:document-statistic meta:table-count="3" meta:cell-count="452" meta:object-count="0"/>
    <meta:generator>OpenOffice/4.1.14$Win32 OpenOffice.org_project/4114m1$Build-9811</meta:generator>
  </office:meta>
</office:document-meta>
</file>