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3.351cm"/>
    </style:style>
    <style:style style:name="co2" style:family="table-column">
      <style:table-column-properties fo:break-before="auto" style:column-width="8.844cm"/>
    </style:style>
    <style:style style:name="co3" style:family="table-column">
      <style:table-column-properties fo:break-before="auto" style:column-width="3.381cm"/>
    </style:style>
    <style:style style:name="co4" style:family="table-column">
      <style:table-column-properties fo:break-before="auto" style:column-width="46.48cm"/>
    </style:style>
    <style:style style:name="co5" style:family="table-column">
      <style:table-column-properties fo:break-before="auto" style:column-width="2.267cm"/>
    </style:style>
    <style:style style:name="ro1" style:family="table-row">
      <style:table-row-properties style:row-height="0.453cm" fo:break-before="auto" style:use-optimal-row-height="true"/>
    </style:style>
    <style:style style:name="ro2" style:family="table-row">
      <style:table-row-properties style:row-height="0.473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/>
      <style:paragraph-properties fo:text-align="center" fo:margin-left="0cm"/>
    </style:style>
    <style:style style:name="ce2" style:family="table-cell" style:parent-style-name="Default" style:data-style-name="N106">
      <style:table-cell-properties style:text-align-source="fix" style:repeat-content="false"/>
      <style:paragraph-properties fo:text-align="center" fo:margin-left="0cm"/>
    </style:style>
  </office:automatic-styles>
  <office:body>
    <office:spreadsheet>
      <table:table table:name="Tabelle1" table:style-name="ta1" table:print="false">
        <table:table-column table:style-name="co1" table:default-cell-style-name="ce1"/>
        <table:table-column table:style-name="co2" table:default-cell-style-name="Default"/>
        <table:table-column table:style-name="co3" table:default-cell-style-name="ce2"/>
        <table:table-column table:style-name="co4" table:default-cell-style-name="Default"/>
        <table:table-row table:style-name="ro1">
          <table:table-cell office:value-type="string">
            <text:p>Artikelnummer</text:p>
          </table:table-cell>
          <table:table-cell office:value-type="string">
            <text:p>Bezeichnung</text:p>
          </table:table-cell>
          <table:table-cell office:value-type="string">
            <text:p>Standardpreis</text:p>
          </table:table-cell>
          <table:table-cell office:value-type="string">
            <text:p>Beschreibung</text:p>
          </table:table-cell>
        </table:table-row>
        <table:table-row table:style-name="ro2">
          <table:table-cell office:value-type="float" office:value="15998">
            <text:p>15998</text:p>
          </table:table-cell>
          <table:table-cell office:value-type="string">
            <text:p>Bio Energo Dauerwell-Stopp 1000ml</text:p>
          </table:table-cell>
          <table:table-cell office:value-type="currency" office:currency="EUR" office:value="39">
            <text:p>39,00 €</text:p>
          </table:table-cell>
          <table:table-cell/>
        </table:table-row>
        <table:table-row table:style-name="ro2">
          <table:table-cell office:value-type="float" office:value="15999">
            <text:p>15999</text:p>
          </table:table-cell>
          <table:table-cell office:value-type="string">
            <text:p>Bio Energo Dauerwell-Stopp 20ml</text:p>
          </table:table-cell>
          <table:table-cell office:value-type="currency" office:currency="EUR" office:value="1.5">
            <text:p>1,50 €</text:p>
          </table:table-cell>
          <table:table-cell office:value-type="string">
            <text:p>Bio Energo Dauerwell-Quellstop 20ml</text:p>
          </table:table-cell>
        </table:table-row>
        <table:table-row table:style-name="ro2">
          <table:table-cell office:value-type="float" office:value="15501">
            <text:p>15501</text:p>
          </table:table-cell>
          <table:table-cell office:value-type="string">
            <text:p>Bio Energo Schaumdauerwelle N 500ml*</text:p>
          </table:table-cell>
          <table:table-cell office:value-type="currency" office:currency="EUR" office:value="10">
            <text:p>10,00 €</text:p>
          </table:table-cell>
          <table:table-cell office:value-type="string">
            <text:p>Bio Energo Schaumdauerwelle N 500ml</text:p>
          </table:table-cell>
        </table:table-row>
        <table:table-row table:style-name="ro2">
          <table:table-cell office:value-type="float" office:value="24006220">
            <text:p>24006220</text:p>
          </table:table-cell>
          <table:table-cell office:value-type="string">
            <text:p>Dikso Lissage Keratinglättung Set</text:p>
          </table:table-cell>
          <table:table-cell office:value-type="currency" office:currency="EUR" office:value="69.9">
            <text:p>69,90 €</text:p>
          </table:table-cell>
          <table:table-cell office:value-type="string">
            <text:p>Dikso Lissage Keratinglättung Set <text:s/>Dikso Lissage Keratin Glättung Set, auf schonende und natürliche Art zu <text:s/>glattem und glänzendem Haar! Glattes glänzendes Haar bis zu 3 Monate, Anti-Frizz-Effekt sogar bis zu 4 Monate ! <text:s/>Set enthält: 100ml Vorbehandlung Keratin--Shampoo ( Phase 1 ) <text:s text:c="13"/>250ml Keratin-Glättungscreme ( Phase 2 ) <text:s text:c="13"/>100ml Nachbehandlung Keratin-Pflegeconditioner ( Phase 3 ) <text:s/>Phase 1, Keratin-Shampoo zur gründlichen Reinigung und Vorbereitung auf die Haarglättung und für die Erhaltung der Glättung nach der Behandlung ( in Verbindung mit Phase 3 , Keratin-Pflegemaske ) <text:s/>Haare zu 80-90% trocknen ! <text:s/>Phase 2, Glättungscreme auf Haarsträhnen von ca. 2cm Breite auftragen und dann das gesamte Haar mit dem Föhn trocknen, Das Haar in 4 Segmente aufteilen und in 1 cm breite Strähnen aufteilen, diese je 10x mit dem Glätteisen bearbeiten . <text:s/>Haare abkühlen lassen, dann gründlich mit klarem Wasser spülen, sanft überschüssiges Wasser mit dem Handtuch entfernen . <text:s/>Phase 3, Abschlußbehandlung Keratin-Pflegeconditioner, auf das handtuchtrockene Haar auftragen und 5 Minuten einwirken lassen, gründlich ausspülen und das Haar mit dem Föhn trocknen und mit dem Glätteisen moderat nachstylen ! <text:s/>Conditioner auch zum Erhalt der Glättung regelmässig verwenden ! <text:s/>Nur die Verwendung aller 3 Phasen garantiert ein optimales Glättungs-und Pflegeergebnis !</text:p>
          </table:table-cell>
        </table:table-row>
        <table:table-row table:style-name="ro2">
          <table:table-cell office:value-type="float" office:value="1461249">
            <text:p>1461249</text:p>
          </table:table-cell>
          <table:table-cell office:value-type="string">
            <text:p>Dulcia Advanced 0 75ml</text:p>
          </table:table-cell>
          <table:table-cell office:value-type="currency" office:currency="EUR" office:value="12.5">
            <text:p>12,50 €</text:p>
          </table:table-cell>
          <table:table-cell office:value-type="string">
            <text:p>Dulcia Advanced 0 75ml</text:p>
          </table:table-cell>
        </table:table-row>
        <table:table-row table:style-name="ro2">
          <table:table-cell office:value-type="float" office:value="1461250">
            <text:p>1461250</text:p>
          </table:table-cell>
          <table:table-cell office:value-type="string">
            <text:p>Dulcia Advanced 1 75ml</text:p>
          </table:table-cell>
          <table:table-cell office:value-type="currency" office:currency="EUR" office:value="12.5">
            <text:p>12,50 €</text:p>
          </table:table-cell>
          <table:table-cell office:value-type="string">
            <text:p>Dulcia Advanced 1 75ml</text:p>
          </table:table-cell>
        </table:table-row>
        <table:table-row table:style-name="ro2">
          <table:table-cell office:value-type="float" office:value="1461251">
            <text:p>1461251</text:p>
          </table:table-cell>
          <table:table-cell office:value-type="string">
            <text:p>Dulcia Advanced 2 75ml</text:p>
          </table:table-cell>
          <table:table-cell office:value-type="currency" office:currency="EUR" office:value="12.5">
            <text:p>12,50 €</text:p>
          </table:table-cell>
          <table:table-cell office:value-type="string">
            <text:p>Dulcia Advanced 2 75ml</text:p>
          </table:table-cell>
        </table:table-row>
        <table:table-row table:style-name="ro2">
          <table:table-cell office:value-type="float" office:value="1461253">
            <text:p>1461253</text:p>
          </table:table-cell>
          <table:table-cell office:value-type="string">
            <text:p>Dulcia Advanced Fixierung 1000ml</text:p>
          </table:table-cell>
          <table:table-cell office:value-type="currency" office:currency="EUR" office:value="47">
            <text:p>47,00 €</text:p>
          </table:table-cell>
          <table:table-cell office:value-type="string">
            <text:p>Dulcia Advanced Fixierung 1000ml</text:p>
          </table:table-cell>
        </table:table-row>
        <table:table-row table:style-name="ro2">
          <table:table-cell office:value-type="float" office:value="24001610">
            <text:p>24001610</text:p>
          </table:table-cell>
          <table:table-cell office:value-type="string">
            <text:p>Everygreen Perm Neutralizer Fixierung 500ml</text:p>
          </table:table-cell>
          <table:table-cell office:value-type="currency" office:currency="EUR" office:value="19.9">
            <text:p>19,90 €</text:p>
          </table:table-cell>
          <table:table-cell office:value-type="string">
            <text:p>Everygreen Perm Neutralizer Fixierung 500ml <text:s/>Universalfixierung gebrauchsfertig für die Everygreen Wave . <text:s/>Ohne Wasserstoffperoxid, künstliche Farbstoffe, Silikone, Mineralöle, allergene Duftstoffe <text:s/>Gebrauchsanweisung beachten !</text:p>
          </table:table-cell>
        </table:table-row>
        <table:table-row table:style-name="ro2">
          <table:table-cell office:value-type="float" office:value="24001611">
            <text:p>24001611</text:p>
          </table:table-cell>
          <table:table-cell office:value-type="string">
            <text:p>Everygreen Permlotion 1 250ml</text:p>
          </table:table-cell>
          <table:table-cell office:value-type="currency" office:currency="EUR" office:value="29">
            <text:p>29,00 €</text:p>
          </table:table-cell>
          <table:table-cell office:value-type="string">
            <text:p>Everygreen Permlotion 1 250ml <text:s/>Everygreen Perm Lotion No.1, für normales unbehandeltes Haar, eine Dauerwelle für langanhaltend natürliche, voluminöse und elastische Wellen und Locken ! Extrem haarfaserschonend, weil ohne Ammoniak und Thioglykolsäuren ! Aktive Inhaltsstoffe: hydrolisierte Sojabohnen-und Reisproteine, Bio-Granatapfelöl,schützende und feuchtigkeitsspendende Pflanzenpolymere, Gojibeerenextrakt . <text:s/>Gebrauchsanweisung beachten ! <text:s/>Ohne künstliche Farbstoffe, Silikone, Mineralöle, allergene Duftstoffe</text:p>
          </table:table-cell>
        </table:table-row>
        <table:table-row table:style-name="ro2">
          <table:table-cell office:value-type="float" office:value="24001612">
            <text:p>24001612</text:p>
          </table:table-cell>
          <table:table-cell office:value-type="string">
            <text:p>Everygreen Permlotion 2 250ml</text:p>
          </table:table-cell>
          <table:table-cell office:value-type="currency" office:currency="EUR" office:value="29">
            <text:p>29,00 €</text:p>
          </table:table-cell>
          <table:table-cell office:value-type="string">
            <text:p>Everygreen Permlotion 2 250ml <text:s/>Everygreen Perm Lotion No.2, für gefärbtes, chemisch behandeltes Haar, eine Dauerwelle für langanhaltend natürliche, voluminöse und elastische Wellen und Locken ! Extrem haarfaserschonend, weil ohne Ammoniak und Thioglykolsäuren! Aktive Inhaltsstoffe: hydrolisierte Sojabohnen-und Reisproteine, Bio-Granatapfelöl,schützende und feuchtigkeitsspendende Pflanzenpolymere, Gojibeerenextrakt . <text:s/>Gebrauchsanweisung beachten! <text:s/>Ohne künstliche Farbstoffe, Silikone, Mineralöle, allergene Duftstoffe</text:p>
          </table:table-cell>
        </table:table-row>
        <table:table-row table:style-name="ro2">
          <table:table-cell office:value-type="float" office:value="6360019">
            <text:p>6360019</text:p>
          </table:table-cell>
          <table:table-cell office:value-type="string">
            <text:p>Hairwell Dauerwell-Vorbehandlung 1000ml</text:p>
          </table:table-cell>
          <table:table-cell office:value-type="currency" office:currency="EUR" office:value="13.9">
            <text:p>13,90 €</text:p>
          </table:table-cell>
          <table:table-cell office:value-type="string">
            <text:p>Hairwell Dauerwell-Vorbehandlung 1000ml</text:p>
          </table:table-cell>
        </table:table-row>
        <table:table-row table:style-name="ro2">
          <table:table-cell office:value-type="float" office:value="6360075">
            <text:p>6360075</text:p>
          </table:table-cell>
          <table:table-cell office:value-type="string">
            <text:p>Hairwell Dauerwell-Vorbehandlung 250ml</text:p>
          </table:table-cell>
          <table:table-cell office:value-type="currency" office:currency="EUR" office:value="5.9">
            <text:p>5,90 €</text:p>
          </table:table-cell>
          <table:table-cell office:value-type="string">
            <text:p>Hairwell Dauerwell-Vorbehandlung 250ml</text:p>
          </table:table-cell>
        </table:table-row>
        <table:table-row table:style-name="ro2">
          <table:table-cell office:value-type="float" office:value="3000019">
            <text:p>3000019</text:p>
          </table:table-cell>
          <table:table-cell office:value-type="string">
            <text:p>Hairwell Fixierung 1:1 1000ml</text:p>
          </table:table-cell>
          <table:table-cell office:value-type="currency" office:currency="EUR" office:value="8.9">
            <text:p>8,90 €</text:p>
          </table:table-cell>
          <table:table-cell office:value-type="string">
            <text:p>Hairwell Fixierung 1:1 1000ml</text:p>
          </table:table-cell>
        </table:table-row>
        <table:table-row table:style-name="ro2">
          <table:table-cell office:value-type="float" office:value="3050019">
            <text:p>3050019</text:p>
          </table:table-cell>
          <table:table-cell office:value-type="string">
            <text:p>Hairwell Fixierung gebrauchsfertig 1000ml</text:p>
          </table:table-cell>
          <table:table-cell office:value-type="currency" office:currency="EUR" office:value="8.9">
            <text:p>8,90 €</text:p>
          </table:table-cell>
          <table:table-cell office:value-type="string">
            <text:p>Hairwell Fixierung gebrauchsfertig 1000ml</text:p>
          </table:table-cell>
        </table:table-row>
        <table:table-row table:style-name="ro2">
          <table:table-cell office:value-type="float" office:value="3050004">
            <text:p>3050004</text:p>
          </table:table-cell>
          <table:table-cell office:value-type="string">
            <text:p>Hairwell Fixierung gebrauchsfertig 80ml</text:p>
          </table:table-cell>
          <table:table-cell office:value-type="currency" office:currency="EUR" office:value="2.9">
            <text:p>2,90 €</text:p>
          </table:table-cell>
          <table:table-cell office:value-type="string">
            <text:p>Hairwell Fixierung gebrauchsfertig 80ml</text:p>
          </table:table-cell>
        </table:table-row>
        <table:table-row table:style-name="ro2">
          <table:table-cell office:value-type="float" office:value="2070019">
            <text:p>2070019</text:p>
          </table:table-cell>
          <table:table-cell office:value-type="string">
            <text:p>Hairwell Naturwelle 0 1000ml</text:p>
          </table:table-cell>
          <table:table-cell office:value-type="currency" office:currency="EUR" office:value="19.9">
            <text:p>19,90 €</text:p>
          </table:table-cell>
          <table:table-cell/>
        </table:table-row>
        <table:table-row table:style-name="ro2">
          <table:table-cell office:value-type="float" office:value="2070004">
            <text:p>2070004</text:p>
          </table:table-cell>
          <table:table-cell office:value-type="string">
            <text:p>Hairwell Naturwelle 0 80ml</text:p>
          </table:table-cell>
          <table:table-cell office:value-type="currency" office:currency="EUR" office:value="4.7">
            <text:p>4,70 €</text:p>
          </table:table-cell>
          <table:table-cell office:value-type="string">
            <text:p>Hairwell Naturwelle 0 80ml <text:s/></text:p>
          </table:table-cell>
        </table:table-row>
        <table:table-row table:style-name="ro2">
          <table:table-cell office:value-type="float" office:value="2080019">
            <text:p>2080019</text:p>
          </table:table-cell>
          <table:table-cell office:value-type="string">
            <text:p>Hairwell Naturwelle 1 1000ml</text:p>
          </table:table-cell>
          <table:table-cell office:value-type="currency" office:currency="EUR" office:value="19.9">
            <text:p>19,90 €</text:p>
          </table:table-cell>
          <table:table-cell office:value-type="string">
            <text:p>Hairwell Naturwelle 1 1000ml</text:p>
          </table:table-cell>
        </table:table-row>
        <table:table-row table:style-name="ro2">
          <table:table-cell office:value-type="float" office:value="2080004">
            <text:p>2080004</text:p>
          </table:table-cell>
          <table:table-cell office:value-type="string">
            <text:p>Hairwell Naturwelle 1 80ml</text:p>
          </table:table-cell>
          <table:table-cell office:value-type="currency" office:currency="EUR" office:value="4.7">
            <text:p>4,70 €</text:p>
          </table:table-cell>
          <table:table-cell office:value-type="string">
            <text:p>Hairwell Naturwelle 1 80ml <text:s/>Mildalkalische Dauerwelle für unbehandeltes normales bis feines Naturhaar</text:p>
          </table:table-cell>
        </table:table-row>
        <table:table-row table:style-name="ro2">
          <table:table-cell office:value-type="float" office:value="2090019">
            <text:p>2090019</text:p>
          </table:table-cell>
          <table:table-cell office:value-type="string">
            <text:p>Hairwell Naturwelle 2 1000ml</text:p>
          </table:table-cell>
          <table:table-cell office:value-type="currency" office:currency="EUR" office:value="19.9">
            <text:p>19,90 €</text:p>
          </table:table-cell>
          <table:table-cell/>
        </table:table-row>
        <table:table-row table:style-name="ro2">
          <table:table-cell office:value-type="float" office:value="2090004">
            <text:p>2090004</text:p>
          </table:table-cell>
          <table:table-cell office:value-type="string">
            <text:p>Hairwell Naturwelle 2 80ml</text:p>
          </table:table-cell>
          <table:table-cell office:value-type="currency" office:currency="EUR" office:value="4.7">
            <text:p>4,70 €</text:p>
          </table:table-cell>
          <table:table-cell office:value-type="string">
            <text:p>Hairwell Naturwelle 2 80ml</text:p>
          </table:table-cell>
        </table:table-row>
        <table:table-row table:style-name="ro1">
          <table:table-cell office:value-type="float" office:value="2050122">
            <text:p>2050122</text:p>
          </table:table-cell>
          <table:table-cell office:value-type="string">
            <text:p>M:C Fixierung 1:1 10000ml</text:p>
          </table:table-cell>
          <table:table-cell office:value-type="currency" office:currency="EUR" office:value="39">
            <text:p>39,00 €</text:p>
          </table:table-cell>
          <table:table-cell office:value-type="string">
            <text:p>M:C Fixierung 1:1 10000ml</text:p>
          </table:table-cell>
        </table:table-row>
        <table:table-row table:style-name="ro1">
          <table:table-cell office:value-type="float" office:value="2050101">
            <text:p>2050101</text:p>
          </table:table-cell>
          <table:table-cell office:value-type="string">
            <text:p>M:C Fixierung 1:1 5000ml</text:p>
          </table:table-cell>
          <table:table-cell office:value-type="currency" office:currency="EUR" office:value="25">
            <text:p>25,00 €</text:p>
          </table:table-cell>
          <table:table-cell office:value-type="string">
            <text:p>M:C Fixierung 1:1 5000ml</text:p>
          </table:table-cell>
        </table:table-row>
        <table:table-row table:style-name="ro2">
          <table:table-cell office:value-type="float" office:value="2050075">
            <text:p>2050075</text:p>
          </table:table-cell>
          <table:table-cell office:value-type="string">
            <text:p>M:C Fixierung Creamy 1:1 <text:s/>1000ml</text:p>
          </table:table-cell>
          <table:table-cell office:value-type="currency" office:currency="EUR" office:value="8.5">
            <text:p>8,50 €</text:p>
          </table:table-cell>
          <table:table-cell office:value-type="string">
            <text:p>M:C Fixierung Creamy 1:1 <text:s/>1000ml</text:p>
          </table:table-cell>
        </table:table-row>
        <table:table-row table:style-name="ro2">
          <table:table-cell office:value-type="float" office:value="773103">
            <text:p>773103</text:p>
          </table:table-cell>
          <table:table-cell office:value-type="string">
            <text:p>Meta Perm FIX 75ml</text:p>
          </table:table-cell>
          <table:table-cell office:value-type="currency" office:currency="EUR" office:value="7">
            <text:p>7,00 €</text:p>
          </table:table-cell>
          <table:table-cell office:value-type="string">
            <text:p>Meta convertt Perm FIX 75ml</text:p>
          </table:table-cell>
        </table:table-row>
        <table:table-row table:style-name="ro2">
          <table:table-cell office:value-type="float" office:value="773097">
            <text:p>773097</text:p>
          </table:table-cell>
          <table:table-cell office:value-type="string">
            <text:p>Meta Perm FIX Ready for Use 1000ml</text:p>
          </table:table-cell>
          <table:table-cell office:value-type="currency" office:currency="EUR" office:value="27">
            <text:p>27,00 €</text:p>
          </table:table-cell>
          <table:table-cell office:value-type="string">
            <text:p>Meta convertt Perm FIX 1000ml</text:p>
          </table:table-cell>
        </table:table-row>
        <table:table-row table:style-name="ro2">
          <table:table-cell office:value-type="float" office:value="773127">
            <text:p>773127</text:p>
          </table:table-cell>
          <table:table-cell office:value-type="string">
            <text:p>Meta Perm Healthy Hair 1000ml</text:p>
          </table:table-cell>
          <table:table-cell office:value-type="currency" office:currency="EUR" office:value="37.9">
            <text:p>37,90 €</text:p>
          </table:table-cell>
          <table:table-cell/>
        </table:table-row>
        <table:table-row table:style-name="ro2">
          <table:table-cell office:value-type="float" office:value="773134">
            <text:p>773134</text:p>
          </table:table-cell>
          <table:table-cell office:value-type="string">
            <text:p>Meta Perm Healthy Hair 75ml</text:p>
          </table:table-cell>
          <table:table-cell office:value-type="currency" office:currency="EUR" office:value="8.9">
            <text:p>8,90 €</text:p>
          </table:table-cell>
          <table:table-cell office:value-type="string">
            <text:p>Meta convertt Perm Lotion 1 <text:s text:c="4"/>75ml</text:p>
          </table:table-cell>
        </table:table-row>
        <table:table-row table:style-name="ro2">
          <table:table-cell office:value-type="float" office:value="773110">
            <text:p>773110</text:p>
          </table:table-cell>
          <table:table-cell office:value-type="string">
            <text:p>Meta Perm Quick Rinse 250ml</text:p>
          </table:table-cell>
          <table:table-cell office:value-type="currency" office:currency="EUR" office:value="11.9">
            <text:p>11,90 €</text:p>
          </table:table-cell>
          <table:table-cell/>
        </table:table-row>
        <table:table-row table:style-name="ro2">
          <table:table-cell office:value-type="float" office:value="773080">
            <text:p>773080</text:p>
          </table:table-cell>
          <table:table-cell office:value-type="string">
            <text:p>Meta Perm Sensitive Hair 1000ml</text:p>
          </table:table-cell>
          <table:table-cell office:value-type="currency" office:currency="EUR" office:value="37.9">
            <text:p>37,90 €</text:p>
          </table:table-cell>
          <table:table-cell/>
        </table:table-row>
        <table:table-row table:style-name="ro2">
          <table:table-cell office:value-type="float" office:value="773073">
            <text:p>773073</text:p>
          </table:table-cell>
          <table:table-cell office:value-type="string">
            <text:p>Meta Perm Sensitive Hair 75ml</text:p>
          </table:table-cell>
          <table:table-cell office:value-type="currency" office:currency="EUR" office:value="8.9">
            <text:p>8,90 €</text:p>
          </table:table-cell>
          <table:table-cell/>
        </table:table-row>
        <table:table-row table:style-name="ro2">
          <table:table-cell office:value-type="float" office:value="1968889">
            <text:p>1968889</text:p>
          </table:table-cell>
          <table:table-cell office:value-type="string">
            <text:p>Natural Styling classic 1 DW 1000ml</text:p>
          </table:table-cell>
          <table:table-cell office:value-type="currency" office:currency="EUR" office:value="88.7">
            <text:p>88,70 €</text:p>
          </table:table-cell>
          <table:table-cell office:value-type="string">
            <text:p>Natural Styling classic 1 DW 1000ml</text:p>
          </table:table-cell>
        </table:table-row>
        <table:table-row table:style-name="ro2">
          <table:table-cell office:value-type="float" office:value="1968887">
            <text:p>1968887</text:p>
          </table:table-cell>
          <table:table-cell office:value-type="string">
            <text:p>Natural Styling classic DW 0 1000ml</text:p>
          </table:table-cell>
          <table:table-cell office:value-type="currency" office:currency="EUR" office:value="69">
            <text:p>69,00 €</text:p>
          </table:table-cell>
          <table:table-cell office:value-type="string">
            <text:p>Natural Styling classic DW 0 1000ml</text:p>
          </table:table-cell>
        </table:table-row>
        <table:table-row table:style-name="ro2">
          <table:table-cell office:value-type="float" office:value="1968890">
            <text:p>1968890</text:p>
          </table:table-cell>
          <table:table-cell office:value-type="string">
            <text:p>Natural Styling classic DW 2 1000ml</text:p>
          </table:table-cell>
          <table:table-cell office:value-type="currency" office:currency="EUR" office:value="88.7">
            <text:p>88,70 €</text:p>
          </table:table-cell>
          <table:table-cell office:value-type="string">
            <text:p>Natural Styling classic DW 2 1000ml</text:p>
          </table:table-cell>
        </table:table-row>
        <table:table-row table:style-name="ro2">
          <table:table-cell office:value-type="float" office:value="2930917">
            <text:p>2930917</text:p>
          </table:table-cell>
          <table:table-cell office:value-type="string">
            <text:p>Natural Styling classic Fixierung + 1000ml</text:p>
          </table:table-cell>
          <table:table-cell office:value-type="currency" office:currency="EUR" office:value="29.8">
            <text:p>29,80 €</text:p>
          </table:table-cell>
          <table:table-cell office:value-type="string">
            <text:p>Natural Styling classic Fixierung + 1000ml</text:p>
          </table:table-cell>
        </table:table-row>
        <table:table-row table:style-name="ro2">
          <table:table-cell office:value-type="float" office:value="2971287">
            <text:p>2971287</text:p>
          </table:table-cell>
          <table:table-cell office:value-type="string">
            <text:p>Natural Styling classic Fixierung 1000ml</text:p>
          </table:table-cell>
          <table:table-cell office:value-type="currency" office:currency="EUR" office:value="29.8">
            <text:p>29,80 €</text:p>
          </table:table-cell>
          <table:table-cell office:value-type="string">
            <text:p>Natural Styling classic Fixierung 1000ml</text:p>
          </table:table-cell>
        </table:table-row>
        <table:table-row table:style-name="ro2">
          <table:table-cell office:value-type="float" office:value="2852584">
            <text:p>2852584</text:p>
          </table:table-cell>
          <table:table-cell office:value-type="string">
            <text:p>Natural Styling Creative Gel 1 50ml</text:p>
          </table:table-cell>
          <table:table-cell office:value-type="currency" office:currency="EUR" office:value="12.5">
            <text:p>12,50 €</text:p>
          </table:table-cell>
          <table:table-cell office:value-type="string">
            <text:p>Natural Styling Creative Gel 1 50ml</text:p>
          </table:table-cell>
        </table:table-row>
        <table:table-row table:style-name="ro2">
          <table:table-cell office:value-type="float" office:value="3050522">
            <text:p>3050522</text:p>
          </table:table-cell>
          <table:table-cell office:value-type="string">
            <text:p>Natural Styling Glamour Wave 0 80ml</text:p>
          </table:table-cell>
          <table:table-cell office:value-type="currency" office:currency="EUR" office:value="13.1">
            <text:p>13,10 €</text:p>
          </table:table-cell>
          <table:table-cell office:value-type="string">
            <text:p>Natural Styling Glamour Wave 0 80ml</text:p>
          </table:table-cell>
        </table:table-row>
        <table:table-row table:style-name="ro2">
          <table:table-cell office:value-type="float" office:value="3050523">
            <text:p>3050523</text:p>
          </table:table-cell>
          <table:table-cell office:value-type="string">
            <text:p>Natural Styling Glamour Wave 1 80ml</text:p>
          </table:table-cell>
          <table:table-cell office:value-type="currency" office:currency="EUR" office:value="13.1">
            <text:p>13,10 €</text:p>
          </table:table-cell>
          <table:table-cell office:value-type="string">
            <text:p>Natural Styling Glamour Wave 1 80ml</text:p>
          </table:table-cell>
        </table:table-row>
        <table:table-row table:style-name="ro2">
          <table:table-cell office:value-type="float" office:value="2971291">
            <text:p>2971291</text:p>
          </table:table-cell>
          <table:table-cell office:value-type="string">
            <text:p>Natural Styling Glamour Wave 2 80ml</text:p>
          </table:table-cell>
          <table:table-cell office:value-type="currency" office:currency="EUR" office:value="13.1">
            <text:p>13,10 €</text:p>
          </table:table-cell>
          <table:table-cell office:value-type="string">
            <text:p>Natural Styling Glamour Wave 2 80ml</text:p>
          </table:table-cell>
        </table:table-row>
        <table:table-row table:style-name="ro2">
          <table:table-cell office:value-type="string">
            <text:p>OP4540</text:p>
          </table:table-cell>
          <table:table-cell office:value-type="string">
            <text:p>Omeisan Rapid Fix 1:9 1000ml</text:p>
          </table:table-cell>
          <table:table-cell office:value-type="currency" office:currency="EUR" office:value="17.9">
            <text:p>17,90 €</text:p>
          </table:table-cell>
          <table:table-cell/>
        </table:table-row>
        <table:table-row table:style-name="ro2">
          <table:table-cell office:value-type="float" office:value="2971240">
            <text:p>2971240</text:p>
          </table:table-cell>
          <table:table-cell office:value-type="string">
            <text:p>Straight Therapy Post Balm 500ml</text:p>
          </table:table-cell>
          <table:table-cell office:value-type="currency" office:currency="EUR" office:value="35.6">
            <text:p>35,60 €</text:p>
          </table:table-cell>
          <table:table-cell office:value-type="string">
            <text:p>Straight Therapy Post Balm 500ml</text:p>
          </table:table-cell>
        </table:table-row>
        <table:table-row table:style-name="ro2">
          <table:table-cell office:value-type="float" office:value="2971282">
            <text:p>2971282</text:p>
          </table:table-cell>
          <table:table-cell office:value-type="string">
            <text:p>Strait Therapy Cream 0 300ml</text:p>
          </table:table-cell>
          <table:table-cell office:value-type="currency" office:currency="EUR" office:value="30">
            <text:p>30,00 €</text:p>
          </table:table-cell>
          <table:table-cell office:value-type="string">
            <text:p>Strait Therapy Cream 0 300ml</text:p>
          </table:table-cell>
        </table:table-row>
        <table:table-row table:style-name="ro2">
          <table:table-cell office:value-type="float" office:value="1657648">
            <text:p>1657648</text:p>
          </table:table-cell>
          <table:table-cell office:value-type="string">
            <text:p>Strait Therapy Cream 1 300ml</text:p>
          </table:table-cell>
          <table:table-cell office:value-type="currency" office:currency="EUR" office:value="25.3">
            <text:p>25,30 €</text:p>
          </table:table-cell>
          <table:table-cell office:value-type="string">
            <text:p>Strait Therapy Cream 1 300ml</text:p>
          </table:table-cell>
        </table:table-row>
        <table:table-row table:style-name="ro2">
          <table:table-cell office:value-type="float" office:value="1657646">
            <text:p>1657646</text:p>
          </table:table-cell>
          <table:table-cell office:value-type="string">
            <text:p>Strait Therapy Cream 2 300ml</text:p>
          </table:table-cell>
          <table:table-cell office:value-type="currency" office:currency="EUR" office:value="25.3">
            <text:p>25,30 €</text:p>
          </table:table-cell>
          <table:table-cell office:value-type="string">
            <text:p>Strait Therapy Cream 2 300ml</text:p>
          </table:table-cell>
        </table:table-row>
        <table:table-row table:style-name="ro2">
          <table:table-cell office:value-type="float" office:value="2971281">
            <text:p>2971281</text:p>
          </table:table-cell>
          <table:table-cell office:value-type="string">
            <text:p>Strait Therapy Fixierung 1000ml</text:p>
          </table:table-cell>
          <table:table-cell office:value-type="currency" office:currency="EUR" office:value="31.8">
            <text:p>31,80 €</text:p>
          </table:table-cell>
          <table:table-cell office:value-type="string">
            <text:p>Strait Therapy Fixierung 1000ml</text:p>
          </table:table-cell>
        </table:table-row>
        <table:table-row table:style-name="ro2">
          <table:table-cell office:value-type="float" office:value="770501">
            <text:p>770501</text:p>
          </table:table-cell>
          <table:table-cell office:value-type="string">
            <text:p>Topform Classic Wave 2 500ml</text:p>
          </table:table-cell>
          <table:table-cell office:value-type="currency" office:currency="EUR" office:value="35">
            <text:p>35,00 €</text:p>
          </table:table-cell>
          <table:table-cell office:value-type="string">
            <text:p>Topform Classic Wave 2 500ml</text:p>
          </table:table-cell>
        </table:table-row>
        <table:table-row table:style-name="ro2">
          <table:table-cell office:value-type="float" office:value="2351700">
            <text:p>2351700</text:p>
          </table:table-cell>
          <table:table-cell office:value-type="string">
            <text:p>Wella Creatine+ Curl C 75ml</text:p>
          </table:table-cell>
          <table:table-cell office:value-type="currency" office:currency="EUR" office:value="12.3">
            <text:p>12,30 €</text:p>
          </table:table-cell>
          <table:table-cell office:value-type="string">
            <text:p>Wella Creatine+ Curl C 75ml</text:p>
          </table:table-cell>
        </table:table-row>
        <table:table-row table:style-name="ro2">
          <table:table-cell office:value-type="float" office:value="2352686">
            <text:p>2352686</text:p>
          </table:table-cell>
          <table:table-cell office:value-type="string">
            <text:p>Wella Perform C 75ml</text:p>
          </table:table-cell>
          <table:table-cell office:value-type="currency" office:currency="EUR" office:value="12.3">
            <text:p>12,30 €</text:p>
          </table:table-cell>
          <table:table-cell/>
        </table:table-row>
        <table:table-row table:style-name="ro2">
          <table:table-cell office:value-type="float" office:value="2352688">
            <text:p>2352688</text:p>
          </table:table-cell>
          <table:table-cell office:value-type="string">
            <text:p>Wella Perform Fixierung 1000ml</text:p>
          </table:table-cell>
          <table:table-cell office:value-type="currency" office:currency="EUR" office:value="49.5">
            <text:p>49,50 €</text:p>
          </table:table-cell>
          <table:table-cell/>
        </table:table-row>
        <table:table-row table:style-name="ro2">
          <table:table-cell office:value-type="float" office:value="2352685">
            <text:p>2352685</text:p>
          </table:table-cell>
          <table:table-cell office:value-type="string">
            <text:p>Wella Perform N 75ml</text:p>
          </table:table-cell>
          <table:table-cell office:value-type="currency" office:currency="EUR" office:value="13.3">
            <text:p>13,30 €</text:p>
          </table:table-cell>
          <table:table-cell/>
        </table:table-row>
        <table:table-row table:style-name="ro2">
          <table:table-cell office:value-type="float" office:value="2352687">
            <text:p>2352687</text:p>
          </table:table-cell>
          <table:table-cell office:value-type="string">
            <text:p>Wella Perform S 75ml</text:p>
          </table:table-cell>
          <table:table-cell office:value-type="currency" office:currency="EUR" office:value="13.3">
            <text:p>13,30 €</text:p>
          </table:table-cell>
          <table:table-cell/>
        </table:table-row>
        <table:table-row table:style-name="ro2">
          <table:table-cell office:value-type="float" office:value="15998">
            <text:p>15998</text:p>
          </table:table-cell>
          <table:table-cell office:value-type="string">
            <text:p>Bio Energo Dauerwell-Stopp 1000ml</text:p>
          </table:table-cell>
          <table:table-cell office:value-type="currency" office:currency="EUR" office:value="39">
            <text:p>39,00 €</text:p>
          </table:table-cell>
          <table:table-cell/>
        </table:table-row>
      </table:table>
      <table:table table:name="Tabelle2" table:style-name="ta1" table:print="false">
        <table:table-column table:style-name="co5" table:default-cell-style-name="Default"/>
        <table:table-row table:style-name="ro1">
          <table:table-cell/>
        </table:table-row>
      </table:table>
      <table:table table:name="Tabelle3" table:style-name="ta1" table:print="false">
        <table:table-column table:style-name="co5" table:default-cell-style-name="Default"/>
        <table:table-row table:style-name="ro1">
          <table:table-cell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de" fo:country="DE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6P0" style:volatile="true">
      <number:number number: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6">
      <style:text-properties fo:color="#ff0000"/>
      <number:text>-</number:text>
      <number:number number: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6P0"/>
    </number:currency-style>
    <style:style style:name="Default" style:family="table-cell">
      <style:text-properties style:font-name-asian="Microsoft YaHei" style:font-name-complex="Lucida Sans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eit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6-06-16">16.06.2026</text:date>, <text:time>10:38:58</text:time></text:p>
        </style:region-right>
      </style:header>
      <style:header-left style:display="false"/>
      <style:footer>
        <text:p>Seit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Stephan Rühs</meta:initial-creator>
    <meta:creation-date>2026-06-16T10:36:36.16</meta:creation-date>
    <dc:date>2026-06-16T10:38:58.03</dc:date>
    <dc:creator>Stephan Rühs</dc:creator>
    <meta:editing-duration>PT2M22S</meta:editing-duration>
    <meta:editing-cycles>1</meta:editing-cycles>
    <meta:document-statistic meta:table-count="3" meta:cell-count="207" meta:object-count="0"/>
    <meta:generator>OpenOffice/4.1.14$Win32 OpenOffice.org_project/4114m1$Build-9811</meta:generator>
  </office:meta>
</office:document-meta>
</file>