
<file path=META-INF/manifest.xml><?xml version="1.0" encoding="utf-8"?>
<manifest:manifest xmlns:manifest="urn:oasis:names:tc:opendocument:xmlns:manifest:1.0" manifest:version="1.2">
  <manifest:file-entry manifest:media-type="application/vnd.oasis.opendocument.spreadshee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automatic-styles>
    <style:style style:name="co1" style:family="table-column">
      <style:table-column-properties fo:break-before="auto" style:column-width="4.046cm"/>
    </style:style>
    <style:style style:name="co2" style:family="table-column">
      <style:table-column-properties fo:break-before="auto" style:column-width="9.162cm"/>
    </style:style>
    <style:style style:name="co3" style:family="table-column">
      <style:table-column-properties fo:break-before="auto" style:column-width="3.496cm"/>
    </style:style>
    <style:style style:name="co4" style:family="table-column">
      <style:table-column-properties fo:break-before="auto" style:column-width="41.97cm"/>
    </style:style>
    <style:style style:name="co5" style:family="table-column">
      <style:table-column-properties fo:break-before="auto" style:column-width="2.267cm"/>
    </style:style>
    <style:style style:name="ro1" style:family="table-row">
      <style:table-row-properties style:row-height="0.453cm" fo:break-before="auto" style:use-optimal-row-height="true"/>
    </style:style>
    <style:style style:name="ro2" style:family="table-row">
      <style:table-row-properties style:row-height="0.473cm" fo:break-before="auto" style:use-optimal-row-height="true"/>
    </style:style>
    <style:style style:name="ta1" style:family="table" style:master-page-name="Default">
      <style:table-properties table:display="true" style:writing-mode="lr-tb"/>
    </style:style>
    <style:style style:name="ce1" style:family="table-cell" style:parent-style-name="Default">
      <style:table-cell-properties style:text-align-source="fix" style:repeat-content="false"/>
      <style:paragraph-properties fo:text-align="center" fo:margin-left="0cm"/>
    </style:style>
    <style:style style:name="ce2" style:family="table-cell" style:parent-style-name="Default" style:data-style-name="N106">
      <style:table-cell-properties style:text-align-source="fix" style:repeat-content="false"/>
      <style:paragraph-properties fo:text-align="center" fo:margin-left="0cm"/>
    </style:style>
  </office:automatic-styles>
  <office:body>
    <office:spreadsheet>
      <table:table table:name="Tabelle1" table:style-name="ta1" table:print="false">
        <table:table-column table:style-name="co1" table:default-cell-style-name="ce1"/>
        <table:table-column table:style-name="co2" table:default-cell-style-name="Default"/>
        <table:table-column table:style-name="co3" table:default-cell-style-name="ce2"/>
        <table:table-column table:style-name="co4" table:default-cell-style-name="Default"/>
        <table:table-row table:style-name="ro1">
          <table:table-cell office:value-type="string">
            <text:p>Artikelnummer</text:p>
          </table:table-cell>
          <table:table-cell office:value-type="string">
            <text:p>Bezeichnung</text:p>
          </table:table-cell>
          <table:table-cell office:value-type="string">
            <text:p>Standardpreis</text:p>
          </table:table-cell>
          <table:table-cell office:value-type="string">
            <text:p>Beschreibung</text:p>
          </table:table-cell>
        </table:table-row>
        <table:table-row table:style-name="ro2">
          <table:table-cell office:value-type="float" office:value="94067">
            <text:p>94067</text:p>
          </table:table-cell>
          <table:table-cell office:value-type="string">
            <text:p>Barber Cape black</text:p>
          </table:table-cell>
          <table:table-cell office:value-type="currency" office:currency="EUR" office:value="30">
            <text:p>30,00 €</text:p>
          </table:table-cell>
          <table:table-cell office:value-type="string">
            <text:p>Barber Cape black</text:p>
          </table:table-cell>
        </table:table-row>
        <table:table-row table:style-name="ro2">
          <table:table-cell office:value-type="float" office:value="5570007">
            <text:p>5570007</text:p>
          </table:table-cell>
          <table:table-cell office:value-type="string">
            <text:p>Barber-Schürze Varon</text:p>
          </table:table-cell>
          <table:table-cell office:value-type="currency" office:currency="EUR" office:value="39">
            <text:p>39,00 €</text:p>
          </table:table-cell>
          <table:table-cell office:value-type="string">
            <text:p>Barber-Schürze Varon <text:s/>Barber-Schürze Varon, 1005 Polyester, weich, flexibel und pflegeleicht, tragbar als Schürze mit Brustlatz, oder wie eine Kellnerschürze, sie hat mehrere Taschen zum Unterbringen von werkzeugen, Farbe schwarz mit beigen Kontrastnähten !</text:p>
          </table:table-cell>
        </table:table-row>
        <table:table-row table:style-name="ro2">
          <table:table-cell office:value-type="float" office:value="5570005">
            <text:p>5570005</text:p>
          </table:table-cell>
          <table:table-cell office:value-type="string">
            <text:p>Barberschürze Mascul</text:p>
          </table:table-cell>
          <table:table-cell office:value-type="currency" office:currency="EUR" office:value="45">
            <text:p>45,00 €</text:p>
          </table:table-cell>
          <table:table-cell office:value-type="string">
            <text:p>Barberschürze Mascul <text:s/>Barberschürze Mascul, Material, PU, weich, elastisch, wasserfest und leicht zu reinigen, perfekter Sitz durch einstellbare Träger! Schürzenfläche Länge 80cm , Breite 65cm !</text:p>
          </table:table-cell>
        </table:table-row>
        <table:table-row table:style-name="ro2">
          <table:table-cell office:value-type="float" office:value="7000477">
            <text:p>7000477</text:p>
          </table:table-cell>
          <table:table-cell office:value-type="string">
            <text:p>Färbeschürze Chrom schwarz lang 86x66cm</text:p>
          </table:table-cell>
          <table:table-cell office:value-type="currency" office:currency="EUR" office:value="17.5">
            <text:p>17,50 €</text:p>
          </table:table-cell>
          <table:table-cell office:value-type="string">
            <text:p>Färbeschürze Chrom schwarz lang 86x66cm</text:p>
          </table:table-cell>
        </table:table-row>
        <table:table-row table:style-name="ro2">
          <table:table-cell office:value-type="float" office:value="3040189">
            <text:p>3040189</text:p>
          </table:table-cell>
          <table:table-cell office:value-type="string">
            <text:p>Färbeschürze Gold lang 61x83cm</text:p>
          </table:table-cell>
          <table:table-cell office:value-type="currency" office:currency="EUR" office:value="18.9">
            <text:p>18,90 €</text:p>
          </table:table-cell>
          <table:table-cell office:value-type="string">
            <text:p>Färbeschürze Gold lang 61x83cm</text:p>
          </table:table-cell>
        </table:table-row>
        <table:table-row table:style-name="ro2">
          <table:table-cell office:value-type="float" office:value="1470914">
            <text:p>1470914</text:p>
          </table:table-cell>
          <table:table-cell office:value-type="string">
            <text:p>Färbeschürze Matrix</text:p>
          </table:table-cell>
          <table:table-cell office:value-type="currency" office:currency="EUR" office:value="9.9">
            <text:p>9,90 €</text:p>
          </table:table-cell>
          <table:table-cell/>
        </table:table-row>
        <table:table-row table:style-name="ro2">
          <table:table-cell office:value-type="float" office:value="3040190">
            <text:p>3040190</text:p>
          </table:table-cell>
          <table:table-cell office:value-type="string">
            <text:p>Färbeschürze schwarz 68x74cm</text:p>
          </table:table-cell>
          <table:table-cell office:value-type="currency" office:currency="EUR" office:value="12">
            <text:p>12,00 €</text:p>
          </table:table-cell>
          <table:table-cell office:value-type="string">
            <text:p>Färbeschürze schwarz 68x74cm</text:p>
          </table:table-cell>
        </table:table-row>
        <table:table-row table:style-name="ro1">
          <table:table-cell office:value-type="float" office:value="3040194">
            <text:p>3040194</text:p>
          </table:table-cell>
          <table:table-cell office:value-type="string">
            <text:p>Frisierumhang Crash grau</text:p>
          </table:table-cell>
          <table:table-cell office:value-type="currency" office:currency="EUR" office:value="15.9">
            <text:p>15,90 €</text:p>
          </table:table-cell>
          <table:table-cell office:value-type="string">
            <text:p>Frisierumhang Crash grau</text:p>
          </table:table-cell>
        </table:table-row>
        <table:table-row table:style-name="ro1">
          <table:table-cell office:value-type="float" office:value="3040193">
            <text:p>3040193</text:p>
          </table:table-cell>
          <table:table-cell office:value-type="string">
            <text:p>Frisierumhang Crash lila</text:p>
          </table:table-cell>
          <table:table-cell office:value-type="currency" office:currency="EUR" office:value="15.9">
            <text:p>15,90 €</text:p>
          </table:table-cell>
          <table:table-cell office:value-type="string">
            <text:p>Frisierumhang Crash lila</text:p>
          </table:table-cell>
        </table:table-row>
        <table:table-row table:style-name="ro1">
          <table:table-cell office:value-type="float" office:value="3040202">
            <text:p>3040202</text:p>
          </table:table-cell>
          <table:table-cell office:value-type="string">
            <text:p>Frisierumhang Crash weiß</text:p>
          </table:table-cell>
          <table:table-cell office:value-type="currency" office:currency="EUR" office:value="15.9">
            <text:p>15,90 €</text:p>
          </table:table-cell>
          <table:table-cell office:value-type="string">
            <text:p>Frisierumhang Crash weiß</text:p>
          </table:table-cell>
        </table:table-row>
        <table:table-row table:style-name="ro1">
          <table:table-cell office:value-type="float" office:value="14102297">
            <text:p>14102297</text:p>
          </table:table-cell>
          <table:table-cell office:value-type="string">
            <text:p>Frisierumhang EFA grau</text:p>
          </table:table-cell>
          <table:table-cell office:value-type="currency" office:currency="EUR" office:value="15">
            <text:p>15,00 €</text:p>
          </table:table-cell>
          <table:table-cell/>
        </table:table-row>
        <table:table-row table:style-name="ro1">
          <table:table-cell office:value-type="float" office:value="14102295">
            <text:p>14102295</text:p>
          </table:table-cell>
          <table:table-cell office:value-type="string">
            <text:p>Frisierumhang EFA schwarz</text:p>
          </table:table-cell>
          <table:table-cell office:value-type="currency" office:currency="EUR" office:value="15">
            <text:p>15,00 €</text:p>
          </table:table-cell>
          <table:table-cell/>
        </table:table-row>
        <table:table-row table:style-name="ro1">
          <table:table-cell office:value-type="float" office:value="14102296">
            <text:p>14102296</text:p>
          </table:table-cell>
          <table:table-cell office:value-type="string">
            <text:p>Frisierumhang EFA weiß</text:p>
          </table:table-cell>
          <table:table-cell office:value-type="currency" office:currency="EUR" office:value="15">
            <text:p>15,00 €</text:p>
          </table:table-cell>
          <table:table-cell/>
        </table:table-row>
        <table:table-row table:style-name="ro2">
          <table:table-cell office:value-type="float" office:value="93300">
            <text:p>93300</text:p>
          </table:table-cell>
          <table:table-cell office:value-type="string">
            <text:p>Schneidekleid Hair Dress</text:p>
          </table:table-cell>
          <table:table-cell office:value-type="currency" office:currency="EUR" office:value="39.6">
            <text:p>39,60 €</text:p>
          </table:table-cell>
          <table:table-cell office:value-type="string">
            <text:p>Schneidekleid Hair Dress</text:p>
          </table:table-cell>
        </table:table-row>
        <table:table-row table:style-name="ro1">
          <table:table-cell office:value-type="float" office:value="14101208">
            <text:p>14101208</text:p>
          </table:table-cell>
          <table:table-cell office:value-type="string">
            <text:p>Schneidekragen Balance</text:p>
          </table:table-cell>
          <table:table-cell office:value-type="currency" office:currency="EUR" office:value="24.9">
            <text:p>24,90 €</text:p>
          </table:table-cell>
          <table:table-cell/>
        </table:table-row>
        <table:table-row table:style-name="ro2">
          <table:table-cell office:value-type="float" office:value="3021800">
            <text:p>3021800</text:p>
          </table:table-cell>
          <table:table-cell office:value-type="string">
            <text:p>Schneidekragen BobTuo medium grau</text:p>
          </table:table-cell>
          <table:table-cell office:value-type="currency" office:currency="EUR" office:value="40">
            <text:p>40,00 €</text:p>
          </table:table-cell>
          <table:table-cell office:value-type="string">
            <text:p>Schneidekragen BobTuo medium grau</text:p>
          </table:table-cell>
        </table:table-row>
        <table:table-row table:style-name="ro2">
          <table:table-cell office:value-type="float" office:value="3021900">
            <text:p>3021900</text:p>
          </table:table-cell>
          <table:table-cell office:value-type="string">
            <text:p>Schneidekragen BobTuo medium schwarz</text:p>
          </table:table-cell>
          <table:table-cell office:value-type="currency" office:currency="EUR" office:value="49.9">
            <text:p>49,90 €</text:p>
          </table:table-cell>
          <table:table-cell office:value-type="string">
            <text:p>Schneidekragen BobTuo medium schwarz</text:p>
          </table:table-cell>
        </table:table-row>
        <table:table-row table:style-name="ro2">
          <table:table-cell office:value-type="float" office:value="3012370">
            <text:p>3012370</text:p>
          </table:table-cell>
          <table:table-cell office:value-type="string">
            <text:p>Schneidekragen Comair einfach</text:p>
          </table:table-cell>
          <table:table-cell office:value-type="currency" office:currency="EUR" office:value="15.9">
            <text:p>15,90 €</text:p>
          </table:table-cell>
          <table:table-cell office:value-type="string">
            <text:p>Schneidekragen Comair einfach</text:p>
          </table:table-cell>
        </table:table-row>
        <table:table-row table:style-name="ro1">
          <table:table-cell office:value-type="float" office:value="3010342">
            <text:p>3010342</text:p>
          </table:table-cell>
          <table:table-cell office:value-type="string">
            <text:p>Schneidekragen extra lang </text:p>
          </table:table-cell>
          <table:table-cell office:value-type="currency" office:currency="EUR" office:value="29">
            <text:p>29,00 €</text:p>
          </table:table-cell>
          <table:table-cell/>
        </table:table-row>
        <table:table-row table:style-name="ro2">
          <table:table-cell office:value-type="float" office:value="254000">
            <text:p>254000</text:p>
          </table:table-cell>
          <table:table-cell office:value-type="string">
            <text:p>Schneidekragen Ultra Magnetverschluß</text:p>
          </table:table-cell>
          <table:table-cell office:value-type="currency" office:currency="EUR" office:value="29">
            <text:p>29,00 €</text:p>
          </table:table-cell>
          <table:table-cell/>
        </table:table-row>
        <table:table-row table:style-name="ro2">
          <table:table-cell office:value-type="float" office:value="4806201">
            <text:p>4806201</text:p>
          </table:table-cell>
          <table:table-cell office:value-type="string">
            <text:p>Umhang Barber 1 Stück</text:p>
          </table:table-cell>
          <table:table-cell office:value-type="currency" office:currency="EUR" office:value="12">
            <text:p>12,00 €</text:p>
          </table:table-cell>
          <table:table-cell/>
        </table:table-row>
        <table:table-row table:style-name="ro2">
          <table:table-cell office:value-type="float" office:value="480620">
            <text:p>480620</text:p>
          </table:table-cell>
          <table:table-cell office:value-type="string">
            <text:p>Umhang Barber Black 3erPack</text:p>
          </table:table-cell>
          <table:table-cell office:value-type="currency" office:currency="EUR" office:value="30">
            <text:p>30,00 €</text:p>
          </table:table-cell>
          <table:table-cell office:value-type="string">
            <text:p>Umhang Barber 3erPack</text:p>
          </table:table-cell>
        </table:table-row>
        <table:table-row table:style-name="ro2">
          <table:table-cell office:value-type="float" office:value="5570004">
            <text:p>5570004</text:p>
          </table:table-cell>
          <table:table-cell office:value-type="string">
            <text:p>Umhang Barber Cape Stripes</text:p>
          </table:table-cell>
          <table:table-cell office:value-type="currency" office:currency="EUR" office:value="35">
            <text:p>35,00 €</text:p>
          </table:table-cell>
          <table:table-cell office:value-type="string">
            <text:p>Umhang Barber Cape Stripes <text:s/>Umhang Barber Cape Stripes, Männerumhang blau-weiß gestreift 80% Baumwolle, 20% Polyester, leicht zu Bügeln, Armöffnungen an der Vorderseite, Maße Länge 184cm gesamt, Breite 135cm , mit Hakenverschluß !</text:p>
          </table:table-cell>
        </table:table-row>
        <table:table-row table:style-name="ro2">
          <table:table-cell office:value-type="float" office:value="480637">
            <text:p>480637</text:p>
          </table:table-cell>
          <table:table-cell office:value-type="string">
            <text:p>Umhang Barber Streifen 3erPack</text:p>
          </table:table-cell>
          <table:table-cell office:value-type="currency" office:currency="EUR" office:value="30">
            <text:p>30,00 €</text:p>
          </table:table-cell>
          <table:table-cell office:value-type="string">
            <text:p>Umhang Barber Shop 3erPack</text:p>
          </table:table-cell>
        </table:table-row>
        <table:table-row table:style-name="ro1">
          <table:table-cell office:value-type="float" office:value="3040248">
            <text:p>3040248</text:p>
          </table:table-cell>
          <table:table-cell office:value-type="string">
            <text:p>Umhang Crash blau</text:p>
          </table:table-cell>
          <table:table-cell office:value-type="currency" office:currency="EUR" office:value="16">
            <text:p>16,00 €</text:p>
          </table:table-cell>
          <table:table-cell office:value-type="string">
            <text:p>Umhang Crash blau</text:p>
          </table:table-cell>
        </table:table-row>
        <table:table-row table:style-name="ro1">
          <table:table-cell office:value-type="float" office:value="3040249">
            <text:p>3040249</text:p>
          </table:table-cell>
          <table:table-cell office:value-type="string">
            <text:p>Umhang Crash grau</text:p>
          </table:table-cell>
          <table:table-cell office:value-type="currency" office:currency="EUR" office:value="16">
            <text:p>16,00 €</text:p>
          </table:table-cell>
          <table:table-cell office:value-type="string">
            <text:p>Umhang Crash grau</text:p>
          </table:table-cell>
        </table:table-row>
        <table:table-row table:style-name="ro1">
          <table:table-cell office:value-type="float" office:value="3040251">
            <text:p>3040251</text:p>
          </table:table-cell>
          <table:table-cell office:value-type="string">
            <text:p>Umhang Crash rot</text:p>
          </table:table-cell>
          <table:table-cell office:value-type="currency" office:currency="EUR" office:value="16">
            <text:p>16,00 €</text:p>
          </table:table-cell>
          <table:table-cell office:value-type="string">
            <text:p>Umhang Crash rot</text:p>
          </table:table-cell>
        </table:table-row>
        <table:table-row table:style-name="ro1">
          <table:table-cell office:value-type="float" office:value="3040250">
            <text:p>3040250</text:p>
          </table:table-cell>
          <table:table-cell office:value-type="string">
            <text:p>Umhang Crash schwarz</text:p>
          </table:table-cell>
          <table:table-cell office:value-type="currency" office:currency="EUR" office:value="16">
            <text:p>16,00 €</text:p>
          </table:table-cell>
          <table:table-cell office:value-type="string">
            <text:p>Umhang Crash schwarz</text:p>
          </table:table-cell>
        </table:table-row>
        <table:table-row table:style-name="ro2">
          <table:table-cell office:value-type="float" office:value="573000001">
            <text:p>573000001</text:p>
          </table:table-cell>
          <table:table-cell office:value-type="string">
            <text:p>Umhang Economyss weiß</text:p>
          </table:table-cell>
          <table:table-cell office:value-type="currency" office:currency="EUR" office:value="15.9">
            <text:p>15,90 €</text:p>
          </table:table-cell>
          <table:table-cell office:value-type="string">
            <text:p>Umhang Economyss weiß</text:p>
          </table:table-cell>
        </table:table-row>
        <table:table-row table:style-name="ro2">
          <table:table-cell office:value-type="float" office:value="576000002">
            <text:p>576000002</text:p>
          </table:table-cell>
          <table:table-cell office:value-type="string">
            <text:p>Umhang Economyss XXl schwarz</text:p>
          </table:table-cell>
          <table:table-cell office:value-type="currency" office:currency="EUR" office:value="20.9">
            <text:p>20,90 €</text:p>
          </table:table-cell>
          <table:table-cell/>
        </table:table-row>
        <table:table-row table:style-name="ro2">
          <table:table-cell office:value-type="float" office:value="550000218">
            <text:p>550000218</text:p>
          </table:table-cell>
          <table:table-cell office:value-type="string">
            <text:p>Umhang Flexi 3 grau , Hakenverschluß</text:p>
          </table:table-cell>
          <table:table-cell office:value-type="currency" office:currency="EUR" office:value="25">
            <text:p>25,00 €</text:p>
          </table:table-cell>
          <table:table-cell office:value-type="string">
            <text:p>Umhang Flexi 3 grau , Hakenverschluß</text:p>
          </table:table-cell>
        </table:table-row>
        <table:table-row table:style-name="ro2">
          <table:table-cell office:value-type="float" office:value="550000208">
            <text:p>550000208</text:p>
          </table:table-cell>
          <table:table-cell office:value-type="string">
            <text:p>Umhang Flexi 3 pink , Hakenverschluß</text:p>
          </table:table-cell>
          <table:table-cell office:value-type="currency" office:currency="EUR" office:value="25">
            <text:p>25,00 €</text:p>
          </table:table-cell>
          <table:table-cell office:value-type="string">
            <text:p>Umhang Flexi 3 pink , Hakenverschluß</text:p>
          </table:table-cell>
        </table:table-row>
        <table:table-row table:style-name="ro2">
          <table:table-cell office:value-type="float" office:value="550000202">
            <text:p>550000202</text:p>
          </table:table-cell>
          <table:table-cell office:value-type="string">
            <text:p>Umhang Flexi 3 schwarz , Hakenverschluß</text:p>
          </table:table-cell>
          <table:table-cell office:value-type="currency" office:currency="EUR" office:value="25">
            <text:p>25,00 €</text:p>
          </table:table-cell>
          <table:table-cell office:value-type="string">
            <text:p>Umhang Flexi 3 schwarz , Hakenverschluß</text:p>
          </table:table-cell>
        </table:table-row>
        <table:table-row table:style-name="ro2">
          <table:table-cell office:value-type="float" office:value="550000201">
            <text:p>550000201</text:p>
          </table:table-cell>
          <table:table-cell office:value-type="string">
            <text:p>Umhang Flexi 3 weiß , Hakenverschluß</text:p>
          </table:table-cell>
          <table:table-cell office:value-type="currency" office:currency="EUR" office:value="25">
            <text:p>25,00 €</text:p>
          </table:table-cell>
          <table:table-cell office:value-type="string">
            <text:p>Umhang Flexi 3 weiß , Hakenverschluß</text:p>
          </table:table-cell>
        </table:table-row>
        <table:table-row table:style-name="ro2">
          <table:table-cell office:value-type="string">
            <text:p>E-4000</text:p>
          </table:table-cell>
          <table:table-cell office:value-type="string">
            <text:p>Umhang Fripac schwarz mit Handschlitzen</text:p>
          </table:table-cell>
          <table:table-cell office:value-type="currency" office:currency="EUR" office:value="29">
            <text:p>29,00 €</text:p>
          </table:table-cell>
          <table:table-cell office:value-type="string">
            <text:p>Umhang Fripac schwarz mit Handschlitzen</text:p>
          </table:table-cell>
        </table:table-row>
        <table:table-row table:style-name="ro2">
          <table:table-cell office:value-type="float" office:value="20308">
            <text:p>20308</text:p>
          </table:table-cell>
          <table:table-cell office:value-type="string">
            <text:p>Umhang Highclass Crash Maxi anthrazit</text:p>
          </table:table-cell>
          <table:table-cell office:value-type="currency" office:currency="EUR" office:value="35.9">
            <text:p>35,90 €</text:p>
          </table:table-cell>
          <table:table-cell/>
        </table:table-row>
        <table:table-row table:style-name="ro2">
          <table:table-cell office:value-type="float" office:value="20306">
            <text:p>20306</text:p>
          </table:table-cell>
          <table:table-cell office:value-type="string">
            <text:p>Umhang Highclass Crash Maxi marineblau</text:p>
          </table:table-cell>
          <table:table-cell office:value-type="currency" office:currency="EUR" office:value="35.9">
            <text:p>35,90 €</text:p>
          </table:table-cell>
          <table:table-cell office:value-type="string">
            <text:p>Umhang Highclass Crash Maxi marineblau</text:p>
          </table:table-cell>
        </table:table-row>
        <table:table-row table:style-name="ro2">
          <table:table-cell office:value-type="float" office:value="20326">
            <text:p>20326</text:p>
          </table:table-cell>
          <table:table-cell office:value-type="string">
            <text:p>Umhang Highclass Crash Maxi schwarz</text:p>
          </table:table-cell>
          <table:table-cell office:value-type="currency" office:currency="EUR" office:value="35.9">
            <text:p>35,90 €</text:p>
          </table:table-cell>
          <table:table-cell office:value-type="string">
            <text:p>Umhang Highclass Crash Maxi schwarz</text:p>
          </table:table-cell>
        </table:table-row>
        <table:table-row table:style-name="ro2">
          <table:table-cell office:value-type="float" office:value="20318">
            <text:p>20318</text:p>
          </table:table-cell>
          <table:table-cell office:value-type="string">
            <text:p>Umhang Highclass Crash Maxi silbergrau</text:p>
          </table:table-cell>
          <table:table-cell office:value-type="currency" office:currency="EUR" office:value="35.9">
            <text:p>35,90 €</text:p>
          </table:table-cell>
          <table:table-cell office:value-type="string">
            <text:p>Umhang Highclass Crash Maxi silbergrau</text:p>
          </table:table-cell>
        </table:table-row>
        <table:table-row table:style-name="ro2">
          <table:table-cell office:value-type="float" office:value="3040226">
            <text:p>3040226</text:p>
          </table:table-cell>
          <table:table-cell office:value-type="string">
            <text:p>Umhang Kinder Animalfarm 90x125cm</text:p>
          </table:table-cell>
          <table:table-cell office:value-type="currency" office:currency="EUR" office:value="15.9">
            <text:p>15,90 €</text:p>
          </table:table-cell>
          <table:table-cell office:value-type="string">
            <text:p>Umhang Kinder Animalfarm 90x125cm</text:p>
          </table:table-cell>
        </table:table-row>
        <table:table-row table:style-name="ro1">
          <table:table-cell office:value-type="float" office:value="26024">
            <text:p>26024</text:p>
          </table:table-cell>
          <table:table-cell office:value-type="string">
            <text:p>Umhang Kinder Aquarium</text:p>
          </table:table-cell>
          <table:table-cell office:value-type="currency" office:currency="EUR" office:value="14.9">
            <text:p>14,90 €</text:p>
          </table:table-cell>
          <table:table-cell office:value-type="string">
            <text:p>Umhang Kinder Aquarium</text:p>
          </table:table-cell>
        </table:table-row>
        <table:table-row table:style-name="ro1">
          <table:table-cell office:value-type="float" office:value="5091406">
            <text:p>5091406</text:p>
          </table:table-cell>
          <table:table-cell office:value-type="string">
            <text:p>Umhang Kinder Ballerina</text:p>
          </table:table-cell>
          <table:table-cell office:value-type="currency" office:currency="EUR" office:value="24.9">
            <text:p>24,90 €</text:p>
          </table:table-cell>
          <table:table-cell office:value-type="string">
            <text:p>Umhang Kinder Ballerina</text:p>
          </table:table-cell>
        </table:table-row>
        <table:table-row table:style-name="ro2">
          <table:table-cell office:value-type="float" office:value="5091405">
            <text:p>5091405</text:p>
          </table:table-cell>
          <table:table-cell office:value-type="string">
            <text:p>Umhang Kinder Skaterboy</text:p>
          </table:table-cell>
          <table:table-cell office:value-type="currency" office:currency="EUR" office:value="24.9">
            <text:p>24,90 €</text:p>
          </table:table-cell>
          <table:table-cell office:value-type="string">
            <text:p>Umhang Kinder Skaterboy</text:p>
          </table:table-cell>
        </table:table-row>
        <table:table-row table:style-name="ro2">
          <table:table-cell office:value-type="float" office:value="572000002">
            <text:p>572000002</text:p>
          </table:table-cell>
          <table:table-cell office:value-type="string">
            <text:p>Umhang Klettverschluß schwarz</text:p>
          </table:table-cell>
          <table:table-cell office:value-type="currency" office:currency="EUR" office:value="15.9">
            <text:p>15,90 €</text:p>
          </table:table-cell>
          <table:table-cell/>
        </table:table-row>
        <table:table-row table:style-name="ro2">
          <table:table-cell office:value-type="float" office:value="572000001">
            <text:p>572000001</text:p>
          </table:table-cell>
          <table:table-cell office:value-type="string">
            <text:p>Umhang Klettverschluß weiß</text:p>
          </table:table-cell>
          <table:table-cell office:value-type="currency" office:currency="EUR" office:value="15.9">
            <text:p>15,90 €</text:p>
          </table:table-cell>
          <table:table-cell/>
        </table:table-row>
        <table:table-row table:style-name="ro1">
          <table:table-cell office:value-type="float" office:value="14100304">
            <text:p>14100304</text:p>
          </table:table-cell>
          <table:table-cell office:value-type="string">
            <text:p>Umhang Nevada blau</text:p>
          </table:table-cell>
          <table:table-cell office:value-type="currency" office:currency="EUR" office:value="14.9">
            <text:p>14,90 €</text:p>
          </table:table-cell>
          <table:table-cell office:value-type="string">
            <text:p>Umhang Nevada blau</text:p>
          </table:table-cell>
        </table:table-row>
        <table:table-row table:style-name="ro1">
          <table:table-cell office:value-type="float" office:value="14100302">
            <text:p>14100302</text:p>
          </table:table-cell>
          <table:table-cell office:value-type="string">
            <text:p>Umhang Nevada schwarz</text:p>
          </table:table-cell>
          <table:table-cell office:value-type="currency" office:currency="EUR" office:value="14.9">
            <text:p>14,90 €</text:p>
          </table:table-cell>
          <table:table-cell office:value-type="string">
            <text:p>Umhang Nevada schwarz</text:p>
          </table:table-cell>
        </table:table-row>
        <table:table-row table:style-name="ro1">
          <table:table-cell office:value-type="string">
            <text:p>P005646</text:p>
          </table:table-cell>
          <table:table-cell office:value-type="string">
            <text:p>Umhang OBB Basic </text:p>
          </table:table-cell>
          <table:table-cell office:value-type="currency" office:currency="EUR" office:value="9.9">
            <text:p>9,90 €</text:p>
          </table:table-cell>
          <table:table-cell/>
        </table:table-row>
        <table:table-row table:style-name="ro2">
          <table:table-cell office:value-type="string">
            <text:p>E-4086</text:p>
          </table:table-cell>
          <table:table-cell office:value-type="string">
            <text:p>Umhang Olivia Garden schwarz</text:p>
          </table:table-cell>
          <table:table-cell office:value-type="currency" office:currency="EUR" office:value="29.9">
            <text:p>29,90 €</text:p>
          </table:table-cell>
          <table:table-cell/>
        </table:table-row>
        <table:table-row table:style-name="ro2">
          <table:table-cell office:value-type="float" office:value="14109720">
            <text:p>14109720</text:p>
          </table:table-cell>
          <table:table-cell office:value-type="string">
            <text:p>Umhang Perfect Touch schwarz</text:p>
          </table:table-cell>
          <table:table-cell office:value-type="currency" office:currency="EUR" office:value="29">
            <text:p>29,00 €</text:p>
          </table:table-cell>
          <table:table-cell office:value-type="string">
            <text:p>Umhang Perfect Touch schwarz</text:p>
          </table:table-cell>
        </table:table-row>
        <table:table-row table:style-name="ro1">
          <table:table-cell office:value-type="float" office:value="5010432">
            <text:p>5010432</text:p>
          </table:table-cell>
          <table:table-cell office:value-type="string">
            <text:p>Umhang PVC Nora</text:p>
          </table:table-cell>
          <table:table-cell office:value-type="currency" office:currency="EUR" office:value="12">
            <text:p>12,00 €</text:p>
          </table:table-cell>
          <table:table-cell office:value-type="string">
            <text:p>Umhang PVC Nora <text:s/>Umhang PVC Nora Plastikumhang grau/schwarz 100 % wasserdicht</text:p>
          </table:table-cell>
        </table:table-row>
        <table:table-row table:style-name="ro1">
          <table:table-cell office:value-type="float" office:value="3040277">
            <text:p>3040277</text:p>
          </table:table-cell>
          <table:table-cell office:value-type="string">
            <text:p>Umhang PVC uni schwarz</text:p>
          </table:table-cell>
          <table:table-cell office:value-type="currency" office:currency="EUR" office:value="7.9">
            <text:p>7,90 €</text:p>
          </table:table-cell>
          <table:table-cell office:value-type="string">
            <text:p>Umhang PVC uni schwarz</text:p>
          </table:table-cell>
        </table:table-row>
        <table:table-row table:style-name="ro2">
          <table:table-cell office:value-type="float" office:value="3040278">
            <text:p>3040278</text:p>
          </table:table-cell>
          <table:table-cell office:value-type="string">
            <text:p>Umhang PVC uni silber</text:p>
          </table:table-cell>
          <table:table-cell office:value-type="currency" office:currency="EUR" office:value="7.9">
            <text:p>7,90 €</text:p>
          </table:table-cell>
          <table:table-cell office:value-type="string">
            <text:p>Umhang PVC uni silber</text:p>
          </table:table-cell>
        </table:table-row>
        <table:table-row table:style-name="ro2">
          <table:table-cell office:value-type="float" office:value="7001154">
            <text:p>7001154</text:p>
          </table:table-cell>
          <table:table-cell office:value-type="string">
            <text:p>Umhang Scull</text:p>
          </table:table-cell>
          <table:table-cell office:value-type="currency" office:currency="EUR" office:value="25">
            <text:p>25,00 €</text:p>
          </table:table-cell>
          <table:table-cell office:value-type="string">
            <text:p>Umhang Scull <text:s/>Umhang Scull bedruckt mit kleinen Totenköpfen</text:p>
          </table:table-cell>
        </table:table-row>
        <table:table-row table:style-name="ro2">
          <table:table-cell office:value-type="float" office:value="95246">
            <text:p>95246</text:p>
          </table:table-cell>
          <table:table-cell office:value-type="string">
            <text:p>Umhang TD classic braun </text:p>
          </table:table-cell>
          <table:table-cell office:value-type="currency" office:currency="EUR" office:value="23.68">
            <text:p>23,68 €</text:p>
          </table:table-cell>
          <table:table-cell office:value-type="string">
            <text:p>Umhang TD classic braun </text:p>
          </table:table-cell>
        </table:table-row>
        <table:table-row table:style-name="ro2">
          <table:table-cell office:value-type="string">
            <text:p>1100BR</text:p>
          </table:table-cell>
          <table:table-cell office:value-type="string">
            <text:p>Umhang TD classic burgund</text:p>
          </table:table-cell>
          <table:table-cell office:value-type="currency" office:currency="EUR" office:value="30">
            <text:p>30,00 €</text:p>
          </table:table-cell>
          <table:table-cell/>
        </table:table-row>
        <table:table-row table:style-name="ro2">
          <table:table-cell office:value-type="float" office:value="95244">
            <text:p>95244</text:p>
          </table:table-cell>
          <table:table-cell office:value-type="string">
            <text:p>Umhang TD classic gelb</text:p>
          </table:table-cell>
          <table:table-cell office:value-type="currency" office:currency="EUR" office:value="26.06">
            <text:p>26,06 €</text:p>
          </table:table-cell>
          <table:table-cell office:value-type="string">
            <text:p>Umhang TD classic gelb</text:p>
          </table:table-cell>
        </table:table-row>
        <table:table-row table:style-name="ro2">
          <table:table-cell office:value-type="float" office:value="95300">
            <text:p>95300</text:p>
          </table:table-cell>
          <table:table-cell office:value-type="string">
            <text:p>Umhang TD classic Glamour khaki</text:p>
          </table:table-cell>
          <table:table-cell office:value-type="currency" office:currency="EUR" office:value="31.95">
            <text:p>31,95 €</text:p>
          </table:table-cell>
          <table:table-cell office:value-type="string">
            <text:p>Umhang TD classic Glamour khaki</text:p>
          </table:table-cell>
        </table:table-row>
        <table:table-row table:style-name="ro2">
          <table:table-cell office:value-type="float" office:value="95241">
            <text:p>95241</text:p>
          </table:table-cell>
          <table:table-cell office:value-type="string">
            <text:p>Umhang TD classic hellgrau</text:p>
          </table:table-cell>
          <table:table-cell office:value-type="currency" office:currency="EUR" office:value="35">
            <text:p>35,00 €</text:p>
          </table:table-cell>
          <table:table-cell office:value-type="string">
            <text:p>Umhang TD classic hellgrau</text:p>
          </table:table-cell>
        </table:table-row>
        <table:table-row table:style-name="ro2">
          <table:table-cell office:value-type="float" office:value="95248">
            <text:p>95248</text:p>
          </table:table-cell>
          <table:table-cell office:value-type="string">
            <text:p>Umhang TD classic latte </text:p>
          </table:table-cell>
          <table:table-cell office:value-type="currency" office:currency="EUR" office:value="30">
            <text:p>30,00 €</text:p>
          </table:table-cell>
          <table:table-cell office:value-type="string">
            <text:p>Umhang TD classic latte </text:p>
          </table:table-cell>
        </table:table-row>
        <table:table-row table:style-name="ro2">
          <table:table-cell office:value-type="string">
            <text:p>1100MB</text:p>
          </table:table-cell>
          <table:table-cell office:value-type="string">
            <text:p>Umhang TD classic marine</text:p>
          </table:table-cell>
          <table:table-cell office:value-type="currency" office:currency="EUR" office:value="35">
            <text:p>35,00 €</text:p>
          </table:table-cell>
          <table:table-cell office:value-type="string">
            <text:p>Umhang TD classic marine</text:p>
          </table:table-cell>
        </table:table-row>
        <table:table-row table:style-name="ro2">
          <table:table-cell office:value-type="string">
            <text:p>95254P</text:p>
          </table:table-cell>
          <table:table-cell office:value-type="string">
            <text:p>Umhang TD classic purple</text:p>
          </table:table-cell>
          <table:table-cell office:value-type="currency" office:currency="EUR" office:value="30">
            <text:p>30,00 €</text:p>
          </table:table-cell>
          <table:table-cell office:value-type="string">
            <text:p>Umhang TD classic purple</text:p>
          </table:table-cell>
        </table:table-row>
        <table:table-row table:style-name="ro2">
          <table:table-cell office:value-type="string">
            <text:p>1100S</text:p>
          </table:table-cell>
          <table:table-cell office:value-type="string">
            <text:p>Umhang TD classic schwarz</text:p>
          </table:table-cell>
          <table:table-cell office:value-type="currency" office:currency="EUR" office:value="35">
            <text:p>35,00 €</text:p>
          </table:table-cell>
          <table:table-cell office:value-type="string">
            <text:p>Umhang TD classic schwarz</text:p>
          </table:table-cell>
        </table:table-row>
        <table:table-row table:style-name="ro2">
          <table:table-cell office:value-type="string">
            <text:p>1100W</text:p>
          </table:table-cell>
          <table:table-cell office:value-type="string">
            <text:p>Umhang TD classic weiß</text:p>
          </table:table-cell>
          <table:table-cell office:value-type="currency" office:currency="EUR" office:value="35">
            <text:p>35,00 €</text:p>
          </table:table-cell>
          <table:table-cell office:value-type="string">
            <text:p>Umhang TD classic weiß</text:p>
          </table:table-cell>
        </table:table-row>
        <table:table-row table:style-name="ro2">
          <table:table-cell office:value-type="float" office:value="94047">
            <text:p>94047</text:p>
          </table:table-cell>
          <table:table-cell office:value-type="string">
            <text:p>Umhang TD Nano Air braun</text:p>
          </table:table-cell>
          <table:table-cell office:value-type="currency" office:currency="EUR" office:value="42.9">
            <text:p>42,90 €</text:p>
          </table:table-cell>
          <table:table-cell office:value-type="string">
            <text:p>Umhang TD Nano Air braun <text:s/>Umhang TD Nano Air sort. Eigenschaften:fleckunempfindlich, NANO-Technologie, wasserdicht Verschlussart:2-fach Hakenverschluss</text:p>
          </table:table-cell>
        </table:table-row>
        <table:table-row table:style-name="ro2">
          <table:table-cell office:value-type="float" office:value="94048">
            <text:p>94048</text:p>
          </table:table-cell>
          <table:table-cell office:value-type="string">
            <text:p>Umhang TD Nano Air grau</text:p>
          </table:table-cell>
          <table:table-cell office:value-type="currency" office:currency="EUR" office:value="42.9">
            <text:p>42,90 €</text:p>
          </table:table-cell>
          <table:table-cell office:value-type="string">
            <text:p>Umhang TD Nano Air grau <text:s/>Umhang TD Nano Air sort. Eigenschaften: fleckunempfindlich, NANO-Technologie, wasserdicht Verschlussart: 2-fach Hakenverschluss</text:p>
          </table:table-cell>
        </table:table-row>
        <table:table-row table:style-name="ro2">
          <table:table-cell office:value-type="float" office:value="94045">
            <text:p>94045</text:p>
          </table:table-cell>
          <table:table-cell office:value-type="string">
            <text:p>Umhang TD Nano Air schwarz</text:p>
          </table:table-cell>
          <table:table-cell office:value-type="currency" office:currency="EUR" office:value="42.9">
            <text:p>42,90 €</text:p>
          </table:table-cell>
          <table:table-cell office:value-type="string">
            <text:p>Umhang TD Nano Air schwarz <text:s/>Umhang TD Nano Air sort. Eigenschaften: fleckunempfindlich, NANO-Technologie, wasserdicht Verschlussart: 2-fach Hakenverschluss</text:p>
          </table:table-cell>
        </table:table-row>
        <table:table-row table:style-name="ro2">
          <table:table-cell office:value-type="float" office:value="94046">
            <text:p>94046</text:p>
          </table:table-cell>
          <table:table-cell office:value-type="string">
            <text:p>Umhang TD Nano Air violett</text:p>
          </table:table-cell>
          <table:table-cell office:value-type="currency" office:currency="EUR" office:value="42.9">
            <text:p>42,90 €</text:p>
          </table:table-cell>
          <table:table-cell office:value-type="string">
            <text:p>Umhang TD Nano Air violett <text:s/>Umhang TD Nano Air sort. Eigenschaften: fleckunempfindlich, NANO-Technologie, wasserdicht Verschlussart: 2-fach Hakenverschluss</text:p>
          </table:table-cell>
        </table:table-row>
        <table:table-row table:style-name="ro2">
          <table:table-cell office:value-type="float" office:value="94008">
            <text:p>94008</text:p>
          </table:table-cell>
          <table:table-cell office:value-type="string">
            <text:p>Umhang TD Nano compact braun</text:p>
          </table:table-cell>
          <table:table-cell office:value-type="currency" office:currency="EUR" office:value="42.9">
            <text:p>42,90 €</text:p>
          </table:table-cell>
          <table:table-cell office:value-type="string">
            <text:p>Umhang TD Nano compact braun <text:s/>Umhang TD Nano compact Eigenschaften: fleckunempfindlich, NANO-Technologie, wasserdicht Verschlussart: 2-fach Hakenverschluss</text:p>
          </table:table-cell>
        </table:table-row>
        <table:table-row table:style-name="ro2">
          <table:table-cell office:value-type="float" office:value="94009">
            <text:p>94009</text:p>
          </table:table-cell>
          <table:table-cell office:value-type="string">
            <text:p>Umhang TD Nano compact grau</text:p>
          </table:table-cell>
          <table:table-cell office:value-type="currency" office:currency="EUR" office:value="42.9">
            <text:p>42,90 €</text:p>
          </table:table-cell>
          <table:table-cell office:value-type="string">
            <text:p>Umhang TD Nano compact grau <text:s/>Umhang TD Nano compact Eigenschaften:fleckunempfindlich, NANO-Technologie, wasserdicht Verschlussart:2-fach Hakenverschluss</text:p>
          </table:table-cell>
        </table:table-row>
        <table:table-row table:style-name="ro2">
          <table:table-cell office:value-type="float" office:value="94010">
            <text:p>94010</text:p>
          </table:table-cell>
          <table:table-cell office:value-type="string">
            <text:p>Umhang TD Nano compact schwarz</text:p>
          </table:table-cell>
          <table:table-cell office:value-type="currency" office:currency="EUR" office:value="49">
            <text:p>49,00 €</text:p>
          </table:table-cell>
          <table:table-cell office:value-type="string">
            <text:p>Umhang TD Nano compact schwarz <text:s/>Umhang TD Nano compact Eigenschaften: fleckunempfindlich, NANO-Technologie, wasserdicht Verschlussart: 2-fach Hakenverschluss</text:p>
          </table:table-cell>
        </table:table-row>
        <table:table-row table:style-name="ro2">
          <table:table-cell office:value-type="float" office:value="94024">
            <text:p>94024</text:p>
          </table:table-cell>
          <table:table-cell office:value-type="string">
            <text:p>Umhang TD Nano compact uni braun</text:p>
          </table:table-cell>
          <table:table-cell office:value-type="currency" office:currency="EUR" office:value="42.9">
            <text:p>42,90 €</text:p>
          </table:table-cell>
          <table:table-cell office:value-type="string">
            <text:p>Umhang TD Nano compact uni braun <text:s/>Umhang TD Nano compact Eigenschaften: fleckunempfindlich, NANO-Technologie, wasserdicht Verschlussart: 2-fach Hakenverschluss</text:p>
          </table:table-cell>
        </table:table-row>
        <table:table-row table:style-name="ro2">
          <table:table-cell office:value-type="float" office:value="94018">
            <text:p>94018</text:p>
          </table:table-cell>
          <table:table-cell office:value-type="string">
            <text:p>Umhang TD Nano compact uni schwarz</text:p>
          </table:table-cell>
          <table:table-cell office:value-type="currency" office:currency="EUR" office:value="42.9">
            <text:p>42,90 €</text:p>
          </table:table-cell>
          <table:table-cell office:value-type="string">
            <text:p>Umhang TD Nano compact uni schwarz <text:s/>Umhang TD Nano compact Eigenschaften: fleckunempfindlich, NANO-Technologie, wasserdicht Verschlussart: 2-fach Hakenverschluss</text:p>
          </table:table-cell>
        </table:table-row>
        <table:table-row table:style-name="ro2">
          <table:table-cell office:value-type="float" office:value="94019">
            <text:p>94019</text:p>
          </table:table-cell>
          <table:table-cell office:value-type="string">
            <text:p>Umhang TD Nano compact uni violett</text:p>
          </table:table-cell>
          <table:table-cell office:value-type="currency" office:currency="EUR" office:value="42.9">
            <text:p>42,90 €</text:p>
          </table:table-cell>
          <table:table-cell office:value-type="string">
            <text:p>Umhang TD Nano compact uni violett <text:s/>Umhang TD Nano compact Eigenschaften: fleckunempfindlich, NANO-Technologie, wasserdicht Verschlussart: 2-fach Hakenverschluss</text:p>
          </table:table-cell>
        </table:table-row>
        <table:table-row table:style-name="ro2">
          <table:table-cell office:value-type="float" office:value="94027">
            <text:p>94027</text:p>
          </table:table-cell>
          <table:table-cell office:value-type="string">
            <text:p>Umhang TD Nano compact uni ziegelrot</text:p>
          </table:table-cell>
          <table:table-cell office:value-type="currency" office:currency="EUR" office:value="42.9">
            <text:p>42,90 €</text:p>
          </table:table-cell>
          <table:table-cell office:value-type="string">
            <text:p>Umhang TD Nano compact uni ziegelrot <text:s/>Umhang TD Nano compact Eigenschaften:fleckunempfindlich, NANO-Technologie, wasserdicht Verschlussart: 2-fach Hakenverschluss</text:p>
          </table:table-cell>
        </table:table-row>
        <table:table-row table:style-name="ro2">
          <table:table-cell office:value-type="float" office:value="92407">
            <text:p>92407</text:p>
          </table:table-cell>
          <table:table-cell office:value-type="string">
            <text:p>Umhang TD Skinny Soft Black</text:p>
          </table:table-cell>
          <table:table-cell office:value-type="currency" office:currency="EUR" office:value="34.5">
            <text:p>34,50 €</text:p>
          </table:table-cell>
          <table:table-cell/>
        </table:table-row>
        <table:table-row table:style-name="ro2">
          <table:table-cell office:value-type="float" office:value="92427">
            <text:p>92427</text:p>
          </table:table-cell>
          <table:table-cell office:value-type="string">
            <text:p>Umhang TD Skinny Soft Bubblegum</text:p>
          </table:table-cell>
          <table:table-cell office:value-type="currency" office:currency="EUR" office:value="34.5">
            <text:p>34,50 €</text:p>
          </table:table-cell>
          <table:table-cell/>
        </table:table-row>
        <table:table-row table:style-name="ro2">
          <table:table-cell office:value-type="float" office:value="92423">
            <text:p>92423</text:p>
          </table:table-cell>
          <table:table-cell office:value-type="string">
            <text:p>Umhang TD Skinny Soft Gold</text:p>
          </table:table-cell>
          <table:table-cell office:value-type="currency" office:currency="EUR" office:value="34.5">
            <text:p>34,50 €</text:p>
          </table:table-cell>
          <table:table-cell/>
        </table:table-row>
        <table:table-row table:style-name="ro2">
          <table:table-cell office:value-type="float" office:value="92429">
            <text:p>92429</text:p>
          </table:table-cell>
          <table:table-cell office:value-type="string">
            <text:p>Umhang TD Skinny Soft Lavender</text:p>
          </table:table-cell>
          <table:table-cell office:value-type="currency" office:currency="EUR" office:value="34.5">
            <text:p>34,50 €</text:p>
          </table:table-cell>
          <table:table-cell/>
        </table:table-row>
        <table:table-row table:style-name="ro2">
          <table:table-cell office:value-type="float" office:value="92425">
            <text:p>92425</text:p>
          </table:table-cell>
          <table:table-cell office:value-type="string">
            <text:p>Umhang TD Skinny Soft Mint</text:p>
          </table:table-cell>
          <table:table-cell office:value-type="currency" office:currency="EUR" office:value="34.5">
            <text:p>34,50 €</text:p>
          </table:table-cell>
          <table:table-cell/>
        </table:table-row>
        <table:table-row table:style-name="ro2">
          <table:table-cell office:value-type="float" office:value="92410">
            <text:p>92410</text:p>
          </table:table-cell>
          <table:table-cell office:value-type="string">
            <text:p>Umhang TD Skinny Soft Pink</text:p>
          </table:table-cell>
          <table:table-cell office:value-type="currency" office:currency="EUR" office:value="34.5">
            <text:p>34,50 €</text:p>
          </table:table-cell>
          <table:table-cell office:value-type="string">
            <text:p>Umhang TD Skinny Soft Pink <text:s/>Umhang TD Skinny anthrazit Produktart: Schneideumhang Eigenschaften: atmungsaktiv, super leicht, super soft Verschlussart: 2-fach Hakenverschluss,</text:p>
          </table:table-cell>
        </table:table-row>
        <table:table-row table:style-name="ro2">
          <table:table-cell office:value-type="float" office:value="92408">
            <text:p>92408</text:p>
          </table:table-cell>
          <table:table-cell office:value-type="string">
            <text:p>Umhang TD Skinny Soft Silver</text:p>
          </table:table-cell>
          <table:table-cell office:value-type="currency" office:currency="EUR" office:value="34.5">
            <text:p>34,50 €</text:p>
          </table:table-cell>
          <table:table-cell/>
        </table:table-row>
        <table:table-row table:style-name="ro2">
          <table:table-cell office:value-type="float" office:value="93028">
            <text:p>93028</text:p>
          </table:table-cell>
          <table:table-cell office:value-type="string">
            <text:p>Umhang TD Terra grau</text:p>
          </table:table-cell>
          <table:table-cell office:value-type="currency" office:currency="EUR" office:value="40">
            <text:p>40,00 €</text:p>
          </table:table-cell>
          <table:table-cell office:value-type="string">
            <text:p>Umhang TD Terra grau <text:s/>Umhang TD Terra grau Seidig sanfter Oeko-Umhang aus nachwachsenden Rohstoffen - Nature Pro als Naturprodukt ist anders als eine Kunstfaser. Er ist nicht knitterfrei, Farben verwaschen im Laufe der Zeit. So hat Nature Pro den von vielen gewünschten „used look“. Dieser Umhang wird aus nachwachsendem Rohstoff (vorwiegend Eukalyptusholz) hergestellt.</text:p>
          </table:table-cell>
        </table:table-row>
        <table:table-row table:style-name="ro2">
          <table:table-cell office:value-type="float" office:value="14101133">
            <text:p>14101133</text:p>
          </table:table-cell>
          <table:table-cell office:value-type="string">
            <text:p>Umhang Valentino schwarz mit Ärmeln</text:p>
          </table:table-cell>
          <table:table-cell office:value-type="currency" office:currency="EUR" office:value="39">
            <text:p>39,00 €</text:p>
          </table:table-cell>
          <table:table-cell office:value-type="string">
            <text:p>Umhang Valentino schwarz mit Ärmeln</text:p>
          </table:table-cell>
        </table:table-row>
        <table:table-row table:style-name="ro2">
          <table:table-cell office:value-type="float" office:value="94067">
            <text:p>94067</text:p>
          </table:table-cell>
          <table:table-cell office:value-type="string">
            <text:p>Barber Cape black</text:p>
          </table:table-cell>
          <table:table-cell office:value-type="currency" office:currency="EUR" office:value="30">
            <text:p>30,00 €</text:p>
          </table:table-cell>
          <table:table-cell office:value-type="string">
            <text:p>Barber Cape black</text:p>
          </table:table-cell>
        </table:table-row>
      </table:table>
      <table:table table:name="Tabelle2" table:style-name="ta1" table:print="false">
        <table:table-column table:style-name="co5" table:default-cell-style-name="Default"/>
        <table:table-row table:style-name="ro1">
          <table:table-cell/>
        </table:table-row>
      </table:table>
      <table:table table:name="Tabelle3" table:style-name="ta1" table:print="false">
        <table:table-column table:style-name="co5" table:default-cell-style-name="Default"/>
        <table:table-row table:style-name="ro1">
          <table:table-cell/>
        </table:table-row>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Arial" svg:font-family="Arial" style:font-family-generic="swiss" style:font-pitch="variable"/>
    <style:font-face style:name="Lucida Sans" svg:font-family="'Lucida Sans'" style:font-family-generic="system" style:font-pitch="variable"/>
    <style:font-face style:name="Lucida Sans Unicode" svg:font-family="'Lucida Sans Unicode'" style:font-family-generic="system" style:font-pitch="variable"/>
    <style:font-face style:name="Microsoft YaHei" svg:font-family="'Microsoft YaHei'" style:font-family-generic="system" style:font-pitch="variable"/>
    <style:font-face style:name="Tahoma" svg:font-family="Tahoma" style:font-family-generic="system" style:font-pitch="variable"/>
  </office:font-face-decls>
  <office:styles>
    <style:default-style style:family="table-cell">
      <style:paragraph-properties style:tab-stop-distance="1.25cm"/>
      <style:text-properties style:font-name="Arial" fo:language="de" fo:country="DE" style:font-name-asian="Lucida Sans Unicode" style:language-asian="zh" style:country-asian="CN" style:font-name-complex="Tahoma" style:language-complex="hi" style:country-complex="IN"/>
    </style:default-style>
    <number:number-style style:name="N0">
      <number:number number:min-integer-digits="1"/>
    </number:number-style>
    <number:currency-style style:name="N106P0" style:volatile="true">
      <number:number number:decimal-places="2" number:min-integer-digits="1" number:grouping="true"/>
      <number:text> </number:text>
      <number:currency-symbol number:language="de" number:country="DE">€</number:currency-symbol>
    </number:currency-style>
    <number:currency-style style:name="N106">
      <style:text-properties fo:color="#ff0000"/>
      <number:text>-</number:text>
      <number:number number:decimal-places="2" number:min-integer-digits="1" number:grouping="true"/>
      <number:text> </number:text>
      <number:currency-symbol number:language="de" number:country="DE">€</number:currency-symbol>
      <style:map style:condition="value()&gt;=0" style:apply-style-name="N106P0"/>
    </number:currency-style>
    <style:style style:name="Default" style:family="table-cell">
      <style:text-properties style:font-name-asian="Microsoft YaHei" style:font-name-complex="Lucida Sans"/>
    </style:style>
    <style:style style:name="Result" style:family="table-cell" style:parent-style-name="Default">
      <style:text-properties fo:font-style="italic" style:text-underline-style="solid" style:text-underline-width="auto" style:text-underline-color="font-color" fo:font-weight="bold"/>
    </style:style>
    <style:style style:name="Result2" style:family="table-cell" style:parent-style-name="Result"/>
    <style:style style:name="Heading" style:family="table-cell" style:parent-style-name="Default">
      <style:table-cell-properties style:text-align-source="fix" style:repeat-content="false"/>
      <style:paragraph-properties fo:text-align="center"/>
      <style:text-properties fo:font-size="16pt" fo:font-style="italic" fo:font-weight="bold"/>
    </style:style>
    <style:style style:name="Heading1" style:family="table-cell" style:parent-style-name="Heading">
      <style:table-cell-properties style:rotation-angle="90"/>
    </style:style>
  </office:styles>
  <office:automatic-styles>
    <style:page-layout style:name="Mpm1">
      <style:page-layout-properties style:writing-mode="lr-tb"/>
      <style:header-style>
        <style:header-footer-properties fo:min-height="0.751cm" fo:margin-left="0cm" fo:margin-right="0cm" fo:margin-bottom="0.25cm"/>
      </style:header-style>
      <style:footer-style>
        <style:header-footer-properties fo:min-height="0.751cm" fo:margin-left="0cm" fo:margin-right="0cm" fo:margin-top="0.25cm"/>
      </style:footer-style>
    </style:page-layout>
    <style:page-layout style:name="Mpm2">
      <style:page-layout-properties style:writing-mode="lr-tb"/>
      <style:header-style>
        <style:header-footer-properties fo:min-height="0.751cm" fo:margin-left="0cm" fo:margin-right="0cm" fo:margin-bottom="0.25cm" fo:border="0.088cm solid #000000" fo:padding="0.018cm" fo:background-color="#c0c0c0">
          <style:background-image/>
        </style:header-footer-properties>
      </style:header-style>
      <style:footer-style>
        <style:header-footer-properties fo:min-height="0.751cm" fo:margin-left="0cm" fo:margin-right="0cm" fo:margin-top="0.25cm" fo:border="0.088cm solid #000000" fo:padding="0.018cm" fo:background-color="#c0c0c0">
          <style:background-image/>
        </style:header-footer-properties>
      </style:footer-style>
    </style:page-layout>
  </office:automatic-styles>
  <office:master-styles>
    <style:master-page style:name="Default" style:page-layout-name="Mpm1">
      <style:header>
        <text:p><text:sheet-name>???</text:sheet-name></text:p>
      </style:header>
      <style:header-left style:display="false"/>
      <style:footer>
        <text:p>Seite <text:page-number>1</text:page-number></text:p>
      </style:footer>
      <style:footer-left style:display="false"/>
    </style:master-page>
    <style:master-page style:name="Report" style:page-layout-name="Mpm2">
      <style:header>
        <style:region-left>
          <text:p><text:sheet-name>???</text:sheet-name> (<text:title>???</text:title>)</text:p>
        </style:region-left>
        <style:region-right>
          <text:p><text:date style:data-style-name="N2" text:date-value="2026-06-16">16.06.2026</text:date>, <text:time>10:41:42</text:time></text:p>
        </style:region-right>
      </style:header>
      <style:header-left style:display="false"/>
      <style:footer>
        <text:p>Seite <text:page-number>1</text:page-number> / <text:page-count>99</text:page-count></text:p>
      </style:footer>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Stephan Rühs</meta:initial-creator>
    <meta:creation-date>2026-06-16T10:39:52.24</meta:creation-date>
    <dc:date>2026-06-16T10:41:42.33</dc:date>
    <dc:creator>Stephan Rühs</dc:creator>
    <meta:editing-duration>PT1M50S</meta:editing-duration>
    <meta:editing-cycles>1</meta:editing-cycles>
    <meta:document-statistic meta:table-count="3" meta:cell-count="323" meta:object-count="0"/>
    <meta:generator>OpenOffice/4.1.14$Win32 OpenOffice.org_project/4114m1$Build-9811</meta:generator>
  </office:meta>
</office:document-meta>
</file>