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4.625cm"/>
    </style:style>
    <style:style style:name="co2" style:family="table-column">
      <style:table-column-properties fo:break-before="auto" style:column-width="10.088cm"/>
    </style:style>
    <style:style style:name="co3" style:family="table-column">
      <style:table-column-properties fo:break-before="auto" style:column-width="4.45cm"/>
    </style:style>
    <style:style style:name="co4" style:family="table-column">
      <style:table-column-properties fo:break-before="auto" style:column-width="16.043cm"/>
    </style:style>
    <style:style style:name="co5" style:family="table-column">
      <style:table-column-properties fo:break-before="auto" style:column-width="2.267cm"/>
    </style:style>
    <style:style style:name="ro1" style:family="table-row">
      <style:table-row-properties style:row-height="0.453cm" fo:break-before="auto" style:use-optimal-row-height="true"/>
    </style:style>
    <style:style style:name="ro2" style:family="table-row">
      <style:table-row-properties style:row-height="0.473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/>
      <style:paragraph-properties fo:text-align="center" fo:margin-left="0cm"/>
    </style:style>
    <style:style style:name="ce2" style:family="table-cell" style:parent-style-name="Default" style:data-style-name="N106">
      <style:table-cell-properties style:text-align-source="fix" style:repeat-content="false"/>
      <style:paragraph-properties fo:text-align="center" fo:margin-left="0cm"/>
    </style:style>
  </office:automatic-styles>
  <office:body>
    <office:spreadsheet>
      <table:table table:name="Tabelle1" table:style-name="ta1" table:print="false">
        <table:table-column table:style-name="co1" table:default-cell-style-name="ce1"/>
        <table:table-column table:style-name="co2" table:default-cell-style-name="Default"/>
        <table:table-column table:style-name="co3" table:default-cell-style-name="ce2"/>
        <table:table-column table:style-name="co4" table:default-cell-style-name="Default"/>
        <table:table-row table:style-name="ro1">
          <table:table-cell office:value-type="string">
            <text:p>Artikelnummer</text:p>
          </table:table-cell>
          <table:table-cell office:value-type="string">
            <text:p>Bezeichnung</text:p>
          </table:table-cell>
          <table:table-cell office:value-type="string">
            <text:p>Standardpreis</text:p>
          </table:table-cell>
          <table:table-cell office:value-type="string">
            <text:p>Beschreibung</text:p>
          </table:table-cell>
        </table:table-row>
        <table:table-row table:style-name="ro2">
          <table:table-cell office:value-type="float" office:value="3500262">
            <text:p>3500262</text:p>
          </table:table-cell>
          <table:table-cell office:value-type="string">
            <text:p>Barburys Kompressentücher 6x schwarz</text:p>
          </table:table-cell>
          <table:table-cell office:value-type="currency" office:currency="EUR" office:value="25.9">
            <text:p>25,90 €</text:p>
          </table:table-cell>
          <table:table-cell office:value-type="string">
            <text:p>Barburys Kompressentücher 6x schwarz</text:p>
          </table:table-cell>
        </table:table-row>
        <table:table-row table:style-name="ro2">
          <table:table-cell office:value-type="float" office:value="3500261">
            <text:p>3500261</text:p>
          </table:table-cell>
          <table:table-cell office:value-type="string">
            <text:p>Barburys Kompressentücher 6x weiß</text:p>
          </table:table-cell>
          <table:table-cell office:value-type="currency" office:currency="EUR" office:value="25.9">
            <text:p>25,90 €</text:p>
          </table:table-cell>
          <table:table-cell office:value-type="string">
            <text:p>Barburys Kompressentücher 6x weiß</text:p>
          </table:table-cell>
        </table:table-row>
        <table:table-row table:style-name="ro1">
          <table:table-cell office:value-type="float" office:value="4410801">
            <text:p>4410801</text:p>
          </table:table-cell>
          <table:table-cell office:value-type="string">
            <text:p>Einweg-Handtücher 80x40cm 100er</text:p>
          </table:table-cell>
          <table:table-cell office:value-type="currency" office:currency="EUR" office:value="33">
            <text:p>33,00 €</text:p>
          </table:table-cell>
          <table:table-cell office:value-type="string">
            <text:p>Einweg-Handtücher 80x40cm 100er</text:p>
          </table:table-cell>
        </table:table-row>
        <table:table-row table:style-name="ro1">
          <table:table-cell office:value-type="float" office:value="340070002">
            <text:p>340070002</text:p>
          </table:table-cell>
          <table:table-cell office:value-type="string">
            <text:p>Einweg-Handtücher A&amp;D 50 Stück schwarz</text:p>
          </table:table-cell>
          <table:table-cell office:value-type="currency" office:currency="EUR" office:value="15.9">
            <text:p>15,90 €</text:p>
          </table:table-cell>
          <table:table-cell office:value-type="string">
            <text:p>Einweg-Handtücher A&amp;D 50 Stück schwarz</text:p>
          </table:table-cell>
        </table:table-row>
        <table:table-row table:style-name="ro1">
          <table:table-cell office:value-type="float" office:value="340070001">
            <text:p>340070001</text:p>
          </table:table-cell>
          <table:table-cell office:value-type="string">
            <text:p>Einweg-Handtücher A&amp;D 50 Stück weiß</text:p>
          </table:table-cell>
          <table:table-cell office:value-type="currency" office:currency="EUR" office:value="15.9">
            <text:p>15,90 €</text:p>
          </table:table-cell>
          <table:table-cell office:value-type="string">
            <text:p>Einweg-Handtücher A&amp;D 50 Stück weiß</text:p>
          </table:table-cell>
        </table:table-row>
        <table:table-row table:style-name="ro2">
          <table:table-cell office:value-type="float" office:value="7001199">
            <text:p>7001199</text:p>
          </table:table-cell>
          <table:table-cell office:value-type="string">
            <text:p>Friseur Gesichtstuch 10er anthrazit</text:p>
          </table:table-cell>
          <table:table-cell office:value-type="currency" office:currency="EUR" office:value="16.9">
            <text:p>16,90 €</text:p>
          </table:table-cell>
          <table:table-cell office:value-type="string">
            <text:p>Friseur Gesichtstuch 10er anthrazit</text:p>
          </table:table-cell>
        </table:table-row>
        <table:table-row table:style-name="ro1">
          <table:table-cell office:value-type="float" office:value="7001198">
            <text:p>7001198</text:p>
          </table:table-cell>
          <table:table-cell office:value-type="string">
            <text:p>Friseur Gesichtstuch 10er schwarz</text:p>
          </table:table-cell>
          <table:table-cell office:value-type="currency" office:currency="EUR" office:value="16.9">
            <text:p>16,90 €</text:p>
          </table:table-cell>
          <table:table-cell office:value-type="string">
            <text:p>Friseur Gesichtstuch 10er schwarz</text:p>
          </table:table-cell>
        </table:table-row>
        <table:table-row table:style-name="ro1">
          <table:table-cell office:value-type="float" office:value="7001200">
            <text:p>7001200</text:p>
          </table:table-cell>
          <table:table-cell office:value-type="string">
            <text:p>Friseur Gesichtstuch 10er weiß</text:p>
          </table:table-cell>
          <table:table-cell office:value-type="currency" office:currency="EUR" office:value="16.9">
            <text:p>16,90 €</text:p>
          </table:table-cell>
          <table:table-cell office:value-type="string">
            <text:p>Friseur Gesichtstuch 10er weiß</text:p>
          </table:table-cell>
        </table:table-row>
        <table:table-row table:style-name="ro2">
          <table:table-cell office:value-type="float" office:value="3500302">
            <text:p>3500302</text:p>
          </table:table-cell>
          <table:table-cell office:value-type="string">
            <text:p>Friseur Handtuch Sibel sw 12er</text:p>
          </table:table-cell>
          <table:table-cell office:value-type="currency" office:currency="EUR" office:value="59">
            <text:p>59,00 €</text:p>
          </table:table-cell>
          <table:table-cell office:value-type="string">
            <text:p>Friseur Handtuch Sibel sw 12er</text:p>
          </table:table-cell>
        </table:table-row>
        <table:table-row table:style-name="ro2">
          <table:table-cell office:value-type="float" office:value="99151">
            <text:p>99151</text:p>
          </table:table-cell>
          <table:table-cell office:value-type="string">
            <text:p>Friseur-Handtuch TD Barber Towel</text:p>
          </table:table-cell>
          <table:table-cell office:value-type="currency" office:currency="EUR" office:value="5.9">
            <text:p>5,90 €</text:p>
          </table:table-cell>
          <table:table-cell office:value-type="string">
            <text:p>Friseur-Handtuch TD Barber Towel</text:p>
          </table:table-cell>
        </table:table-row>
        <table:table-row table:style-name="ro2">
          <table:table-cell office:value-type="float" office:value="3513200">
            <text:p>3513200</text:p>
          </table:table-cell>
          <table:table-cell office:value-type="string">
            <text:p>Friseurhandtuch Barber Towel schwarz 6 Stück</text:p>
          </table:table-cell>
          <table:table-cell office:value-type="currency" office:currency="EUR" office:value="47.9">
            <text:p>47,90 €</text:p>
          </table:table-cell>
          <table:table-cell/>
        </table:table-row>
        <table:table-row table:style-name="ro2">
          <table:table-cell office:value-type="float" office:value="480545">
            <text:p>480545</text:p>
          </table:table-cell>
          <table:table-cell office:value-type="string">
            <text:p>Friseurhandtuch BarbertowlComany 10erPack</text:p>
          </table:table-cell>
          <table:table-cell office:value-type="currency" office:currency="EUR" office:value="79">
            <text:p>79,00 €</text:p>
          </table:table-cell>
          <table:table-cell office:value-type="string">
            <text:p>Friseurhandtuch BarbertowlComany 10erPack</text:p>
          </table:table-cell>
        </table:table-row>
        <table:table-row table:style-name="ro2">
          <table:table-cell office:value-type="float" office:value="905075">
            <text:p>905075</text:p>
          </table:table-cell>
          <table:table-cell office:value-type="string">
            <text:p>Friseurhandtuch Finetex Classic anthrazit 50x90cm</text:p>
          </table:table-cell>
          <table:table-cell office:value-type="currency" office:currency="EUR" office:value="9.5">
            <text:p>9,50 €</text:p>
          </table:table-cell>
          <table:table-cell office:value-type="string">
            <text:p>Friseurhandtuch Finetex Classic anthrazit 50x90cm</text:p>
          </table:table-cell>
        </table:table-row>
        <table:table-row table:style-name="ro2">
          <table:table-cell office:value-type="float" office:value="905052">
            <text:p>905052</text:p>
          </table:table-cell>
          <table:table-cell office:value-type="string">
            <text:p>Friseurhandtuch Finetex Classic royalblau 50x90cm</text:p>
          </table:table-cell>
          <table:table-cell office:value-type="currency" office:currency="EUR" office:value="8">
            <text:p>8,00 €</text:p>
          </table:table-cell>
          <table:table-cell office:value-type="string">
            <text:p>Friseurhandtuch Finetex Classic royalblau 50x90cm</text:p>
          </table:table-cell>
        </table:table-row>
        <table:table-row table:style-name="ro2">
          <table:table-cell office:value-type="float" office:value="905066">
            <text:p>905066</text:p>
          </table:table-cell>
          <table:table-cell office:value-type="string">
            <text:p>Friseurhandtuch Finetex Classic schwarz 50x90cm</text:p>
          </table:table-cell>
          <table:table-cell office:value-type="currency" office:currency="EUR" office:value="7.9">
            <text:p>7,90 €</text:p>
          </table:table-cell>
          <table:table-cell office:value-type="string">
            <text:p>Friseurhandtuch Finetex Classic schwarzt 50x90cm</text:p>
          </table:table-cell>
        </table:table-row>
        <table:table-row table:style-name="ro2">
          <table:table-cell office:value-type="float" office:value="905009">
            <text:p>905009</text:p>
          </table:table-cell>
          <table:table-cell office:value-type="string">
            <text:p>Friseurhandtuch Finetex Classic weiß 50x90cm</text:p>
          </table:table-cell>
          <table:table-cell office:value-type="currency" office:currency="EUR" office:value="7.9">
            <text:p>7,90 €</text:p>
          </table:table-cell>
          <table:table-cell office:value-type="string">
            <text:p>Friseurhandtuch Finetex Classic weiß 50x90cm</text:p>
          </table:table-cell>
        </table:table-row>
        <table:table-row table:style-name="ro2">
          <table:table-cell office:value-type="float" office:value="808075">
            <text:p>808075</text:p>
          </table:table-cell>
          <table:table-cell office:value-type="string">
            <text:p>Friseurhandtuch Finetex Energie anthrazit</text:p>
          </table:table-cell>
          <table:table-cell office:value-type="currency" office:currency="EUR" office:value="6.9">
            <text:p>6,90 €</text:p>
          </table:table-cell>
          <table:table-cell office:value-type="string">
            <text:p>Friseurhandtuch Finetex Energie anthrazit</text:p>
          </table:table-cell>
        </table:table-row>
        <table:table-row table:style-name="ro2">
          <table:table-cell office:value-type="float" office:value="808059">
            <text:p>808059</text:p>
          </table:table-cell>
          <table:table-cell office:value-type="string">
            <text:p>Friseurhandtuch Finetex Energie braun</text:p>
          </table:table-cell>
          <table:table-cell office:value-type="currency" office:currency="EUR" office:value="6.9">
            <text:p>6,90 €</text:p>
          </table:table-cell>
          <table:table-cell office:value-type="string">
            <text:p>Friseurhandtuch Finetex Energie braun</text:p>
          </table:table-cell>
        </table:table-row>
        <table:table-row table:style-name="ro2">
          <table:table-cell office:value-type="float" office:value="808019">
            <text:p>808019</text:p>
          </table:table-cell>
          <table:table-cell office:value-type="string">
            <text:p>Friseurhandtuch Finetex Energie grau</text:p>
          </table:table-cell>
          <table:table-cell office:value-type="currency" office:currency="EUR" office:value="6.9">
            <text:p>6,90 €</text:p>
          </table:table-cell>
          <table:table-cell office:value-type="string">
            <text:p>Friseurhandtuch Finetex Energie grau</text:p>
          </table:table-cell>
        </table:table-row>
        <table:table-row table:style-name="ro2">
          <table:table-cell office:value-type="float" office:value="808093">
            <text:p>808093</text:p>
          </table:table-cell>
          <table:table-cell office:value-type="string">
            <text:p>Friseurhandtuch Finetex Energie schwarz</text:p>
          </table:table-cell>
          <table:table-cell office:value-type="currency" office:currency="EUR" office:value="7.9">
            <text:p>7,90 €</text:p>
          </table:table-cell>
          <table:table-cell office:value-type="string">
            <text:p>Friseurhandtuch Finetex Energie schwarz</text:p>
          </table:table-cell>
        </table:table-row>
        <table:table-row table:style-name="ro2">
          <table:table-cell office:value-type="float" office:value="808060">
            <text:p>808060</text:p>
          </table:table-cell>
          <table:table-cell office:value-type="string">
            <text:p>Friseurhandtuch Finetex Energie smaragdgrün</text:p>
          </table:table-cell>
          <table:table-cell office:value-type="currency" office:currency="EUR" office:value="7.5">
            <text:p>7,50 €</text:p>
          </table:table-cell>
          <table:table-cell/>
        </table:table-row>
        <table:table-row table:style-name="ro2">
          <table:table-cell office:value-type="float" office:value="808009">
            <text:p>808009</text:p>
          </table:table-cell>
          <table:table-cell office:value-type="string">
            <text:p>Friseurhandtuch Finetex Energie weiß</text:p>
          </table:table-cell>
          <table:table-cell office:value-type="currency" office:currency="EUR" office:value="6.9">
            <text:p>6,90 €</text:p>
          </table:table-cell>
          <table:table-cell office:value-type="string">
            <text:p>Friseurhandtuch Finetex Energie weiß</text:p>
          </table:table-cell>
        </table:table-row>
        <table:table-row table:style-name="ro2">
          <table:table-cell office:value-type="string">
            <text:p>E-2040</text:p>
          </table:table-cell>
          <table:table-cell office:value-type="string">
            <text:p>Friseurhandtuch Fripac braun 50x90cm</text:p>
          </table:table-cell>
          <table:table-cell office:value-type="currency" office:currency="EUR" office:value="7.95">
            <text:p>7,95 €</text:p>
          </table:table-cell>
          <table:table-cell office:value-type="string">
            <text:p>Friseurhandtuch Fripac braun 50x90cm</text:p>
          </table:table-cell>
        </table:table-row>
        <table:table-row table:style-name="ro2">
          <table:table-cell office:value-type="string">
            <text:p>E-2120</text:p>
          </table:table-cell>
          <table:table-cell office:value-type="string">
            <text:p>Friseurhandtuch Fripac Energie beige</text:p>
          </table:table-cell>
          <table:table-cell office:value-type="currency" office:currency="EUR" office:value="5.9">
            <text:p>5,90 €</text:p>
          </table:table-cell>
          <table:table-cell/>
        </table:table-row>
        <table:table-row table:style-name="ro2">
          <table:table-cell office:value-type="string">
            <text:p>E-2190</text:p>
          </table:table-cell>
          <table:table-cell office:value-type="string">
            <text:p>Friseurhandtuch Fripac Energie grau</text:p>
          </table:table-cell>
          <table:table-cell office:value-type="currency" office:currency="EUR" office:value="5.77">
            <text:p>5,77 €</text:p>
          </table:table-cell>
          <table:table-cell office:value-type="string">
            <text:p>Friseurhandtuch Fripac Energie grau</text:p>
          </table:table-cell>
        </table:table-row>
        <table:table-row table:style-name="ro2">
          <table:table-cell office:value-type="string">
            <text:p>E-2170</text:p>
          </table:table-cell>
          <table:table-cell office:value-type="string">
            <text:p>Friseurhandtuch Fripac Energie schwarz</text:p>
          </table:table-cell>
          <table:table-cell office:value-type="currency" office:currency="EUR" office:value="8.9">
            <text:p>8,90 €</text:p>
          </table:table-cell>
          <table:table-cell office:value-type="string">
            <text:p>Friseurhandtuch Fripac Energie schwarz</text:p>
          </table:table-cell>
        </table:table-row>
        <table:table-row table:style-name="ro2">
          <table:table-cell office:value-type="string">
            <text:p>E-2100</text:p>
          </table:table-cell>
          <table:table-cell office:value-type="string">
            <text:p>Friseurhandtuch Fripac Energie weiß</text:p>
          </table:table-cell>
          <table:table-cell office:value-type="currency" office:currency="EUR" office:value="5.9">
            <text:p>5,90 €</text:p>
          </table:table-cell>
          <table:table-cell office:value-type="string">
            <text:p>Friseurhandtuch Fripac Energie weiß</text:p>
          </table:table-cell>
        </table:table-row>
        <table:table-row table:style-name="ro2">
          <table:table-cell office:value-type="string">
            <text:p>E-2090</text:p>
          </table:table-cell>
          <table:table-cell office:value-type="string">
            <text:p>Friseurhandtuch Fripac grau 50x90cm</text:p>
          </table:table-cell>
          <table:table-cell office:value-type="currency" office:currency="EUR" office:value="7.95">
            <text:p>7,95 €</text:p>
          </table:table-cell>
          <table:table-cell office:value-type="string">
            <text:p>Friseurhandtuch Fripac grau 50x90cm</text:p>
          </table:table-cell>
        </table:table-row>
        <table:table-row table:style-name="ro2">
          <table:table-cell office:value-type="float" office:value="2517038">
            <text:p>2517038</text:p>
          </table:table-cell>
          <table:table-cell office:value-type="string">
            <text:p>FriseurHandtuch rot Energiespar</text:p>
          </table:table-cell>
          <table:table-cell office:value-type="currency" office:currency="EUR" office:value="2.95">
            <text:p>2,95 €</text:p>
          </table:table-cell>
          <table:table-cell office:value-type="string">
            <text:p>FriseurHandtuch rot Energiespar</text:p>
          </table:table-cell>
        </table:table-row>
        <table:table-row table:style-name="ro2">
          <table:table-cell office:value-type="float" office:value="3505002">
            <text:p>3505002</text:p>
          </table:table-cell>
          <table:table-cell office:value-type="string">
            <text:p>Kompressen- u. Gesichtshandtuch schwarz 12 Stück</text:p>
          </table:table-cell>
          <table:table-cell office:value-type="currency" office:currency="EUR" office:value="45">
            <text:p>45,00 €</text:p>
          </table:table-cell>
          <table:table-cell office:value-type="string">
            <text:p>Kompressen- u. Gesichtshandtuch schwarz 12 Stück</text:p>
          </table:table-cell>
        </table:table-row>
        <table:table-row table:style-name="ro2">
          <table:table-cell office:value-type="float" office:value="3505001">
            <text:p>3505001</text:p>
          </table:table-cell>
          <table:table-cell office:value-type="string">
            <text:p>Kompressen- u. Gesichtshandtuch weiß 12 Stück</text:p>
          </table:table-cell>
          <table:table-cell office:value-type="currency" office:currency="EUR" office:value="39">
            <text:p>39,00 €</text:p>
          </table:table-cell>
          <table:table-cell office:value-type="string">
            <text:p>Kompressen- u. Gesichtshandtuch weiß 12 Stück</text:p>
          </table:table-cell>
        </table:table-row>
        <table:table-row table:style-name="ro2">
          <table:table-cell office:value-type="float" office:value="14101976">
            <text:p>14101976</text:p>
          </table:table-cell>
          <table:table-cell office:value-type="string">
            <text:p>Kompressentuch Barber 20cmx70cm schwarz</text:p>
          </table:table-cell>
          <table:table-cell office:value-type="currency" office:currency="EUR" office:value="4.5">
            <text:p>4,50 €</text:p>
          </table:table-cell>
          <table:table-cell office:value-type="string">
            <text:p>Kompressentuch Barber 20cmx70cm schwarz</text:p>
          </table:table-cell>
        </table:table-row>
        <table:table-row table:style-name="ro2">
          <table:table-cell office:value-type="float" office:value="134">
            <text:p>134</text:p>
          </table:table-cell>
          <table:table-cell office:value-type="string">
            <text:p>Scrummi Einweghandtuch 40 x 80 schwarz 50 Stück</text:p>
          </table:table-cell>
          <table:table-cell office:value-type="currency" office:currency="EUR" office:value="20">
            <text:p>20,00 €</text:p>
          </table:table-cell>
          <table:table-cell office:value-type="string">
            <text:p>Scrummy Einweghandtuch 40 x 80 schwarz 50 Stück</text:p>
          </table:table-cell>
        </table:table-row>
        <table:table-row table:style-name="ro2">
          <table:table-cell office:value-type="float" office:value="135">
            <text:p>135</text:p>
          </table:table-cell>
          <table:table-cell office:value-type="string">
            <text:p>Scrummi Einweghandtuch 40 x 80 schwarz 600er</text:p>
          </table:table-cell>
          <table:table-cell office:value-type="currency" office:currency="EUR" office:value="209">
            <text:p>209,00 €</text:p>
          </table:table-cell>
          <table:table-cell office:value-type="string">
            <text:p>Scrummy Einweghandtuch 40 x 80 schwarz 500er</text:p>
          </table:table-cell>
        </table:table-row>
        <table:table-row table:style-name="ro2">
          <table:table-cell office:value-type="float" office:value="132">
            <text:p>132</text:p>
          </table:table-cell>
          <table:table-cell office:value-type="string">
            <text:p>Scrummi Einweghandtuch 40 x 80 weiß 50 Stück</text:p>
          </table:table-cell>
          <table:table-cell office:value-type="currency" office:currency="EUR" office:value="18">
            <text:p>18,00 €</text:p>
          </table:table-cell>
          <table:table-cell office:value-type="string">
            <text:p>Scrummy Einweghandtuch 40 x 80 weiß 50 Stück</text:p>
          </table:table-cell>
        </table:table-row>
        <table:table-row table:style-name="ro2">
          <table:table-cell office:value-type="float" office:value="136">
            <text:p>136</text:p>
          </table:table-cell>
          <table:table-cell office:value-type="string">
            <text:p>Scrummi Einweghandtuch 40 x 80 weiß 600er</text:p>
          </table:table-cell>
          <table:table-cell office:value-type="currency" office:currency="EUR" office:value="179">
            <text:p>179,00 €</text:p>
          </table:table-cell>
          <table:table-cell office:value-type="string">
            <text:p>Scrummy Einweghandtuch 40 x 80 weiß 500er</text:p>
          </table:table-cell>
        </table:table-row>
        <table:table-row table:style-name="ro2">
          <table:table-cell office:value-type="float" office:value="138">
            <text:p>138</text:p>
          </table:table-cell>
          <table:table-cell office:value-type="string">
            <text:p>Scrummi Kompressentuch 20 x 40 schwarz 50Stück</text:p>
          </table:table-cell>
          <table:table-cell office:value-type="currency" office:currency="EUR" office:value="5.5">
            <text:p>5,50 €</text:p>
          </table:table-cell>
          <table:table-cell office:value-type="string">
            <text:p>Scrummy Kompressentuch 20 x 40 schwarz 50Stück</text:p>
          </table:table-cell>
        </table:table-row>
        <table:table-row table:style-name="ro2">
          <table:table-cell office:value-type="float" office:value="137">
            <text:p>137</text:p>
          </table:table-cell>
          <table:table-cell office:value-type="string">
            <text:p>Scrummi Kompressentuch 20 x 40 weiß 50Stück</text:p>
          </table:table-cell>
          <table:table-cell office:value-type="currency" office:currency="EUR" office:value="5">
            <text:p>5,00 €</text:p>
          </table:table-cell>
          <table:table-cell office:value-type="string">
            <text:p>Scrummy Kompressentuch 20 x 40 weiß 50Stück</text:p>
          </table:table-cell>
        </table:table-row>
      </table:table>
      <table:table table:name="Tabelle2" table:style-name="ta1" table:print="false">
        <table:table-column table:style-name="co5" table:default-cell-style-name="Default"/>
        <table:table-row table:style-name="ro1">
          <table:table-cell/>
        </table:table-row>
      </table:table>
      <table:table table:name="Tabelle3" table:style-name="ta1" table:print="false">
        <table:table-column table:style-name="co5" table:default-cell-style-name="Default"/>
        <table:table-row table:style-name="ro1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6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6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6P0"/>
    </number:currency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6-15">15.06.2026</text:date>, <text:time>16:21:21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Stephan Rühs</meta:initial-creator>
    <meta:creation-date>2026-06-15T16:19:18.59</meta:creation-date>
    <dc:date>2026-06-15T16:21:21.30</dc:date>
    <dc:creator>Stephan Rühs</dc:creator>
    <meta:editing-duration>PT2M2S</meta:editing-duration>
    <meta:editing-cycles>1</meta:editing-cycles>
    <meta:document-statistic meta:table-count="3" meta:cell-count="153" meta:object-count="0"/>
    <meta:generator>OpenOffice/4.1.14$Win32 OpenOffice.org_project/4114m1$Build-9811</meta:generator>
  </office:meta>
</office:document-meta>
</file>