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71cm"/>
    </style:style>
    <style:style style:name="co2" style:family="table-column">
      <style:table-column-properties fo:break-before="auto" style:column-width="10.463cm"/>
    </style:style>
    <style:style style:name="co3" style:family="table-column">
      <style:table-column-properties fo:break-before="auto" style:column-width="4.161cm"/>
    </style:style>
    <style:style style:name="co4" style:family="table-column">
      <style:table-column-properties fo:break-before="auto" style:column-width="24.597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92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ro3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 style:data-style-name="N106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Tabelle1" table:style-name="ta1" table:print="false">
        <table:table-column table:style-name="co1" table:default-cell-style-name="ce1"/>
        <table:table-column table:style-name="co2" table:default-cell-style-name="Default"/>
        <table:table-column table:style-name="co3" table:default-cell-style-name="ce2"/>
        <table:table-column table:style-name="co4" table:default-cell-style-name="Default"/>
        <table:table-row table:style-name="ro1">
          <table:table-cell office:value-type="string">
            <text:p>Artikelnummer</text:p>
          </table:table-cell>
          <table:table-cell office:value-type="string">
            <text:p>Bezeichnung</text:p>
          </table:table-cell>
          <table:table-cell office:value-type="string">
            <text:p>Standardpreis</text:p>
          </table:table-cell>
          <table:table-cell office:value-type="string">
            <text:p>Beschribung</text:p>
          </table:table-cell>
        </table:table-row>
        <table:table-row table:style-name="ro2">
          <table:table-cell office:value-type="string">
            <text:p>706.4</text:p>
          </table:table-cell>
          <table:table-cell office:value-type="string">
            <text:p>Agiva Shampoo Biotin 1000ml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Agiva Shampoo Biotin 1000ml</text:p>
          </table:table-cell>
        </table:table-row>
        <table:table-row table:style-name="ro2">
          <table:table-cell office:value-type="float" office:value="8980111">
            <text:p>8980111</text:p>
          </table:table-cell>
          <table:table-cell office:value-type="string">
            <text:p>Argan Oil Shampoo Sibel <text:s/>250ml*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Argan Oil Shampoo Sibel <text:s/>250ml*</text:p>
          </table:table-cell>
        </table:table-row>
        <table:table-row table:style-name="ro2">
          <table:table-cell office:value-type="float" office:value="4802">
            <text:p>4802</text:p>
          </table:table-cell>
          <table:table-cell office:value-type="string">
            <text:p>Argan Sublime Arganöl Shampoo 250ml</text:p>
          </table:table-cell>
          <table:table-cell office:value-type="currency" office:currency="EUR" office:value="12.2">
            <text:p>12,20 €</text:p>
          </table:table-cell>
          <table:table-cell office:value-type="string">
            <text:p>Argan Sublime Arganöl Shampoo 250ml</text:p>
          </table:table-cell>
        </table:table-row>
        <table:table-row table:style-name="ro2">
          <table:table-cell office:value-type="float" office:value="4970">
            <text:p>4970</text:p>
          </table:table-cell>
          <table:table-cell office:value-type="string">
            <text:p>Argan Sublime Oil Mask 1000ml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Argan Sublime Oil Mask 1000ml</text:p>
          </table:table-cell>
        </table:table-row>
        <table:table-row table:style-name="ro2">
          <table:table-cell office:value-type="float" office:value="5238">
            <text:p>5238</text:p>
          </table:table-cell>
          <table:table-cell office:value-type="string">
            <text:p>Aromase 5a JUNIPER Scalp purifying Shampoo 80ml</text:p>
          </table:table-cell>
          <table:table-cell office:value-type="currency" office:currency="EUR" office:value="15.9">
            <text:p>15,90 €</text:p>
          </table:table-cell>
          <table:table-cell/>
        </table:table-row>
        <table:table-row table:style-name="ro2">
          <table:table-cell office:value-type="float" office:value="5200">
            <text:p>5200</text:p>
          </table:table-cell>
          <table:table-cell office:value-type="string">
            <text:p>Aromase 5a Repair Hair&amp;Skin Liquid Shampoo 260ml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Aromase 5a Repair Hair&amp;Skin Liquid Shampoo 260ml</text:p>
          </table:table-cell>
        </table:table-row>
        <table:table-row table:style-name="ro2">
          <table:table-cell office:value-type="float" office:value="5204">
            <text:p>5204</text:p>
          </table:table-cell>
          <table:table-cell office:value-type="string">
            <text:p>Aromase 5a Repair Hair&amp;Skin Liquid Shampoo 80ml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Aromase 5a Repair Hair&amp;Skin Liquid Shampoo 80ml</text:p>
          </table:table-cell>
        </table:table-row>
        <table:table-row table:style-name="ro2">
          <table:table-cell office:value-type="float" office:value="5211">
            <text:p>5211</text:p>
          </table:table-cell>
          <table:table-cell office:value-type="string">
            <text:p>Aromase Anti-Dandruff Essential Shampoo 90ml</text:p>
          </table:table-cell>
          <table:table-cell office:value-type="currency" office:currency="EUR" office:value="19.9">
            <text:p>19,90 €</text:p>
          </table:table-cell>
          <table:table-cell/>
        </table:table-row>
        <table:table-row table:style-name="ro2">
          <table:table-cell office:value-type="float" office:value="813041">
            <text:p>813041</text:p>
          </table:table-cell>
          <table:table-cell office:value-type="string">
            <text:p>Artisan Smooth Cream 200ml</text:p>
          </table:table-cell>
          <table:table-cell office:value-type="currency" office:currency="EUR" office:value="15.9">
            <text:p>15,90 €</text:p>
          </table:table-cell>
          <table:table-cell/>
        </table:table-row>
        <table:table-row table:style-name="ro2">
          <table:table-cell office:value-type="float" office:value="3013348">
            <text:p>3013348</text:p>
          </table:table-cell>
          <table:table-cell office:value-type="string">
            <text:p>BC Color Freeze Treatment 500ml</text:p>
          </table:table-cell>
          <table:table-cell office:value-type="currency" office:currency="EUR" office:value="38.7">
            <text:p>38,70 €</text:p>
          </table:table-cell>
          <table:table-cell/>
        </table:table-row>
        <table:table-row table:style-name="ro2">
          <table:table-cell office:value-type="float" office:value="2986533">
            <text:p>2986533</text:p>
          </table:table-cell>
          <table:table-cell office:value-type="string">
            <text:p>BC Color Silber Shamp.1L</text:p>
          </table:table-cell>
          <table:table-cell office:value-type="currency" office:currency="EUR" office:value="38.7">
            <text:p>38,70 €</text:p>
          </table:table-cell>
          <table:table-cell/>
        </table:table-row>
        <table:table-row table:style-name="ro2">
          <table:table-cell office:value-type="float" office:value="1967750">
            <text:p>1967750</text:p>
          </table:table-cell>
          <table:table-cell office:value-type="string">
            <text:p>BC EXC Taming Kur 150ml</text:p>
          </table:table-cell>
          <table:table-cell office:value-type="currency" office:currency="EUR" office:value="15.01">
            <text:p>15,01 €</text:p>
          </table:table-cell>
          <table:table-cell office:value-type="string">
            <text:p>BC EXC Taming Kur 150ml</text:p>
          </table:table-cell>
        </table:table-row>
        <table:table-row table:style-name="ro2">
          <table:table-cell office:value-type="float" office:value="1967959">
            <text:p>1967959</text:p>
          </table:table-cell>
          <table:table-cell office:value-type="string">
            <text:p>BC EXC Taming Shampoo 200ml</text:p>
          </table:table-cell>
          <table:table-cell office:value-type="currency" office:currency="EUR" office:value="13.49">
            <text:p>13,49 €</text:p>
          </table:table-cell>
          <table:table-cell office:value-type="string">
            <text:p>BC EXC Taming Shampoo 200ml</text:p>
          </table:table-cell>
        </table:table-row>
        <table:table-row table:style-name="ro3">
          <table:table-cell office:value-type="string">
            <text:p>BCM</text:p>
          </table:table-cell>
          <table:table-cell office:value-type="string">
            <text:p>BC Minis</text:p>
          </table:table-cell>
          <table:table-cell office:value-type="currency" office:currency="EUR" office:value="2.5">
            <text:p>2,50 €</text:p>
          </table:table-cell>
          <table:table-cell office:value-type="string">
            <text:p>BC Minis</text:p>
          </table:table-cell>
        </table:table-row>
        <table:table-row table:style-name="ro2">
          <table:table-cell office:value-type="float" office:value="3013350">
            <text:p>3013350</text:p>
          </table:table-cell>
          <table:table-cell office:value-type="string">
            <text:p>BC Moisture Kick Treatment 500ml</text:p>
          </table:table-cell>
          <table:table-cell office:value-type="currency" office:currency="EUR" office:value="38.7">
            <text:p>38,70 €</text:p>
          </table:table-cell>
          <table:table-cell/>
        </table:table-row>
        <table:table-row table:style-name="ro2">
          <table:table-cell office:value-type="float" office:value="2123340">
            <text:p>2123340</text:p>
          </table:table-cell>
          <table:table-cell office:value-type="string">
            <text:p>BC Oil Miracle Conditioner 150ml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BC Oil Miracle Conditioner 150ml</text:p>
          </table:table-cell>
        </table:table-row>
        <table:table-row table:style-name="ro2">
          <table:table-cell office:value-type="float" office:value="365">
            <text:p>365</text:p>
          </table:table-cell>
          <table:table-cell office:value-type="string">
            <text:p>BC Oil Miracle wärmendes Treatment 10ml</text:p>
          </table:table-cell>
          <table:table-cell office:value-type="currency" office:currency="EUR" office:value="2.5">
            <text:p>2,50 €</text:p>
          </table:table-cell>
          <table:table-cell office:value-type="string">
            <text:p>BC Oil Miracle wärmendes Treatment 10ml</text:p>
          </table:table-cell>
        </table:table-row>
        <table:table-row table:style-name="ro2">
          <table:table-cell office:value-type="float" office:value="2324494">
            <text:p>2324494</text:p>
          </table:table-cell>
          <table:table-cell office:value-type="string">
            <text:p>BC Q10 Conditioner 1000ml</text:p>
          </table:table-cell>
          <table:table-cell office:value-type="currency" office:currency="EUR" office:value="29.9">
            <text:p>29,90 €</text:p>
          </table:table-cell>
          <table:table-cell office:value-type="string">
            <text:p>BC Q10 Conditioner 1000ml</text:p>
          </table:table-cell>
        </table:table-row>
        <table:table-row table:style-name="ro2">
          <table:table-cell office:value-type="float" office:value="2988003">
            <text:p>2988003</text:p>
          </table:table-cell>
          <table:table-cell office:value-type="string">
            <text:p>BC R-Two Treatment 500ml</text:p>
          </table:table-cell>
          <table:table-cell office:value-type="currency" office:currency="EUR" office:value="42.5">
            <text:p>42,50 €</text:p>
          </table:table-cell>
          <table:table-cell/>
        </table:table-row>
        <table:table-row table:style-name="ro2">
          <table:table-cell office:value-type="float" office:value="3013353">
            <text:p>3013353</text:p>
          </table:table-cell>
          <table:table-cell office:value-type="string">
            <text:p>BC Repair Kur 30ml</text:p>
          </table:table-cell>
          <table:table-cell office:value-type="currency" office:currency="EUR" office:value="2.5">
            <text:p>2,50 €</text:p>
          </table:table-cell>
          <table:table-cell/>
        </table:table-row>
        <table:table-row table:style-name="ro2">
          <table:table-cell office:value-type="float" office:value="2329489">
            <text:p>2329489</text:p>
          </table:table-cell>
          <table:table-cell office:value-type="string">
            <text:p>BC SG Soothing Serum 100ml</text:p>
          </table:table-cell>
          <table:table-cell office:value-type="currency" office:currency="EUR" office:value="18.5">
            <text:p>18,50 €</text:p>
          </table:table-cell>
          <table:table-cell office:value-type="string">
            <text:p>BC SG Soothing Serum 100ml</text:p>
          </table:table-cell>
        </table:table-row>
        <table:table-row table:style-name="ro3">
          <table:table-cell office:value-type="float" office:value="40742">
            <text:p>40742</text:p>
          </table:table-cell>
          <table:table-cell office:value-type="string">
            <text:p>BE Haarwasser Birke 1000ml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BE Haarwasser Birke 1000ml</text:p>
          </table:table-cell>
        </table:table-row>
        <table:table-row table:style-name="ro2">
          <table:table-cell office:value-type="float" office:value="40722">
            <text:p>40722</text:p>
          </table:table-cell>
          <table:table-cell office:value-type="string">
            <text:p>BE Haarwasser EdC 1000ml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BE Haarwasser EdC 1000ml</text:p>
          </table:table-cell>
        </table:table-row>
        <table:table-row table:style-name="ro3">
          <table:table-cell office:value-type="float" office:value="40701">
            <text:p>40701</text:p>
          </table:table-cell>
          <table:table-cell office:value-type="string">
            <text:p>BE Haarwasser Eis 200ml</text:p>
          </table:table-cell>
          <table:table-cell office:value-type="currency" office:currency="EUR" office:value="5.9">
            <text:p>5,90 €</text:p>
          </table:table-cell>
          <table:table-cell office:value-type="string">
            <text:p>BE Haarwasser Eis 200ml</text:p>
          </table:table-cell>
        </table:table-row>
        <table:table-row table:style-name="ro2">
          <table:table-cell office:value-type="float" office:value="10207">
            <text:p>10207</text:p>
          </table:table-cell>
          <table:table-cell office:value-type="string">
            <text:p>Bio Energo Cleansing Shampoo B99 1000ml</text:p>
          </table:table-cell>
          <table:table-cell office:value-type="currency" office:currency="EUR" office:value="19.9">
            <text:p>19,90 €</text:p>
          </table:table-cell>
          <table:table-cell/>
        </table:table-row>
        <table:table-row table:style-name="ro2">
          <table:table-cell office:value-type="float" office:value="10214">
            <text:p>10214</text:p>
          </table:table-cell>
          <table:table-cell office:value-type="string">
            <text:p>Bio Energo Cleansing Shampoo B99 200ml</text:p>
          </table:table-cell>
          <table:table-cell office:value-type="currency" office:currency="EUR" office:value="4.9">
            <text:p>4,90 €</text:p>
          </table:table-cell>
          <table:table-cell office:value-type="string">
            <text:p>Bio Energo Tiefenreinigung Shampoo B99 200ml</text:p>
          </table:table-cell>
        </table:table-row>
        <table:table-row table:style-name="ro2">
          <table:table-cell office:value-type="float" office:value="10208">
            <text:p>10208</text:p>
          </table:table-cell>
          <table:table-cell office:value-type="string">
            <text:p>Bio Energo Cleansing Shampoo B99 5000ml</text:p>
          </table:table-cell>
          <table:table-cell office:value-type="currency" office:currency="EUR" office:value="50">
            <text:p>50,00 €</text:p>
          </table:table-cell>
          <table:table-cell/>
        </table:table-row>
        <table:table-row table:style-name="ro2">
          <table:table-cell office:value-type="float" office:value="40702">
            <text:p>40702</text:p>
          </table:table-cell>
          <table:table-cell office:value-type="string">
            <text:p>Bio Energo Haarwasser Eis 1000ml</text:p>
          </table:table-cell>
          <table:table-cell office:value-type="currency" office:currency="EUR" office:value="13.9">
            <text:p>13,90 €</text:p>
          </table:table-cell>
          <table:table-cell office:value-type="string">
            <text:p>BE Haarwasser Eis 1000ml</text:p>
          </table:table-cell>
        </table:table-row>
        <table:table-row table:style-name="ro2">
          <table:table-cell office:value-type="float" office:value="25182">
            <text:p>25182</text:p>
          </table:table-cell>
          <table:table-cell office:value-type="string">
            <text:p>Bio Energo Restrukturant Bio Z pH 2,5 12ml</text:p>
          </table:table-cell>
          <table:table-cell office:value-type="currency" office:currency="EUR" office:value="2.5">
            <text:p>2,50 €</text:p>
          </table:table-cell>
          <table:table-cell office:value-type="string">
            <text:p>Bio Energo Restrukturant Bio Z pH 2,5 12ml</text:p>
          </table:table-cell>
        </table:table-row>
        <table:table-row table:style-name="ro2">
          <table:table-cell office:value-type="float" office:value="20211">
            <text:p>20211</text:p>
          </table:table-cell>
          <table:table-cell office:value-type="string">
            <text:p>Bio Energo Waldkräuteracid 200ml</text:p>
          </table:table-cell>
          <table:table-cell office:value-type="currency" office:currency="EUR" office:value="4.5">
            <text:p>4,50 €</text:p>
          </table:table-cell>
          <table:table-cell/>
        </table:table-row>
        <table:table-row table:style-name="ro2">
          <table:table-cell office:value-type="float" office:value="2985296">
            <text:p>2985296</text:p>
          </table:table-cell>
          <table:table-cell office:value-type="string">
            <text:p>Blondme Bond Repair Purple Mask 200ml</text:p>
          </table:table-cell>
          <table:table-cell office:value-type="currency" office:currency="EUR" office:value="26.7">
            <text:p>26,70 €</text:p>
          </table:table-cell>
          <table:table-cell/>
        </table:table-row>
        <table:table-row table:style-name="ro2">
          <table:table-cell office:value-type="string">
            <text:p>BMM</text:p>
          </table:table-cell>
          <table:table-cell office:value-type="string">
            <text:p>Blondme Minis 50ml/30ml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Blondme Minis 50ml/30ml</text:p>
          </table:table-cell>
        </table:table-row>
        <table:table-row table:style-name="ro2">
          <table:table-cell office:value-type="float" office:value="2985293">
            <text:p>2985293</text:p>
          </table:table-cell>
          <table:table-cell office:value-type="string">
            <text:p>BLONDME Nourishing Conditioner 250M</text:p>
          </table:table-cell>
          <table:table-cell office:value-type="currency" office:currency="EUR" office:value="23">
            <text:p>23,00 €</text:p>
          </table:table-cell>
          <table:table-cell/>
        </table:table-row>
        <table:table-row table:style-name="ro2">
          <table:table-cell office:value-type="float" office:value="2985274">
            <text:p>2985274</text:p>
          </table:table-cell>
          <table:table-cell office:value-type="string">
            <text:p>Blondme Nourishing Mask 200ml</text:p>
          </table:table-cell>
          <table:table-cell office:value-type="currency" office:currency="EUR" office:value="26.2">
            <text:p>26,20 €</text:p>
          </table:table-cell>
          <table:table-cell/>
        </table:table-row>
        <table:table-row table:style-name="ro2">
          <table:table-cell office:value-type="float" office:value="2985298">
            <text:p>2985298</text:p>
          </table:table-cell>
          <table:table-cell office:value-type="string">
            <text:p>Blondme Nourishing Shampoo 300ml</text:p>
          </table:table-cell>
          <table:table-cell office:value-type="currency" office:currency="EUR" office:value="19">
            <text:p>19,00 €</text:p>
          </table:table-cell>
          <table:table-cell/>
        </table:table-row>
        <table:table-row table:style-name="ro2">
          <table:table-cell office:value-type="float" office:value="2985313">
            <text:p>2985313</text:p>
          </table:table-cell>
          <table:table-cell office:value-type="string">
            <text:p>BlondMe Purple Conditioner 250ml</text:p>
          </table:table-cell>
          <table:table-cell office:value-type="currency" office:currency="EUR" office:value="23.1">
            <text:p>23,10 €</text:p>
          </table:table-cell>
          <table:table-cell/>
        </table:table-row>
        <table:table-row table:style-name="ro2">
          <table:table-cell office:value-type="float" office:value="2985264">
            <text:p>2985264</text:p>
          </table:table-cell>
          <table:table-cell office:value-type="string">
            <text:p>Blondme Purple Shampoo 1000ml</text:p>
          </table:table-cell>
          <table:table-cell office:value-type="currency" office:currency="EUR" office:value="42">
            <text:p>42,00 €</text:p>
          </table:table-cell>
          <table:table-cell/>
        </table:table-row>
        <table:table-row table:style-name="ro2">
          <table:table-cell office:value-type="float" office:value="2985259">
            <text:p>2985259</text:p>
          </table:table-cell>
          <table:table-cell office:value-type="string">
            <text:p>Blondme Purple Shampoo 300ml</text:p>
          </table:table-cell>
          <table:table-cell office:value-type="currency" office:currency="EUR" office:value="19.4">
            <text:p>19,40 €</text:p>
          </table:table-cell>
          <table:table-cell office:value-type="string">
            <text:p>Blondme Cooll Blondes Shampoo 300ml</text:p>
          </table:table-cell>
        </table:table-row>
        <table:table-row table:style-name="ro2">
          <table:table-cell office:value-type="float" office:value="3080912">
            <text:p>3080912</text:p>
          </table:table-cell>
          <table:table-cell office:value-type="string">
            <text:p>Blondme Purple Spray 150ml</text:p>
          </table:table-cell>
          <table:table-cell office:value-type="currency" office:currency="EUR" office:value="23.1">
            <text:p>23,10 €</text:p>
          </table:table-cell>
          <table:table-cell/>
        </table:table-row>
        <table:table-row table:style-name="ro2">
          <table:table-cell office:value-type="float" office:value="2986529">
            <text:p>2986529</text:p>
          </table:table-cell>
          <table:table-cell office:value-type="string">
            <text:p>Bonacure Balance Deep Cleansing Shampoo 1000ml</text:p>
          </table:table-cell>
          <table:table-cell office:value-type="currency" office:currency="EUR" office:value="40">
            <text:p>40,00 €</text:p>
          </table:table-cell>
          <table:table-cell office:value-type="string">
            <text:p>Bonacure Balance Deep Cleansing Shampoo 1000ml</text:p>
          </table:table-cell>
        </table:table-row>
        <table:table-row table:style-name="ro2">
          <table:table-cell office:value-type="float" office:value="2709563">
            <text:p>2709563</text:p>
          </table:table-cell>
          <table:table-cell office:value-type="string">
            <text:p>Bonacure Balance Deep Cleansing Shampoo 250ml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Bonacure Balance Deep Cleansing Shampoo 250ml</text:p>
          </table:table-cell>
        </table:table-row>
        <table:table-row table:style-name="ro2">
          <table:table-cell office:value-type="float" office:value="2980924">
            <text:p>2980924</text:p>
          </table:table-cell>
          <table:table-cell office:value-type="string">
            <text:p>Bonacure Color Freeze pH 4,5 <text:s/>Conditioningspray 200ml</text:p>
          </table:table-cell>
          <table:table-cell office:value-type="currency" office:currency="EUR" office:value="15.5">
            <text:p>15,50 €</text:p>
          </table:table-cell>
          <table:table-cell office:value-type="string">
            <text:p>Bonacure Color Freeze pH 4,5 <text:s/>Conditioningspray 200ml</text:p>
          </table:table-cell>
        </table:table-row>
        <table:table-row table:style-name="ro2">
          <table:table-cell office:value-type="float" office:value="2708805">
            <text:p>2708805</text:p>
          </table:table-cell>
          <table:table-cell office:value-type="string">
            <text:p>Bonacure Color Freeze pH 4,5 Conditioner 200ml</text:p>
          </table:table-cell>
          <table:table-cell office:value-type="currency" office:currency="EUR" office:value="15.51">
            <text:p>15,51 €</text:p>
          </table:table-cell>
          <table:table-cell office:value-type="string">
            <text:p>Bonacure Color Freeze pH 4,5 Conditioner 200ml</text:p>
          </table:table-cell>
        </table:table-row>
        <table:table-row table:style-name="ro2">
          <table:table-cell office:value-type="float" office:value="2708524">
            <text:p>2708524</text:p>
          </table:table-cell>
          <table:table-cell office:value-type="string">
            <text:p>Bonacure Color Freeze Ph 4,5 Shampoo 250ml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Bonacure Color Freeze Ph 4,5 Shampoo 250ml</text:p>
          </table:table-cell>
        </table:table-row>
        <table:table-row table:style-name="ro2">
          <table:table-cell office:value-type="float" office:value="2708531">
            <text:p>2708531</text:p>
          </table:table-cell>
          <table:table-cell office:value-type="string">
            <text:p>Bonacure Color Freeze Ph 4,5 Silver Shampoo 250ml</text:p>
          </table:table-cell>
          <table:table-cell office:value-type="currency" office:currency="EUR" office:value="13.2">
            <text:p>13,20 €</text:p>
          </table:table-cell>
          <table:table-cell office:value-type="string">
            <text:p>Bonacure Color Freeze Ph 4,5 Silver Shampoo 250ml</text:p>
          </table:table-cell>
        </table:table-row>
        <table:table-row table:style-name="ro2">
          <table:table-cell office:value-type="float" office:value="2869575">
            <text:p>2869575</text:p>
          </table:table-cell>
          <table:table-cell office:value-type="string">
            <text:p>Bonacure Color Freeze ph 4.5 Haarkur 200ml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Bonacure Color Freeze ph 4.5 Haarkur 200ml</text:p>
          </table:table-cell>
        </table:table-row>
        <table:table-row table:style-name="ro2">
          <table:table-cell office:value-type="float" office:value="2986532">
            <text:p>2986532</text:p>
          </table:table-cell>
          <table:table-cell office:value-type="string">
            <text:p>Bonacure Color Freeze Shampoo pH 4.5 1000ml</text:p>
          </table:table-cell>
          <table:table-cell office:value-type="currency" office:currency="EUR" office:value="40">
            <text:p>40,00 €</text:p>
          </table:table-cell>
          <table:table-cell office:value-type="string">
            <text:p>Bonacure Color Freeze Shampoo pH 4.5 1000ml</text:p>
          </table:table-cell>
        </table:table-row>
        <table:table-row table:style-name="ro2">
          <table:table-cell office:value-type="float" office:value="3013349">
            <text:p>3013349</text:p>
          </table:table-cell>
          <table:table-cell office:value-type="string">
            <text:p>Bonacure Moistuire Kick Mask 200ml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Bonacure Moistuire Kick Mask 200ml</text:p>
          </table:table-cell>
        </table:table-row>
        <table:table-row table:style-name="ro2">
          <table:table-cell office:value-type="float" office:value="3013698">
            <text:p>3013698</text:p>
          </table:table-cell>
          <table:table-cell office:value-type="string">
            <text:p>Bonacure Moisture Hyaloron Serum 50ml</text:p>
          </table:table-cell>
          <table:table-cell office:value-type="currency" office:currency="EUR" office:value="19.9">
            <text:p>19,90 €</text:p>
          </table:table-cell>
          <table:table-cell/>
        </table:table-row>
        <table:table-row table:style-name="ro2">
          <table:table-cell office:value-type="float" office:value="2709238">
            <text:p>2709238</text:p>
          </table:table-cell>
          <table:table-cell office:value-type="string">
            <text:p>Bonacure Moisture Kick Conditioner 200ml</text:p>
          </table:table-cell>
          <table:table-cell office:value-type="currency" office:currency="EUR" office:value="15.01">
            <text:p>15,01 €</text:p>
          </table:table-cell>
          <table:table-cell office:value-type="string">
            <text:p>Bonacure Moisture Kick Conditioner 200ml</text:p>
          </table:table-cell>
        </table:table-row>
        <table:table-row table:style-name="ro2">
          <table:table-cell office:value-type="float" office:value="3078154">
            <text:p>3078154</text:p>
          </table:table-cell>
          <table:table-cell office:value-type="string">
            <text:p>Bonacure Moisture Kick Conditioningspray 200ml</text:p>
          </table:table-cell>
          <table:table-cell office:value-type="currency" office:currency="EUR" office:value="15.5">
            <text:p>15,50 €</text:p>
          </table:table-cell>
          <table:table-cell office:value-type="string">
            <text:p>Bonacure Moisture Kick Conditioningspray 200ml</text:p>
          </table:table-cell>
        </table:table-row>
        <table:table-row table:style-name="ro2">
          <table:table-cell office:value-type="float" office:value="3013343">
            <text:p>3013343</text:p>
          </table:table-cell>
          <table:table-cell office:value-type="string">
            <text:p>Bonacure Moisture Kick Shampoo 1000ml</text:p>
          </table:table-cell>
          <table:table-cell office:value-type="currency" office:currency="EUR" office:value="40">
            <text:p>40,00 €</text:p>
          </table:table-cell>
          <table:table-cell office:value-type="string">
            <text:p>Bonacure Moisture Kick Shampoo 1000ml</text:p>
          </table:table-cell>
        </table:table-row>
        <table:table-row table:style-name="ro2">
          <table:table-cell office:value-type="float" office:value="3078192">
            <text:p>3078192</text:p>
          </table:table-cell>
          <table:table-cell office:value-type="string">
            <text:p>Bonacure Moisture Kick Shampoo 250ml</text:p>
          </table:table-cell>
          <table:table-cell office:value-type="currency" office:currency="EUR" office:value="13.2">
            <text:p>13,20 €</text:p>
          </table:table-cell>
          <table:table-cell office:value-type="string">
            <text:p>Bonacure Moisture Kick Shampoo 250ml</text:p>
          </table:table-cell>
        </table:table-row>
        <table:table-row table:style-name="ro2">
          <table:table-cell office:value-type="float" office:value="2963838">
            <text:p>2963838</text:p>
          </table:table-cell>
          <table:table-cell office:value-type="string">
            <text:p>Bonacure Oil Miracle Fig Oil 100ml</text:p>
          </table:table-cell>
          <table:table-cell office:value-type="currency" office:currency="EUR" office:value="25.5">
            <text:p>25,50 €</text:p>
          </table:table-cell>
          <table:table-cell/>
        </table:table-row>
        <table:table-row table:style-name="ro2">
          <table:table-cell office:value-type="float" office:value="2885527">
            <text:p>2885527</text:p>
          </table:table-cell>
          <table:table-cell office:value-type="string">
            <text:p>Bonacure R-Two Renewal Sealer 145ml</text:p>
          </table:table-cell>
          <table:table-cell office:value-type="currency" office:currency="EUR" office:value="26">
            <text:p>26,00 €</text:p>
          </table:table-cell>
          <table:table-cell office:value-type="string">
            <text:p>Bonacure R-Two Renewal Sealer 145ml</text:p>
          </table:table-cell>
        </table:table-row>
        <table:table-row table:style-name="ro2">
          <table:table-cell office:value-type="float" office:value="2987998">
            <text:p>2987998</text:p>
          </table:table-cell>
          <table:table-cell office:value-type="string">
            <text:p>Bonacure R-Two Rescuring Mask 200ml</text:p>
          </table:table-cell>
          <table:table-cell office:value-type="currency" office:currency="EUR" office:value="24.5">
            <text:p>24,50 €</text:p>
          </table:table-cell>
          <table:table-cell office:value-type="string">
            <text:p>Bonacure R-Two Rescuring Mask 200ml</text:p>
          </table:table-cell>
        </table:table-row>
        <table:table-row table:style-name="ro2">
          <table:table-cell office:value-type="float" office:value="2885534">
            <text:p>2885534</text:p>
          </table:table-cell>
          <table:table-cell office:value-type="string">
            <text:p>Bonacure R-Two Resetting Shampoo 250ml</text:p>
          </table:table-cell>
          <table:table-cell office:value-type="currency" office:currency="EUR" office:value="18.9">
            <text:p>18,90 €</text:p>
          </table:table-cell>
          <table:table-cell office:value-type="string">
            <text:p>Bonacure R-Two Resetting Shampoo 250ml</text:p>
          </table:table-cell>
        </table:table-row>
        <table:table-row table:style-name="ro2">
          <table:table-cell office:value-type="float" office:value="2708495">
            <text:p>2708495</text:p>
          </table:table-cell>
          <table:table-cell office:value-type="string">
            <text:p>Bonacure Repair Rescue Conditioner 200ml</text:p>
          </table:table-cell>
          <table:table-cell office:value-type="currency" office:currency="EUR" office:value="15.5">
            <text:p>15,50 €</text:p>
          </table:table-cell>
          <table:table-cell office:value-type="string">
            <text:p>Bonacure Repair Rescue Conditioner 200ml</text:p>
          </table:table-cell>
        </table:table-row>
        <table:table-row table:style-name="ro2">
          <table:table-cell office:value-type="float" office:value="2980940">
            <text:p>2980940</text:p>
          </table:table-cell>
          <table:table-cell office:value-type="string">
            <text:p>Bonacure Repair Rescue Conditioningspray 200ml</text:p>
          </table:table-cell>
          <table:table-cell office:value-type="currency" office:currency="EUR" office:value="15.5">
            <text:p>15,50 €</text:p>
          </table:table-cell>
          <table:table-cell office:value-type="string">
            <text:p>Bonacure Repair Rescue Conditioningspray 200ml</text:p>
          </table:table-cell>
        </table:table-row>
        <table:table-row table:style-name="ro2">
          <table:table-cell office:value-type="float" office:value="3013352">
            <text:p>3013352</text:p>
          </table:table-cell>
          <table:table-cell office:value-type="string">
            <text:p>Bonacure Repair Rescue Mask 200ml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Bonacure Repair Rescue Mask 200ml</text:p>
          </table:table-cell>
        </table:table-row>
        <table:table-row table:style-name="ro2">
          <table:table-cell office:value-type="float" office:value="3069119">
            <text:p>3069119</text:p>
          </table:table-cell>
          <table:table-cell office:value-type="string">
            <text:p>Bonacure Repair Rescue Mask 500ml </text:p>
          </table:table-cell>
          <table:table-cell office:value-type="currency" office:currency="EUR" office:value="38.7">
            <text:p>38,70 €</text:p>
          </table:table-cell>
          <table:table-cell/>
        </table:table-row>
        <table:table-row table:style-name="ro2">
          <table:table-cell office:value-type="float" office:value="2709539">
            <text:p>2709539</text:p>
          </table:table-cell>
          <table:table-cell office:value-type="string">
            <text:p>Bonacure Repair Rescue Sealed Ends Haarspitzenfluid 100ml</text:p>
          </table:table-cell>
          <table:table-cell office:value-type="currency" office:currency="EUR" office:value="23.7">
            <text:p>23,70 €</text:p>
          </table:table-cell>
          <table:table-cell office:value-type="string">
            <text:p>Bonacure Repair Rescue Sealed Ends Haarspitzenfluid 100ml</text:p>
          </table:table-cell>
        </table:table-row>
        <table:table-row table:style-name="ro2">
          <table:table-cell office:value-type="float" office:value="2987982">
            <text:p>2987982</text:p>
          </table:table-cell>
          <table:table-cell office:value-type="string">
            <text:p>Bonacure Repair Rescue Shampoo 1000ml</text:p>
          </table:table-cell>
          <table:table-cell office:value-type="currency" office:currency="EUR" office:value="40">
            <text:p>40,00 €</text:p>
          </table:table-cell>
          <table:table-cell office:value-type="string">
            <text:p>Bonacure Repair Rescue Shampoo 1000ml</text:p>
          </table:table-cell>
        </table:table-row>
        <table:table-row table:style-name="ro2">
          <table:table-cell office:value-type="float" office:value="2708457">
            <text:p>2708457</text:p>
          </table:table-cell>
          <table:table-cell office:value-type="string">
            <text:p>Bonacure Repair Rescue Shampoo 250ml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Bonacure Repair Rescue Shampoo 250ml</text:p>
          </table:table-cell>
        </table:table-row>
        <table:table-row table:style-name="ro2">
          <table:table-cell office:value-type="float" office:value="2686303">
            <text:p>2686303</text:p>
          </table:table-cell>
          <table:table-cell office:value-type="string">
            <text:p>Bonacure Sun Protect Hair&amp;Body Shampoo 100ml</text:p>
          </table:table-cell>
          <table:table-cell office:value-type="currency" office:currency="EUR" office:value="4.9">
            <text:p>4,90 €</text:p>
          </table:table-cell>
          <table:table-cell office:value-type="string">
            <text:p>Bonacure Sun Protect Hair&amp;Body Shampoo 100ml</text:p>
          </table:table-cell>
        </table:table-row>
        <table:table-row table:style-name="ro2">
          <table:table-cell office:value-type="float" office:value="2869572">
            <text:p>2869572</text:p>
          </table:table-cell>
          <table:table-cell office:value-type="string">
            <text:p>Bonacure Time Restore Kur 200ml</text:p>
          </table:table-cell>
          <table:table-cell office:value-type="currency" office:currency="EUR" office:value="21.9">
            <text:p>21,90 €</text:p>
          </table:table-cell>
          <table:table-cell/>
        </table:table-row>
        <table:table-row table:style-name="ro2">
          <table:table-cell office:value-type="float" office:value="2708433">
            <text:p>2708433</text:p>
          </table:table-cell>
          <table:table-cell office:value-type="string">
            <text:p>Bonacure Time Restore Q10 Conditioner 200ml</text:p>
          </table:table-cell>
          <table:table-cell office:value-type="currency" office:currency="EUR" office:value="15.51">
            <text:p>15,51 €</text:p>
          </table:table-cell>
          <table:table-cell office:value-type="string">
            <text:p>Bonacure Time Restore Q10 Conditioner 200ml</text:p>
          </table:table-cell>
        </table:table-row>
        <table:table-row table:style-name="ro2">
          <table:table-cell office:value-type="float" office:value="2708437">
            <text:p>2708437</text:p>
          </table:table-cell>
          <table:table-cell office:value-type="string">
            <text:p>Bonacure Time Restore Q10+ Shampoo 1000ml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Bonacure Time Restore Q10+ Shampoo 1000ml</text:p>
          </table:table-cell>
        </table:table-row>
        <table:table-row table:style-name="ro2">
          <table:table-cell office:value-type="float" office:value="2708443">
            <text:p>2708443</text:p>
          </table:table-cell>
          <table:table-cell office:value-type="string">
            <text:p>Bonacure Time Restore Q10+ Shampoo 250ml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Bonacure Time Restore Q10+ Shampoo 250ml</text:p>
          </table:table-cell>
        </table:table-row>
        <table:table-row table:style-name="ro2">
          <table:table-cell office:value-type="float" office:value="2988002">
            <text:p>2988002</text:p>
          </table:table-cell>
          <table:table-cell office:value-type="string">
            <text:p>Bonacure Volume Boost Shampoo 1000ml</text:p>
          </table:table-cell>
          <table:table-cell office:value-type="currency" office:currency="EUR" office:value="40">
            <text:p>40,00 €</text:p>
          </table:table-cell>
          <table:table-cell office:value-type="string">
            <text:p>Bonacure Volume Boost Shampoo 1000ml</text:p>
          </table:table-cell>
        </table:table-row>
        <table:table-row table:style-name="ro2">
          <table:table-cell office:value-type="float" office:value="2709535">
            <text:p>2709535</text:p>
          </table:table-cell>
          <table:table-cell office:value-type="string">
            <text:p>Bonacure Volume Boost Shampoo 250ml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Bonacure Volume Boost Shampoo 250ml</text:p>
          </table:table-cell>
        </table:table-row>
        <table:table-row table:style-name="ro2">
          <table:table-cell office:value-type="float" office:value="80142">
            <text:p>80142</text:p>
          </table:table-cell>
          <table:table-cell office:value-type="string">
            <text:p>Cistus Kurkapseln</text:p>
          </table:table-cell>
          <table:table-cell office:value-type="currency" office:currency="EUR" office:value="35.58">
            <text:p>35,58 €</text:p>
          </table:table-cell>
          <table:table-cell/>
        </table:table-row>
        <table:table-row table:style-name="ro2">
          <table:table-cell office:value-type="float" office:value="17145060">
            <text:p>17145060</text:p>
          </table:table-cell>
          <table:table-cell office:value-type="string">
            <text:p>Dikso Farbreduktions-Shampoo 250ml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Dikso Farbreduktions-Shampoo 250ml</text:p>
          </table:table-cell>
        </table:table-row>
        <table:table-row table:style-name="ro2">
          <table:table-cell office:value-type="float" office:value="771737">
            <text:p>771737</text:p>
          </table:table-cell>
          <table:table-cell office:value-type="string">
            <text:p>Dualsenses Color Lock Serum 18ml</text:p>
          </table:table-cell>
          <table:table-cell office:value-type="currency" office:currency="EUR" office:value="4.5">
            <text:p>4,50 €</text:p>
          </table:table-cell>
          <table:table-cell office:value-type="string">
            <text:p>Dualsenses Color Lock Serum 18ml</text:p>
          </table:table-cell>
        </table:table-row>
        <table:table-row table:style-name="ro2">
          <table:table-cell office:value-type="float" office:value="771664">
            <text:p>771664</text:p>
          </table:table-cell>
          <table:table-cell office:value-type="string">
            <text:p>Dualsenses Curl Twist Serum 18ml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Dualsenses Curl Twist Serum 18ml</text:p>
          </table:table-cell>
        </table:table-row>
        <table:table-row table:style-name="ro2">
          <table:table-cell office:value-type="float" office:value="24002594">
            <text:p>24002594</text:p>
          </table:table-cell>
          <table:table-cell office:value-type="string">
            <text:p>Everygreen Anti Yellow Conditionerspray 150ml</text:p>
          </table:table-cell>
          <table:table-cell office:value-type="currency" office:currency="EUR" office:value="25.9">
            <text:p>25,90 €</text:p>
          </table:table-cell>
          <table:table-cell/>
        </table:table-row>
        <table:table-row table:style-name="ro2">
          <table:table-cell office:value-type="float" office:value="24002593">
            <text:p>24002593</text:p>
          </table:table-cell>
          <table:table-cell office:value-type="string">
            <text:p>Everygreen Anti Yellow Mask 1000ml</text:p>
          </table:table-cell>
          <table:table-cell office:value-type="currency" office:currency="EUR" office:value="49">
            <text:p>49,00 €</text:p>
          </table:table-cell>
          <table:table-cell/>
        </table:table-row>
        <table:table-row table:style-name="ro2">
          <table:table-cell office:value-type="float" office:value="24002592">
            <text:p>24002592</text:p>
          </table:table-cell>
          <table:table-cell office:value-type="string">
            <text:p>Everygreen Anti Yellow Mask 250ml</text:p>
          </table:table-cell>
          <table:table-cell office:value-type="currency" office:currency="EUR" office:value="25.9">
            <text:p>25,90 €</text:p>
          </table:table-cell>
          <table:table-cell/>
        </table:table-row>
        <table:table-row table:style-name="ro2">
          <table:table-cell office:value-type="float" office:value="24002591">
            <text:p>24002591</text:p>
          </table:table-cell>
          <table:table-cell office:value-type="string">
            <text:p>Everygreen Anti Yellow Shampoo 1000ml</text:p>
          </table:table-cell>
          <table:table-cell office:value-type="currency" office:currency="EUR" office:value="45">
            <text:p>45,00 €</text:p>
          </table:table-cell>
          <table:table-cell/>
        </table:table-row>
        <table:table-row table:style-name="ro2">
          <table:table-cell office:value-type="float" office:value="24002590">
            <text:p>24002590</text:p>
          </table:table-cell>
          <table:table-cell office:value-type="string">
            <text:p>Everygreen Anti Yellow Shampoo 250ml</text:p>
          </table:table-cell>
          <table:table-cell office:value-type="currency" office:currency="EUR" office:value="20.9">
            <text:p>20,90 €</text:p>
          </table:table-cell>
          <table:table-cell/>
        </table:table-row>
        <table:table-row table:style-name="ro2">
          <table:table-cell office:value-type="float" office:value="24001880">
            <text:p>24001880</text:p>
          </table:table-cell>
          <table:table-cell office:value-type="string">
            <text:p>Everygreen Anti-Dandruff Purifying Fluid 100ml</text:p>
          </table:table-cell>
          <table:table-cell office:value-type="currency" office:currency="EUR" office:value="25.9">
            <text:p>25,90 €</text:p>
          </table:table-cell>
          <table:table-cell office:value-type="string">
            <text:p>Everygreen Anti-Dandruff Purifying Fluid 100ml</text:p>
          </table:table-cell>
        </table:table-row>
        <table:table-row table:style-name="ro2">
          <table:table-cell office:value-type="float" office:value="24001851">
            <text:p>24001851</text:p>
          </table:table-cell>
          <table:table-cell office:value-type="string">
            <text:p>Everygreen Anti-Dandruff Purifying Shampoo 500ml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Everygreen Anti-Dandruff Purifying Shampoo 500ml</text:p>
          </table:table-cell>
        </table:table-row>
        <table:table-row table:style-name="ro2">
          <table:table-cell office:value-type="float" office:value="24001823">
            <text:p>24001823</text:p>
          </table:table-cell>
          <table:table-cell office:value-type="string">
            <text:p>Everygreen Anti-Frizz Conditioner 1000ml</text:p>
          </table:table-cell>
          <table:table-cell office:value-type="currency" office:currency="EUR" office:value="42">
            <text:p>42,00 €</text:p>
          </table:table-cell>
          <table:table-cell office:value-type="string">
            <text:p>Everygreen Anti-Frizz Conditioner 1000ml</text:p>
          </table:table-cell>
        </table:table-row>
        <table:table-row table:style-name="ro2">
          <table:table-cell office:value-type="float" office:value="24001822">
            <text:p>24001822</text:p>
          </table:table-cell>
          <table:table-cell office:value-type="string">
            <text:p>Everygreen Anti-Frizz Conditioner 500ml</text:p>
          </table:table-cell>
          <table:table-cell office:value-type="currency" office:currency="EUR" office:value="22.9">
            <text:p>22,90 €</text:p>
          </table:table-cell>
          <table:table-cell office:value-type="string">
            <text:p>Everygreen Anti-Frizz Conditioner 500ml</text:p>
          </table:table-cell>
        </table:table-row>
        <table:table-row table:style-name="ro2">
          <table:table-cell office:value-type="float" office:value="24001824">
            <text:p>24001824</text:p>
          </table:table-cell>
          <table:table-cell office:value-type="string">
            <text:p>Everygreen Anti-Frizz Mask 250ml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Everygreen Anti-Frizz Mask 250ml</text:p>
          </table:table-cell>
        </table:table-row>
        <table:table-row table:style-name="ro2">
          <table:table-cell office:value-type="float" office:value="24001825">
            <text:p>24001825</text:p>
          </table:table-cell>
          <table:table-cell office:value-type="string">
            <text:p>Everygreen Anti-Frizz Mask 500ml</text:p>
          </table:table-cell>
          <table:table-cell office:value-type="currency" office:currency="EUR" office:value="34.9">
            <text:p>34,90 €</text:p>
          </table:table-cell>
          <table:table-cell office:value-type="string">
            <text:p>Everygreen Anti-Frizz Mask 500ml</text:p>
          </table:table-cell>
        </table:table-row>
        <table:table-row table:style-name="ro2">
          <table:table-cell office:value-type="float" office:value="24001826">
            <text:p>24001826</text:p>
          </table:table-cell>
          <table:table-cell office:value-type="string">
            <text:p>Everygreen Anti-Frizz Serum 100ml</text:p>
          </table:table-cell>
          <table:table-cell office:value-type="currency" office:currency="EUR" office:value="25.9">
            <text:p>25,90 €</text:p>
          </table:table-cell>
          <table:table-cell office:value-type="string">
            <text:p>Everygreen Anti-Frizz Serum 100ml</text:p>
          </table:table-cell>
        </table:table-row>
        <table:table-row table:style-name="ro2">
          <table:table-cell office:value-type="float" office:value="24001821">
            <text:p>24001821</text:p>
          </table:table-cell>
          <table:table-cell office:value-type="string">
            <text:p>Everygreen Anti-Frizz Shampoo 1000ml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Everygreen Anti-Frizz Shampoo 1000ml</text:p>
          </table:table-cell>
        </table:table-row>
        <table:table-row table:style-name="ro2">
          <table:table-cell office:value-type="float" office:value="24001820">
            <text:p>24001820</text:p>
          </table:table-cell>
          <table:table-cell office:value-type="string">
            <text:p>Everygreen Anti-Frizz Shampoo 500ml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Everygreen Anti-Frizz Shampoo 500ml</text:p>
          </table:table-cell>
        </table:table-row>
        <table:table-row table:style-name="ro2">
          <table:table-cell office:value-type="float" office:value="24001815">
            <text:p>24001815</text:p>
          </table:table-cell>
          <table:table-cell office:value-type="string">
            <text:p>Everygreen Antioxidant Conditioner 1000ml</text:p>
          </table:table-cell>
          <table:table-cell office:value-type="currency" office:currency="EUR" office:value="22.9">
            <text:p>22,90 €</text:p>
          </table:table-cell>
          <table:table-cell office:value-type="string">
            <text:p>Everygreen Antioxidant Conditioner 1000ml</text:p>
          </table:table-cell>
        </table:table-row>
        <table:table-row table:style-name="ro2">
          <table:table-cell office:value-type="float" office:value="40001082">
            <text:p>40001082</text:p>
          </table:table-cell>
          <table:table-cell office:value-type="string">
            <text:p>Everygreen Antioxidant Conditioner 100ml</text:p>
          </table:table-cell>
          <table:table-cell office:value-type="currency" office:currency="EUR" office:value="5.9">
            <text:p>5,90 €</text:p>
          </table:table-cell>
          <table:table-cell office:value-type="string">
            <text:p>Everygreen Antioxidant Conditioner 100ml</text:p>
          </table:table-cell>
        </table:table-row>
        <table:table-row table:style-name="ro2">
          <table:table-cell office:value-type="float" office:value="24001814">
            <text:p>24001814</text:p>
          </table:table-cell>
          <table:table-cell office:value-type="string">
            <text:p>Everygreen Antioxidant Conditioner 500ml</text:p>
          </table:table-cell>
          <table:table-cell office:value-type="currency" office:currency="EUR" office:value="22.9">
            <text:p>22,90 €</text:p>
          </table:table-cell>
          <table:table-cell office:value-type="string">
            <text:p>Everygreen Antioxidant Conditioner 500ml</text:p>
          </table:table-cell>
        </table:table-row>
        <table:table-row table:style-name="ro2">
          <table:table-cell office:value-type="float" office:value="24001812">
            <text:p>24001812</text:p>
          </table:table-cell>
          <table:table-cell office:value-type="string">
            <text:p>Everygreen Antioxidant Mask 250ml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Everygreen Antioxidant Mask 250ml</text:p>
          </table:table-cell>
        </table:table-row>
        <table:table-row table:style-name="ro2">
          <table:table-cell office:value-type="float" office:value="24001813">
            <text:p>24001813</text:p>
          </table:table-cell>
          <table:table-cell office:value-type="string">
            <text:p>Everygreen Antioxidant Mask 500ml</text:p>
          </table:table-cell>
          <table:table-cell office:value-type="currency" office:currency="EUR" office:value="34.9">
            <text:p>34,90 €</text:p>
          </table:table-cell>
          <table:table-cell office:value-type="string">
            <text:p>Everygreen Antioxidant Mask 500ml</text:p>
          </table:table-cell>
        </table:table-row>
        <table:table-row table:style-name="ro2">
          <table:table-cell office:value-type="float" office:value="24001811">
            <text:p>24001811</text:p>
          </table:table-cell>
          <table:table-cell office:value-type="string">
            <text:p>Everygreen Antioxidant Shampoo 1000ml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Everygreen Antioxidant Shampoo 1000ml</text:p>
          </table:table-cell>
        </table:table-row>
        <table:table-row table:style-name="ro2">
          <table:table-cell office:value-type="float" office:value="40001081">
            <text:p>40001081</text:p>
          </table:table-cell>
          <table:table-cell office:value-type="string">
            <text:p>Everygreen Antioxidant Shampoo 100ml</text:p>
          </table:table-cell>
          <table:table-cell office:value-type="currency" office:currency="EUR" office:value="5.9">
            <text:p>5,90 €</text:p>
          </table:table-cell>
          <table:table-cell office:value-type="string">
            <text:p>Everygreen Antioxidant Shampoo 100ml</text:p>
          </table:table-cell>
        </table:table-row>
        <table:table-row table:style-name="ro2">
          <table:table-cell office:value-type="float" office:value="24001810">
            <text:p>24001810</text:p>
          </table:table-cell>
          <table:table-cell office:value-type="string">
            <text:p>Everygreen Antioxidant Shampoo 500ml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Everygreen Antioxidant Shampoo 500ml</text:p>
          </table:table-cell>
        </table:table-row>
        <table:table-row table:style-name="ro2">
          <table:table-cell office:value-type="float" office:value="24001890">
            <text:p>24001890</text:p>
          </table:table-cell>
          <table:table-cell office:value-type="string">
            <text:p>Everygreen Blonde No Yellow Shampoo 500ml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Everygreen Blonde No Yellow Shampoo 500ml</text:p>
          </table:table-cell>
        </table:table-row>
        <table:table-row table:style-name="ro2">
          <table:table-cell office:value-type="float" office:value="24001843">
            <text:p>24001843</text:p>
          </table:table-cell>
          <table:table-cell office:value-type="string">
            <text:p>Everygreen Color Protect Conditioner 1000ml</text:p>
          </table:table-cell>
          <table:table-cell office:value-type="currency" office:currency="EUR" office:value="42">
            <text:p>42,00 €</text:p>
          </table:table-cell>
          <table:table-cell office:value-type="string">
            <text:p>Everygreen Color Protect Conditioner 1000ml</text:p>
          </table:table-cell>
        </table:table-row>
        <table:table-row table:style-name="ro2">
          <table:table-cell office:value-type="float" office:value="24001842">
            <text:p>24001842</text:p>
          </table:table-cell>
          <table:table-cell office:value-type="string">
            <text:p>Everygreen Color Protect Conditioner 500ml</text:p>
          </table:table-cell>
          <table:table-cell office:value-type="currency" office:currency="EUR" office:value="22.9">
            <text:p>22,90 €</text:p>
          </table:table-cell>
          <table:table-cell office:value-type="string">
            <text:p>Everygreen Color Protect Conditioner 500ml</text:p>
          </table:table-cell>
        </table:table-row>
        <table:table-row table:style-name="ro2">
          <table:table-cell office:value-type="float" office:value="24001846">
            <text:p>24001846</text:p>
          </table:table-cell>
          <table:table-cell office:value-type="string">
            <text:p>Everygreen Color Protect Elixier 100ml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Everygreen Color Protect Elixier 100ml</text:p>
          </table:table-cell>
        </table:table-row>
        <table:table-row table:style-name="ro2">
          <table:table-cell office:value-type="float" office:value="40001084">
            <text:p>40001084</text:p>
          </table:table-cell>
          <table:table-cell office:value-type="string">
            <text:p>Everygreen Color Protect Mask 100ml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Everygreen Color Protect Mask 100ml</text:p>
          </table:table-cell>
        </table:table-row>
        <table:table-row table:style-name="ro2">
          <table:table-cell office:value-type="float" office:value="24001844">
            <text:p>24001844</text:p>
          </table:table-cell>
          <table:table-cell office:value-type="string">
            <text:p>Everygreen Color Protect Mask 250ml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Everygreen Color Protect Mask 250ml</text:p>
          </table:table-cell>
        </table:table-row>
        <table:table-row table:style-name="ro2">
          <table:table-cell office:value-type="float" office:value="24001845">
            <text:p>24001845</text:p>
          </table:table-cell>
          <table:table-cell office:value-type="string">
            <text:p>Everygreen Color Protect Mask 500ml</text:p>
          </table:table-cell>
          <table:table-cell office:value-type="currency" office:currency="EUR" office:value="34.9">
            <text:p>34,90 €</text:p>
          </table:table-cell>
          <table:table-cell office:value-type="string">
            <text:p>Everygreen Color Protect Mask 500ml</text:p>
          </table:table-cell>
        </table:table-row>
        <table:table-row table:style-name="ro2">
          <table:table-cell office:value-type="float" office:value="24001841">
            <text:p>24001841</text:p>
          </table:table-cell>
          <table:table-cell office:value-type="string">
            <text:p>Everygreen Color Protect Shampoo 1000ml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Everygreen Color Protect Shampoo 1000ml</text:p>
          </table:table-cell>
        </table:table-row>
        <table:table-row table:style-name="ro2">
          <table:table-cell office:value-type="float" office:value="40001083">
            <text:p>40001083</text:p>
          </table:table-cell>
          <table:table-cell office:value-type="string">
            <text:p>Everygreen Color Protect Shampoo 100ml</text:p>
          </table:table-cell>
          <table:table-cell office:value-type="currency" office:currency="EUR" office:value="5.9">
            <text:p>5,90 €</text:p>
          </table:table-cell>
          <table:table-cell office:value-type="string">
            <text:p>Everygreen Color Protect Shampoo 100ml</text:p>
          </table:table-cell>
        </table:table-row>
        <table:table-row table:style-name="ro2">
          <table:table-cell office:value-type="float" office:value="24002510">
            <text:p>24002510</text:p>
          </table:table-cell>
          <table:table-cell office:value-type="string">
            <text:p>Everygreen Color Protect Shampoo 500ml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Everygreen Color Protect Shampoo 500ml</text:p>
          </table:table-cell>
        </table:table-row>
        <table:table-row table:style-name="ro2">
          <table:table-cell office:value-type="float" office:value="40001120">
            <text:p>40001120</text:p>
          </table:table-cell>
          <table:table-cell office:value-type="string">
            <text:p>Everygreen Colored Hair Kit</text:p>
          </table:table-cell>
          <table:table-cell office:value-type="currency" office:currency="EUR" office:value="50">
            <text:p>50,00 €</text:p>
          </table:table-cell>
          <table:table-cell office:value-type="string">
            <text:p>Everygreen Colored Hair Kit</text:p>
          </table:table-cell>
        </table:table-row>
        <table:table-row table:style-name="ro2">
          <table:table-cell office:value-type="float" office:value="24001921">
            <text:p>24001921</text:p>
          </table:table-cell>
          <table:table-cell office:value-type="string">
            <text:p>Everygreen Curly Conditioner 1000ml</text:p>
          </table:table-cell>
          <table:table-cell office:value-type="currency" office:currency="EUR" office:value="42">
            <text:p>42,00 €</text:p>
          </table:table-cell>
          <table:table-cell office:value-type="string">
            <text:p>Everygreen Curly Conditioner 1000ml</text:p>
          </table:table-cell>
        </table:table-row>
        <table:table-row table:style-name="ro2">
          <table:table-cell office:value-type="float" office:value="24002556">
            <text:p>24002556</text:p>
          </table:table-cell>
          <table:table-cell office:value-type="string">
            <text:p>Everygreen Curly Defining Cream 250ml</text:p>
          </table:table-cell>
          <table:table-cell office:value-type="currency" office:currency="EUR" office:value="21.9">
            <text:p>21,90 €</text:p>
          </table:table-cell>
          <table:table-cell/>
        </table:table-row>
        <table:table-row table:style-name="ro2">
          <table:table-cell office:value-type="float" office:value="24002554">
            <text:p>24002554</text:p>
          </table:table-cell>
          <table:table-cell office:value-type="string">
            <text:p>Everygreen Curly Mask 1000ml</text:p>
          </table:table-cell>
          <table:table-cell office:value-type="currency" office:currency="EUR" office:value="49">
            <text:p>49,00 €</text:p>
          </table:table-cell>
          <table:table-cell/>
        </table:table-row>
        <table:table-row table:style-name="ro2">
          <table:table-cell office:value-type="float" office:value="24002553">
            <text:p>24002553</text:p>
          </table:table-cell>
          <table:table-cell office:value-type="string">
            <text:p>Everygreen Curly Mask 250ml</text:p>
          </table:table-cell>
          <table:table-cell office:value-type="currency" office:currency="EUR" office:value="19.9">
            <text:p>19,90 €</text:p>
          </table:table-cell>
          <table:table-cell/>
        </table:table-row>
        <table:table-row table:style-name="ro2">
          <table:table-cell office:value-type="float" office:value="24001920">
            <text:p>24001920</text:p>
          </table:table-cell>
          <table:table-cell office:value-type="string">
            <text:p>Everygreen Curly Shampoo 1000ml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Everygreen Curly Shampoo 1000ml</text:p>
          </table:table-cell>
        </table:table-row>
        <table:table-row table:style-name="ro2">
          <table:table-cell office:value-type="float" office:value="24002550">
            <text:p>24002550</text:p>
          </table:table-cell>
          <table:table-cell office:value-type="string">
            <text:p>Everygreen Curly Shampoo 500ml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Everygreen Curly Shampoo 500ml</text:p>
          </table:table-cell>
        </table:table-row>
        <table:table-row table:style-name="ro2">
          <table:table-cell office:value-type="float" office:value="24002000">
            <text:p>24002000</text:p>
          </table:table-cell>
          <table:table-cell office:value-type="string">
            <text:p>Everygreen Damaged Hair Booster Intensivkur 2x8ml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Everygreen Damaged Hair Booster Intensivkur 2x8ml</text:p>
          </table:table-cell>
        </table:table-row>
        <table:table-row table:style-name="ro2">
          <table:table-cell office:value-type="float" office:value="24001833">
            <text:p>24001833</text:p>
          </table:table-cell>
          <table:table-cell office:value-type="string">
            <text:p>Everygreen Damaged Hair Conditioner 1000ml</text:p>
          </table:table-cell>
          <table:table-cell office:value-type="currency" office:currency="EUR" office:value="42">
            <text:p>42,00 €</text:p>
          </table:table-cell>
          <table:table-cell office:value-type="string">
            <text:p>Everygreen Damaged Hair Conditioner 1000ml</text:p>
          </table:table-cell>
        </table:table-row>
        <table:table-row table:style-name="ro2">
          <table:table-cell office:value-type="float" office:value="24001832">
            <text:p>24001832</text:p>
          </table:table-cell>
          <table:table-cell office:value-type="string">
            <text:p>Everygreen Damaged Hair Conditioner 500ml</text:p>
          </table:table-cell>
          <table:table-cell office:value-type="currency" office:currency="EUR" office:value="22.9">
            <text:p>22,90 €</text:p>
          </table:table-cell>
          <table:table-cell office:value-type="string">
            <text:p>Everygreen Damaged Hair Conditioner 500ml</text:p>
          </table:table-cell>
        </table:table-row>
        <table:table-row table:style-name="ro2">
          <table:table-cell office:value-type="float" office:value="24002504">
            <text:p>24002504</text:p>
          </table:table-cell>
          <table:table-cell office:value-type="string">
            <text:p>Everygreen Damaged Hair Mask 250ml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Everygreen Damaged Hair Mask 250ml</text:p>
          </table:table-cell>
        </table:table-row>
        <table:table-row table:style-name="ro2">
          <table:table-cell office:value-type="float" office:value="24001831">
            <text:p>24001831</text:p>
          </table:table-cell>
          <table:table-cell office:value-type="string">
            <text:p>Everygreen Damaged Hair Mask 500ml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Everygreen Damaged Hair Mask 500ml</text:p>
          </table:table-cell>
        </table:table-row>
        <table:table-row table:style-name="ro2">
          <table:table-cell office:value-type="float" office:value="24002507">
            <text:p>24002507</text:p>
          </table:table-cell>
          <table:table-cell office:value-type="string">
            <text:p>Everygreen Damaged Hair Repair Cream 150ml</text:p>
          </table:table-cell>
          <table:table-cell office:value-type="currency" office:currency="EUR" office:value="21">
            <text:p>21,00 €</text:p>
          </table:table-cell>
          <table:table-cell/>
        </table:table-row>
        <table:table-row table:style-name="ro2">
          <table:table-cell office:value-type="float" office:value="24001836">
            <text:p>24001836</text:p>
          </table:table-cell>
          <table:table-cell office:value-type="string">
            <text:p>Everygreen Damaged Hair Serum 100ml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Everygreen Damaged Hair Serum 100ml</text:p>
          </table:table-cell>
        </table:table-row>
        <table:table-row table:style-name="ro2">
          <table:table-cell office:value-type="float" office:value="24001835">
            <text:p>24001835</text:p>
          </table:table-cell>
          <table:table-cell office:value-type="string">
            <text:p>Everygreen Damaged Hair Shampoo 1000ml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Everygreen Damaged Hair Shampoo 1000ml</text:p>
          </table:table-cell>
        </table:table-row>
        <table:table-row table:style-name="ro2">
          <table:table-cell office:value-type="float" office:value="24002500">
            <text:p>24002500</text:p>
          </table:table-cell>
          <table:table-cell office:value-type="string">
            <text:p>Everygreen Damaged Hair Shampoo 500ml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Everygreen Damaged Hair Shampoo 500ml</text:p>
          </table:table-cell>
        </table:table-row>
        <table:table-row table:style-name="ro2">
          <table:table-cell office:value-type="float" office:value="24001713">
            <text:p>24001713</text:p>
          </table:table-cell>
          <table:table-cell office:value-type="string">
            <text:p>Everygreen Detox Gommage Tiefenreinigung 150ml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Everygreen Detox Gommage Tiefenreinigung 150ml</text:p>
          </table:table-cell>
        </table:table-row>
        <table:table-row table:style-name="ro2">
          <table:table-cell office:value-type="float" office:value="24001806">
            <text:p>24001806</text:p>
          </table:table-cell>
          <table:table-cell office:value-type="string">
            <text:p>Everygreen Dry Hair 24in1 Serum 150ml</text:p>
          </table:table-cell>
          <table:table-cell office:value-type="currency" office:currency="EUR" office:value="25.9">
            <text:p>25,90 €</text:p>
          </table:table-cell>
          <table:table-cell/>
        </table:table-row>
        <table:table-row table:style-name="ro2">
          <table:table-cell office:value-type="float" office:value="24001805">
            <text:p>24001805</text:p>
          </table:table-cell>
          <table:table-cell office:value-type="string">
            <text:p>Everygreen Dry Hair Conditioner 1000ml</text:p>
          </table:table-cell>
          <table:table-cell office:value-type="currency" office:currency="EUR" office:value="42">
            <text:p>42,00 €</text:p>
          </table:table-cell>
          <table:table-cell office:value-type="string">
            <text:p>Everygreen Dry Hair Conditioner 1000ml</text:p>
          </table:table-cell>
        </table:table-row>
        <table:table-row table:style-name="ro2">
          <table:table-cell office:value-type="float" office:value="24001804">
            <text:p>24001804</text:p>
          </table:table-cell>
          <table:table-cell office:value-type="string">
            <text:p>Everygreen Dry Hair Conditioner 500ml</text:p>
          </table:table-cell>
          <table:table-cell office:value-type="currency" office:currency="EUR" office:value="22.9">
            <text:p>22,90 €</text:p>
          </table:table-cell>
          <table:table-cell office:value-type="string">
            <text:p>Everygreen Dry Hair Conditioner 500ml</text:p>
          </table:table-cell>
        </table:table-row>
        <table:table-row table:style-name="ro2">
          <table:table-cell office:value-type="float" office:value="24001803">
            <text:p>24001803</text:p>
          </table:table-cell>
          <table:table-cell office:value-type="string">
            <text:p>Everygreen Dry Hair Mask 500ml</text:p>
          </table:table-cell>
          <table:table-cell office:value-type="currency" office:currency="EUR" office:value="34.9">
            <text:p>34,90 €</text:p>
          </table:table-cell>
          <table:table-cell office:value-type="string">
            <text:p>Everygreen Dry Hair Mask 500ml</text:p>
          </table:table-cell>
        </table:table-row>
        <table:table-row table:style-name="ro2">
          <table:table-cell office:value-type="float" office:value="24001802">
            <text:p>24001802</text:p>
          </table:table-cell>
          <table:table-cell office:value-type="string">
            <text:p>Everygreen Dry Hair Mask250ml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Everygreen Dry Hair Mask250ml</text:p>
          </table:table-cell>
        </table:table-row>
        <table:table-row table:style-name="ro2">
          <table:table-cell office:value-type="float" office:value="24001801">
            <text:p>24001801</text:p>
          </table:table-cell>
          <table:table-cell office:value-type="string">
            <text:p>Everygreen Dry Hair Shampoo 1000ml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Everygreen Dry Hair Shampoo 1000ml</text:p>
          </table:table-cell>
        </table:table-row>
        <table:table-row table:style-name="ro2">
          <table:table-cell office:value-type="float" office:value="24002530">
            <text:p>24002530</text:p>
          </table:table-cell>
          <table:table-cell office:value-type="string">
            <text:p>Everygreen Dry Hair Shampoo 500ml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Everygreen Dry Hair Shampoo 500ml</text:p>
          </table:table-cell>
        </table:table-row>
        <table:table-row table:style-name="ro2">
          <table:table-cell office:value-type="float" office:value="24001862">
            <text:p>24001862</text:p>
          </table:table-cell>
          <table:table-cell office:value-type="string">
            <text:p>Everygreen Loss Control Energizing Serum 100ml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Everygreen Loss Control Energizing Serum 100ml</text:p>
          </table:table-cell>
        </table:table-row>
        <table:table-row table:style-name="ro2">
          <table:table-cell office:value-type="float" office:value="40001141">
            <text:p>40001141</text:p>
          </table:table-cell>
          <table:table-cell office:value-type="string">
            <text:p>Everygreen Loss Control Energizing Set</text:p>
          </table:table-cell>
          <table:table-cell office:value-type="currency" office:currency="EUR" office:value="58">
            <text:p>58,00 €</text:p>
          </table:table-cell>
          <table:table-cell office:value-type="string">
            <text:p>Everygreen Loss Control Energizing Set</text:p>
          </table:table-cell>
        </table:table-row>
        <table:table-row table:style-name="ro2">
          <table:table-cell office:value-type="float" office:value="24001861">
            <text:p>24001861</text:p>
          </table:table-cell>
          <table:table-cell office:value-type="string">
            <text:p>Everygreen Loss Control Energizing Shampoo 500ml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Everygreen Loss Control Energizing Shampoo 500ml</text:p>
          </table:table-cell>
        </table:table-row>
        <table:table-row table:style-name="ro2">
          <table:table-cell office:value-type="float" office:value="24001863">
            <text:p>24001863</text:p>
          </table:table-cell>
          <table:table-cell office:value-type="string">
            <text:p>Everygreen Loss Control Volume Lotion 100ml</text:p>
          </table:table-cell>
          <table:table-cell office:value-type="currency" office:currency="EUR" office:value="18.9">
            <text:p>18,90 €</text:p>
          </table:table-cell>
          <table:table-cell office:value-type="string">
            <text:p>Everygreen Loss Control Volume Lotion 100ml</text:p>
          </table:table-cell>
        </table:table-row>
        <table:table-row table:style-name="ro2">
          <table:table-cell office:value-type="float" office:value="24001871">
            <text:p>24001871</text:p>
          </table:table-cell>
          <table:table-cell office:value-type="string">
            <text:p>Everygreen Sebum Balance Shampoo 500ml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Everygreen Sebum Balance Shampoo 500ml</text:p>
          </table:table-cell>
        </table:table-row>
        <table:table-row table:style-name="ro2">
          <table:table-cell office:value-type="float" office:value="24001962">
            <text:p>24001962</text:p>
          </table:table-cell>
          <table:table-cell office:value-type="string">
            <text:p>Everygreen Sun Hair Care Mask 250ml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Everygreen Sun Hair Care Mask 250ml</text:p>
          </table:table-cell>
        </table:table-row>
        <table:table-row table:style-name="ro2">
          <table:table-cell office:value-type="float" office:value="24001960">
            <text:p>24001960</text:p>
          </table:table-cell>
          <table:table-cell office:value-type="string">
            <text:p>Everygreen Sun Hair Care Pre&amp;After Sun 2in1 Spray 150ml</text:p>
          </table:table-cell>
          <table:table-cell office:value-type="currency" office:currency="EUR" office:value="23.9">
            <text:p>23,90 €</text:p>
          </table:table-cell>
          <table:table-cell office:value-type="string">
            <text:p>Everygreen Sun Hair Care Pre&amp;After Sun 2in1 Spray 150ml</text:p>
          </table:table-cell>
        </table:table-row>
        <table:table-row table:style-name="ro2">
          <table:table-cell office:value-type="float" office:value="24001961">
            <text:p>24001961</text:p>
          </table:table-cell>
          <table:table-cell office:value-type="string">
            <text:p>Everygreen Sun Hair Care Shampoo 250ml</text:p>
          </table:table-cell>
          <table:table-cell office:value-type="currency" office:currency="EUR" office:value="26.06">
            <text:p>26,06 €</text:p>
          </table:table-cell>
          <table:table-cell office:value-type="string">
            <text:p>Everygreen Sun Hair Care Shampoo 250ml</text:p>
          </table:table-cell>
        </table:table-row>
        <table:table-row table:style-name="ro2">
          <table:table-cell office:value-type="float" office:value="86800">
            <text:p>86800</text:p>
          </table:table-cell>
          <table:table-cell office:value-type="string">
            <text:p>Fanola After Color Pflegeset</text:p>
          </table:table-cell>
          <table:table-cell office:value-type="currency" office:currency="EUR" office:value="1">
            <text:p>1,00 €</text:p>
          </table:table-cell>
          <table:table-cell office:value-type="string">
            <text:p>Fanola After Color Pflegeset</text:p>
          </table:table-cell>
        </table:table-row>
        <table:table-row table:style-name="ro2">
          <table:table-cell office:value-type="float" office:value="86647">
            <text:p>86647</text:p>
          </table:table-cell>
          <table:table-cell office:value-type="string">
            <text:p>Fanola Botugen Filler Spray 150ml</text:p>
          </table:table-cell>
          <table:table-cell office:value-type="currency" office:currency="EUR" office:value="22">
            <text:p>22,00 €</text:p>
          </table:table-cell>
          <table:table-cell office:value-type="string">
            <text:p>Fanola Botugen Filler Spray 150ml</text:p>
          </table:table-cell>
        </table:table-row>
        <table:table-row table:style-name="ro2">
          <table:table-cell office:value-type="float" office:value="86645">
            <text:p>86645</text:p>
          </table:table-cell>
          <table:table-cell office:value-type="string">
            <text:p>Fanola Botugen Mask 1000ml</text:p>
          </table:table-cell>
          <table:table-cell office:value-type="currency" office:currency="EUR" office:value="55">
            <text:p>55,00 €</text:p>
          </table:table-cell>
          <table:table-cell office:value-type="string">
            <text:p>Fanola Botugen Mask 1000ml</text:p>
          </table:table-cell>
        </table:table-row>
        <table:table-row table:style-name="ro2">
          <table:table-cell office:value-type="float" office:value="86644">
            <text:p>86644</text:p>
          </table:table-cell>
          <table:table-cell office:value-type="string">
            <text:p>Fanola Botugen Mask 300ml</text:p>
          </table:table-cell>
          <table:table-cell office:value-type="currency" office:currency="EUR" office:value="23">
            <text:p>23,00 €</text:p>
          </table:table-cell>
          <table:table-cell office:value-type="string">
            <text:p>Fanola Botugen Mask 300ml</text:p>
          </table:table-cell>
        </table:table-row>
        <table:table-row table:style-name="ro2">
          <table:table-cell office:value-type="float" office:value="86643">
            <text:p>86643</text:p>
          </table:table-cell>
          <table:table-cell office:value-type="string">
            <text:p>Fanola Botugen Shampoo 1000ml</text:p>
          </table:table-cell>
          <table:table-cell office:value-type="currency" office:currency="EUR" office:value="50">
            <text:p>50,00 €</text:p>
          </table:table-cell>
          <table:table-cell office:value-type="string">
            <text:p>Fanola Botugen Shampoo 1000ml</text:p>
          </table:table-cell>
        </table:table-row>
        <table:table-row table:style-name="ro2">
          <table:table-cell office:value-type="float" office:value="86642">
            <text:p>86642</text:p>
          </table:table-cell>
          <table:table-cell office:value-type="string">
            <text:p>Fanola Botugen Shampoo 300ml</text:p>
          </table:table-cell>
          <table:table-cell office:value-type="currency" office:currency="EUR" office:value="20">
            <text:p>20,00 €</text:p>
          </table:table-cell>
          <table:table-cell office:value-type="string">
            <text:p>Fanola Botugen Shampoo 300ml</text:p>
          </table:table-cell>
        </table:table-row>
        <table:table-row table:style-name="ro2">
          <table:table-cell office:value-type="float" office:value="76088">
            <text:p>76088</text:p>
          </table:table-cell>
          <table:table-cell office:value-type="string">
            <text:p>Fanola Color Mask Golden Aura 200ml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Fanola Color Mask Golden Aura 200ml</text:p>
          </table:table-cell>
        </table:table-row>
        <table:table-row table:style-name="ro2">
          <table:table-cell office:value-type="float" office:value="86581">
            <text:p>86581</text:p>
          </table:table-cell>
          <table:table-cell office:value-type="string">
            <text:p>Fanola Keraterm Mask 1000ml</text:p>
          </table:table-cell>
          <table:table-cell office:value-type="currency" office:currency="EUR" office:value="45">
            <text:p>45,00 €</text:p>
          </table:table-cell>
          <table:table-cell office:value-type="string">
            <text:p>Fanola Keraterm Mask 1000ml</text:p>
          </table:table-cell>
        </table:table-row>
        <table:table-row table:style-name="ro2">
          <table:table-cell office:value-type="float" office:value="86580">
            <text:p>86580</text:p>
          </table:table-cell>
          <table:table-cell office:value-type="string">
            <text:p>Fanola Keraterm Mask 300ml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Fanola Keraterm Mask 300ml</text:p>
          </table:table-cell>
        </table:table-row>
        <table:table-row table:style-name="ro2">
          <table:table-cell office:value-type="float" office:value="86583">
            <text:p>86583</text:p>
          </table:table-cell>
          <table:table-cell office:value-type="string">
            <text:p>Fanola Keraterm Sachets 15ml Shampoo+Mask</text:p>
          </table:table-cell>
          <table:table-cell office:value-type="currency" office:currency="EUR" office:value="2">
            <text:p>2,00 €</text:p>
          </table:table-cell>
          <table:table-cell office:value-type="string">
            <text:p>Fanola Keraterm Sachets 15ml Shampoo+Mask</text:p>
          </table:table-cell>
        </table:table-row>
        <table:table-row table:style-name="ro2">
          <table:table-cell office:value-type="float" office:value="86413">
            <text:p>86413</text:p>
          </table:table-cell>
          <table:table-cell office:value-type="string">
            <text:p>Fanola Keraterm Shampoo 1000ml</text:p>
          </table:table-cell>
          <table:table-cell office:value-type="currency" office:currency="EUR" office:value="45">
            <text:p>45,00 €</text:p>
          </table:table-cell>
          <table:table-cell office:value-type="string">
            <text:p>Fanola Keraterm Shampoo 1000ml</text:p>
          </table:table-cell>
        </table:table-row>
        <table:table-row table:style-name="ro2">
          <table:table-cell office:value-type="float" office:value="86382">
            <text:p>86382</text:p>
          </table:table-cell>
          <table:table-cell office:value-type="string">
            <text:p>Fanola Keraterm Shampoo 300ml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Fanola Keraterm Shampoo 300ml</text:p>
          </table:table-cell>
        </table:table-row>
        <table:table-row table:style-name="ro2">
          <table:table-cell office:value-type="float" office:value="86582">
            <text:p>86582</text:p>
          </table:table-cell>
          <table:table-cell office:value-type="string">
            <text:p>Fanola Keraterm Spray 200ml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Fanola Keraterm Spray 200ml</text:p>
          </table:table-cell>
        </table:table-row>
        <table:table-row table:style-name="ro2">
          <table:table-cell office:value-type="float" office:value="968611">
            <text:p>968611</text:p>
          </table:table-cell>
          <table:table-cell office:value-type="string">
            <text:p>Fanola No Orange Mask 15ml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Fanola No Orange Mask 15ml</text:p>
          </table:table-cell>
        </table:table-row>
        <table:table-row table:style-name="ro2">
          <table:table-cell office:value-type="float" office:value="96861">
            <text:p>96861</text:p>
          </table:table-cell>
          <table:table-cell office:value-type="string">
            <text:p>Fanola No Orange Shampoo 15ml</text:p>
          </table:table-cell>
          <table:table-cell office:value-type="currency" office:currency="EUR" office:value="1">
            <text:p>1,00 €</text:p>
          </table:table-cell>
          <table:table-cell office:value-type="string">
            <text:p>Fanola No Orange Shampoo 15ml</text:p>
          </table:table-cell>
        </table:table-row>
        <table:table-row table:style-name="ro2">
          <table:table-cell office:value-type="float" office:value="76542">
            <text:p>76542</text:p>
          </table:table-cell>
          <table:table-cell office:value-type="string">
            <text:p>Fanola No Orange Shampoo 350ml</text:p>
          </table:table-cell>
          <table:table-cell office:value-type="currency" office:currency="EUR" office:value="19.5">
            <text:p>19,50 €</text:p>
          </table:table-cell>
          <table:table-cell/>
        </table:table-row>
        <table:table-row table:style-name="ro2">
          <table:table-cell office:value-type="float" office:value="76547">
            <text:p>76547</text:p>
          </table:table-cell>
          <table:table-cell office:value-type="string">
            <text:p>Fanola No Red Shampoo 350ml</text:p>
          </table:table-cell>
          <table:table-cell office:value-type="currency" office:currency="EUR" office:value="21.9">
            <text:p>21,90 €</text:p>
          </table:table-cell>
          <table:table-cell office:value-type="string">
            <text:p>Fanola No Red Shampoo 350ml</text:p>
          </table:table-cell>
        </table:table-row>
        <table:table-row table:style-name="ro2">
          <table:table-cell office:value-type="float" office:value="96993">
            <text:p>96993</text:p>
          </table:table-cell>
          <table:table-cell office:value-type="string">
            <text:p>Fanola No Yellow Bi-Phase Cond.spray 150ml</text:p>
          </table:table-cell>
          <table:table-cell office:value-type="currency" office:currency="EUR" office:value="29.9">
            <text:p>29,90 €</text:p>
          </table:table-cell>
          <table:table-cell/>
        </table:table-row>
        <table:table-row table:style-name="ro2">
          <table:table-cell office:value-type="float" office:value="96994">
            <text:p>96994</text:p>
          </table:table-cell>
          <table:table-cell office:value-type="string">
            <text:p>Fanola No Yellow Mousse 250ml</text:p>
          </table:table-cell>
          <table:table-cell office:value-type="currency" office:currency="EUR" office:value="29.9">
            <text:p>29,90 €</text:p>
          </table:table-cell>
          <table:table-cell/>
        </table:table-row>
        <table:table-row table:style-name="ro2">
          <table:table-cell office:value-type="float" office:value="86688">
            <text:p>86688</text:p>
          </table:table-cell>
          <table:table-cell office:value-type="string">
            <text:p>Fanola No Yellow Shampoo 1000ml</text:p>
          </table:table-cell>
          <table:table-cell office:value-type="currency" office:currency="EUR" office:value="37.5">
            <text:p>37,50 €</text:p>
          </table:table-cell>
          <table:table-cell office:value-type="string">
            <text:p>Fanola No Yellow Shampoo 1000ml</text:p>
          </table:table-cell>
        </table:table-row>
        <table:table-row table:style-name="ro2">
          <table:table-cell office:value-type="float" office:value="96862">
            <text:p>96862</text:p>
          </table:table-cell>
          <table:table-cell office:value-type="string">
            <text:p>Fanola No Yellow Shampoo 100ml</text:p>
          </table:table-cell>
          <table:table-cell office:value-type="currency" office:currency="EUR" office:value="8">
            <text:p>8,00 €</text:p>
          </table:table-cell>
          <table:table-cell office:value-type="string">
            <text:p>Fanola No Yellow Shampoo 100ml</text:p>
          </table:table-cell>
        </table:table-row>
        <table:table-row table:style-name="ro2">
          <table:table-cell office:value-type="float" office:value="86836">
            <text:p>86836</text:p>
          </table:table-cell>
          <table:table-cell office:value-type="string">
            <text:p>Fanola No Yellow Shampoo 15ml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Fanola No Yellow Shampoo 15ml</text:p>
          </table:table-cell>
        </table:table-row>
        <table:table-row table:style-name="ro2">
          <table:table-cell office:value-type="float" office:value="86666">
            <text:p>86666</text:p>
          </table:table-cell>
          <table:table-cell office:value-type="string">
            <text:p>Fanola No Yellow Shampoo 350ml</text:p>
          </table:table-cell>
          <table:table-cell office:value-type="currency" office:currency="EUR" office:value="14">
            <text:p>14,00 €</text:p>
          </table:table-cell>
          <table:table-cell office:value-type="string">
            <text:p>Fanola No Yellow Shampoo 350ml</text:p>
          </table:table-cell>
        </table:table-row>
        <table:table-row table:style-name="ro2">
          <table:table-cell office:value-type="string">
            <text:p>FGEE</text:p>
          </table:table-cell>
          <table:table-cell office:value-type="string">
            <text:p>Geo Vita energizing essence 50ml</text:p>
          </table:table-cell>
          <table:table-cell office:value-type="currency" office:currency="EUR" office:value="22.61">
            <text:p>22,61 €</text:p>
          </table:table-cell>
          <table:table-cell office:value-type="string">
            <text:p>Geo Vita energizing essence 50ml</text:p>
          </table:table-cell>
        </table:table-row>
        <table:table-row table:style-name="ro2">
          <table:table-cell office:value-type="string">
            <text:p>FGEL</text:p>
          </table:table-cell>
          <table:table-cell office:value-type="string">
            <text:p>Geo Vita energizing lotion 10x8ml</text:p>
          </table:table-cell>
          <table:table-cell office:value-type="currency" office:currency="EUR" office:value="35.11">
            <text:p>35,11 €</text:p>
          </table:table-cell>
          <table:table-cell office:value-type="string">
            <text:p>Geo Vita energizing lotion 10x8ml</text:p>
          </table:table-cell>
        </table:table-row>
        <table:table-row table:style-name="ro2">
          <table:table-cell office:value-type="string">
            <text:p>SGEG</text:p>
          </table:table-cell>
          <table:table-cell office:value-type="string">
            <text:p>Geo Vita energizing shampoo 1000ml</text:p>
          </table:table-cell>
          <table:table-cell office:value-type="currency" office:currency="EUR" office:value="38.08">
            <text:p>38,08 €</text:p>
          </table:table-cell>
          <table:table-cell office:value-type="string">
            <text:p>Geo Vita energizing shampoo 1000ml</text:p>
          </table:table-cell>
        </table:table-row>
        <table:table-row table:style-name="ro2">
          <table:table-cell office:value-type="string">
            <text:p>SGE</text:p>
          </table:table-cell>
          <table:table-cell office:value-type="string">
            <text:p>Geo Vita energizing shampoo 250ml</text:p>
          </table:table-cell>
          <table:table-cell office:value-type="currency" office:currency="EUR" office:value="14.16">
            <text:p>14,16 €</text:p>
          </table:table-cell>
          <table:table-cell office:value-type="string">
            <text:p>Geo Vita energizing shampoo 250ml</text:p>
          </table:table-cell>
        </table:table-row>
        <table:table-row table:style-name="ro2">
          <table:table-cell office:value-type="string">
            <text:p>FGGE</text:p>
          </table:table-cell>
          <table:table-cell office:value-type="string">
            <text:p>Geo Vita Geoplus essence 50ml</text:p>
          </table:table-cell>
          <table:table-cell office:value-type="currency" office:currency="EUR" office:value="30.94">
            <text:p>30,94 €</text:p>
          </table:table-cell>
          <table:table-cell office:value-type="string">
            <text:p>Geo Vita Geoplus essence 50ml</text:p>
          </table:table-cell>
        </table:table-row>
        <table:table-row table:style-name="ro2">
          <table:table-cell office:value-type="string">
            <text:p>SGP</text:p>
          </table:table-cell>
          <table:table-cell office:value-type="string">
            <text:p>Geo Vita purifying shampoo 250ml</text:p>
          </table:table-cell>
          <table:table-cell office:value-type="currency" office:currency="EUR" office:value="14.52">
            <text:p>14,52 €</text:p>
          </table:table-cell>
          <table:table-cell office:value-type="string">
            <text:p>Geo Vita purifying shampoo 250ml</text:p>
          </table:table-cell>
        </table:table-row>
        <table:table-row table:style-name="ro2">
          <table:table-cell office:value-type="string">
            <text:p>FGSE</text:p>
          </table:table-cell>
          <table:table-cell office:value-type="string">
            <text:p>Geo Vita soothing essence 50ml</text:p>
          </table:table-cell>
          <table:table-cell office:value-type="currency" office:currency="EUR" office:value="23.8">
            <text:p>23,80 €</text:p>
          </table:table-cell>
          <table:table-cell office:value-type="string">
            <text:p>Geo Vita soothing essence 50ml</text:p>
          </table:table-cell>
        </table:table-row>
        <table:table-row table:style-name="ro2">
          <table:table-cell office:value-type="string">
            <text:p>FGSL</text:p>
          </table:table-cell>
          <table:table-cell office:value-type="string">
            <text:p>Geo Vita soothing lotion 10x8ml</text:p>
          </table:table-cell>
          <table:table-cell office:value-type="currency" office:currency="EUR" office:value="35.11">
            <text:p>35,11 €</text:p>
          </table:table-cell>
          <table:table-cell office:value-type="string">
            <text:p>Geo Vita soothing lotion 10x8ml</text:p>
          </table:table-cell>
        </table:table-row>
        <table:table-row table:style-name="ro2">
          <table:table-cell office:value-type="string">
            <text:p>SGSG</text:p>
          </table:table-cell>
          <table:table-cell office:value-type="string">
            <text:p>Geo Vita soothing shampoo 1000ml</text:p>
          </table:table-cell>
          <table:table-cell office:value-type="currency" office:currency="EUR" office:value="38.08">
            <text:p>38,08 €</text:p>
          </table:table-cell>
          <table:table-cell office:value-type="string">
            <text:p>Geo Vita soothing shampoo 1000ml</text:p>
          </table:table-cell>
        </table:table-row>
        <table:table-row table:style-name="ro2">
          <table:table-cell office:value-type="string">
            <text:p>SGS</text:p>
          </table:table-cell>
          <table:table-cell office:value-type="string">
            <text:p>Geo Vita soothing shampoo 250ml</text:p>
          </table:table-cell>
          <table:table-cell office:value-type="currency" office:currency="EUR" office:value="14.16">
            <text:p>14,16 €</text:p>
          </table:table-cell>
          <table:table-cell office:value-type="string">
            <text:p>Geo Vita soothing shampoo 250ml</text:p>
          </table:table-cell>
        </table:table-row>
        <table:table-row table:style-name="ro2">
          <table:table-cell office:value-type="float" office:value="2970886">
            <text:p>2970886</text:p>
          </table:table-cell>
          <table:table-cell office:value-type="string">
            <text:p>Good Bye Yellow Shampoo 300ml</text:p>
          </table:table-cell>
          <table:table-cell office:value-type="currency" office:currency="EUR" office:value="20.9">
            <text:p>20,90 €</text:p>
          </table:table-cell>
          <table:table-cell office:value-type="string">
            <text:p>Good Bye Yellow Shampoo 300ml</text:p>
          </table:table-cell>
        </table:table-row>
        <table:table-row table:style-name="ro2">
          <table:table-cell office:value-type="float" office:value="771839">
            <text:p>771839</text:p>
          </table:table-cell>
          <table:table-cell office:value-type="string">
            <text:p>GW Elumen Conditioner 200ml</text:p>
          </table:table-cell>
          <table:table-cell office:value-type="currency" office:currency="EUR" office:value="19.6">
            <text:p>19,60 €</text:p>
          </table:table-cell>
          <table:table-cell/>
        </table:table-row>
        <table:table-row table:style-name="ro2">
          <table:table-cell office:value-type="float" office:value="771842">
            <text:p>771842</text:p>
          </table:table-cell>
          <table:table-cell office:value-type="string">
            <text:p>GW Elumen Hair Mask 200ml</text:p>
          </table:table-cell>
          <table:table-cell office:value-type="currency" office:currency="EUR" office:value="25.6">
            <text:p>25,60 €</text:p>
          </table:table-cell>
          <table:table-cell/>
        </table:table-row>
        <table:table-row table:style-name="ro2">
          <table:table-cell office:value-type="float" office:value="771841">
            <text:p>771841</text:p>
          </table:table-cell>
          <table:table-cell office:value-type="string">
            <text:p>GW Elumen Leave-in Spray 150ml </text:p>
          </table:table-cell>
          <table:table-cell office:value-type="currency" office:currency="EUR" office:value="20.2">
            <text:p>20,20 €</text:p>
          </table:table-cell>
          <table:table-cell/>
        </table:table-row>
        <table:table-row table:style-name="ro2">
          <table:table-cell office:value-type="float" office:value="771837">
            <text:p>771837</text:p>
          </table:table-cell>
          <table:table-cell office:value-type="string">
            <text:p>GW Elumen Shampoo 250ml</text:p>
          </table:table-cell>
          <table:table-cell office:value-type="currency" office:currency="EUR" office:value="15">
            <text:p>15,00 €</text:p>
          </table:table-cell>
          <table:table-cell/>
        </table:table-row>
        <table:table-row table:style-name="ro2">
          <table:table-cell office:value-type="float" office:value="1160019">
            <text:p>1160019</text:p>
          </table:table-cell>
          <table:table-cell office:value-type="string">
            <text:p>Hairwell Aloe Vera Shampoo 1000ml</text:p>
          </table:table-cell>
          <table:table-cell office:value-type="currency" office:currency="EUR" office:value="14.9">
            <text:p>14,90 €</text:p>
          </table:table-cell>
          <table:table-cell office:value-type="string">
            <text:p>Hairwell Aloe Vera Shampoo 1000ml</text:p>
          </table:table-cell>
        </table:table-row>
        <table:table-row table:style-name="ro2">
          <table:table-cell office:value-type="float" office:value="1160017">
            <text:p>1160017</text:p>
          </table:table-cell>
          <table:table-cell office:value-type="string">
            <text:p>Hairwell Aloe Vera Shampoo 5000ml</text:p>
          </table:table-cell>
          <table:table-cell office:value-type="currency" office:currency="EUR" office:value="40">
            <text:p>40,00 €</text:p>
          </table:table-cell>
          <table:table-cell office:value-type="string">
            <text:p>Hairwell Aloe Vera Shampoo 5000ml</text:p>
          </table:table-cell>
        </table:table-row>
        <table:table-row table:style-name="ro2">
          <table:table-cell office:value-type="float" office:value="6950015">
            <text:p>6950015</text:p>
          </table:table-cell>
          <table:table-cell office:value-type="string">
            <text:p>Hairwell Arganöl Haarkur 1000ml</text:p>
          </table:table-cell>
          <table:table-cell office:value-type="currency" office:currency="EUR" office:value="15.9">
            <text:p>15,90 €</text:p>
          </table:table-cell>
          <table:table-cell office:value-type="string">
            <text:p>Hairwell Arganöl Haarkur 1000ml</text:p>
          </table:table-cell>
        </table:table-row>
        <table:table-row table:style-name="ro2">
          <table:table-cell office:value-type="float" office:value="6950010">
            <text:p>6950010</text:p>
          </table:table-cell>
          <table:table-cell office:value-type="string">
            <text:p>Hairwell Arganöl Haarkur 250ml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Hairwell Arganöl Haarkur 250ml</text:p>
          </table:table-cell>
        </table:table-row>
        <table:table-row table:style-name="ro2">
          <table:table-cell office:value-type="float" office:value="1950019">
            <text:p>1950019</text:p>
          </table:table-cell>
          <table:table-cell office:value-type="string">
            <text:p>Hairwell Arganöl Shampoo 1000ml</text:p>
          </table:table-cell>
          <table:table-cell office:value-type="currency" office:currency="EUR" office:value="14.9">
            <text:p>14,90 €</text:p>
          </table:table-cell>
          <table:table-cell office:value-type="string">
            <text:p>Hairwell Arganöl Shampoo 1000ml</text:p>
          </table:table-cell>
        </table:table-row>
        <table:table-row table:style-name="ro2">
          <table:table-cell office:value-type="float" office:value="1950075">
            <text:p>1950075</text:p>
          </table:table-cell>
          <table:table-cell office:value-type="string">
            <text:p>Hairwell Arganöl Shampoo 250ml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Hairwell Arganöl Shampoo 250ml</text:p>
          </table:table-cell>
        </table:table-row>
        <table:table-row table:style-name="ro2">
          <table:table-cell office:value-type="float" office:value="1950017">
            <text:p>1950017</text:p>
          </table:table-cell>
          <table:table-cell office:value-type="string">
            <text:p>Hairwell Arganöl Shampoo 5000ml</text:p>
          </table:table-cell>
          <table:table-cell office:value-type="currency" office:currency="EUR" office:value="40">
            <text:p>40,00 €</text:p>
          </table:table-cell>
          <table:table-cell office:value-type="string">
            <text:p>Hairwell Arganöl Shampoo 5000ml</text:p>
          </table:table-cell>
        </table:table-row>
        <table:table-row table:style-name="ro2">
          <table:table-cell office:value-type="float" office:value="7950019">
            <text:p>7950019</text:p>
          </table:table-cell>
          <table:table-cell office:value-type="string">
            <text:p>Hairwell Arganöl Spülung 1000ml</text:p>
          </table:table-cell>
          <table:table-cell office:value-type="currency" office:currency="EUR" office:value="15.9">
            <text:p>15,90 €</text:p>
          </table:table-cell>
          <table:table-cell office:value-type="string">
            <text:p>Hairwell Arganöl Spülung 1000ml</text:p>
          </table:table-cell>
        </table:table-row>
        <table:table-row table:style-name="ro2">
          <table:table-cell office:value-type="float" office:value="7950075">
            <text:p>7950075</text:p>
          </table:table-cell>
          <table:table-cell office:value-type="string">
            <text:p>Hairwell Arganöl Spülung 250ml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Hairwell Arganöl Spülung 250ml</text:p>
          </table:table-cell>
        </table:table-row>
        <table:table-row table:style-name="ro2">
          <table:table-cell office:value-type="float" office:value="7950017">
            <text:p>7950017</text:p>
          </table:table-cell>
          <table:table-cell office:value-type="string">
            <text:p>Hairwell Arganöl Spülung 5000ml</text:p>
          </table:table-cell>
          <table:table-cell office:value-type="currency" office:currency="EUR" office:value="45">
            <text:p>45,00 €</text:p>
          </table:table-cell>
          <table:table-cell office:value-type="string">
            <text:p>Hairwell Arganöl Spülung 5000ml</text:p>
          </table:table-cell>
        </table:table-row>
        <table:table-row table:style-name="ro2">
          <table:table-cell office:value-type="float" office:value="7010090">
            <text:p>7010090</text:p>
          </table:table-cell>
          <table:table-cell office:value-type="string">
            <text:p>Hairwell Haarspitzenfluid 30ml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Hairwell Haarspitzenfluid 50ml</text:p>
          </table:table-cell>
        </table:table-row>
        <table:table-row table:style-name="ro2">
          <table:table-cell office:value-type="float" office:value="6050015">
            <text:p>6050015</text:p>
          </table:table-cell>
          <table:table-cell office:value-type="string">
            <text:p>Hairwell Honig Haarkur 1000ml</text:p>
          </table:table-cell>
          <table:table-cell office:value-type="currency" office:currency="EUR" office:value="15.9">
            <text:p>15,90 €</text:p>
          </table:table-cell>
          <table:table-cell/>
        </table:table-row>
        <table:table-row table:style-name="ro2">
          <table:table-cell office:value-type="float" office:value="6050010">
            <text:p>6050010</text:p>
          </table:table-cell>
          <table:table-cell office:value-type="string">
            <text:p>Hairwell Honig Haarkur 250ml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Hairwell Honig Haarkur 250ml</text:p>
          </table:table-cell>
        </table:table-row>
        <table:table-row table:style-name="ro2">
          <table:table-cell office:value-type="float" office:value="1240019">
            <text:p>1240019</text:p>
          </table:table-cell>
          <table:table-cell office:value-type="string">
            <text:p>Hairwell Honig Shampoo 1000ml</text:p>
          </table:table-cell>
          <table:table-cell office:value-type="currency" office:currency="EUR" office:value="14.9">
            <text:p>14,90 €</text:p>
          </table:table-cell>
          <table:table-cell/>
        </table:table-row>
        <table:table-row table:style-name="ro2">
          <table:table-cell office:value-type="float" office:value="1240075">
            <text:p>1240075</text:p>
          </table:table-cell>
          <table:table-cell office:value-type="string">
            <text:p>Hairwell Honig Shampoo 250ml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Hairwell Honig Shampoo 250ml</text:p>
          </table:table-cell>
        </table:table-row>
        <table:table-row table:style-name="ro2">
          <table:table-cell office:value-type="float" office:value="7040075">
            <text:p>7040075</text:p>
          </table:table-cell>
          <table:table-cell office:value-type="string">
            <text:p>Hairwell Honig Sprühkur 250ml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Hairwell Honig Sprühkur 250ml</text:p>
          </table:table-cell>
        </table:table-row>
        <table:table-row table:style-name="ro2">
          <table:table-cell office:value-type="float" office:value="7050019">
            <text:p>7050019</text:p>
          </table:table-cell>
          <table:table-cell office:value-type="string">
            <text:p>Hairwell Honig Spülung 1000ml</text:p>
          </table:table-cell>
          <table:table-cell office:value-type="currency" office:currency="EUR" office:value="15.9">
            <text:p>15,90 €</text:p>
          </table:table-cell>
          <table:table-cell/>
        </table:table-row>
        <table:table-row table:style-name="ro2">
          <table:table-cell office:value-type="float" office:value="7050075">
            <text:p>7050075</text:p>
          </table:table-cell>
          <table:table-cell office:value-type="string">
            <text:p>Hairwell Honig Spülung 250ml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Hairwell Honig Spülung 250ml</text:p>
          </table:table-cell>
        </table:table-row>
        <table:table-row table:style-name="ro2">
          <table:table-cell office:value-type="float" office:value="6270075">
            <text:p>6270075</text:p>
          </table:table-cell>
          <table:table-cell office:value-type="string">
            <text:p>Hairwell Keratin Spürhkur 250ml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Hairwell Keratin Spürhkur 250ml</text:p>
          </table:table-cell>
        </table:table-row>
        <table:table-row table:style-name="ro2">
          <table:table-cell office:value-type="float" office:value="5130019">
            <text:p>5130019</text:p>
          </table:table-cell>
          <table:table-cell office:value-type="string">
            <text:p>Hairwell Koffein Haarwasser 1000ml</text:p>
          </table:table-cell>
          <table:table-cell office:value-type="currency" office:currency="EUR" office:value="15.9">
            <text:p>15,90 €</text:p>
          </table:table-cell>
          <table:table-cell office:value-type="string">
            <text:p>Hairwell Koffein Haarwasser 1000ml</text:p>
          </table:table-cell>
        </table:table-row>
        <table:table-row table:style-name="ro2">
          <table:table-cell office:value-type="float" office:value="5130075">
            <text:p>5130075</text:p>
          </table:table-cell>
          <table:table-cell office:value-type="string">
            <text:p>Hairwell Koffein Haarwasser 250ml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Hairwell Koffein Haarwasser 250ml</text:p>
          </table:table-cell>
        </table:table-row>
        <table:table-row table:style-name="ro2">
          <table:table-cell office:value-type="float" office:value="1140019">
            <text:p>1140019</text:p>
          </table:table-cell>
          <table:table-cell office:value-type="string">
            <text:p>Hairwell Koffein Shampoo 1000ml</text:p>
          </table:table-cell>
          <table:table-cell office:value-type="currency" office:currency="EUR" office:value="14.9">
            <text:p>14,90 €</text:p>
          </table:table-cell>
          <table:table-cell office:value-type="string">
            <text:p>Hairwell Koffein Shampoo 1000ml</text:p>
          </table:table-cell>
        </table:table-row>
        <table:table-row table:style-name="ro2">
          <table:table-cell office:value-type="float" office:value="1140075">
            <text:p>1140075</text:p>
          </table:table-cell>
          <table:table-cell office:value-type="string">
            <text:p>Hairwell Koffein Shampoo 250ml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Hairwell Koffein Shampoo 250ml</text:p>
          </table:table-cell>
        </table:table-row>
        <table:table-row table:style-name="ro2">
          <table:table-cell office:value-type="float" office:value="1140017">
            <text:p>1140017</text:p>
          </table:table-cell>
          <table:table-cell office:value-type="string">
            <text:p>Hairwell Koffein Shampoo 5000ml</text:p>
          </table:table-cell>
          <table:table-cell office:value-type="currency" office:currency="EUR" office:value="40">
            <text:p>40,00 €</text:p>
          </table:table-cell>
          <table:table-cell office:value-type="string">
            <text:p>Hairwell Koffein Shampoo 5000ml</text:p>
          </table:table-cell>
        </table:table-row>
        <table:table-row table:style-name="ro2">
          <table:table-cell office:value-type="float" office:value="7240019">
            <text:p>7240019</text:p>
          </table:table-cell>
          <table:table-cell office:value-type="string">
            <text:p>Hairwell Kräuter Azid Spülung 1000ml</text:p>
          </table:table-cell>
          <table:table-cell office:value-type="currency" office:currency="EUR" office:value="13.9">
            <text:p>13,90 €</text:p>
          </table:table-cell>
          <table:table-cell office:value-type="string">
            <text:p>Hairwell Kräuter Azid Spülung 1000ml</text:p>
          </table:table-cell>
        </table:table-row>
        <table:table-row table:style-name="ro2">
          <table:table-cell office:value-type="float" office:value="7240075">
            <text:p>7240075</text:p>
          </table:table-cell>
          <table:table-cell office:value-type="string">
            <text:p>Hairwell Kräuter Azid Spülung 250ml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Hairwell Kräuter Azid Spülung 250ml</text:p>
          </table:table-cell>
        </table:table-row>
        <table:table-row table:style-name="ro2">
          <table:table-cell office:value-type="float" office:value="1090019">
            <text:p>1090019</text:p>
          </table:table-cell>
          <table:table-cell office:value-type="string">
            <text:p>Hairwell Kristall Shampoo 1000ml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Hairwell Kristall Shampoo 1000ml</text:p>
          </table:table-cell>
        </table:table-row>
        <table:table-row table:style-name="ro2">
          <table:table-cell office:value-type="float" office:value="1090075">
            <text:p>1090075</text:p>
          </table:table-cell>
          <table:table-cell office:value-type="string">
            <text:p>Hairwell Kristall Shampoo 250ml</text:p>
          </table:table-cell>
          <table:table-cell office:value-type="currency" office:currency="EUR" office:value="2.9">
            <text:p>2,90 €</text:p>
          </table:table-cell>
          <table:table-cell/>
        </table:table-row>
        <table:table-row table:style-name="ro2">
          <table:table-cell office:value-type="float" office:value="1090017">
            <text:p>1090017</text:p>
          </table:table-cell>
          <table:table-cell office:value-type="string">
            <text:p>Hairwell Kristall Shampoo 5000ml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Hairwell Kristall Shampoo 5000ml</text:p>
          </table:table-cell>
        </table:table-row>
        <table:table-row table:style-name="ro2">
          <table:table-cell office:value-type="float" office:value="6900015">
            <text:p>6900015</text:p>
          </table:table-cell>
          <table:table-cell office:value-type="string">
            <text:p>Hairwell Neutral Haarkur 1000ml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Hairwell Neutral Haarkur 1000ml</text:p>
          </table:table-cell>
        </table:table-row>
        <table:table-row table:style-name="ro2">
          <table:table-cell office:value-type="float" office:value="1790019">
            <text:p>1790019</text:p>
          </table:table-cell>
          <table:table-cell office:value-type="string">
            <text:p>Hairwell Silber Shampoo 1000ml</text:p>
          </table:table-cell>
          <table:table-cell office:value-type="currency" office:currency="EUR" office:value="14.9">
            <text:p>14,90 €</text:p>
          </table:table-cell>
          <table:table-cell/>
        </table:table-row>
        <table:table-row table:style-name="ro2">
          <table:table-cell office:value-type="float" office:value="1790075">
            <text:p>1790075</text:p>
          </table:table-cell>
          <table:table-cell office:value-type="string">
            <text:p>Hairwell Silber Shampoo 250ml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Hairwell Silber Shampoo 250ml</text:p>
          </table:table-cell>
        </table:table-row>
        <table:table-row table:style-name="ro2">
          <table:table-cell office:value-type="float" office:value="7790075">
            <text:p>7790075</text:p>
          </table:table-cell>
          <table:table-cell office:value-type="string">
            <text:p>Hairwell Silber Spülung 250ml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Hairwell Silber Spülung 250ml</text:p>
          </table:table-cell>
        </table:table-row>
        <table:table-row table:style-name="ro2">
          <table:table-cell office:value-type="float" office:value="6010075">
            <text:p>6010075</text:p>
          </table:table-cell>
          <table:table-cell office:value-type="string">
            <text:p>Hairwell UV-Schutzspray 250ml</text:p>
          </table:table-cell>
          <table:table-cell office:value-type="currency" office:currency="EUR" office:value="5.9">
            <text:p>5,90 €</text:p>
          </table:table-cell>
          <table:table-cell/>
        </table:table-row>
        <table:table-row table:style-name="ro2">
          <table:table-cell office:value-type="float" office:value="926200246">
            <text:p>926200246</text:p>
          </table:table-cell>
          <table:table-cell office:value-type="string">
            <text:p>Hermann´s Biershampoo 6x250ml im Papptray</text:p>
          </table:table-cell>
          <table:table-cell office:value-type="currency" office:currency="EUR" office:value="45">
            <text:p>45,00 €</text:p>
          </table:table-cell>
          <table:table-cell office:value-type="string">
            <text:p>Hermann´s Biershampoo 6x250ml im Papptray</text:p>
          </table:table-cell>
        </table:table-row>
        <table:table-row table:style-name="ro3">
          <table:table-cell office:value-type="string">
            <text:p>RSET</text:p>
          </table:table-cell>
          <table:table-cell office:value-type="string">
            <text:p>HP Relief Set</text:p>
          </table:table-cell>
          <table:table-cell office:value-type="currency" office:currency="EUR" office:value="24.36">
            <text:p>24,36 €</text:p>
          </table:table-cell>
          <table:table-cell office:value-type="string">
            <text:p>HP Relief Set</text:p>
          </table:table-cell>
        </table:table-row>
        <table:table-row table:style-name="ro3">
          <table:table-cell office:value-type="float" office:value="10419">
            <text:p>10419</text:p>
          </table:table-cell>
          <table:table-cell office:value-type="string">
            <text:p>HW Pferdemark Shampoo 1000ml</text:p>
          </table:table-cell>
          <table:table-cell office:value-type="currency" office:currency="EUR" office:value="9.9">
            <text:p>9,90 €</text:p>
          </table:table-cell>
          <table:table-cell office:value-type="string">
            <text:p>HW Pferdemark Shampoo 1000ml</text:p>
          </table:table-cell>
        </table:table-row>
        <table:table-row table:style-name="ro2">
          <table:table-cell office:value-type="float" office:value="1300018">
            <text:p>1300018</text:p>
          </table:table-cell>
          <table:table-cell office:value-type="string">
            <text:p>Hw Whiskey Shampoo 10000ml</text:p>
          </table:table-cell>
          <table:table-cell office:value-type="currency" office:currency="EUR" office:value="100">
            <text:p>100,00 €</text:p>
          </table:table-cell>
          <table:table-cell office:value-type="string">
            <text:p>Hw Whiskey Shampoo 10000ml</text:p>
          </table:table-cell>
        </table:table-row>
        <table:table-row table:style-name="ro2">
          <table:table-cell office:value-type="float" office:value="3045547">
            <text:p>3045547</text:p>
          </table:table-cell>
          <table:table-cell office:value-type="string">
            <text:p>Indola Hydrate Spray 300ml</text:p>
          </table:table-cell>
          <table:table-cell office:value-type="currency" office:currency="EUR" office:value="13.5">
            <text:p>13,50 €</text:p>
          </table:table-cell>
          <table:table-cell/>
        </table:table-row>
        <table:table-row table:style-name="ro2">
          <table:table-cell office:value-type="string">
            <text:p>IS06</text:p>
          </table:table-cell>
          <table:table-cell office:value-type="string">
            <text:p>Insight Post Chemistry Shampoo 100ml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Insight Post Chemistry Shampoo 100ml</text:p>
          </table:table-cell>
        </table:table-row>
        <table:table-row table:style-name="ro2">
          <table:table-cell office:value-type="float" office:value="2351654">
            <text:p>2351654</text:p>
          </table:table-cell>
          <table:table-cell office:value-type="string">
            <text:p>Invigo Color Conditioner 200ml</text:p>
          </table:table-cell>
          <table:table-cell office:value-type="currency" office:currency="EUR" office:value="20">
            <text:p>20,00 €</text:p>
          </table:table-cell>
          <table:table-cell office:value-type="string">
            <text:p>Invigo Color Conditioner 200ml</text:p>
          </table:table-cell>
        </table:table-row>
        <table:table-row table:style-name="ro2">
          <table:table-cell office:value-type="float" office:value="2351651">
            <text:p>2351651</text:p>
          </table:table-cell>
          <table:table-cell office:value-type="string">
            <text:p>Invigo Color Conditioner F 200ml</text:p>
          </table:table-cell>
          <table:table-cell office:value-type="currency" office:currency="EUR" office:value="20">
            <text:p>20,00 €</text:p>
          </table:table-cell>
          <table:table-cell office:value-type="string">
            <text:p>Invigo Color Conditioner F 200ml</text:p>
          </table:table-cell>
        </table:table-row>
        <table:table-row table:style-name="ro2">
          <table:table-cell office:value-type="float" office:value="2351656">
            <text:p>2351656</text:p>
          </table:table-cell>
          <table:table-cell office:value-type="string">
            <text:p>Invigo Color Mask F 150ml</text:p>
          </table:table-cell>
          <table:table-cell office:value-type="currency" office:currency="EUR" office:value="18.4">
            <text:p>18,40 €</text:p>
          </table:table-cell>
          <table:table-cell office:value-type="string">
            <text:p>Invigo Color Mask F 150ml</text:p>
          </table:table-cell>
        </table:table-row>
        <table:table-row table:style-name="ro2">
          <table:table-cell office:value-type="float" office:value="2351658">
            <text:p>2351658</text:p>
          </table:table-cell>
          <table:table-cell office:value-type="string">
            <text:p>Invigo Color Mask K 150ml</text:p>
          </table:table-cell>
          <table:table-cell office:value-type="currency" office:currency="EUR" office:value="20.5">
            <text:p>20,50 €</text:p>
          </table:table-cell>
          <table:table-cell office:value-type="string">
            <text:p>Invigo Color Mask K 150ml</text:p>
          </table:table-cell>
        </table:table-row>
        <table:table-row table:style-name="ro2">
          <table:table-cell office:value-type="float" office:value="2351661">
            <text:p>2351661</text:p>
          </table:table-cell>
          <table:table-cell office:value-type="string">
            <text:p>Invigo Color Miracle Spray 150ml</text:p>
          </table:table-cell>
          <table:table-cell office:value-type="currency" office:currency="EUR" office:value="17.9">
            <text:p>17,90 €</text:p>
          </table:table-cell>
          <table:table-cell office:value-type="string">
            <text:p>Invigo Color Miracle Spray 150ml</text:p>
          </table:table-cell>
        </table:table-row>
        <table:table-row table:style-name="ro2">
          <table:table-cell office:value-type="float" office:value="2351662">
            <text:p>2351662</text:p>
          </table:table-cell>
          <table:table-cell office:value-type="string">
            <text:p>Invigo Color Mousse 200ml</text:p>
          </table:table-cell>
          <table:table-cell office:value-type="currency" office:currency="EUR" office:value="17.9">
            <text:p>17,90 €</text:p>
          </table:table-cell>
          <table:table-cell office:value-type="string">
            <text:p>Invigo Color Mousse 200ml</text:p>
          </table:table-cell>
        </table:table-row>
        <table:table-row table:style-name="ro2">
          <table:table-cell office:value-type="float" office:value="2352293">
            <text:p>2352293</text:p>
          </table:table-cell>
          <table:table-cell office:value-type="string">
            <text:p>Invigo Color Shampoo F 300ml</text:p>
          </table:table-cell>
          <table:table-cell office:value-type="currency" office:currency="EUR" office:value="17">
            <text:p>17,00 €</text:p>
          </table:table-cell>
          <table:table-cell office:value-type="string">
            <text:p>Invigo Color Shampoo F 250ml</text:p>
          </table:table-cell>
        </table:table-row>
        <table:table-row table:style-name="ro2">
          <table:table-cell office:value-type="float" office:value="2352296">
            <text:p>2352296</text:p>
          </table:table-cell>
          <table:table-cell office:value-type="string">
            <text:p>Invigo Color Shampoo K 300ml</text:p>
          </table:table-cell>
          <table:table-cell office:value-type="currency" office:currency="EUR" office:value="17.4">
            <text:p>17,40 €</text:p>
          </table:table-cell>
          <table:table-cell office:value-type="string">
            <text:p>Invigo Color Shampoo K 250ml</text:p>
          </table:table-cell>
        </table:table-row>
        <table:table-row table:style-name="ro2">
          <table:table-cell office:value-type="float" office:value="2351665">
            <text:p>2351665</text:p>
          </table:table-cell>
          <table:table-cell office:value-type="string">
            <text:p>Invigo Enrich Conditioner 200ml</text:p>
          </table:table-cell>
          <table:table-cell office:value-type="currency" office:currency="EUR" office:value="20">
            <text:p>20,00 €</text:p>
          </table:table-cell>
          <table:table-cell office:value-type="string">
            <text:p>Invigo Enrich Conditioner 200ml</text:p>
          </table:table-cell>
        </table:table-row>
        <table:table-row table:style-name="ro2">
          <table:table-cell office:value-type="float" office:value="2352323">
            <text:p>2352323</text:p>
          </table:table-cell>
          <table:table-cell office:value-type="string">
            <text:p>Invigo Enrich Mask 150ml</text:p>
          </table:table-cell>
          <table:table-cell office:value-type="currency" office:currency="EUR" office:value="21.8">
            <text:p>21,80 €</text:p>
          </table:table-cell>
          <table:table-cell office:value-type="string">
            <text:p>Invigo Enrich Mask 150ml</text:p>
          </table:table-cell>
        </table:table-row>
        <table:table-row table:style-name="ro2">
          <table:table-cell office:value-type="float" office:value="2351672">
            <text:p>2351672</text:p>
          </table:table-cell>
          <table:table-cell office:value-type="string">
            <text:p>Invigo Enrich Mousse 200ml</text:p>
          </table:table-cell>
          <table:table-cell office:value-type="currency" office:currency="EUR" office:value="17.9">
            <text:p>17,90 €</text:p>
          </table:table-cell>
          <table:table-cell office:value-type="string">
            <text:p>Invigo Enrich Mousse 200ml</text:p>
          </table:table-cell>
        </table:table-row>
        <table:table-row table:style-name="ro2">
          <table:table-cell office:value-type="float" office:value="2351674">
            <text:p>2351674</text:p>
          </table:table-cell>
          <table:table-cell office:value-type="string">
            <text:p>Invigo Enrich Nutri Cream 150ml</text:p>
          </table:table-cell>
          <table:table-cell office:value-type="currency" office:currency="EUR" office:value="17.9">
            <text:p>17,90 €</text:p>
          </table:table-cell>
          <table:table-cell office:value-type="string">
            <text:p>Invigo Enrich Nutri Cream 150ml</text:p>
          </table:table-cell>
        </table:table-row>
        <table:table-row table:style-name="ro2">
          <table:table-cell office:value-type="float" office:value="2352315">
            <text:p>2352315</text:p>
          </table:table-cell>
          <table:table-cell office:value-type="string">
            <text:p>Invigo Enrich Shampoo 300ml</text:p>
          </table:table-cell>
          <table:table-cell office:value-type="currency" office:currency="EUR" office:value="17.4">
            <text:p>17,40 €</text:p>
          </table:table-cell>
          <table:table-cell office:value-type="string">
            <text:p>Invigo Enrich Shampoo 250ml</text:p>
          </table:table-cell>
        </table:table-row>
        <table:table-row table:style-name="ro2">
          <table:table-cell office:value-type="float" office:value="2351670">
            <text:p>2351670</text:p>
          </table:table-cell>
          <table:table-cell office:value-type="string">
            <text:p>Invigo Enrich Wonder Balm 150ml</text:p>
          </table:table-cell>
          <table:table-cell office:value-type="currency" office:currency="EUR" office:value="17.9">
            <text:p>17,90 €</text:p>
          </table:table-cell>
          <table:table-cell office:value-type="string">
            <text:p>Invigo Enrich Wonder Balm 150ml</text:p>
          </table:table-cell>
        </table:table-row>
        <table:table-row table:style-name="ro2">
          <table:table-cell office:value-type="float" office:value="641680">
            <text:p>641680</text:p>
          </table:table-cell>
          <table:table-cell office:value-type="string">
            <text:p>Justus Haarneu No-Wash-Spray 200ml</text:p>
          </table:table-cell>
          <table:table-cell office:value-type="currency" office:currency="EUR" office:value="9.9">
            <text:p>9,90 €</text:p>
          </table:table-cell>
          <table:table-cell/>
        </table:table-row>
        <table:table-row table:style-name="ro2">
          <table:table-cell office:value-type="float" office:value="113077">
            <text:p>113077</text:p>
          </table:table-cell>
          <table:table-cell office:value-type="string">
            <text:p>Justus Haarverdicker 200ml</text:p>
          </table:table-cell>
          <table:table-cell office:value-type="currency" office:currency="EUR" office:value="15.9">
            <text:p>15,90 €</text:p>
          </table:table-cell>
          <table:table-cell office:value-type="string">
            <text:p>Justus Haarverdicker 200ml</text:p>
          </table:table-cell>
        </table:table-row>
        <table:table-row table:style-name="ro2">
          <table:table-cell office:value-type="float" office:value="113078">
            <text:p>113078</text:p>
          </table:table-cell>
          <table:table-cell office:value-type="string">
            <text:p>Justus Haarverdicker Spray 1000ml</text:p>
          </table:table-cell>
          <table:table-cell office:value-type="currency" office:currency="EUR" office:value="59">
            <text:p>59,00 €</text:p>
          </table:table-cell>
          <table:table-cell office:value-type="string">
            <text:p>Justus Haarverdicker Spray 1000ml</text:p>
          </table:table-cell>
        </table:table-row>
        <table:table-row table:style-name="ro3">
          <table:table-cell office:value-type="float" office:value="3180050">
            <text:p>3180050</text:p>
          </table:table-cell>
          <table:table-cell office:value-type="string">
            <text:p>Justus Volumen Shampoo 200ml</text:p>
          </table:table-cell>
          <table:table-cell office:value-type="currency" office:currency="EUR" office:value="8.9">
            <text:p>8,90 €</text:p>
          </table:table-cell>
          <table:table-cell office:value-type="string">
            <text:p>Justus Volumen Shampoo 200ml</text:p>
          </table:table-cell>
        </table:table-row>
        <table:table-row table:style-name="ro2">
          <table:table-cell office:value-type="float" office:value="2050112">
            <text:p>2050112</text:p>
          </table:table-cell>
          <table:table-cell office:value-type="string">
            <text:p>M:C Conditioner Jojoba 5000ml</text:p>
          </table:table-cell>
          <table:table-cell office:value-type="currency" office:currency="EUR" office:value="35">
            <text:p>35,00 €</text:p>
          </table:table-cell>
          <table:table-cell office:value-type="string">
            <text:p>M:C Conditioner Jojoba 5000ml</text:p>
          </table:table-cell>
        </table:table-row>
        <table:table-row table:style-name="ro2">
          <table:table-cell office:value-type="float" office:value="1710679">
            <text:p>1710679</text:p>
          </table:table-cell>
          <table:table-cell office:value-type="string">
            <text:p>M:C Hairwonder Fluid 100ml</text:p>
          </table:table-cell>
          <table:table-cell office:value-type="currency" office:currency="EUR" office:value="19.9">
            <text:p>19,90 €</text:p>
          </table:table-cell>
          <table:table-cell/>
        </table:table-row>
        <table:table-row table:style-name="ro2">
          <table:table-cell office:value-type="float" office:value="2050121">
            <text:p>2050121</text:p>
          </table:table-cell>
          <table:table-cell office:value-type="string">
            <text:p>M:C Kräuterazid 10000ml</text:p>
          </table:table-cell>
          <table:table-cell office:value-type="currency" office:currency="EUR" office:value="49">
            <text:p>49,00 €</text:p>
          </table:table-cell>
          <table:table-cell office:value-type="string">
            <text:p>M:C Kräuterazid 10000ml</text:p>
          </table:table-cell>
        </table:table-row>
        <table:table-row table:style-name="ro2">
          <table:table-cell office:value-type="float" office:value="2050102">
            <text:p>2050102</text:p>
          </table:table-cell>
          <table:table-cell office:value-type="string">
            <text:p>M:C Kräuterazid 5000ml</text:p>
          </table:table-cell>
          <table:table-cell office:value-type="currency" office:currency="EUR" office:value="32">
            <text:p>32,00 €</text:p>
          </table:table-cell>
          <table:table-cell office:value-type="string">
            <text:p>M:C Kräuterazid 5000ml</text:p>
          </table:table-cell>
        </table:table-row>
        <table:table-row table:style-name="ro2">
          <table:table-cell office:value-type="float" office:value="2050110">
            <text:p>2050110</text:p>
          </table:table-cell>
          <table:table-cell office:value-type="string">
            <text:p>M:CShampoo Jojoba 5000ml</text:p>
          </table:table-cell>
          <table:table-cell office:value-type="currency" office:currency="EUR" office:value="35">
            <text:p>35,00 €</text:p>
          </table:table-cell>
          <table:table-cell office:value-type="string">
            <text:p>M:CShampoo Jojoba 5000ml</text:p>
          </table:table-cell>
        </table:table-row>
        <table:table-row table:style-name="ro2">
          <table:table-cell office:value-type="float" office:value="774070">
            <text:p>774070</text:p>
          </table:table-cell>
          <table:table-cell office:value-type="string">
            <text:p>Meta A&amp;M Conditioner 100ml</text:p>
          </table:table-cell>
          <table:table-cell office:value-type="currency" office:currency="EUR" office:value="9.5">
            <text:p>9,50 €</text:p>
          </table:table-cell>
          <table:table-cell/>
        </table:table-row>
        <table:table-row table:style-name="ro2">
          <table:table-cell office:value-type="float" office:value="774087">
            <text:p>774087</text:p>
          </table:table-cell>
          <table:table-cell office:value-type="string">
            <text:p>Meta A&amp;M Conditioner 300ml</text:p>
          </table:table-cell>
          <table:table-cell office:value-type="currency" office:currency="EUR" office:value="21">
            <text:p>21,00 €</text:p>
          </table:table-cell>
          <table:table-cell/>
        </table:table-row>
        <table:table-row table:style-name="ro2">
          <table:table-cell office:value-type="float" office:value="774131">
            <text:p>774131</text:p>
          </table:table-cell>
          <table:table-cell office:value-type="string">
            <text:p>Meta A&amp;M Leave-in Spray 200ml</text:p>
          </table:table-cell>
          <table:table-cell office:value-type="currency" office:currency="EUR" office:value="22">
            <text:p>22,00 €</text:p>
          </table:table-cell>
          <table:table-cell/>
        </table:table-row>
        <table:table-row table:style-name="ro2">
          <table:table-cell office:value-type="float" office:value="774148">
            <text:p>774148</text:p>
          </table:table-cell>
          <table:table-cell office:value-type="string">
            <text:p>Meta A&amp;M Mask 200ml</text:p>
          </table:table-cell>
          <table:table-cell office:value-type="currency" office:currency="EUR" office:value="22">
            <text:p>22,00 €</text:p>
          </table:table-cell>
          <table:table-cell/>
        </table:table-row>
        <table:table-row table:style-name="ro2">
          <table:table-cell office:value-type="float" office:value="324512">
            <text:p>324512</text:p>
          </table:table-cell>
          <table:table-cell office:value-type="string">
            <text:p>Meta A&amp;M Öl 50ml</text:p>
          </table:table-cell>
          <table:table-cell office:value-type="currency" office:currency="EUR" office:value="18.5">
            <text:p>18,50 €</text:p>
          </table:table-cell>
          <table:table-cell/>
        </table:table-row>
        <table:table-row table:style-name="ro2">
          <table:table-cell office:value-type="float" office:value="774018">
            <text:p>774018</text:p>
          </table:table-cell>
          <table:table-cell office:value-type="string">
            <text:p>Meta A&amp;M Shampoo 100ml</text:p>
          </table:table-cell>
          <table:table-cell office:value-type="currency" office:currency="EUR" office:value="8.9">
            <text:p>8,90 €</text:p>
          </table:table-cell>
          <table:table-cell/>
        </table:table-row>
        <table:table-row table:style-name="ro2">
          <table:table-cell office:value-type="float" office:value="774056">
            <text:p>774056</text:p>
          </table:table-cell>
          <table:table-cell office:value-type="string">
            <text:p>Meta A&amp;M Shampoo L 300ml</text:p>
          </table:table-cell>
          <table:table-cell office:value-type="currency" office:currency="EUR" office:value="19.9">
            <text:p>19,90 €</text:p>
          </table:table-cell>
          <table:table-cell/>
        </table:table-row>
        <table:table-row table:style-name="ro2">
          <table:table-cell office:value-type="float" office:value="774063">
            <text:p>774063</text:p>
          </table:table-cell>
          <table:table-cell office:value-type="string">
            <text:p>Meta A&amp;M Shampoo Light 1000ml</text:p>
          </table:table-cell>
          <table:table-cell office:value-type="currency" office:currency="EUR" office:value="59">
            <text:p>59,00 €</text:p>
          </table:table-cell>
          <table:table-cell/>
        </table:table-row>
        <table:table-row table:style-name="ro2">
          <table:table-cell office:value-type="float" office:value="774025">
            <text:p>774025</text:p>
          </table:table-cell>
          <table:table-cell office:value-type="string">
            <text:p>Meta A&amp;M Shampoo N 300ml</text:p>
          </table:table-cell>
          <table:table-cell office:value-type="currency" office:currency="EUR" office:value="19.9">
            <text:p>19,90 €</text:p>
          </table:table-cell>
          <table:table-cell/>
        </table:table-row>
        <table:table-row table:style-name="ro2">
          <table:table-cell office:value-type="float" office:value="775862">
            <text:p>775862</text:p>
          </table:table-cell>
          <table:table-cell office:value-type="string">
            <text:p>Meta Cleansing Shampoo 1000ml</text:p>
          </table:table-cell>
          <table:table-cell office:value-type="currency" office:currency="EUR" office:value="55">
            <text:p>55,00 €</text:p>
          </table:table-cell>
          <table:table-cell/>
        </table:table-row>
        <table:table-row table:style-name="ro2">
          <table:table-cell office:value-type="float" office:value="775817">
            <text:p>775817</text:p>
          </table:table-cell>
          <table:table-cell office:value-type="string">
            <text:p>Meta Cleansing Shampoo 15ml</text:p>
          </table:table-cell>
          <table:table-cell office:value-type="currency" office:currency="EUR" office:value="2.2">
            <text:p>2,20 €</text:p>
          </table:table-cell>
          <table:table-cell/>
        </table:table-row>
        <table:table-row table:style-name="ro2">
          <table:table-cell office:value-type="float" office:value="775756">
            <text:p>775756</text:p>
          </table:table-cell>
          <table:table-cell office:value-type="string">
            <text:p>Meta Cleansing Shampoo 300ml</text:p>
          </table:table-cell>
          <table:table-cell office:value-type="currency" office:currency="EUR" office:value="17.9">
            <text:p>17,90 €</text:p>
          </table:table-cell>
          <table:table-cell/>
        </table:table-row>
        <table:table-row table:style-name="ro2">
          <table:table-cell office:value-type="float" office:value="774568">
            <text:p>774568</text:p>
          </table:table-cell>
          <table:table-cell office:value-type="string">
            <text:p>Meta Color Mask 200ml</text:p>
          </table:table-cell>
          <table:table-cell office:value-type="currency" office:currency="EUR" office:value="18.9">
            <text:p>18,90 €</text:p>
          </table:table-cell>
          <table:table-cell/>
        </table:table-row>
        <table:table-row table:style-name="ro2">
          <table:table-cell office:value-type="float" office:value="774575">
            <text:p>774575</text:p>
          </table:table-cell>
          <table:table-cell office:value-type="string">
            <text:p>Meta Color Seal Cream 150ml</text:p>
          </table:table-cell>
          <table:table-cell office:value-type="currency" office:currency="EUR" office:value="17.9">
            <text:p>17,90 €</text:p>
          </table:table-cell>
          <table:table-cell/>
        </table:table-row>
        <table:table-row table:style-name="ro2">
          <table:table-cell office:value-type="float" office:value="774636">
            <text:p>774636</text:p>
          </table:table-cell>
          <table:table-cell office:value-type="string">
            <text:p>Meta Color Seal Cream 15ml</text:p>
          </table:table-cell>
          <table:table-cell office:value-type="currency" office:currency="EUR" office:value="2.5">
            <text:p>2,50 €</text:p>
          </table:table-cell>
          <table:table-cell/>
        </table:table-row>
        <table:table-row table:style-name="ro2">
          <table:table-cell office:value-type="float" office:value="774520">
            <text:p>774520</text:p>
          </table:table-cell>
          <table:table-cell office:value-type="string">
            <text:p>Meta Color Shampoo 1000ml</text:p>
          </table:table-cell>
          <table:table-cell office:value-type="currency" office:currency="EUR" office:value="45">
            <text:p>45,00 €</text:p>
          </table:table-cell>
          <table:table-cell/>
        </table:table-row>
        <table:table-row table:style-name="ro2">
          <table:table-cell office:value-type="float" office:value="774513">
            <text:p>774513</text:p>
          </table:table-cell>
          <table:table-cell office:value-type="string">
            <text:p>Meta Color Shampoo 300ml</text:p>
          </table:table-cell>
          <table:table-cell office:value-type="currency" office:currency="EUR" office:value="15.9">
            <text:p>15,90 €</text:p>
          </table:table-cell>
          <table:table-cell/>
        </table:table-row>
        <table:table-row table:style-name="ro2">
          <table:table-cell office:value-type="float" office:value="773066">
            <text:p>773066</text:p>
          </table:table-cell>
          <table:table-cell office:value-type="string">
            <text:p>Meta Hair&amp;Body Shampoo Butter Holy Mary 50ml</text:p>
          </table:table-cell>
          <table:table-cell office:value-type="currency" office:currency="EUR" office:value="5">
            <text:p>5,00 €</text:p>
          </table:table-cell>
          <table:table-cell/>
        </table:table-row>
        <table:table-row table:style-name="ro2">
          <table:table-cell office:value-type="float" office:value="773059">
            <text:p>773059</text:p>
          </table:table-cell>
          <table:table-cell office:value-type="string">
            <text:p>Meta Hair&amp;Body Shampoo Butter Sweet Jesus 50ml</text:p>
          </table:table-cell>
          <table:table-cell office:value-type="currency" office:currency="EUR" office:value="5">
            <text:p>5,00 €</text:p>
          </table:table-cell>
          <table:table-cell/>
        </table:table-row>
        <table:table-row table:style-name="ro2">
          <table:table-cell office:value-type="float" office:value="775749">
            <text:p>775749</text:p>
          </table:table-cell>
          <table:table-cell office:value-type="string">
            <text:p>Meta Hairloss Serum 50ml</text:p>
          </table:table-cell>
          <table:table-cell office:value-type="currency" office:currency="EUR" office:value="29.9">
            <text:p>29,90 €</text:p>
          </table:table-cell>
          <table:table-cell/>
        </table:table-row>
        <table:table-row table:style-name="ro2">
          <table:table-cell office:value-type="float" office:value="775770">
            <text:p>775770</text:p>
          </table:table-cell>
          <table:table-cell office:value-type="string">
            <text:p>Meta Hairloss Shampoo 300ml</text:p>
          </table:table-cell>
          <table:table-cell office:value-type="currency" office:currency="EUR" office:value="21.9">
            <text:p>21,90 €</text:p>
          </table:table-cell>
          <table:table-cell/>
        </table:table-row>
        <table:table-row table:style-name="ro2">
          <table:table-cell office:value-type="float" office:value="601334">
            <text:p>601334</text:p>
          </table:table-cell>
          <table:table-cell office:value-type="string">
            <text:p>Meta Magna Color Protect Conditioner 1000ml</text:p>
          </table:table-cell>
          <table:table-cell office:value-type="currency" office:currency="EUR" office:value="55">
            <text:p>55,00 €</text:p>
          </table:table-cell>
          <table:table-cell office:value-type="string">
            <text:p>Meta Magna Color Protect Conditioner 1000ml</text:p>
          </table:table-cell>
        </table:table-row>
        <table:table-row table:style-name="ro2">
          <table:table-cell office:value-type="float" office:value="601327">
            <text:p>601327</text:p>
          </table:table-cell>
          <table:table-cell office:value-type="string">
            <text:p>Meta Magna Color Protect Conditioner 250ml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Meta Magna Color Protect Conditioner 250ml</text:p>
          </table:table-cell>
        </table:table-row>
        <table:table-row table:style-name="ro2">
          <table:table-cell office:value-type="float" office:value="771475">
            <text:p>771475</text:p>
          </table:table-cell>
          <table:table-cell office:value-type="string">
            <text:p>Meta Magna Color Protect Leave-in Spray 150ml</text:p>
          </table:table-cell>
          <table:table-cell office:value-type="currency" office:currency="EUR" office:value="12.5">
            <text:p>12,50 €</text:p>
          </table:table-cell>
          <table:table-cell office:value-type="string">
            <text:p>Meta Magna Color Protect Leave-in Spray 150ml</text:p>
          </table:table-cell>
        </table:table-row>
        <table:table-row table:style-name="ro2">
          <table:table-cell office:value-type="float" office:value="601341">
            <text:p>601341</text:p>
          </table:table-cell>
          <table:table-cell office:value-type="string">
            <text:p>Meta Magna Color Protect Mask 150ml</text:p>
          </table:table-cell>
          <table:table-cell office:value-type="currency" office:currency="EUR" office:value="17.5">
            <text:p>17,50 €</text:p>
          </table:table-cell>
          <table:table-cell office:value-type="string">
            <text:p>Meta Magna Color Protect Mask 150ml</text:p>
          </table:table-cell>
        </table:table-row>
        <table:table-row table:style-name="ro2">
          <table:table-cell office:value-type="float" office:value="601358">
            <text:p>601358</text:p>
          </table:table-cell>
          <table:table-cell office:value-type="string">
            <text:p>Meta Magna Color Protect Mask 500ml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Meta Magna Color Protect Mask 500ml</text:p>
          </table:table-cell>
        </table:table-row>
        <table:table-row table:style-name="ro2">
          <table:table-cell office:value-type="float" office:value="601365">
            <text:p>601365</text:p>
          </table:table-cell>
          <table:table-cell office:value-type="string">
            <text:p>Meta Magna Color Protect Seal Serum 100ml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Meta Magna Color Protect Seal Serum 100ml</text:p>
          </table:table-cell>
        </table:table-row>
        <table:table-row table:style-name="ro2">
          <table:table-cell office:value-type="float" office:value="601266">
            <text:p>601266</text:p>
          </table:table-cell>
          <table:table-cell office:value-type="string">
            <text:p>Meta Magna Color Protect Shampoo 1000ml</text:p>
          </table:table-cell>
          <table:table-cell office:value-type="currency" office:currency="EUR" office:value="50">
            <text:p>50,00 €</text:p>
          </table:table-cell>
          <table:table-cell office:value-type="string">
            <text:p>Meta Magna Color Protect Shampoo 1000ml</text:p>
          </table:table-cell>
        </table:table-row>
        <table:table-row table:style-name="ro2">
          <table:table-cell office:value-type="float" office:value="601303">
            <text:p>601303</text:p>
          </table:table-cell>
          <table:table-cell office:value-type="string">
            <text:p>Meta Magna Color Protect Silber Shampoo 1000ml</text:p>
          </table:table-cell>
          <table:table-cell office:value-type="currency" office:currency="EUR" office:value="50">
            <text:p>50,00 €</text:p>
          </table:table-cell>
          <table:table-cell office:value-type="string">
            <text:p>Meta Magna Color Protect Silber Shampoo 1000ml</text:p>
          </table:table-cell>
        </table:table-row>
        <table:table-row table:style-name="ro2">
          <table:table-cell office:value-type="float" office:value="601280">
            <text:p>601280</text:p>
          </table:table-cell>
          <table:table-cell office:value-type="string">
            <text:p>Meta Magna Color Protect Silber Shampoo 250ml</text:p>
          </table:table-cell>
          <table:table-cell office:value-type="currency" office:currency="EUR" office:value="16.5">
            <text:p>16,50 €</text:p>
          </table:table-cell>
          <table:table-cell office:value-type="string">
            <text:p>Meta Magna Color Protect Silber Shampoo 250ml</text:p>
          </table:table-cell>
        </table:table-row>
        <table:table-row table:style-name="ro2">
          <table:table-cell office:value-type="float" office:value="602881">
            <text:p>602881</text:p>
          </table:table-cell>
          <table:table-cell office:value-type="string">
            <text:p>Meta Magna Color Set 2x60ml</text:p>
          </table:table-cell>
          <table:table-cell office:value-type="currency" office:currency="EUR" office:value="12.9">
            <text:p>12,90 €</text:p>
          </table:table-cell>
          <table:table-cell/>
        </table:table-row>
        <table:table-row table:style-name="ro2">
          <table:table-cell office:value-type="float" office:value="601471">
            <text:p>601471</text:p>
          </table:table-cell>
          <table:table-cell office:value-type="string">
            <text:p>Meta Magna Curls &amp; Waves Co-Wash 100ml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Meta Magna Curls &amp; Waves Co-Wash 100ml</text:p>
          </table:table-cell>
        </table:table-row>
        <table:table-row table:style-name="ro2">
          <table:table-cell office:value-type="float" office:value="601488">
            <text:p>601488</text:p>
          </table:table-cell>
          <table:table-cell office:value-type="string">
            <text:p>Meta Magna Curls &amp; Waves Co-Wash 250ml</text:p>
          </table:table-cell>
          <table:table-cell office:value-type="currency" office:currency="EUR" office:value="7">
            <text:p>7,00 €</text:p>
          </table:table-cell>
          <table:table-cell office:value-type="string">
            <text:p>Meta Magna Curls &amp; Waves Co-Wash 250ml</text:p>
          </table:table-cell>
        </table:table-row>
        <table:table-row table:style-name="ro2">
          <table:table-cell office:value-type="float" office:value="601419">
            <text:p>601419</text:p>
          </table:table-cell>
          <table:table-cell office:value-type="string">
            <text:p>Meta Magna Curls &amp; Waves Shampoo 1000ml</text:p>
          </table:table-cell>
          <table:table-cell office:value-type="currency" office:currency="EUR" office:value="50">
            <text:p>50,00 €</text:p>
          </table:table-cell>
          <table:table-cell office:value-type="string">
            <text:p>Meta Magna Curls &amp; Waves Shampoo 1000ml</text:p>
          </table:table-cell>
        </table:table-row>
        <table:table-row table:style-name="ro2">
          <table:table-cell office:value-type="float" office:value="601389">
            <text:p>601389</text:p>
          </table:table-cell>
          <table:table-cell office:value-type="string">
            <text:p>Meta Magna Curls &amp; Waves Shampoo 100ml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Meta Magna Curls &amp; Waves Shampoo 100ml</text:p>
          </table:table-cell>
        </table:table-row>
        <table:table-row table:style-name="ro2">
          <table:table-cell office:value-type="float" office:value="601396">
            <text:p>601396</text:p>
          </table:table-cell>
          <table:table-cell office:value-type="string">
            <text:p>Meta Magna Curls &amp; Waves Shampoo 250ml</text:p>
          </table:table-cell>
          <table:table-cell office:value-type="currency" office:currency="EUR" office:value="16.5">
            <text:p>16,50 €</text:p>
          </table:table-cell>
          <table:table-cell office:value-type="string">
            <text:p>Meta Magna Curls &amp; Waves Shampoo 250ml</text:p>
          </table:table-cell>
        </table:table-row>
        <table:table-row table:style-name="ro2">
          <table:table-cell office:value-type="float" office:value="601761">
            <text:p>601761</text:p>
          </table:table-cell>
          <table:table-cell office:value-type="string">
            <text:p>Meta Magna Hair &amp; Scalp Control Shampoo 250ml</text:p>
          </table:table-cell>
          <table:table-cell office:value-type="currency" office:currency="EUR" office:value="16.5">
            <text:p>16,50 €</text:p>
          </table:table-cell>
          <table:table-cell office:value-type="string">
            <text:p>Meta Magna Hair &amp; Scalp Control Shampoo 250ml</text:p>
          </table:table-cell>
        </table:table-row>
        <table:table-row table:style-name="ro2">
          <table:table-cell office:value-type="float" office:value="601693">
            <text:p>601693</text:p>
          </table:table-cell>
          <table:table-cell office:value-type="string">
            <text:p>Meta Magna Hair &amp; Scalp Dry Scalp Lotion 75ml</text:p>
          </table:table-cell>
          <table:table-cell office:value-type="currency" office:currency="EUR" office:value="16.5">
            <text:p>16,50 €</text:p>
          </table:table-cell>
          <table:table-cell office:value-type="string">
            <text:p>Meta Magna Hair &amp; Scalp Dry Scalp Lotion 75ml</text:p>
          </table:table-cell>
        </table:table-row>
        <table:table-row table:style-name="ro2">
          <table:table-cell office:value-type="float" office:value="601747">
            <text:p>601747</text:p>
          </table:table-cell>
          <table:table-cell office:value-type="string">
            <text:p>Meta Magna Hair &amp; Scalp Dry Shampoo 250ml</text:p>
          </table:table-cell>
          <table:table-cell office:value-type="currency" office:currency="EUR" office:value="16.5">
            <text:p>16,50 €</text:p>
          </table:table-cell>
          <table:table-cell office:value-type="string">
            <text:p>Meta Magna Hair &amp; Scalp Dry Shampoo 250ml</text:p>
          </table:table-cell>
        </table:table-row>
        <table:table-row table:style-name="ro2">
          <table:table-cell office:value-type="float" office:value="601778">
            <text:p>601778</text:p>
          </table:table-cell>
          <table:table-cell office:value-type="string">
            <text:p>Meta Magna Hair &amp; Scalp Hydro Shampoo 250ml</text:p>
          </table:table-cell>
          <table:table-cell office:value-type="currency" office:currency="EUR" office:value="16.5">
            <text:p>16,50 €</text:p>
          </table:table-cell>
          <table:table-cell office:value-type="string">
            <text:p>Meta Magna Hair &amp; Scalp Hydro Shampoo 250ml</text:p>
          </table:table-cell>
        </table:table-row>
        <table:table-row table:style-name="ro2">
          <table:table-cell office:value-type="float" office:value="601754">
            <text:p>601754</text:p>
          </table:table-cell>
          <table:table-cell office:value-type="string">
            <text:p>Meta Magna Hair &amp; Scalp Sensitive Shampoo 250ml</text:p>
          </table:table-cell>
          <table:table-cell office:value-type="currency" office:currency="EUR" office:value="16.5">
            <text:p>16,50 €</text:p>
          </table:table-cell>
          <table:table-cell office:value-type="string">
            <text:p>Meta Magna Hair &amp; Scalp Sensitive Shampoo 250ml</text:p>
          </table:table-cell>
        </table:table-row>
        <table:table-row table:style-name="ro2">
          <table:table-cell office:value-type="float" office:value="601716">
            <text:p>601716</text:p>
          </table:table-cell>
          <table:table-cell office:value-type="string">
            <text:p>Meta Magna Long Hair Anti-Frizz Balm 250ml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Meta Magna Long Hair Anti-Frizz Balm 250ml</text:p>
          </table:table-cell>
        </table:table-row>
        <table:table-row table:style-name="ro2">
          <table:table-cell office:value-type="float" office:value="601518">
            <text:p>601518</text:p>
          </table:table-cell>
          <table:table-cell office:value-type="string">
            <text:p>Meta Magna Long Hair Shampoo 1000ml</text:p>
          </table:table-cell>
          <table:table-cell office:value-type="currency" office:currency="EUR" office:value="50">
            <text:p>50,00 €</text:p>
          </table:table-cell>
          <table:table-cell office:value-type="string">
            <text:p>Meta Magna Long Hair Shampoo 1000ml</text:p>
          </table:table-cell>
        </table:table-row>
        <table:table-row table:style-name="ro2">
          <table:table-cell office:value-type="float" office:value="601495">
            <text:p>601495</text:p>
          </table:table-cell>
          <table:table-cell office:value-type="string">
            <text:p>Meta Magna Long Hair Shampoo 100ml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Meta Magna Long Hair Shampoo 100ml</text:p>
          </table:table-cell>
        </table:table-row>
        <table:table-row table:style-name="ro2">
          <table:table-cell office:value-type="float" office:value="601501">
            <text:p>601501</text:p>
          </table:table-cell>
          <table:table-cell office:value-type="string">
            <text:p>Meta Magna Long Hair Shampoo 250ml</text:p>
          </table:table-cell>
          <table:table-cell office:value-type="currency" office:currency="EUR" office:value="15.9">
            <text:p>15,90 €</text:p>
          </table:table-cell>
          <table:table-cell office:value-type="string">
            <text:p>Meta Magna Long Hair Shampoo 250ml</text:p>
          </table:table-cell>
        </table:table-row>
        <table:table-row table:style-name="ro2">
          <table:table-cell office:value-type="float" office:value="601532">
            <text:p>601532</text:p>
          </table:table-cell>
          <table:table-cell office:value-type="string">
            <text:p>Meta Magna Long Hair Split Ends 50ml</text:p>
          </table:table-cell>
          <table:table-cell office:value-type="currency" office:currency="EUR" office:value="18.5">
            <text:p>18,50 €</text:p>
          </table:table-cell>
          <table:table-cell office:value-type="string">
            <text:p>Meta Magna Long Hair Split Ends 50ml</text:p>
          </table:table-cell>
        </table:table-row>
        <table:table-row table:style-name="ro2">
          <table:table-cell office:value-type="float" office:value="602850">
            <text:p>602850</text:p>
          </table:table-cell>
          <table:table-cell office:value-type="string">
            <text:p>Meta Magna M&amp;A Set 2x60ml</text:p>
          </table:table-cell>
          <table:table-cell office:value-type="currency" office:currency="EUR" office:value="12.9">
            <text:p>12,90 €</text:p>
          </table:table-cell>
          <table:table-cell/>
        </table:table-row>
        <table:table-row table:style-name="ro2">
          <table:table-cell office:value-type="float" office:value="324475">
            <text:p>324475</text:p>
          </table:table-cell>
          <table:table-cell office:value-type="string">
            <text:p>Meta Magna Macadamia &amp; Arganöl Conditioner 1000ml</text:p>
          </table:table-cell>
          <table:table-cell office:value-type="currency" office:currency="EUR" office:value="60">
            <text:p>60,00 €</text:p>
          </table:table-cell>
          <table:table-cell office:value-type="string">
            <text:p>Meta Magna Macadamia &amp; Arganöl Conditioner 1000ml</text:p>
          </table:table-cell>
        </table:table-row>
        <table:table-row table:style-name="ro2">
          <table:table-cell office:value-type="float" office:value="324451">
            <text:p>324451</text:p>
          </table:table-cell>
          <table:table-cell office:value-type="string">
            <text:p>Meta Magna Macadamia &amp; Arganöl Conditioner 100ml</text:p>
          </table:table-cell>
          <table:table-cell office:value-type="currency" office:currency="EUR" office:value="9.9">
            <text:p>9,90 €</text:p>
          </table:table-cell>
          <table:table-cell office:value-type="string">
            <text:p>Meta Magna Macadamia &amp; Arganöl Conditioner 100ml</text:p>
          </table:table-cell>
        </table:table-row>
        <table:table-row table:style-name="ro2">
          <table:table-cell office:value-type="float" office:value="324567">
            <text:p>324567</text:p>
          </table:table-cell>
          <table:table-cell office:value-type="string">
            <text:p>Meta Magna Macadamia &amp; Arganöl Hair Food 100ml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Meta Magna Macadamia &amp; Arganöl Hair Food 100ml</text:p>
          </table:table-cell>
        </table:table-row>
        <table:table-row table:style-name="ro2">
          <table:table-cell office:value-type="float" office:value="324536">
            <text:p>324536</text:p>
          </table:table-cell>
          <table:table-cell office:value-type="string">
            <text:p>Meta Magna Macadamia &amp; Arganöl Miracle Serum 50ml</text:p>
          </table:table-cell>
          <table:table-cell office:value-type="currency" office:currency="EUR" office:value="18.5">
            <text:p>18,50 €</text:p>
          </table:table-cell>
          <table:table-cell office:value-type="string">
            <text:p>Meta Magna Macadamia &amp; Arganöl Miracle Serum 50ml</text:p>
          </table:table-cell>
        </table:table-row>
        <table:table-row table:style-name="ro2">
          <table:table-cell office:value-type="float" office:value="324444">
            <text:p>324444</text:p>
          </table:table-cell>
          <table:table-cell office:value-type="string">
            <text:p>Meta Magna Macadamia &amp; Arganöl Shampoo 1000ml</text:p>
          </table:table-cell>
          <table:table-cell office:value-type="currency" office:currency="EUR" office:value="55">
            <text:p>55,00 €</text:p>
          </table:table-cell>
          <table:table-cell office:value-type="string">
            <text:p>Meta Magna Macadamia &amp; Arganöl Shampoo 1000ml</text:p>
          </table:table-cell>
        </table:table-row>
        <table:table-row table:style-name="ro2">
          <table:table-cell office:value-type="float" office:value="324420">
            <text:p>324420</text:p>
          </table:table-cell>
          <table:table-cell office:value-type="string">
            <text:p>Meta Magna Macadamia &amp; Arganöl Shampoo 100ml</text:p>
          </table:table-cell>
          <table:table-cell office:value-type="currency" office:currency="EUR" office:value="9.9">
            <text:p>9,90 €</text:p>
          </table:table-cell>
          <table:table-cell office:value-type="string">
            <text:p>Meta Magna Macadamia &amp; Arganöl Shampoo 100ml</text:p>
          </table:table-cell>
        </table:table-row>
        <table:table-row table:style-name="ro2">
          <table:table-cell office:value-type="string">
            <text:p>MMM</text:p>
          </table:table-cell>
          <table:table-cell office:value-type="string">
            <text:p>Meta Magna Minis 15ml</text:p>
          </table:table-cell>
          <table:table-cell office:value-type="currency" office:currency="EUR" office:value="2">
            <text:p>2,00 €</text:p>
          </table:table-cell>
          <table:table-cell office:value-type="string">
            <text:p>Meta Magna Minis 15ml</text:p>
          </table:table-cell>
        </table:table-row>
        <table:table-row table:style-name="ro2">
          <table:table-cell office:value-type="float" office:value="602324">
            <text:p>602324</text:p>
          </table:table-cell>
          <table:table-cell office:value-type="string">
            <text:p>Meta Magna Natural Repair Balancer 150ml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Meta Magna Natural Repair Balancer 150ml</text:p>
          </table:table-cell>
        </table:table-row>
        <table:table-row table:style-name="ro2">
          <table:table-cell office:value-type="float" office:value="602294">
            <text:p>602294</text:p>
          </table:table-cell>
          <table:table-cell office:value-type="string">
            <text:p>Meta Magna Natural Repair Conditioner 1000ml</text:p>
          </table:table-cell>
          <table:table-cell office:value-type="currency" office:currency="EUR" office:value="55">
            <text:p>55,00 €</text:p>
          </table:table-cell>
          <table:table-cell office:value-type="string">
            <text:p>Meta Magna Natural Repair Conditioner 1000ml</text:p>
          </table:table-cell>
        </table:table-row>
        <table:table-row table:style-name="ro2">
          <table:table-cell office:value-type="float" office:value="602270">
            <text:p>602270</text:p>
          </table:table-cell>
          <table:table-cell office:value-type="string">
            <text:p>Meta Magna Natural Repair Conditioner 100ml</text:p>
          </table:table-cell>
          <table:table-cell office:value-type="currency" office:currency="EUR" office:value="10.5">
            <text:p>10,50 €</text:p>
          </table:table-cell>
          <table:table-cell office:value-type="string">
            <text:p>Meta Magna Natural Repair Conditioner 100ml</text:p>
          </table:table-cell>
        </table:table-row>
        <table:table-row table:style-name="ro2">
          <table:table-cell office:value-type="float" office:value="602287">
            <text:p>602287</text:p>
          </table:table-cell>
          <table:table-cell office:value-type="string">
            <text:p>Meta Magna Natural Repair Conditioner 250ml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Meta Magna Natural Repair Conditioner 250ml</text:p>
          </table:table-cell>
        </table:table-row>
        <table:table-row table:style-name="ro2">
          <table:table-cell office:value-type="float" office:value="323003">
            <text:p>323003</text:p>
          </table:table-cell>
          <table:table-cell office:value-type="string">
            <text:p>Meta Magna Salon Herbal Conditioner 5000ml</text:p>
          </table:table-cell>
          <table:table-cell office:value-type="currency" office:currency="EUR" office:value="60">
            <text:p>60,00 €</text:p>
          </table:table-cell>
          <table:table-cell office:value-type="string">
            <text:p>Meta Magna Salon Herbal Conditioner 5000ml</text:p>
          </table:table-cell>
        </table:table-row>
        <table:table-row table:style-name="ro2">
          <table:table-cell office:value-type="float" office:value="321023">
            <text:p>321023</text:p>
          </table:table-cell>
          <table:table-cell office:value-type="string">
            <text:p>Meta Magna Salon Neutral Shampoo 5000ml</text:p>
          </table:table-cell>
          <table:table-cell office:value-type="currency" office:currency="EUR" office:value="20">
            <text:p>20,00 €</text:p>
          </table:table-cell>
          <table:table-cell office:value-type="string">
            <text:p>Meta Magna Salon Neutral Shampoo 5000ml</text:p>
          </table:table-cell>
        </table:table-row>
        <table:table-row table:style-name="ro2">
          <table:table-cell office:value-type="float" office:value="601648">
            <text:p>601648</text:p>
          </table:table-cell>
          <table:table-cell office:value-type="string">
            <text:p>Meta Magna Volume Effect Booster 150ml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Meta Magna Volume Effect Booster 150ml</text:p>
          </table:table-cell>
        </table:table-row>
        <table:table-row table:style-name="ro2">
          <table:table-cell office:value-type="float" office:value="601563">
            <text:p>601563</text:p>
          </table:table-cell>
          <table:table-cell office:value-type="string">
            <text:p>Meta Magna Volume Effect Shampoo 1000ml</text:p>
          </table:table-cell>
          <table:table-cell office:value-type="currency" office:currency="EUR" office:value="50">
            <text:p>50,00 €</text:p>
          </table:table-cell>
          <table:table-cell office:value-type="string">
            <text:p>Meta Magna Volume Effect Shampoo 1000ml</text:p>
          </table:table-cell>
        </table:table-row>
        <table:table-row table:style-name="ro2">
          <table:table-cell office:value-type="float" office:value="601549">
            <text:p>601549</text:p>
          </table:table-cell>
          <table:table-cell office:value-type="string">
            <text:p>Meta Magna Volume Effect Shampoo 100ml</text:p>
          </table:table-cell>
          <table:table-cell office:value-type="currency" office:currency="EUR" office:value="9.5">
            <text:p>9,50 €</text:p>
          </table:table-cell>
          <table:table-cell office:value-type="string">
            <text:p>Meta Magna Volume Effect Shampoo 100ml</text:p>
          </table:table-cell>
        </table:table-row>
        <table:table-row table:style-name="ro2">
          <table:table-cell office:value-type="float" office:value="601556">
            <text:p>601556</text:p>
          </table:table-cell>
          <table:table-cell office:value-type="string">
            <text:p>Meta Magna Volume Effect Shampoo 250ml</text:p>
          </table:table-cell>
          <table:table-cell office:value-type="currency" office:currency="EUR" office:value="16.5">
            <text:p>16,50 €</text:p>
          </table:table-cell>
          <table:table-cell office:value-type="string">
            <text:p>Meta Magna Volume Effect Shampoo 250ml</text:p>
          </table:table-cell>
        </table:table-row>
        <table:table-row table:style-name="ro2">
          <table:table-cell office:value-type="float" office:value="601631">
            <text:p>601631</text:p>
          </table:table-cell>
          <table:table-cell office:value-type="string">
            <text:p>Meta Magna Volume Effect Thick.Cream 100ml</text:p>
          </table:table-cell>
          <table:table-cell office:value-type="currency" office:currency="EUR" office:value="17.5">
            <text:p>17,50 €</text:p>
          </table:table-cell>
          <table:table-cell office:value-type="string">
            <text:p>Meta Magna Volume Effect Thick.Cream 100ml</text:p>
          </table:table-cell>
        </table:table-row>
        <table:table-row table:style-name="ro2">
          <table:table-cell office:value-type="float" office:value="601921">
            <text:p>601921</text:p>
          </table:table-cell>
          <table:table-cell office:value-type="string">
            <text:p>Meta Magna Volume Effect Trockenshampoo 150ml</text:p>
          </table:table-cell>
          <table:table-cell office:value-type="currency" office:currency="EUR" office:value="13.9">
            <text:p>13,90 €</text:p>
          </table:table-cell>
          <table:table-cell office:value-type="string">
            <text:p>Meta Magna Volume Effect Trockenshampoo 150ml</text:p>
          </table:table-cell>
        </table:table-row>
        <table:table-row table:style-name="ro2">
          <table:table-cell office:value-type="float" office:value="605851">
            <text:p>605851</text:p>
          </table:table-cell>
          <table:table-cell office:value-type="string">
            <text:p>Meta MEN The Balancer Shampoo 1000ml</text:p>
          </table:table-cell>
          <table:table-cell office:value-type="currency" office:currency="EUR" office:value="50">
            <text:p>50,00 €</text:p>
          </table:table-cell>
          <table:table-cell/>
        </table:table-row>
        <table:table-row table:style-name="ro2">
          <table:table-cell office:value-type="float" office:value="605844">
            <text:p>605844</text:p>
          </table:table-cell>
          <table:table-cell office:value-type="string">
            <text:p>Meta MEN The Balancer Shampoo 250ml</text:p>
          </table:table-cell>
          <table:table-cell office:value-type="currency" office:currency="EUR" office:value="15.9">
            <text:p>15,90 €</text:p>
          </table:table-cell>
          <table:table-cell office:value-type="string">
            <text:p>Meta MEN The Balancerr Shampoo 250ml</text:p>
          </table:table-cell>
        </table:table-row>
        <table:table-row table:style-name="ro2">
          <table:table-cell office:value-type="float" office:value="605868">
            <text:p>605868</text:p>
          </table:table-cell>
          <table:table-cell office:value-type="string">
            <text:p>Meta MEN The Refresher Shampoo 1000ml</text:p>
          </table:table-cell>
          <table:table-cell office:value-type="currency" office:currency="EUR" office:value="50">
            <text:p>50,00 €</text:p>
          </table:table-cell>
          <table:table-cell office:value-type="string">
            <text:p>Meta MEN The Refresher Shampoo 1000ml</text:p>
          </table:table-cell>
        </table:table-row>
        <table:table-row table:style-name="ro2">
          <table:table-cell office:value-type="float" office:value="601167">
            <text:p>601167</text:p>
          </table:table-cell>
          <table:table-cell office:value-type="string">
            <text:p>Meta MEN The Refresher Shampoo 250ml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Meta MEN The Refresher Shampoo 250ml</text:p>
          </table:table-cell>
        </table:table-row>
        <table:table-row table:style-name="ro2">
          <table:table-cell office:value-type="float" office:value="773202">
            <text:p>773202</text:p>
          </table:table-cell>
          <table:table-cell office:value-type="string">
            <text:p>Meta Men The Refresher Shampoo 60ml</text:p>
          </table:table-cell>
          <table:table-cell office:value-type="currency" office:currency="EUR" office:value="5.9">
            <text:p>5,90 €</text:p>
          </table:table-cell>
          <table:table-cell/>
        </table:table-row>
        <table:table-row table:style-name="ro2">
          <table:table-cell office:value-type="float" office:value="605134">
            <text:p>605134</text:p>
          </table:table-cell>
          <table:table-cell office:value-type="string">
            <text:p>Meta MEN The Splash Lotion 250ml</text:p>
          </table:table-cell>
          <table:table-cell office:value-type="currency" office:currency="EUR" office:value="16.5">
            <text:p>16,50 €</text:p>
          </table:table-cell>
          <table:table-cell office:value-type="string">
            <text:p>Meta MEN The Splash Lotion 250ml</text:p>
          </table:table-cell>
        </table:table-row>
        <table:table-row table:style-name="ro2">
          <table:table-cell office:value-type="float" office:value="771208">
            <text:p>771208</text:p>
          </table:table-cell>
          <table:table-cell office:value-type="string">
            <text:p>Meta Safari Care Ice Blonde 1000ml</text:p>
          </table:table-cell>
          <table:table-cell office:value-type="currency" office:currency="EUR" office:value="69">
            <text:p>69,00 €</text:p>
          </table:table-cell>
          <table:table-cell/>
        </table:table-row>
        <table:table-row table:style-name="ro2">
          <table:table-cell office:value-type="float" office:value="771222">
            <text:p>771222</text:p>
          </table:table-cell>
          <table:table-cell office:value-type="string">
            <text:p>Meta Safari Care Silver Moon 1000ml</text:p>
          </table:table-cell>
          <table:table-cell office:value-type="currency" office:currency="EUR" office:value="69">
            <text:p>69,00 €</text:p>
          </table:table-cell>
          <table:table-cell/>
        </table:table-row>
        <table:table-row table:style-name="ro2">
          <table:table-cell office:value-type="float" office:value="771192">
            <text:p>771192</text:p>
          </table:table-cell>
          <table:table-cell office:value-type="string">
            <text:p>Meta Safari Wash Ice Blonde 1000ml</text:p>
          </table:table-cell>
          <table:table-cell office:value-type="currency" office:currency="EUR" office:value="60">
            <text:p>60,00 €</text:p>
          </table:table-cell>
          <table:table-cell/>
        </table:table-row>
        <table:table-row table:style-name="ro2">
          <table:table-cell office:value-type="float" office:value="771215">
            <text:p>771215</text:p>
          </table:table-cell>
          <table:table-cell office:value-type="string">
            <text:p>Meta Safari Wash Silver Moon 1000ml</text:p>
          </table:table-cell>
          <table:table-cell office:value-type="currency" office:currency="EUR" office:value="59">
            <text:p>59,00 €</text:p>
          </table:table-cell>
          <table:table-cell/>
        </table:table-row>
        <table:table-row table:style-name="ro2">
          <table:table-cell office:value-type="float" office:value="775855">
            <text:p>775855</text:p>
          </table:table-cell>
          <table:table-cell office:value-type="string">
            <text:p>Meta Sensitive Shampoo 1000ml</text:p>
          </table:table-cell>
          <table:table-cell office:value-type="currency" office:currency="EUR" office:value="45">
            <text:p>45,00 €</text:p>
          </table:table-cell>
          <table:table-cell/>
        </table:table-row>
        <table:table-row table:style-name="ro2">
          <table:table-cell office:value-type="float" office:value="773509">
            <text:p>773509</text:p>
          </table:table-cell>
          <table:table-cell office:value-type="string">
            <text:p>Meta Sun D&amp;S Shampoo 100ml</text:p>
          </table:table-cell>
          <table:table-cell office:value-type="currency" office:currency="EUR" office:value="9.9">
            <text:p>9,90 €</text:p>
          </table:table-cell>
          <table:table-cell/>
        </table:table-row>
        <table:table-row table:style-name="ro2">
          <table:table-cell office:value-type="float" office:value="773516">
            <text:p>773516</text:p>
          </table:table-cell>
          <table:table-cell office:value-type="string">
            <text:p>Meta Sun D&amp;S Shampoo 250ml</text:p>
          </table:table-cell>
          <table:table-cell office:value-type="currency" office:currency="EUR" office:value="15.9">
            <text:p>15,90 €</text:p>
          </table:table-cell>
          <table:table-cell/>
        </table:table-row>
        <table:table-row table:style-name="ro2">
          <table:table-cell office:value-type="float" office:value="773523">
            <text:p>773523</text:p>
          </table:table-cell>
          <table:table-cell office:value-type="string">
            <text:p>Meta Sun D&amp;S UV-Schutzspray 150ml</text:p>
          </table:table-cell>
          <table:table-cell office:value-type="currency" office:currency="EUR" office:value="16.9">
            <text:p>16,90 €</text:p>
          </table:table-cell>
          <table:table-cell/>
        </table:table-row>
        <table:table-row table:style-name="ro2">
          <table:table-cell office:value-type="float" office:value="771307">
            <text:p>771307</text:p>
          </table:table-cell>
          <table:table-cell office:value-type="string">
            <text:p>Meta Umbra Perfect Blondes No Yellow Mask 100ml</text:p>
          </table:table-cell>
          <table:table-cell office:value-type="currency" office:currency="EUR" office:value="14.9">
            <text:p>14,90 €</text:p>
          </table:table-cell>
          <table:table-cell office:value-type="string">
            <text:p>Meta Umbra Perfect Blondes No Yellow Mask 100ml</text:p>
          </table:table-cell>
        </table:table-row>
        <table:table-row table:style-name="ro2">
          <table:table-cell office:value-type="float" office:value="771123">
            <text:p>771123</text:p>
          </table:table-cell>
          <table:table-cell office:value-type="string">
            <text:p>Meta Umbra Perfect Blondes No Yellow Mask 250ml</text:p>
          </table:table-cell>
          <table:table-cell office:value-type="currency" office:currency="EUR" office:value="29.9">
            <text:p>29,90 €</text:p>
          </table:table-cell>
          <table:table-cell office:value-type="string">
            <text:p>Meta Umbra Perfect Blondes No Yellow Mask 250ml</text:p>
          </table:table-cell>
        </table:table-row>
        <table:table-row table:style-name="ro2">
          <table:table-cell office:value-type="float" office:value="771116">
            <text:p>771116</text:p>
          </table:table-cell>
          <table:table-cell office:value-type="string">
            <text:p>Meta Umbra Perfect Blondes No Yellow Shampoo 1000ml</text:p>
          </table:table-cell>
          <table:table-cell office:value-type="currency" office:currency="EUR" office:value="49.9">
            <text:p>49,90 €</text:p>
          </table:table-cell>
          <table:table-cell office:value-type="string">
            <text:p>Meta Umbra Perfect Blondes No Yellow Shampoo 1000ml</text:p>
          </table:table-cell>
        </table:table-row>
        <table:table-row table:style-name="ro2">
          <table:table-cell office:value-type="float" office:value="771093">
            <text:p>771093</text:p>
          </table:table-cell>
          <table:table-cell office:value-type="string">
            <text:p>Meta Umbra Perfect Blondes No Yellow Shampoo 100ml</text:p>
          </table:table-cell>
          <table:table-cell office:value-type="currency" office:currency="EUR" office:value="9.9">
            <text:p>9,90 €</text:p>
          </table:table-cell>
          <table:table-cell office:value-type="string">
            <text:p>Meta Umbra Perfect Blondes No Yellow Shampoo 100ml</text:p>
          </table:table-cell>
        </table:table-row>
        <table:table-row table:style-name="ro2">
          <table:table-cell office:value-type="float" office:value="771109">
            <text:p>771109</text:p>
          </table:table-cell>
          <table:table-cell office:value-type="string">
            <text:p>Meta Umbra Perfect Blondes No Yellow Shampoo 250ml</text:p>
          </table:table-cell>
          <table:table-cell office:value-type="currency" office:currency="EUR" office:value="16.9">
            <text:p>16,90 €</text:p>
          </table:table-cell>
          <table:table-cell office:value-type="string">
            <text:p>Meta Umbra Perfect Blondes No Yellow Shampoo 250ml</text:p>
          </table:table-cell>
        </table:table-row>
        <table:table-row table:style-name="ro2">
          <table:table-cell office:value-type="float" office:value="771147">
            <text:p>771147</text:p>
          </table:table-cell>
          <table:table-cell office:value-type="string">
            <text:p>Meta Umbra Perfect Blondes No Yellow Spray150ml</text:p>
          </table:table-cell>
          <table:table-cell office:value-type="currency" office:currency="EUR" office:value="21.5">
            <text:p>21,50 €</text:p>
          </table:table-cell>
          <table:table-cell office:value-type="string">
            <text:p>Meta Umbra Perfect Blondes No Yellow Sprayconditioner 150ml</text:p>
          </table:table-cell>
        </table:table-row>
        <table:table-row table:style-name="ro2">
          <table:table-cell office:value-type="float" office:value="39500018">
            <text:p>39500018</text:p>
          </table:table-cell>
          <table:table-cell office:value-type="string">
            <text:p>MKS Leave-in Fluid 118ml</text:p>
          </table:table-cell>
          <table:table-cell office:value-type="currency" office:currency="EUR" office:value="19">
            <text:p>19,00 €</text:p>
          </table:table-cell>
          <table:table-cell/>
        </table:table-row>
        <table:table-row table:style-name="ro2">
          <table:table-cell office:value-type="float" office:value="39500010">
            <text:p>39500010</text:p>
          </table:table-cell>
          <table:table-cell office:value-type="string">
            <text:p>MKS Light Oil Elixier 60ml</text:p>
          </table:table-cell>
          <table:table-cell office:value-type="currency" office:currency="EUR" office:value="25">
            <text:p>25,00 €</text:p>
          </table:table-cell>
          <table:table-cell/>
        </table:table-row>
        <table:table-row table:style-name="ro2">
          <table:table-cell office:value-type="float" office:value="39500022">
            <text:p>39500022</text:p>
          </table:table-cell>
          <table:table-cell office:value-type="string">
            <text:p>MKS original Conditioner 296ml</text:p>
          </table:table-cell>
          <table:table-cell office:value-type="currency" office:currency="EUR" office:value="21">
            <text:p>21,00 €</text:p>
          </table:table-cell>
          <table:table-cell/>
        </table:table-row>
        <table:table-row table:style-name="ro2">
          <table:table-cell office:value-type="float" office:value="39500009">
            <text:p>39500009</text:p>
          </table:table-cell>
          <table:table-cell office:value-type="string">
            <text:p>MKS original Oil Elixier 60ml</text:p>
          </table:table-cell>
          <table:table-cell office:value-type="currency" office:currency="EUR" office:value="25">
            <text:p>25,00 €</text:p>
          </table:table-cell>
          <table:table-cell/>
        </table:table-row>
        <table:table-row table:style-name="ro3">
          <table:table-cell office:value-type="float" office:value="39500006">
            <text:p>39500006</text:p>
          </table:table-cell>
          <table:table-cell office:value-type="string">
            <text:p>MKS original Shampoo 296ml</text:p>
          </table:table-cell>
          <table:table-cell office:value-type="currency" office:currency="EUR" office:value="19">
            <text:p>19,00 €</text:p>
          </table:table-cell>
          <table:table-cell/>
        </table:table-row>
        <table:table-row table:style-name="ro2">
          <table:table-cell office:value-type="float" office:value="39500012">
            <text:p>39500012</text:p>
          </table:table-cell>
          <table:table-cell office:value-type="string">
            <text:p>MKS original Whip Skin Butter 227g</text:p>
          </table:table-cell>
          <table:table-cell office:value-type="currency" office:currency="EUR" office:value="19.9">
            <text:p>19,90 €</text:p>
          </table:table-cell>
          <table:table-cell/>
        </table:table-row>
        <table:table-row table:style-name="ro2">
          <table:table-cell office:value-type="float" office:value="3142733">
            <text:p>3142733</text:p>
          </table:table-cell>
          <table:table-cell office:value-type="string">
            <text:p>Neutrea 5% Urea Mini-Set</text:p>
          </table:table-cell>
          <table:table-cell office:value-type="currency" office:currency="EUR" office:value="11.5">
            <text:p>11,50 €</text:p>
          </table:table-cell>
          <table:table-cell office:value-type="string">
            <text:p>Neutrea 5% Urea Mini-Set</text:p>
          </table:table-cell>
        </table:table-row>
        <table:table-row table:style-name="ro2">
          <table:table-cell office:value-type="float" office:value="3110154">
            <text:p>3110154</text:p>
          </table:table-cell>
          <table:table-cell office:value-type="string">
            <text:p>Neutrea Conditioner 5% Urea 250ml</text:p>
          </table:table-cell>
          <table:table-cell office:value-type="currency" office:currency="EUR" office:value="12.99">
            <text:p>12,99 €</text:p>
          </table:table-cell>
          <table:table-cell office:value-type="string">
            <text:p>Neutrea Conditioner 5% Urea 250ml</text:p>
          </table:table-cell>
        </table:table-row>
        <table:table-row table:style-name="ro2">
          <table:table-cell office:value-type="float" office:value="3120126">
            <text:p>3120126</text:p>
          </table:table-cell>
          <table:table-cell office:value-type="string">
            <text:p>Neutrea Liquid Gel 5% Urea 100ml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Neutrea Liquid Gel 5% Urea 100ml</text:p>
          </table:table-cell>
        </table:table-row>
        <table:table-row table:style-name="ro2">
          <table:table-cell office:value-type="float" office:value="3180047">
            <text:p>3180047</text:p>
          </table:table-cell>
          <table:table-cell office:value-type="string">
            <text:p>Neutrea Shampoo 5% Urea 250ml</text:p>
          </table:table-cell>
          <table:table-cell office:value-type="currency" office:currency="EUR" office:value="13.5">
            <text:p>13,50 €</text:p>
          </table:table-cell>
          <table:table-cell office:value-type="string">
            <text:p>Neutrea Shampoo 5% Urea 250ml</text:p>
          </table:table-cell>
        </table:table-row>
        <table:table-row table:style-name="ro2">
          <table:table-cell office:value-type="float" office:value="3110208">
            <text:p>3110208</text:p>
          </table:table-cell>
          <table:table-cell office:value-type="string">
            <text:p>Neutrea Sprühkur 5% Urea 250ml</text:p>
          </table:table-cell>
          <table:table-cell office:value-type="currency" office:currency="EUR" office:value="17">
            <text:p>17,00 €</text:p>
          </table:table-cell>
          <table:table-cell office:value-type="string">
            <text:p>Neutrea Sprühkur 5% Urea 250ml</text:p>
          </table:table-cell>
        </table:table-row>
        <table:table-row table:style-name="ro2">
          <table:table-cell office:value-type="string">
            <text:p>OP3030</text:p>
          </table:table-cell>
          <table:table-cell office:value-type="string">
            <text:p>Omeisan Brennnessel Tonic 250ml</text:p>
          </table:table-cell>
          <table:table-cell office:value-type="currency" office:currency="EUR" office:value="6.5">
            <text:p>6,50 €</text:p>
          </table:table-cell>
          <table:table-cell/>
        </table:table-row>
        <table:table-row table:style-name="ro2">
          <table:table-cell office:value-type="string">
            <text:p>OP9321</text:p>
          </table:table-cell>
          <table:table-cell office:value-type="string">
            <text:p>Omeisan Color Shampoo Blond 250ml</text:p>
          </table:table-cell>
          <table:table-cell office:value-type="currency" office:currency="EUR" office:value="11.9">
            <text:p>11,90 €</text:p>
          </table:table-cell>
          <table:table-cell/>
        </table:table-row>
        <table:table-row table:style-name="ro2">
          <table:table-cell office:value-type="float" office:value="24170">
            <text:p>24170</text:p>
          </table:table-cell>
          <table:table-cell office:value-type="string">
            <text:p>Omeisan Joghurt Shampoo 5000ml</text:p>
          </table:table-cell>
          <table:table-cell office:value-type="currency" office:currency="EUR" office:value="30">
            <text:p>30,00 €</text:p>
          </table:table-cell>
          <table:table-cell/>
        </table:table-row>
        <table:table-row table:style-name="ro2">
          <table:table-cell office:value-type="string">
            <text:p>OP3040</text:p>
          </table:table-cell>
          <table:table-cell office:value-type="string">
            <text:p>Omeisan Minz Tonic 250ml</text:p>
          </table:table-cell>
          <table:table-cell office:value-type="currency" office:currency="EUR" office:value="6.5">
            <text:p>6,50 €</text:p>
          </table:table-cell>
          <table:table-cell/>
        </table:table-row>
        <table:table-row table:style-name="ro2">
          <table:table-cell office:value-type="string">
            <text:p>OP2906</text:p>
          </table:table-cell>
          <table:table-cell office:value-type="string">
            <text:p>Omeisan Sofort Repair Mask 100ml</text:p>
          </table:table-cell>
          <table:table-cell office:value-type="currency" office:currency="EUR" office:value="8.9">
            <text:p>8,90 €</text:p>
          </table:table-cell>
          <table:table-cell/>
        </table:table-row>
        <table:table-row table:style-name="ro2">
          <table:table-cell office:value-type="string">
            <text:p>OP2920</text:p>
          </table:table-cell>
          <table:table-cell office:value-type="string">
            <text:p>OP Color Lock 250ml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OP Color Lock 250ml</text:p>
          </table:table-cell>
        </table:table-row>
        <table:table-row table:style-name="ro2">
          <table:table-cell office:value-type="float" office:value="76282">
            <text:p>76282</text:p>
          </table:table-cell>
          <table:table-cell office:value-type="string">
            <text:p>Oro Therapy Gold Bi-Phase Conditionerspray 200ml</text:p>
          </table:table-cell>
          <table:table-cell office:value-type="currency" office:currency="EUR" office:value="27.5">
            <text:p>27,50 €</text:p>
          </table:table-cell>
          <table:table-cell office:value-type="string">
            <text:p>Oro Therapy Gold Bi-Phase Conditionerspray 200ml</text:p>
          </table:table-cell>
        </table:table-row>
        <table:table-row table:style-name="ro2">
          <table:table-cell office:value-type="float" office:value="76280">
            <text:p>76280</text:p>
          </table:table-cell>
          <table:table-cell office:value-type="string">
            <text:p>Oro Therapy Gold Mask 1000ml</text:p>
          </table:table-cell>
          <table:table-cell office:value-type="currency" office:currency="EUR" office:value="39.9">
            <text:p>39,90 €</text:p>
          </table:table-cell>
          <table:table-cell office:value-type="string">
            <text:p>OT Haarmaske Argan Puro 1000ml</text:p>
          </table:table-cell>
        </table:table-row>
        <table:table-row table:style-name="ro2">
          <table:table-cell office:value-type="float" office:value="76281">
            <text:p>76281</text:p>
          </table:table-cell>
          <table:table-cell office:value-type="string">
            <text:p>Oro Therapy Gold Serum 100ml</text:p>
          </table:table-cell>
          <table:table-cell office:value-type="currency" office:currency="EUR" office:value="49">
            <text:p>49,00 €</text:p>
          </table:table-cell>
          <table:table-cell/>
        </table:table-row>
        <table:table-row table:style-name="ro2">
          <table:table-cell office:value-type="float" office:value="76277">
            <text:p>76277</text:p>
          </table:table-cell>
          <table:table-cell office:value-type="string">
            <text:p>Oro Therapy Gold Shampoo 300ml</text:p>
          </table:table-cell>
          <table:table-cell office:value-type="currency" office:currency="EUR" office:value="19.9">
            <text:p>19,90 €</text:p>
          </table:table-cell>
          <table:table-cell/>
        </table:table-row>
        <table:table-row table:style-name="ro3">
          <table:table-cell office:value-type="float" office:value="86816">
            <text:p>86816</text:p>
          </table:table-cell>
          <table:table-cell office:value-type="string">
            <text:p>OT Farbmaske braun 250ml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OT Farbmaske braun 250ml</text:p>
          </table:table-cell>
        </table:table-row>
        <table:table-row table:style-name="ro2">
          <table:table-cell office:value-type="float" office:value="86177">
            <text:p>86177</text:p>
          </table:table-cell>
          <table:table-cell office:value-type="string">
            <text:p>OT Haarmaske Puro 300ml</text:p>
          </table:table-cell>
          <table:table-cell office:value-type="currency" office:currency="EUR" office:value="20">
            <text:p>20,00 €</text:p>
          </table:table-cell>
          <table:table-cell office:value-type="string">
            <text:p>OT Haarmaske Puro 300ml</text:p>
          </table:table-cell>
        </table:table-row>
        <table:table-row table:style-name="ro2">
          <table:table-cell office:value-type="float" office:value="86682">
            <text:p>86682</text:p>
          </table:table-cell>
          <table:table-cell office:value-type="string">
            <text:p>OT Shampoo Argan Puro 1000ml</text:p>
          </table:table-cell>
          <table:table-cell office:value-type="currency" office:currency="EUR" office:value="39">
            <text:p>39,00 €</text:p>
          </table:table-cell>
          <table:table-cell office:value-type="string">
            <text:p>OT Shampoo Argan Puro 1000ml</text:p>
          </table:table-cell>
        </table:table-row>
        <table:table-row table:style-name="ro2">
          <table:table-cell office:value-type="string">
            <text:p>POSH</text:p>
          </table:table-cell>
          <table:table-cell office:value-type="string">
            <text:p>Posh Care/Wash 250ml</text:p>
          </table:table-cell>
          <table:table-cell office:value-type="currency" office:currency="EUR" office:value="1">
            <text:p>1,00 €</text:p>
          </table:table-cell>
          <table:table-cell office:value-type="string">
            <text:p>Posh Care/Wash 250ml</text:p>
          </table:table-cell>
        </table:table-row>
        <table:table-row table:style-name="ro2">
          <table:table-cell office:value-type="string">
            <text:p>BBE</text:p>
          </table:table-cell>
          <table:table-cell office:value-type="string">
            <text:p>Post Color Maske 250ml*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Post Color Maske 250ml*</text:p>
          </table:table-cell>
        </table:table-row>
        <table:table-row table:style-name="ro2">
          <table:table-cell office:value-type="string">
            <text:p>BBEG</text:p>
          </table:table-cell>
          <table:table-cell office:value-type="string">
            <text:p>Post Color Maske 500*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Post Color Maske 500*</text:p>
          </table:table-cell>
        </table:table-row>
        <table:table-row table:style-name="ro2">
          <table:table-cell office:value-type="string">
            <text:p>BBEL</text:p>
          </table:table-cell>
          <table:table-cell office:value-type="string">
            <text:p>Post Color Milk 250ml*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Post Color Milk 250ml*</text:p>
          </table:table-cell>
        </table:table-row>
        <table:table-row table:style-name="ro2">
          <table:table-cell office:value-type="string">
            <text:p>SREGN</text:p>
          </table:table-cell>
          <table:table-cell office:value-type="string">
            <text:p>Relief 1 Schampoo 1000ml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Relief 1 Schampoo 1000ml</text:p>
          </table:table-cell>
        </table:table-row>
        <table:table-row table:style-name="ro3">
          <table:table-cell office:value-type="string">
            <text:p>SREN</text:p>
          </table:table-cell>
          <table:table-cell office:value-type="string">
            <text:p>Relief 1 Shampoo 250ml</text:p>
          </table:table-cell>
          <table:table-cell office:value-type="currency" office:currency="EUR" office:value="11.6">
            <text:p>11,60 €</text:p>
          </table:table-cell>
          <table:table-cell office:value-type="string">
            <text:p>Relief 1 Shampoo 250ml</text:p>
          </table:table-cell>
        </table:table-row>
        <table:table-row table:style-name="ro3">
          <table:table-cell office:value-type="string">
            <text:p>BRPM2</text:p>
          </table:table-cell>
          <table:table-cell office:value-type="string">
            <text:p>Relief 2 Protein Mineral 200ml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Relief 2 Protein Mineral 200ml</text:p>
          </table:table-cell>
        </table:table-row>
        <table:table-row table:style-name="ro3">
          <table:table-cell office:value-type="string">
            <text:p>BRPMD</text:p>
          </table:table-cell>
          <table:table-cell office:value-type="string">
            <text:p>Relief 2 Protein Mineral 200ml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Relief 2 Protein Mineral 200ml</text:p>
          </table:table-cell>
        </table:table-row>
        <table:table-row table:style-name="ro2">
          <table:table-cell office:value-type="string">
            <text:p>BREGN</text:p>
          </table:table-cell>
          <table:table-cell office:value-type="string">
            <text:p>Relief 3 Treatment Mask 1000ml</text:p>
          </table:table-cell>
          <table:table-cell office:value-type="currency" office:currency="EUR" office:value="37.8">
            <text:p>37,80 €</text:p>
          </table:table-cell>
          <table:table-cell office:value-type="string">
            <text:p>Relief 3 Treatment Mask 1000ml*</text:p>
          </table:table-cell>
        </table:table-row>
        <table:table-row table:style-name="ro2">
          <table:table-cell office:value-type="string">
            <text:p>BREN</text:p>
          </table:table-cell>
          <table:table-cell office:value-type="string">
            <text:p>Relief 3 Treatment Mask 250ml</text:p>
          </table:table-cell>
          <table:table-cell office:value-type="currency" office:currency="EUR" office:value="14.3">
            <text:p>14,30 €</text:p>
          </table:table-cell>
          <table:table-cell office:value-type="string">
            <text:p>Relief 3 Treatment Mask 250ml*</text:p>
          </table:table-cell>
        </table:table-row>
        <table:table-row table:style-name="ro2">
          <table:table-cell office:value-type="string">
            <text:p>BRPR4</text:p>
          </table:table-cell>
          <table:table-cell office:value-type="string">
            <text:p>Relief 4 Protein repair 200ml</text:p>
          </table:table-cell>
          <table:table-cell office:value-type="currency" office:currency="EUR" office:value="25">
            <text:p>25,00 €</text:p>
          </table:table-cell>
          <table:table-cell/>
        </table:table-row>
        <table:table-row table:style-name="ro2">
          <table:table-cell office:value-type="string">
            <text:p>BRPR</text:p>
          </table:table-cell>
          <table:table-cell office:value-type="string">
            <text:p>Relief 4 Protein Repair 200ml</text:p>
          </table:table-cell>
          <table:table-cell office:value-type="currency" office:currency="EUR" office:value="23.2">
            <text:p>23,20 €</text:p>
          </table:table-cell>
          <table:table-cell office:value-type="string">
            <text:p>Relief 4 Protein Repair 200ml</text:p>
          </table:table-cell>
        </table:table-row>
        <table:table-row table:style-name="ro2">
          <table:table-cell office:value-type="string">
            <text:p>BRECD</text:p>
          </table:table-cell>
          <table:table-cell office:value-type="string">
            <text:p>Relief Conditioner no rinse 200ml</text:p>
          </table:table-cell>
          <table:table-cell office:value-type="currency" office:currency="EUR" office:value="17.85">
            <text:p>17,85 €</text:p>
          </table:table-cell>
          <table:table-cell office:value-type="string">
            <text:p>Relief Conditioner no rinse 200ml</text:p>
          </table:table-cell>
        </table:table-row>
        <table:table-row table:style-name="ro2">
          <table:table-cell office:value-type="string">
            <text:p>BRD1</text:p>
          </table:table-cell>
          <table:table-cell office:value-type="string">
            <text:p>Relief Dieci +1 200ml</text:p>
          </table:table-cell>
          <table:table-cell office:value-type="currency" office:currency="EUR" office:value="17.85">
            <text:p>17,85 €</text:p>
          </table:table-cell>
          <table:table-cell office:value-type="string">
            <text:p>Relief Dieci +1 200ml</text:p>
          </table:table-cell>
        </table:table-row>
        <table:table-row table:style-name="ro2">
          <table:table-cell office:value-type="string">
            <text:p>BRGC</text:p>
          </table:table-cell>
          <table:table-cell office:value-type="string">
            <text:p>Relief greep color 200ml*</text:p>
          </table:table-cell>
          <table:table-cell office:value-type="currency" office:currency="EUR" office:value="21.8">
            <text:p>21,80 €</text:p>
          </table:table-cell>
          <table:table-cell office:value-type="string">
            <text:p>Relief greep color 200ml*</text:p>
          </table:table-cell>
        </table:table-row>
        <table:table-row table:style-name="ro2">
          <table:table-cell office:value-type="string">
            <text:p>BRQS</text:p>
          </table:table-cell>
          <table:table-cell office:value-type="string">
            <text:p>Relief Quick Smooth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Relief Quick Smooth</text:p>
          </table:table-cell>
        </table:table-row>
        <table:table-row table:style-name="ro2">
          <table:table-cell office:value-type="string">
            <text:p>BRRC</text:p>
          </table:table-cell>
          <table:table-cell office:value-type="string">
            <text:p>Relief Ritual Conditioner 250ml</text:p>
          </table:table-cell>
          <table:table-cell office:value-type="currency" office:currency="EUR" office:value="18.45">
            <text:p>18,45 €</text:p>
          </table:table-cell>
          <table:table-cell office:value-type="string">
            <text:p>Relief Ritual Conditioner 250ml</text:p>
          </table:table-cell>
        </table:table-row>
        <table:table-row table:style-name="ro2">
          <table:table-cell office:value-type="string">
            <text:p>BRROP</text:p>
          </table:table-cell>
          <table:table-cell office:value-type="string">
            <text:p>Relief Ritual Oil 100ml</text:p>
          </table:table-cell>
          <table:table-cell office:value-type="currency" office:currency="EUR" office:value="24">
            <text:p>24,00 €</text:p>
          </table:table-cell>
          <table:table-cell office:value-type="string">
            <text:p>Relief Ritual Oil 100ml</text:p>
          </table:table-cell>
        </table:table-row>
        <table:table-row table:style-name="ro2">
          <table:table-cell office:value-type="string">
            <text:p>BRRO</text:p>
          </table:table-cell>
          <table:table-cell office:value-type="string">
            <text:p>Relief Ritual Oil 200ml</text:p>
          </table:table-cell>
          <table:table-cell office:value-type="currency" office:currency="EUR" office:value="33.3">
            <text:p>33,30 €</text:p>
          </table:table-cell>
          <table:table-cell office:value-type="string">
            <text:p>Relief Ritual Oil 200ml</text:p>
          </table:table-cell>
        </table:table-row>
        <table:table-row table:style-name="ro3">
          <table:table-cell office:value-type="string">
            <text:p>SRRS</text:p>
          </table:table-cell>
          <table:table-cell office:value-type="string">
            <text:p>Relief Ritual Shampoo 250ml</text:p>
          </table:table-cell>
          <table:table-cell office:value-type="currency" office:currency="EUR" office:value="14.5">
            <text:p>14,50 €</text:p>
          </table:table-cell>
          <table:table-cell office:value-type="string">
            <text:p>Relief Ritual Shampoo 250ml</text:p>
          </table:table-cell>
        </table:table-row>
        <table:table-row table:style-name="ro2">
          <table:table-cell office:value-type="string">
            <text:p>RSR</text:p>
          </table:table-cell>
          <table:table-cell office:value-type="string">
            <text:p>Relief Set Restrukturante</text:p>
          </table:table-cell>
          <table:table-cell office:value-type="currency" office:currency="EUR" office:value="41.03">
            <text:p>41,03 €</text:p>
          </table:table-cell>
          <table:table-cell office:value-type="string">
            <text:p>Relief Set Restrukturante</text:p>
          </table:table-cell>
        </table:table-row>
        <table:table-row table:style-name="ro2">
          <table:table-cell office:value-type="string">
            <text:p>BRKT</text:p>
          </table:table-cell>
          <table:table-cell office:value-type="string">
            <text:p>Reliief <text:s/>Keratin Term 200ml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Reliief <text:s/>Keratin Term 200ml</text:p>
          </table:table-cell>
        </table:table-row>
        <table:table-row table:style-name="ro3">
          <table:table-cell office:value-type="string">
            <text:p>RS3</text:p>
          </table:table-cell>
          <table:table-cell office:value-type="string">
            <text:p>Ritual Set 3er</text:p>
          </table:table-cell>
          <table:table-cell office:value-type="currency" office:currency="EUR" office:value="39.95">
            <text:p>39,95 €</text:p>
          </table:table-cell>
          <table:table-cell office:value-type="string">
            <text:p>Ritual Set 3er</text:p>
          </table:table-cell>
        </table:table-row>
        <table:table-row table:style-name="ro2">
          <table:table-cell office:value-type="float" office:value="396204">
            <text:p>396204</text:p>
          </table:table-cell>
          <table:table-cell office:value-type="string">
            <text:p>Rü 2-Phasen Sprühkur</text:p>
          </table:table-cell>
          <table:table-cell office:value-type="currency" office:currency="EUR" office:value="14">
            <text:p>14,00 €</text:p>
          </table:table-cell>
          <table:table-cell office:value-type="string">
            <text:p>Rü 2-Phasen Sprühkur</text:p>
          </table:table-cell>
        </table:table-row>
        <table:table-row table:style-name="ro2">
          <table:table-cell office:value-type="string">
            <text:p>WS</text:p>
          </table:table-cell>
          <table:table-cell office:value-type="string">
            <text:p>Rü Whiskey Shampoo 300ml</text:p>
          </table:table-cell>
          <table:table-cell office:value-type="currency" office:currency="EUR" office:value="12">
            <text:p>12,00 €</text:p>
          </table:table-cell>
          <table:table-cell office:value-type="string">
            <text:p>Rü Whiskey Shampoo 300ml</text:p>
          </table:table-cell>
        </table:table-row>
        <table:table-row table:style-name="ro2">
          <table:table-cell office:value-type="string">
            <text:p>WS4</text:p>
          </table:table-cell>
          <table:table-cell office:value-type="string">
            <text:p>Rü Whiskey Shampoo 4x300ml Tray</text:p>
          </table:table-cell>
          <table:table-cell office:value-type="currency" office:currency="EUR" office:value="30">
            <text:p>30,00 €</text:p>
          </table:table-cell>
          <table:table-cell office:value-type="string">
            <text:p>Rü Whiskey Shampoo 4x300ml Tray</text:p>
          </table:table-cell>
        </table:table-row>
        <table:table-row table:style-name="ro2">
          <table:table-cell office:value-type="float" office:value="321580">
            <text:p>321580</text:p>
          </table:table-cell>
          <table:table-cell office:value-type="string">
            <text:p>Safari Care 250ml Very Neutral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Safari Care 250ml Very Neutral</text:p>
          </table:table-cell>
        </table:table-row>
        <table:table-row table:style-name="ro2">
          <table:table-cell office:value-type="float" office:value="321573">
            <text:p>321573</text:p>
          </table:table-cell>
          <table:table-cell office:value-type="string">
            <text:p>Safari Wash 250ml Very Neutral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Safari Wash 250ml Very Neutral</text:p>
          </table:table-cell>
        </table:table-row>
        <table:table-row table:style-name="ro2">
          <table:table-cell office:value-type="float" office:value="603499">
            <text:p>603499</text:p>
          </table:table-cell>
          <table:table-cell office:value-type="string">
            <text:p>Safari Wash Very Neutral 1000ml</text:p>
          </table:table-cell>
          <table:table-cell office:value-type="currency" office:currency="EUR" office:value="60">
            <text:p>60,00 €</text:p>
          </table:table-cell>
          <table:table-cell office:value-type="string">
            <text:p>Safari Wash Very Neutral 1000ml</text:p>
          </table:table-cell>
        </table:table-row>
        <table:table-row table:style-name="ro2">
          <table:table-cell office:value-type="string">
            <text:p>FTS</text:p>
          </table:table-cell>
          <table:table-cell office:value-type="string">
            <text:p>Therapy System Ampullen 10 x 10ml</text:p>
          </table:table-cell>
          <table:table-cell office:value-type="currency" office:currency="EUR" office:value="22.95">
            <text:p>22,95 €</text:p>
          </table:table-cell>
          <table:table-cell office:value-type="string">
            <text:p>Therapy System Ampullen 10 x 10ml</text:p>
          </table:table-cell>
        </table:table-row>
        <table:table-row table:style-name="ro2">
          <table:table-cell office:value-type="float" office:value="2351567">
            <text:p>2351567</text:p>
          </table:table-cell>
          <table:table-cell office:value-type="string">
            <text:p>Wella Oil Reflections Conditioner 200ml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Oil Reflections Conditioner 200ml</text:p>
          </table:table-cell>
        </table:table-row>
        <table:table-row table:style-name="ro2">
          <table:table-cell office:value-type="float" office:value="2351565">
            <text:p>2351565</text:p>
          </table:table-cell>
          <table:table-cell office:value-type="string">
            <text:p>Wella Oil Reflections Shampoo 250ml</text:p>
          </table:table-cell>
          <table:table-cell office:value-type="currency" office:currency="EUR" office:value="16">
            <text:p>16,00 €</text:p>
          </table:table-cell>
          <table:table-cell office:value-type="string">
            <text:p>Oil Reflections Shampoo 250ml</text:p>
          </table:table-cell>
        </table:table-row>
        <table:table-row table:style-name="ro2">
          <table:table-cell office:value-type="string">
            <text:p>706.4</text:p>
          </table:table-cell>
          <table:table-cell office:value-type="string">
            <text:p>Agiva Shampoo Biotin 1000ml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Agiva Shampoo Biotin 1000ml</text:p>
          </table:table-cell>
        </table:table-row>
      </table:table>
      <table:table table:name="Tabelle2" table:style-name="ta1" table:print="false">
        <table:table-column table:style-name="co5" table:default-cell-style-name="Default"/>
        <table:table-row table:style-name="ro3">
          <table:table-cell/>
        </table:table-row>
      </table:table>
      <table:table table:name="Tabelle3" table:style-name="ta1" table:print="false">
        <table:table-column table:style-name="co5" table:default-cell-style-name="Default"/>
        <table:table-row table:style-name="ro3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6">16.06.2026</text:date>, <text:time>10:23:36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ephan Rühs</meta:initial-creator>
    <meta:creation-date>2026-06-16T10:21:01.56</meta:creation-date>
    <dc:date>2026-06-16T10:23:36.39</dc:date>
    <dc:creator>Stephan Rühs</dc:creator>
    <meta:editing-duration>PT2M35S</meta:editing-duration>
    <meta:editing-cycles>1</meta:editing-cycles>
    <meta:document-statistic meta:table-count="3" meta:cell-count="1440" meta:object-count="0"/>
    <meta:generator>OpenOffice/4.1.14$Win32 OpenOffice.org_project/4114m1$Build-9811</meta:generator>
  </office:meta>
</office:document-meta>
</file>