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 svg:font-family="Arial"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3.44cm"/>
    </style:style>
    <style:style style:name="co2" style:family="table-column">
      <style:table-column-properties fo:break-before="auto" style:column-width="9.278cm"/>
    </style:style>
    <style:style style:name="co3" style:family="table-column">
      <style:table-column-properties fo:break-before="auto" style:column-width="3.554cm"/>
    </style:style>
    <style:style style:name="co4" style:family="table-column">
      <style:table-column-properties fo:break-before="auto" style:column-width="30.004cm"/>
    </style:style>
    <style:style style:name="co5" style:family="table-column">
      <style:table-column-properties fo:break-before="auto" style:column-width="2.267cm"/>
    </style:style>
    <style:style style:name="ro1" style:family="table-row">
      <style:table-row-properties style:row-height="0.453cm" fo:break-before="auto" style:use-optimal-row-height="true"/>
    </style:style>
    <style:style style:name="ro2" style:family="table-row">
      <style:table-row-properties style:row-height="0.473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text-align-source="fix" style:repeat-content="false"/>
      <style:paragraph-properties fo:text-align="center" fo:margin-left="0cm"/>
    </style:style>
    <style:style style:name="ce2" style:family="table-cell" style:parent-style-name="Default" style:data-style-name="N106">
      <style:table-cell-properties style:text-align-source="fix" style:repeat-content="false"/>
      <style:paragraph-properties fo:text-align="center" fo:margin-left="0cm"/>
    </style:style>
  </office:automatic-styles>
  <office:body>
    <office:spreadsheet>
      <table:table table:name="Tabelle1" table:style-name="ta1" table:print="false">
        <table:table-column table:style-name="co1" table:default-cell-style-name="ce1"/>
        <table:table-column table:style-name="co2" table:default-cell-style-name="Default"/>
        <table:table-column table:style-name="co3" table:default-cell-style-name="ce2"/>
        <table:table-column table:style-name="co4" table:default-cell-style-name="Default"/>
        <table:table-row table:style-name="ro1">
          <table:table-cell office:value-type="string">
            <text:p>Artikelnummer</text:p>
          </table:table-cell>
          <table:table-cell office:value-type="string">
            <text:p>Bezeichnung</text:p>
          </table:table-cell>
          <table:table-cell office:value-type="string">
            <text:p>Standardpreis</text:p>
          </table:table-cell>
          <table:table-cell office:value-type="string">
            <text:p>Beschreibung</text:p>
          </table:table-cell>
        </table:table-row>
        <table:table-row table:style-name="ro2">
          <table:table-cell office:value-type="float" office:value="25318">
            <text:p>25318</text:p>
          </table:table-cell>
          <table:table-cell office:value-type="string">
            <text:p>Agiva After Shave Cream Sport 400ml</text:p>
          </table:table-cell>
          <table:table-cell office:value-type="currency" office:currency="EUR" office:value="5">
            <text:p>5,00 €</text:p>
          </table:table-cell>
          <table:table-cell/>
        </table:table-row>
        <table:table-row table:style-name="ro2">
          <table:table-cell office:value-type="string">
            <text:p>P005386</text:p>
          </table:table-cell>
          <table:table-cell office:value-type="string">
            <text:p>Barburys Alaun Stift </text:p>
          </table:table-cell>
          <table:table-cell office:value-type="currency" office:currency="EUR" office:value="6.9">
            <text:p>6,90 €</text:p>
          </table:table-cell>
          <table:table-cell/>
        </table:table-row>
        <table:table-row table:style-name="ro2">
          <table:table-cell office:value-type="float" office:value="1740">
            <text:p>1740</text:p>
          </table:table-cell>
          <table:table-cell office:value-type="string">
            <text:p>Barburys Alaunblock 75g Blutstiller</text:p>
          </table:table-cell>
          <table:table-cell office:value-type="currency" office:currency="EUR" office:value="9.9">
            <text:p>9,90 €</text:p>
          </table:table-cell>
          <table:table-cell/>
        </table:table-row>
        <table:table-row table:style-name="ro2">
          <table:table-cell office:value-type="float" office:value="1753">
            <text:p>1753</text:p>
          </table:table-cell>
          <table:table-cell office:value-type="string">
            <text:p>Bart-Pflegeconditioner Barburys 150ml</text:p>
          </table:table-cell>
          <table:table-cell office:value-type="currency" office:currency="EUR" office:value="12.9">
            <text:p>12,90 €</text:p>
          </table:table-cell>
          <table:table-cell office:value-type="string">
            <text:p>Bart-Pflegeconditioner 150ml , Feuchtigkeitspflege nach der Bartwäsche , für weiche geschmeidige Barthaare !</text:p>
          </table:table-cell>
        </table:table-row>
        <table:table-row table:style-name="ro2">
          <table:table-cell office:value-type="float" office:value="80000002">
            <text:p>80000002</text:p>
          </table:table-cell>
          <table:table-cell office:value-type="string">
            <text:p>Bart-Pflegeset Amalfi</text:p>
          </table:table-cell>
          <table:table-cell office:value-type="currency" office:currency="EUR" office:value="60">
            <text:p>60,00 €</text:p>
          </table:table-cell>
          <table:table-cell office:value-type="string">
            <text:p>Bart-Pflegeset Amalfi , Tasche echtes Leder ! Inhalt : Bartschere HK 4\" , Bartkamm echt Horn 9cm , Bartbürste mit Griff Holz und Wildschweinborste , Made in Germany !</text:p>
          </table:table-cell>
        </table:table-row>
        <table:table-row table:style-name="ro2">
          <table:table-cell office:value-type="string">
            <text:p>C-1926</text:p>
          </table:table-cell>
          <table:table-cell office:value-type="string">
            <text:p>Bart-Taschenkamm klappbar</text:p>
          </table:table-cell>
          <table:table-cell office:value-type="currency" office:currency="EUR" office:value="4.9">
            <text:p>4,90 €</text:p>
          </table:table-cell>
          <table:table-cell office:value-type="string">
            <text:p>Bartkamm , klappbar , Material Acetat ( veganes Naturprodukt ) , langlebig und antstatisch , perfekt abgerundete Kammzähne zur schonenden Bartpflege !</text:p>
          </table:table-cell>
        </table:table-row>
        <table:table-row table:style-name="ro1">
          <table:table-cell office:value-type="float" office:value="3700">
            <text:p>3700</text:p>
          </table:table-cell>
          <table:table-cell office:value-type="string">
            <text:p>Bartbinde mit Steg Stern</text:p>
          </table:table-cell>
          <table:table-cell office:value-type="currency" office:currency="EUR" office:value="19.9">
            <text:p>19,90 €</text:p>
          </table:table-cell>
          <table:table-cell office:value-type="string">
            <text:p>Stern Bartbinde mit Steg , schützt den kunstvoll gestalteten Schnurrbart während des Schlafs !</text:p>
          </table:table-cell>
        </table:table-row>
        <table:table-row table:style-name="ro2">
          <table:table-cell office:value-type="float" office:value="1511540">
            <text:p>1511540</text:p>
          </table:table-cell>
          <table:table-cell office:value-type="string">
            <text:p>Bartbürste Ellipse</text:p>
          </table:table-cell>
          <table:table-cell office:value-type="currency" office:currency="EUR" office:value="5.9">
            <text:p>5,90 €</text:p>
          </table:table-cell>
          <table:table-cell office:value-type="string">
            <text:p>Bartbürste Ellipse , kleine handliche Bartbürste , Holzkörper und Wildschweinborste , Made in Germany !</text:p>
          </table:table-cell>
        </table:table-row>
        <table:table-row table:style-name="ro2">
          <table:table-cell office:value-type="float" office:value="376373">
            <text:p>376373</text:p>
          </table:table-cell>
          <table:table-cell office:value-type="string">
            <text:p>Bartbürste- und Kamm Set Stern</text:p>
          </table:table-cell>
          <table:table-cell office:value-type="currency" office:currency="EUR" office:value="9.5">
            <text:p>9,50 €</text:p>
          </table:table-cell>
          <table:table-cell office:value-type="string">
            <text:p>Bartbürste- und Kamm Set Stern , Nylonkamm und Bürste mit Naturborsten , für die Pflege des Schnurrbarts ! </text:p>
          </table:table-cell>
        </table:table-row>
        <table:table-row table:style-name="ro2">
          <table:table-cell office:value-type="float" office:value="8482210">
            <text:p>8482210</text:p>
          </table:table-cell>
          <table:table-cell office:value-type="string">
            <text:p>Bartkamm Barberang</text:p>
          </table:table-cell>
          <table:table-cell office:value-type="currency" office:currency="EUR" office:value="9.9">
            <text:p>9,90 €</text:p>
          </table:table-cell>
          <table:table-cell office:value-type="string">
            <text:p>Bartkamm Barberang , Kamm und Rasierschablone in einem ! Eine Seite Kamm zur Pflege des Bartes , eine gerade und eine geschwungene Seite , als praktische Schnittschablone für exakte Konturen ! </text:p>
          </table:table-cell>
        </table:table-row>
        <table:table-row table:style-name="ro2">
          <table:table-cell office:value-type="float" office:value="8482208">
            <text:p>8482208</text:p>
          </table:table-cell>
          <table:table-cell office:value-type="string">
            <text:p>Bartkamm Barbury Rosewood</text:p>
          </table:table-cell>
          <table:table-cell office:value-type="currency" office:currency="EUR" office:value="2.5">
            <text:p>2,50 €</text:p>
          </table:table-cell>
          <table:table-cell office:value-type="string">
            <text:p>Bartkamm Barbury Rosewood , 7,4cm lang , echtes Rosenholz , antistatisch , handgefertigt !</text:p>
          </table:table-cell>
        </table:table-row>
        <table:table-row table:style-name="ro1">
          <table:table-cell office:value-type="float" office:value="2800000">
            <text:p>2800000</text:p>
          </table:table-cell>
          <table:table-cell office:value-type="string">
            <text:p>Bartkamm mit Griff echt Horn</text:p>
          </table:table-cell>
          <table:table-cell office:value-type="currency" office:currency="EUR" office:value="13.9">
            <text:p>13,90 €</text:p>
          </table:table-cell>
          <table:table-cell/>
        </table:table-row>
        <table:table-row table:style-name="ro2">
          <table:table-cell office:value-type="float" office:value="175700">
            <text:p>175700</text:p>
          </table:table-cell>
          <table:table-cell office:value-type="string">
            <text:p>Bartwichse Barburys 15ml</text:p>
          </table:table-cell>
          <table:table-cell office:value-type="currency" office:currency="EUR" office:value="6.5">
            <text:p>6,50 €</text:p>
          </table:table-cell>
          <table:table-cell office:value-type="string">
            <text:p>Bartwichse Barburys 15ml , farblos , zum Stylen und Bändigen des Schnauzbarts !</text:p>
          </table:table-cell>
        </table:table-row>
        <table:table-row table:style-name="ro2">
          <table:table-cell office:value-type="float" office:value="7718810">
            <text:p>7718810</text:p>
          </table:table-cell>
          <table:table-cell office:value-type="string">
            <text:p>Blutstiller-EW-Stifte 10er</text:p>
          </table:table-cell>
          <table:table-cell office:value-type="currency" office:currency="EUR" office:value="2.2">
            <text:p>2,20 €</text:p>
          </table:table-cell>
          <table:table-cell office:value-type="string">
            <text:p>Blutstiller-EW-Stifte 10er-Heftchen , Alaunstifte , beruhigen die Haut und stoppen kleinere Blutungen nach der Rasur ! <text:s/></text:p>
          </table:table-cell>
        </table:table-row>
        <table:table-row table:style-name="ro2">
          <table:table-cell office:value-type="float" office:value="7718899">
            <text:p>7718899</text:p>
          </table:table-cell>
          <table:table-cell office:value-type="string">
            <text:p>Blutstillstifte Barburys 48 Heftchen á 10 Stifte</text:p>
          </table:table-cell>
          <table:table-cell office:value-type="currency" office:currency="EUR" office:value="69.9">
            <text:p>69,90 €</text:p>
          </table:table-cell>
          <table:table-cell/>
        </table:table-row>
        <table:table-row table:style-name="ro2">
          <table:table-cell office:value-type="string">
            <text:p>ES30</text:p>
          </table:table-cell>
          <table:table-cell office:value-type="string">
            <text:p>Emergency Spray 30ml</text:p>
          </table:table-cell>
          <table:table-cell office:value-type="currency" office:currency="EUR" office:value="3.5">
            <text:p>3,50 €</text:p>
          </table:table-cell>
          <table:table-cell/>
        </table:table-row>
        <table:table-row table:style-name="ro2">
          <table:table-cell office:value-type="string">
            <text:p>M-6000</text:p>
          </table:table-cell>
          <table:table-cell office:value-type="string">
            <text:p>Fripac Bartshampoo 1955 100ml</text:p>
          </table:table-cell>
          <table:table-cell office:value-type="currency" office:currency="EUR" office:value="9.5">
            <text:p>9,50 €</text:p>
          </table:table-cell>
          <table:table-cell office:value-type="string">
            <text:p>Für die perfekte Pflege von Barthaar. Natürliche Öle spenden Feuchtigkeit, machen das Haar geschmeidig und sorgen für angenehme Erfrischung. <text:s/>Die kräftigende Formel verleiht dem Haar Volumen, Glanz und einen angenehmen Duft. <text:s/>Inhalt 100 ML</text:p>
          </table:table-cell>
        </table:table-row>
        <table:table-row table:style-name="ro2">
          <table:table-cell office:value-type="float" office:value="101006">
            <text:p>101006</text:p>
          </table:table-cell>
          <table:table-cell office:value-type="string">
            <text:p>Hercules-Sägemann Bartkamm 88</text:p>
          </table:table-cell>
          <table:table-cell office:value-type="currency" office:currency="EUR" office:value="9.81">
            <text:p>9,81 €</text:p>
          </table:table-cell>
          <table:table-cell office:value-type="string">
            <text:p>Hercules-Sägemann Bartkamm 88 , Hartgummikamm der Spitzenklasse , Handarbeit , Made in Germany , gerundete und engratete Zähne , glatt poliertes Finish ! </text:p>
          </table:table-cell>
        </table:table-row>
        <table:table-row table:style-name="ro2">
          <table:table-cell office:value-type="float" office:value="6100000">
            <text:p>6100000</text:p>
          </table:table-cell>
          <table:table-cell office:value-type="string">
            <text:p>HK Bartschere 4\"</text:p>
          </table:table-cell>
          <table:table-cell office:value-type="currency" office:currency="EUR" office:value="16">
            <text:p>16,00 €</text:p>
          </table:table-cell>
          <table:table-cell office:value-type="string">
            <text:p>HK Bartschere 4\" , hochwertiger Scherenstahl , handgeschliffene Scherenblätter !</text:p>
          </table:table-cell>
        </table:table-row>
        <table:table-row table:style-name="ro2">
          <table:table-cell office:value-type="float" office:value="6059000">
            <text:p>6059000</text:p>
          </table:table-cell>
          <table:table-cell office:value-type="string">
            <text:p>HK Nasenhaarschere 4\"</text:p>
          </table:table-cell>
          <table:table-cell office:value-type="currency" office:currency="EUR" office:value="16.9">
            <text:p>16,90 €</text:p>
          </table:table-cell>
          <table:table-cell office:value-type="string">
            <text:p>HK Nasenhaarschere 4\" , hochwertiger Scherenstahl , handgeschliffene Scherenblätter , abgerundete Spitze </text:p>
          </table:table-cell>
        </table:table-row>
        <table:table-row table:style-name="ro2">
          <table:table-cell office:value-type="float" office:value="90119">
            <text:p>90119</text:p>
          </table:table-cell>
          <table:table-cell office:value-type="string">
            <text:p>HSBart-Pflegeset 6teilig</text:p>
          </table:table-cell>
          <table:table-cell office:value-type="currency" office:currency="EUR" office:value="75.01">
            <text:p>75,01 €</text:p>
          </table:table-cell>
          <table:table-cell office:value-type="string">
            <text:p>Hercules-Sägemann Bart-Pflegeset 6teilig ,Kunstlederetui <text:s/>mit je 1 Stück Bartschere 4,5\" , Bartkamm 5\" , Schnurrbartkamm 4\" , Bartbürste 3,5\" , Schnurrbartbürste mit Griff 4,5\" </text:p>
          </table:table-cell>
        </table:table-row>
        <table:table-row table:style-name="ro2">
          <table:table-cell office:value-type="string">
            <text:p>B2107</text:p>
          </table:table-cell>
          <table:table-cell office:value-type="string">
            <text:p>Jack Dean Fade Brush</text:p>
          </table:table-cell>
          <table:table-cell office:value-type="currency" office:currency="EUR" office:value="16.898">
            <text:p>16,90 €</text:p>
          </table:table-cell>
          <table:table-cell/>
        </table:table-row>
        <table:table-row table:style-name="ro2">
          <table:table-cell office:value-type="float" office:value="3560202">
            <text:p>3560202</text:p>
          </table:table-cell>
          <table:table-cell office:value-type="string">
            <text:p>Konjac-Schwamm Barburys Shaving</text:p>
          </table:table-cell>
          <table:table-cell office:value-type="currency" office:currency="EUR" office:value="5.5">
            <text:p>5,50 €</text:p>
          </table:table-cell>
          <table:table-cell office:value-type="string">
            <text:p>Konjac-Schwamm Barburys Bamboo Shaving , mit Bambus-Aktivkohle . Eignet sich sowohl für die Rasur , als auch für die Reinigung der Haut ! Veganes Naturprdukt , die Zellstruktur sorgt für ein gleichmässiges Verteilen des Rasierschaums , dank der Bambus-Aktivkohle reinigtder Schwamm porentief die Gesichtshaut , entfernt Mitesser und abgestorbene Hautzellen , verfeinert das Hautbild ! Für alle Hauttypen geeignet ! Anwendung : den Schwamm in Wasser tauchen und überschüssiges Wasser ausdrücken , zum Auftragen des Rasierschaums verwenden , oder mit einem Reinigungsprodukt zur Reinigung der Haut verwenden , kann auxch pur im feuchten Zustand zur klärenden Gewsichtsmassage genutzt werden . Nach Gebrauch gründlich ausspülen und zum Trocknen ( der Schwamm wird hart , aber mit Wasser wieder weich ) aufhängen !</text:p>
          </table:table-cell>
        </table:table-row>
        <table:table-row table:style-name="ro1">
          <table:table-cell office:value-type="float" office:value="9896">
            <text:p>9896</text:p>
          </table:table-cell>
          <table:table-cell office:value-type="string">
            <text:p>Lederetui für Rasierhobel</text:p>
          </table:table-cell>
          <table:table-cell office:value-type="currency" office:currency="EUR" office:value="27.5">
            <text:p>27,50 €</text:p>
          </table:table-cell>
          <table:table-cell/>
        </table:table-row>
        <table:table-row table:style-name="ro2">
          <table:table-cell office:value-type="float" office:value="321382">
            <text:p>321382</text:p>
          </table:table-cell>
          <table:table-cell office:value-type="string">
            <text:p>Meta Bartpommade Sheen 50ml</text:p>
          </table:table-cell>
          <table:table-cell office:value-type="currency" office:currency="EUR" office:value="5">
            <text:p>5,00 €</text:p>
          </table:table-cell>
          <table:table-cell office:value-type="string">
            <text:p>Meta Bartpommade Sheen 50ml <text:s/>auf Wasserbasis <text:s/>Original 100% natural handmade Pomade Eine kleine Menge in das handtuchtrockene Bart- oder Haupthaar einmassieren und die gewünschte Form geben.</text:p>
          </table:table-cell>
        </table:table-row>
        <table:table-row table:style-name="ro2">
          <table:table-cell office:value-type="float" office:value="323959">
            <text:p>323959</text:p>
          </table:table-cell>
          <table:table-cell office:value-type="string">
            <text:p>Meta Melting Caramel black 50ml</text:p>
          </table:table-cell>
          <table:table-cell office:value-type="currency" office:currency="EUR" office:value="5">
            <text:p>5,00 €</text:p>
          </table:table-cell>
          <table:table-cell office:value-type="string">
            <text:p>Meta Melting Caramel black 50ml <text:s/>Melting Caramel schmilzt in der Hand und lässt sich dadurch gut verteilen. Für die gleichzeitige Form- und Farbgebung. Auswaschbar</text:p>
          </table:table-cell>
        </table:table-row>
        <table:table-row table:style-name="ro2">
          <table:table-cell office:value-type="float" office:value="323966">
            <text:p>323966</text:p>
          </table:table-cell>
          <table:table-cell office:value-type="string">
            <text:p>Meta Melting Caramel brown 50ml</text:p>
          </table:table-cell>
          <table:table-cell office:value-type="currency" office:currency="EUR" office:value="5">
            <text:p>5,00 €</text:p>
          </table:table-cell>
          <table:table-cell office:value-type="string">
            <text:p>Meta Melting Caramel brown 50ml <text:s/>Melting Caramel schmilzt in der Hand und lässt sich dadurch gut verteilen. Für die gleichzeitige Form- und Farbgebung. Auswaschbar</text:p>
          </table:table-cell>
        </table:table-row>
        <table:table-row table:style-name="ro2">
          <table:table-cell office:value-type="float" office:value="323973">
            <text:p>323973</text:p>
          </table:table-cell>
          <table:table-cell office:value-type="string">
            <text:p>Meta Melting Caramel grey 50ml</text:p>
          </table:table-cell>
          <table:table-cell office:value-type="currency" office:currency="EUR" office:value="5">
            <text:p>5,00 €</text:p>
          </table:table-cell>
          <table:table-cell office:value-type="string">
            <text:p>Meta Melting Caramel grey 50ml <text:s/>Melting Caramel schmilzt in der Hand und lässt sich dadurch gut verteilen. Für die gleichzeitige Form- und Farbgebung. Auswaschbar</text:p>
          </table:table-cell>
        </table:table-row>
        <table:table-row table:style-name="ro2">
          <table:table-cell office:value-type="float" office:value="323980">
            <text:p>323980</text:p>
          </table:table-cell>
          <table:table-cell office:value-type="string">
            <text:p>Meta Melting Caramel neutral 100ml</text:p>
          </table:table-cell>
          <table:table-cell office:value-type="currency" office:currency="EUR" office:value="5">
            <text:p>5,00 €</text:p>
          </table:table-cell>
          <table:table-cell office:value-type="string">
            <text:p>Meta Melting Caramel neutral 100ml <text:s/>Melting Caramel schmilzt in der Hand und lässt sich dadurch gut verteilen, und hat einen schönen Caramelduft. Zum anbeißen. <text:s/></text:p>
          </table:table-cell>
        </table:table-row>
        <table:table-row table:style-name="ro2">
          <table:table-cell office:value-type="float" office:value="325151">
            <text:p>325151</text:p>
          </table:table-cell>
          <table:table-cell office:value-type="string">
            <text:p>Meta Men Plump Pudding 100ml</text:p>
          </table:table-cell>
          <table:table-cell office:value-type="currency" office:currency="EUR" office:value="5">
            <text:p>5,00 €</text:p>
          </table:table-cell>
          <table:table-cell office:value-type="string">
            <text:p>Meta Men Plump Pudding 100ml <text:s/>Viel Volumen und Festigkeit für Bart und Haupthaar. Trocknet schnell. Ohne Alkohol</text:p>
          </table:table-cell>
        </table:table-row>
        <table:table-row table:style-name="ro2">
          <table:table-cell office:value-type="float" office:value="325144">
            <text:p>325144</text:p>
          </table:table-cell>
          <table:table-cell office:value-type="string">
            <text:p>Meta Men Soft Ice matt 100ml</text:p>
          </table:table-cell>
          <table:table-cell office:value-type="currency" office:currency="EUR" office:value="5">
            <text:p>5,00 €</text:p>
          </table:table-cell>
          <table:table-cell office:value-type="string">
            <text:p>Meta Men Soft Ice matt 100ml <text:s/>Für Kontrolle und Festigkeit in Schnurrbart, Bart oder Haupthaar</text:p>
          </table:table-cell>
        </table:table-row>
        <table:table-row table:style-name="ro2">
          <table:table-cell office:value-type="float" office:value="606254">
            <text:p>606254</text:p>
          </table:table-cell>
          <table:table-cell office:value-type="string">
            <text:p>Meta Men The Aftershaver 50ml</text:p>
          </table:table-cell>
          <table:table-cell office:value-type="currency" office:currency="EUR" office:value="14.5">
            <text:p>14,50 €</text:p>
          </table:table-cell>
          <table:table-cell office:value-type="string">
            <text:p>Aftershave-Öl mit pflegenden , feuchtigkeitsspendenden und beruhigenden Eigenschaften , zur Abrundung der Rasur , mit Oliven-und Arganöl .</text:p>
          </table:table-cell>
        </table:table-row>
        <table:table-row table:style-name="ro2">
          <table:table-cell office:value-type="float" office:value="605813">
            <text:p>605813</text:p>
          </table:table-cell>
          <table:table-cell office:value-type="string">
            <text:p>Meta Men The Faceguard Gesichtscreme 100ml</text:p>
          </table:table-cell>
          <table:table-cell office:value-type="currency" office:currency="EUR" office:value="11.9">
            <text:p>11,90 €</text:p>
          </table:table-cell>
          <table:table-cell office:value-type="string">
            <text:p>Pflegende Gesichtscreme , speziell für Männerhaut entwickelt , verleiht ein friscjhes und glattes Aussehen , schnell einziehend und nur dezent mit Bergamotte , Grapefruit und Holznoten parfümiert , Mit Oliven-, Jojoba-und Arganölen .</text:p>
          </table:table-cell>
        </table:table-row>
        <table:table-row table:style-name="ro2">
          <table:table-cell office:value-type="float" office:value="605196">
            <text:p>605196</text:p>
          </table:table-cell>
          <table:table-cell office:value-type="string">
            <text:p>Meta Men The Gent Bartöl 2in1 50ml</text:p>
          </table:table-cell>
          <table:table-cell office:value-type="currency" office:currency="EUR" office:value="17.5">
            <text:p>17,50 €</text:p>
          </table:table-cell>
          <table:table-cell/>
        </table:table-row>
        <table:table-row table:style-name="ro2">
          <table:table-cell office:value-type="float" office:value="603994">
            <text:p>603994</text:p>
          </table:table-cell>
          <table:table-cell office:value-type="string">
            <text:p>Meta Men The Shaver Rasiergel 150ml</text:p>
          </table:table-cell>
          <table:table-cell office:value-type="currency" office:currency="EUR" office:value="12.5">
            <text:p>12,50 €</text:p>
          </table:table-cell>
          <table:table-cell office:value-type="string">
            <text:p>Transparentes Rasiergel , mit Olivensqualan ( pflanzlicher Naturstoff , verhindert das Austrocknen der Haut und macht die Haut glatt und weich ) <text:s/>und Erbsenprotein ( pflanzlicher Naturstoff , für ein glattes Hautbild , wirkt antistatisch und der Rasierer gleitet leicht über die Haut ) , sanft zur Haut ! <text:s/></text:p>
          </table:table-cell>
        </table:table-row>
        <table:table-row table:style-name="ro2">
          <table:table-cell office:value-type="float" office:value="11535">
            <text:p>11535</text:p>
          </table:table-cell>
          <table:table-cell office:value-type="string">
            <text:p>Nassrasierhalter für Gilette Fusion</text:p>
          </table:table-cell>
          <table:table-cell office:value-type="currency" office:currency="EUR" office:value="39">
            <text:p>39,00 €</text:p>
          </table:table-cell>
          <table:table-cell office:value-type="string">
            <text:p><text:s/>Halter für Gilette Fusion Klingen <text:s text:c="2"/>Palm-Holz/Metall <text:s/>Nach dem Einschäumen mit dem Rasierpinsel sorgen unsere Nassrasierer für Gilette Mach 3 Klingen für eine unübertroffen gründliche Rasur. <text:s/>Länge: 141 mm </text:p>
          </table:table-cell>
        </table:table-row>
        <table:table-row table:style-name="ro2">
          <table:table-cell office:value-type="float" office:value="11530">
            <text:p>11530</text:p>
          </table:table-cell>
          <table:table-cell office:value-type="string">
            <text:p>Nassrasierhalter für Gilette Mach 3</text:p>
          </table:table-cell>
          <table:table-cell office:value-type="currency" office:currency="EUR" office:value="39">
            <text:p>39,00 €</text:p>
          </table:table-cell>
          <table:table-cell office:value-type="string">
            <text:p>Halter für Gilette Mach3 Klingen <text:s text:c="2"/>Palm-Holz/Metall <text:s/>Nach dem Einschäumen mit dem Rasierpinsel sorgen unsere Nassrasierer für Gilette Mach 3 Klingen für eine unübertroffen gründliche Rasur. <text:s/>Länge: 141 mm </text:p>
          </table:table-cell>
        </table:table-row>
        <table:table-row table:style-name="ro2">
          <table:table-cell office:value-type="float" office:value="65896">
            <text:p>65896</text:p>
          </table:table-cell>
          <table:table-cell office:value-type="string">
            <text:p>OFB Beard Balm 100ml</text:p>
          </table:table-cell>
          <table:table-cell office:value-type="currency" office:currency="EUR" office:value="12.5">
            <text:p>12,50 €</text:p>
          </table:table-cell>
          <table:table-cell/>
        </table:table-row>
        <table:table-row table:style-name="ro2">
          <table:table-cell office:value-type="float" office:value="65894">
            <text:p>65894</text:p>
          </table:table-cell>
          <table:table-cell office:value-type="string">
            <text:p>OFB Beard Liquid 50ml</text:p>
          </table:table-cell>
          <table:table-cell office:value-type="currency" office:currency="EUR" office:value="10.9">
            <text:p>10,90 €</text:p>
          </table:table-cell>
          <table:table-cell/>
        </table:table-row>
        <table:table-row table:style-name="ro2">
          <table:table-cell office:value-type="float" office:value="65895">
            <text:p>65895</text:p>
          </table:table-cell>
          <table:table-cell office:value-type="string">
            <text:p>OFB Beard Oil 50ml</text:p>
          </table:table-cell>
          <table:table-cell office:value-type="currency" office:currency="EUR" office:value="12.5">
            <text:p>12,50 €</text:p>
          </table:table-cell>
          <table:table-cell/>
        </table:table-row>
        <table:table-row table:style-name="ro2">
          <table:table-cell office:value-type="float" office:value="65893">
            <text:p>65893</text:p>
          </table:table-cell>
          <table:table-cell office:value-type="string">
            <text:p>OFB Beard Shampoo 100ml</text:p>
          </table:table-cell>
          <table:table-cell office:value-type="currency" office:currency="EUR" office:value="9.9">
            <text:p>9,90 €</text:p>
          </table:table-cell>
          <table:table-cell/>
        </table:table-row>
        <table:table-row table:style-name="ro2">
          <table:table-cell office:value-type="float" office:value="400005">
            <text:p>400005</text:p>
          </table:table-cell>
          <table:table-cell office:value-type="string">
            <text:p>Proraso After Shave Balm 25ml</text:p>
          </table:table-cell>
          <table:table-cell office:value-type="currency" office:currency="EUR" office:value="1.6">
            <text:p>1,60 €</text:p>
          </table:table-cell>
          <table:table-cell office:value-type="string">
            <text:p>Proraso After Shave Balm 25ml , milde hautberuhigende Nachbehandlung nach der Rasur , auch für sensible Haut geeignet</text:p>
          </table:table-cell>
        </table:table-row>
        <table:table-row table:style-name="ro2">
          <table:table-cell office:value-type="float" office:value="1071">
            <text:p>1071</text:p>
          </table:table-cell>
          <table:table-cell office:value-type="string">
            <text:p>Proraso After Shave Balm S 100ml</text:p>
          </table:table-cell>
          <table:table-cell office:value-type="currency" office:currency="EUR" office:value="19.9">
            <text:p>19,90 €</text:p>
          </table:table-cell>
          <table:table-cell/>
        </table:table-row>
        <table:table-row table:style-name="ro2">
          <table:table-cell office:value-type="float" office:value="1064">
            <text:p>1064</text:p>
          </table:table-cell>
          <table:table-cell office:value-type="string">
            <text:p>Proraso After Shave Lotion N 100ml</text:p>
          </table:table-cell>
          <table:table-cell office:value-type="currency" office:currency="EUR" office:value="17.9">
            <text:p>17,90 €</text:p>
          </table:table-cell>
          <table:table-cell office:value-type="string">
            <text:p>After-Shave-Lotion, 100 ml, mit Eucalyptusöl und Menthol <text:s/>Erfrischt, tonifiziert und beruhigt die Haut nach der Rasur. <text:s/>Nach Öffnen 12 Monate haltbar. <text:s/>OHNE Parabene, Silikone und Mineralöle <text:s text:c="2"/>Inhaltsstoffe: <text:s/>Alcohol Denat., Aqua (Water/Eau), Glycerin, Parfum (Fragrance), Hamamelis virginiana (Witch Hazel) Leaf Water, Eucalyptus globulus Leaf Oil, Menthol, Citronellol, Geraniol, Hydroxyisohexyl 3-Cyclohexene Carboxaldehyde, Citral, Limonene, Linalool, Coumarin, PEG-40 Hydrogenated Castor Oil, CI 42090 (FD&amp;C Blue No.1), CI 19140 (FD&amp;C Yellow No.5). </text:p>
          </table:table-cell>
        </table:table-row>
        <table:table-row table:style-name="ro2">
          <table:table-cell office:value-type="float" office:value="400572">
            <text:p>400572</text:p>
          </table:table-cell>
          <table:table-cell office:value-type="string">
            <text:p>Proraso After Shave Lotion strong 100ml</text:p>
          </table:table-cell>
          <table:table-cell office:value-type="currency" office:currency="EUR" office:value="12.9">
            <text:p>12,90 €</text:p>
          </table:table-cell>
          <table:table-cell office:value-type="string">
            <text:p>After-Shave-Lotion, 100 ml, mit Eucalyptusöl und Menthol <text:s/>Erfrischt, tonifiziert und beruhigt die Haut nach der Rasur. <text:s/>Nach Öffnen 12 Monate haltbar. <text:s/>OHNE Parabene, Silikone und Mineralöle <text:s text:c="2"/>Inhaltsstoffe: <text:s/>Alcohol Denat., Aqua (Water/Eau), Glycerin, Parfum (Fragrance), Hamamelis virginiana (Witch Hazel) Leaf Water, Eucalyptus globulus Leaf Oil, Menthol, Citronellol, Geraniol, Hydroxyisohexyl 3-Cyclohexene Carboxaldehyde, Citral, Limonene, Linalool, Coumarin, PEG-40 Hydrogenated Castor Oil, CI 42090 (FD&amp;C Blue No.1), CI 19140 (FD&amp;C Yellow No.5). <text:s text:c="3"/></text:p>
          </table:table-cell>
        </table:table-row>
        <table:table-row table:style-name="ro2">
          <table:table-cell office:value-type="float" office:value="400591">
            <text:p>400591</text:p>
          </table:table-cell>
          <table:table-cell office:value-type="string">
            <text:p>Proraso Blutstop Gel 10ml</text:p>
          </table:table-cell>
          <table:table-cell office:value-type="currency" office:currency="EUR" office:value="3.3">
            <text:p>3,30 €</text:p>
          </table:table-cell>
          <table:table-cell office:value-type="string">
            <text:p>Proraso Blutstop Gel 10ml , entwickelt , um kleine Blutungen und Verletzungen beim Rasieren schnell zu stoppen ! </text:p>
          </table:table-cell>
        </table:table-row>
        <table:table-row table:style-name="ro2">
          <table:table-cell office:value-type="float" office:value="1019">
            <text:p>1019</text:p>
          </table:table-cell>
          <table:table-cell office:value-type="string">
            <text:p>Proraso Pre Shave N 100ml</text:p>
          </table:table-cell>
          <table:table-cell office:value-type="currency" office:currency="EUR" office:value="11.9">
            <text:p>11,90 €</text:p>
          </table:table-cell>
          <table:table-cell/>
        </table:table-row>
        <table:table-row table:style-name="ro2">
          <table:table-cell office:value-type="float" office:value="36">
            <text:p>36</text:p>
          </table:table-cell>
          <table:table-cell office:value-type="string">
            <text:p>Proraso Pre Shave S 100ml</text:p>
          </table:table-cell>
          <table:table-cell office:value-type="currency" office:currency="EUR" office:value="11.9">
            <text:p>11,90 €</text:p>
          </table:table-cell>
          <table:table-cell/>
        </table:table-row>
        <table:table-row table:style-name="ro2">
          <table:table-cell office:value-type="float" office:value="400502">
            <text:p>400502</text:p>
          </table:table-cell>
          <table:table-cell office:value-type="string">
            <text:p>Proraso Pre-Shave Cream strong 100ml</text:p>
          </table:table-cell>
          <table:table-cell office:value-type="currency" office:currency="EUR" office:value="8.9">
            <text:p>8,90 €</text:p>
          </table:table-cell>
          <table:table-cell office:value-type="string">
            <text:p>Proraso Pre-Shave Cream N 100ml , bereitet die Haut und das Barthaar ideal auf die Rasur vor , erleichtert die Rasur ! Für normale Haut und normalen Bartwuchs !</text:p>
          </table:table-cell>
        </table:table-row>
        <table:table-row table:style-name="ro2">
          <table:table-cell office:value-type="float" office:value="400010">
            <text:p>400010</text:p>
          </table:table-cell>
          <table:table-cell office:value-type="string">
            <text:p>Proraso Rasiercreme 10ml</text:p>
          </table:table-cell>
          <table:table-cell office:value-type="currency" office:currency="EUR" office:value="0.8">
            <text:p>0,80 €</text:p>
          </table:table-cell>
          <table:table-cell office:value-type="string">
            <text:p>Proraso Rasiercreme 10ml , die Haut wird geschmeidig und das Barthaar weich , für eine glatte sanfte Rasur . Für jeden Hauttyp geeignet !</text:p>
          </table:table-cell>
        </table:table-row>
        <table:table-row table:style-name="ro2">
          <table:table-cell office:value-type="float" office:value="400711">
            <text:p>400711</text:p>
          </table:table-cell>
          <table:table-cell office:value-type="string">
            <text:p>Proraso Rasiercreme 275ml Azur&amp;Lime</text:p>
          </table:table-cell>
          <table:table-cell office:value-type="currency" office:currency="EUR" office:value="19.9">
            <text:p>19,90 €</text:p>
          </table:table-cell>
          <table:table-cell office:value-type="string">
            <text:p>Rasiercreme, 275 ml, in der Tube, Azur &amp; Lime</text:p>
          </table:table-cell>
        </table:table-row>
        <table:table-row table:style-name="ro2">
          <table:table-cell office:value-type="float" office:value="400712">
            <text:p>400712</text:p>
          </table:table-cell>
          <table:table-cell office:value-type="string">
            <text:p>Proraso Rasiercreme 275ml Cyprus&amp;Vetyver</text:p>
          </table:table-cell>
          <table:table-cell office:value-type="currency" office:currency="EUR" office:value="19.9">
            <text:p>19,90 €</text:p>
          </table:table-cell>
          <table:table-cell office:value-type="string">
            <text:p>Rasiercreme, 275 ml, in der Tube, Cyprus &amp;Vetyver </text:p>
          </table:table-cell>
        </table:table-row>
        <table:table-row table:style-name="ro2">
          <table:table-cell office:value-type="float" office:value="400710">
            <text:p>400710</text:p>
          </table:table-cell>
          <table:table-cell office:value-type="string">
            <text:p>Proraso Rasiercreme 275ml Wood&amp;Spice</text:p>
          </table:table-cell>
          <table:table-cell office:value-type="currency" office:currency="EUR" office:value="19.9">
            <text:p>19,90 €</text:p>
          </table:table-cell>
          <table:table-cell office:value-type="string">
            <text:p>Rasiercreme, 275 ml, in der Tube, Wood &amp; Spice</text:p>
          </table:table-cell>
        </table:table-row>
        <table:table-row table:style-name="ro2">
          <table:table-cell office:value-type="float" office:value="400191">
            <text:p>400191</text:p>
          </table:table-cell>
          <table:table-cell office:value-type="string">
            <text:p>Proraso Rasierschaum sensitiv 50ml</text:p>
          </table:table-cell>
          <table:table-cell office:value-type="currency" office:currency="EUR" office:value="3">
            <text:p>3,00 €</text:p>
          </table:table-cell>
          <table:table-cell office:value-type="string">
            <text:p>Proraso Rasierschaum 50ml , für die schnelle Anwendung , macht die Haut gleitfähig und das Barthaar weich , für sensible Haut !</text:p>
          </table:table-cell>
        </table:table-row>
        <table:table-row table:style-name="ro2">
          <table:table-cell office:value-type="float" office:value="1149">
            <text:p>1149</text:p>
          </table:table-cell>
          <table:table-cell office:value-type="string">
            <text:p>Proraso Rasierseife N 150ml</text:p>
          </table:table-cell>
          <table:table-cell office:value-type="currency" office:currency="EUR" office:value="9.5">
            <text:p>9,50 €</text:p>
          </table:table-cell>
          <table:table-cell/>
        </table:table-row>
        <table:table-row table:style-name="ro2">
          <table:table-cell office:value-type="float" office:value="1682">
            <text:p>1682</text:p>
          </table:table-cell>
          <table:table-cell office:value-type="string">
            <text:p>Proraso Rasierseife S 150ml</text:p>
          </table:table-cell>
          <table:table-cell office:value-type="currency" office:currency="EUR" office:value="9.5">
            <text:p>9,50 €</text:p>
          </table:table-cell>
          <table:table-cell/>
        </table:table-row>
        <table:table-row table:style-name="ro2">
          <table:table-cell office:value-type="float" office:value="7750011">
            <text:p>7750011</text:p>
          </table:table-cell>
          <table:table-cell office:value-type="string">
            <text:p>Puderzerstäuber Barburrys</text:p>
          </table:table-cell>
          <table:table-cell office:value-type="currency" office:currency="EUR" office:value="12.9">
            <text:p>12,90 €</text:p>
          </table:table-cell>
          <table:table-cell office:value-type="string">
            <text:p><text:s/>Puderzerstäuber Barburrys , klassischer Gummiball-Zerstäuber für Talcum </text:p>
          </table:table-cell>
        </table:table-row>
        <table:table-row table:style-name="ro2">
          <table:table-cell office:value-type="float" office:value="7750009">
            <text:p>7750009</text:p>
          </table:table-cell>
          <table:table-cell office:value-type="string">
            <text:p>Pump-Zerstäuber Barburys Anchor</text:p>
          </table:table-cell>
          <table:table-cell office:value-type="currency" office:currency="EUR" office:value="39">
            <text:p>39,00 €</text:p>
          </table:table-cell>
          <table:table-cell office:value-type="string">
            <text:p>Pump-Zerstäuber Barburys , aus Edelstahl mit schwarzer Gummipumpe , 280ml Fassungsvermögen . Für Duftwässer und Aftershaves !</text:p>
          </table:table-cell>
        </table:table-row>
        <table:table-row table:style-name="ro2">
          <table:table-cell office:value-type="string">
            <text:p>RMK1</text:p>
          </table:table-cell>
          <table:table-cell office:value-type="string">
            <text:p>Rasier-Klingenmesser \"Ebenholz\"</text:p>
          </table:table-cell>
          <table:table-cell office:value-type="currency" office:currency="EUR" office:value="45.006">
            <text:p>45,01 €</text:p>
          </table:table-cell>
          <table:table-cell office:value-type="string">
            <text:p>Rasier-Klingenmesser Ebenholzoptik ( geschwärztes Buchenholz ) <text:s text:c="2"/>, mit Wechseleinsatz für lange und kurze Rasierklingen , 1x Wechselklinge lang im Lieferumfang enthalten !</text:p>
          </table:table-cell>
        </table:table-row>
        <table:table-row table:style-name="ro2">
          <table:table-cell office:value-type="float" office:value="7750045">
            <text:p>7750045</text:p>
          </table:table-cell>
          <table:table-cell office:value-type="string">
            <text:p>Rasierhobel Butterfly Glossy</text:p>
          </table:table-cell>
          <table:table-cell office:value-type="currency" office:currency="EUR" office:value="79">
            <text:p>79,00 €</text:p>
          </table:table-cell>
          <table:table-cell office:value-type="string">
            <text:p>Rasierhobel mit Butterflyverschluß , zum Austausch der Klinge ( durch Drehen des Griffs öffnen sich die Klingenhalteroberseiten und ermöglichen so ein schnelles und sicheres Wechseln der Klinge ) , der handliche Klingenhalter und der gut ausbalancierte Griff sorgen für ein angenehmes Rasurerlebnis ! Klingen nicht enthalten ! <text:s/></text:p>
          </table:table-cell>
        </table:table-row>
        <table:table-row table:style-name="ro2">
          <table:table-cell office:value-type="float" office:value="7750032">
            <text:p>7750032</text:p>
          </table:table-cell>
          <table:table-cell office:value-type="string">
            <text:p>Rasierhobel Butterfly Satin</text:p>
          </table:table-cell>
          <table:table-cell office:value-type="currency" office:currency="EUR" office:value="69">
            <text:p>69,00 €</text:p>
          </table:table-cell>
          <table:table-cell office:value-type="string">
            <text:p>Rasierhobel mit Butterflyverschluß , zum Austausch der Klinge ( durch Drehen des Griffs öffnen sich die Klingenhalteroberseiten und ermöglichen so ein schnelles und sicheres Wechseln der Klinge ) , der handliche Klingenhalter und der gut ausbalancierte Griff sorgen für ein angenehmes Rasurerlebnis ! Klingen nicht enthalten ! <text:s/></text:p>
          </table:table-cell>
        </table:table-row>
        <table:table-row table:style-name="ro1">
          <table:table-cell office:value-type="float" office:value="6481">
            <text:p>6481</text:p>
          </table:table-cell>
          <table:table-cell office:value-type="string">
            <text:p>Rasierhobel Tradition Lady Pink</text:p>
          </table:table-cell>
          <table:table-cell office:value-type="currency" office:currency="EUR" office:value="49.9">
            <text:p>49,90 €</text:p>
          </table:table-cell>
          <table:table-cell/>
        </table:table-row>
        <table:table-row table:style-name="ro1">
          <table:table-cell office:value-type="float" office:value="6491">
            <text:p>6491</text:p>
          </table:table-cell>
          <table:table-cell office:value-type="string">
            <text:p>Rasierhobel Tradition Schwarz</text:p>
          </table:table-cell>
          <table:table-cell office:value-type="currency" office:currency="EUR" office:value="49.9">
            <text:p>49,90 €</text:p>
          </table:table-cell>
          <table:table-cell/>
        </table:table-row>
        <table:table-row table:style-name="ro2">
          <table:table-cell office:value-type="float" office:value="11175">
            <text:p>11175</text:p>
          </table:table-cell>
          <table:table-cell office:value-type="string">
            <text:p>Rasiermesser 5/8\"</text:p>
          </table:table-cell>
          <table:table-cell office:value-type="currency" office:currency="EUR" office:value="139">
            <text:p>139,00 €</text:p>
          </table:table-cell>
          <table:table-cell office:value-type="string">
            <text:p>Dieses Rasiermesser verfügt über einen Hohlschliff. Die 5/8 Zoll breite Klinge eignet sich besonders für universelle Bartrasur. <text:s/>Unsere Rasiermesser sind aus nicht rostfreiem Karbonstahl hergestellt, was ihnen sowohl Härte als auch Flexibilität verleiht, gleichzeitig aber für größeren Pflegeaufwand sorgt. <text:s/>Die Schalen dieses Rasiermessers bestehen aus \"echt Horn\". Deshalb kann die Farbgebung variieren. Lieferung erfolgt im Stecketui aus echtem Vollrindleder! <text:s/>Rasiermesserpflege: <text:s/>Das Rasiermesser nach jeder Rasur mit klarem Wasser abspülen und im Anschluss sofort gründlich trocknen. Dabei besonders auf die Verbindung zwischen dem Messer und der Schale achten, weil sie schwer erreichbar ist und daher schnell korrodiert. Zur Abhilfe kann diese Stelle leicht eingeölt werden. Das Messer dann trocken und belüftet lagern. Sollte das Messer längere Zeite nicht benutzt werden, kann es geschützt werden, indem es leicht eingefettet wird. <text:s/>Das Rasiermesser sollte vor jeder Rasur auf einem Streichriemen abgeledert werden.</text:p>
          </table:table-cell>
        </table:table-row>
        <table:table-row table:style-name="ro2">
          <table:table-cell office:value-type="float" office:value="11135">
            <text:p>11135</text:p>
          </table:table-cell>
          <table:table-cell office:value-type="string">
            <text:p>Rasiermesser 5/8\" Kniebes </text:p>
          </table:table-cell>
          <table:table-cell office:value-type="currency" office:currency="EUR" office:value="120">
            <text:p>120,00 €</text:p>
          </table:table-cell>
          <table:table-cell/>
        </table:table-row>
        <table:table-row table:style-name="ro2">
          <table:table-cell office:value-type="float" office:value="7750002">
            <text:p>7750002</text:p>
          </table:table-cell>
          <table:table-cell office:value-type="string">
            <text:p>Rasiermesser Gentleness black</text:p>
          </table:table-cell>
          <table:table-cell office:value-type="currency" office:currency="EUR" office:value="49">
            <text:p>49,00 €</text:p>
          </table:table-cell>
          <table:table-cell/>
        </table:table-row>
        <table:table-row table:style-name="ro2">
          <table:table-cell office:value-type="float" office:value="7750000">
            <text:p>7750000</text:p>
          </table:table-cell>
          <table:table-cell office:value-type="string">
            <text:p>Rasiermesser Gentleness chrom</text:p>
          </table:table-cell>
          <table:table-cell office:value-type="currency" office:currency="EUR" office:value="55">
            <text:p>55,00 €</text:p>
          </table:table-cell>
          <table:table-cell office:value-type="string">
            <text:p>Rasiermesser Gentleness chrom <text:s/>, stylisches Vintage-Rasiermesser für Wechselklingen kurz </text:p>
          </table:table-cell>
        </table:table-row>
        <table:table-row table:style-name="ro2">
          <table:table-cell office:value-type="float" office:value="7750050">
            <text:p>7750050</text:p>
          </table:table-cell>
          <table:table-cell office:value-type="string">
            <text:p>Rasiermesser-u.Pinselhalter Barburys chrom</text:p>
          </table:table-cell>
          <table:table-cell office:value-type="currency" office:currency="EUR" office:value="55">
            <text:p>55,00 €</text:p>
          </table:table-cell>
          <table:table-cell office:value-type="string">
            <text:p>Rasiermesser-u.Pinselhalter Barburys chrom , elganter schlichter Halter für Rasierpinsel und Rasierer !</text:p>
          </table:table-cell>
        </table:table-row>
        <table:table-row table:style-name="ro2">
          <table:table-cell office:value-type="float" office:value="3010434">
            <text:p>3010434</text:p>
          </table:table-cell>
          <table:table-cell office:value-type="string">
            <text:p>Rasiermug Seifenschale Porzellan</text:p>
          </table:table-cell>
          <table:table-cell office:value-type="currency" office:currency="EUR" office:value="49">
            <text:p>49,00 €</text:p>
          </table:table-cell>
          <table:table-cell office:value-type="string">
            <text:p>Rasiermug Seifenschale Porzellan , mit Ablage-und Abstreiffläche und Seifenmulde , sowie Griffloch zum sicheren Halten !</text:p>
          </table:table-cell>
        </table:table-row>
        <table:table-row table:style-name="ro1">
          <table:table-cell office:value-type="float" office:value="6274">
            <text:p>6274</text:p>
          </table:table-cell>
          <table:table-cell office:value-type="string">
            <text:p>Rasierpinsel</text:p>
          </table:table-cell>
          <table:table-cell office:value-type="currency" office:currency="EUR" office:value="39.9">
            <text:p>39,90 €</text:p>
          </table:table-cell>
          <table:table-cell/>
        </table:table-row>
        <table:table-row table:style-name="ro2">
          <table:table-cell office:value-type="float" office:value="2302">
            <text:p>2302</text:p>
          </table:table-cell>
          <table:table-cell office:value-type="string">
            <text:p>Rasierpinsel Cherry reine Borste</text:p>
          </table:table-cell>
          <table:table-cell office:value-type="currency" office:currency="EUR" office:value="16.5">
            <text:p>16,50 €</text:p>
          </table:table-cell>
          <table:table-cell office:value-type="string">
            <text:p>Rasierpinsel mit Schweineborsten und lackiertem Holzgriff , Hülsendurchmesser 2,1cm , Ausfächerung ca. 6cm ! Die Borsten sind fester und stabiler als Dachshaar , haben einen leichten Peelingeffekt ! Vorsicht bei empfindlicher Haut ! <text:s/></text:p>
          </table:table-cell>
        </table:table-row>
        <table:table-row table:style-name="ro1">
          <table:table-cell office:value-type="float" office:value="2310">
            <text:p>2310</text:p>
          </table:table-cell>
          <table:table-cell office:value-type="string">
            <text:p>Rasierpinsel Code Ergo</text:p>
          </table:table-cell>
          <table:table-cell office:value-type="currency" office:currency="EUR" office:value="19.9">
            <text:p>19,90 €</text:p>
          </table:table-cell>
          <table:table-cell/>
        </table:table-row>
        <table:table-row table:style-name="ro2">
          <table:table-cell office:value-type="float" office:value="16835">
            <text:p>16835</text:p>
          </table:table-cell>
          <table:table-cell office:value-type="string">
            <text:p>Rasierpinsel Dachs Silberspitz</text:p>
          </table:table-cell>
          <table:table-cell office:value-type="currency" office:currency="EUR" office:value="156">
            <text:p>156,00 €</text:p>
          </table:table-cell>
          <table:table-cell office:value-type="string">
            <text:p>Rasierpinsel, Dachs-Silberspitze, kugelförmig <text:s/>Griff: Palm-Holz, Metall-Fuß <text:s/>Kopfgröße: 24 mm <text:s/>INKLUSIVE passendem Ständer aus Palmholz </text:p>
          </table:table-cell>
        </table:table-row>
        <table:table-row table:style-name="ro1">
          <table:table-cell office:value-type="string">
            <text:p>RP06</text:p>
          </table:table-cell>
          <table:table-cell office:value-type="string">
            <text:p>Rasierpinsel Eiche echt Dachshaar</text:p>
          </table:table-cell>
          <table:table-cell office:value-type="currency" office:currency="EUR" office:value="49">
            <text:p>49,00 €</text:p>
          </table:table-cell>
          <table:table-cell/>
        </table:table-row>
        <table:table-row table:style-name="ro1">
          <table:table-cell office:value-type="float" office:value="8451131">
            <text:p>8451131</text:p>
          </table:table-cell>
          <table:table-cell office:value-type="string">
            <text:p>Rasierpinsel einfach</text:p>
          </table:table-cell>
          <table:table-cell office:value-type="currency" office:currency="EUR" office:value="7.5">
            <text:p>7,50 €</text:p>
          </table:table-cell>
          <table:table-cell office:value-type="string">
            <text:p>Rasierpinsel einfach , aus Schweineborste</text:p>
          </table:table-cell>
        </table:table-row>
        <table:table-row table:style-name="ro2">
          <table:table-cell office:value-type="float" office:value="2313">
            <text:p>2313</text:p>
          </table:table-cell>
          <table:table-cell office:value-type="string">
            <text:p>Rasierpinsel Grey Bamboo</text:p>
          </table:table-cell>
          <table:table-cell office:value-type="currency" office:currency="EUR" office:value="59">
            <text:p>59,00 €</text:p>
          </table:table-cell>
          <table:table-cell office:value-type="string">
            <text:p>Rasierpinsel Grey Bamboo , reines Dachshaar , HülsenDurchmesser 2,1cm , Ausfächerung ca. 6cm</text:p>
          </table:table-cell>
        </table:table-row>
        <table:table-row table:style-name="ro2">
          <table:table-cell office:value-type="float" office:value="2320">
            <text:p>2320</text:p>
          </table:table-cell>
          <table:table-cell office:value-type="string">
            <text:p>Rasierpinsel Grey Horn</text:p>
          </table:table-cell>
          <table:table-cell office:value-type="currency" office:currency="EUR" office:value="79">
            <text:p>79,00 €</text:p>
          </table:table-cell>
          <table:table-cell office:value-type="string">
            <text:p>Rasierpinsel Grey Horn , reines Dachshaar , HülsenDurchmesser 2,1cm , Ausfächerung ca. 6cm</text:p>
          </table:table-cell>
        </table:table-row>
        <table:table-row table:style-name="ro2">
          <table:table-cell office:value-type="float" office:value="2311">
            <text:p>2311</text:p>
          </table:table-cell>
          <table:table-cell office:value-type="string">
            <text:p>Rasierpinsel Grey Olive</text:p>
          </table:table-cell>
          <table:table-cell office:value-type="currency" office:currency="EUR" office:value="69">
            <text:p>69,00 €</text:p>
          </table:table-cell>
          <table:table-cell office:value-type="string">
            <text:p>Rasierpinsel Grey Olive , reines Dachshaar , HülsenDurchmesser 2,1cm , Ausfächerung ca. 6cm</text:p>
          </table:table-cell>
        </table:table-row>
        <table:table-row table:style-name="ro2">
          <table:table-cell office:value-type="float" office:value="2317">
            <text:p>2317</text:p>
          </table:table-cell>
          <table:table-cell office:value-type="string">
            <text:p>Rasierpinsel Light Silhouette</text:p>
          </table:table-cell>
          <table:table-cell office:value-type="currency" office:currency="EUR" office:value="75">
            <text:p>75,00 €</text:p>
          </table:table-cell>
          <table:table-cell office:value-type="string">
            <text:p>Rasierpinsel Light Silhouette , reines hochwertiges Dachshaar , HülsenDurchmesser 2,1cm , Ausfächerung ca. 6cm</text:p>
          </table:table-cell>
        </table:table-row>
        <table:table-row table:style-name="ro1">
          <table:table-cell office:value-type="float" office:value="2312">
            <text:p>2312</text:p>
          </table:table-cell>
          <table:table-cell office:value-type="string">
            <text:p>Rasierpinsel SB Techno Polygon</text:p>
          </table:table-cell>
          <table:table-cell office:value-type="currency" office:currency="EUR" office:value="39">
            <text:p>39,00 €</text:p>
          </table:table-cell>
          <table:table-cell office:value-type="string">
            <text:p>Rasierpinsel aus synthetischer Borste , dünn und konisch geformt , qualitativ annähernd gleich mit echtem Dachshaar und sehr gut für empfindliche Haut geeignet ! Eine echte Alternative zu echtem Dachshaar ! Vegan ! </text:p>
          </table:table-cell>
        </table:table-row>
        <table:table-row table:style-name="ro1">
          <table:table-cell office:value-type="float" office:value="6275">
            <text:p>6275</text:p>
          </table:table-cell>
          <table:table-cell office:value-type="string">
            <text:p>Rasierpinsel schwarz , echt Dachshaar</text:p>
          </table:table-cell>
          <table:table-cell office:value-type="currency" office:currency="EUR" office:value="43">
            <text:p>43,00 €</text:p>
          </table:table-cell>
          <table:table-cell/>
        </table:table-row>
        <table:table-row table:style-name="ro2">
          <table:table-cell office:value-type="float" office:value="2322">
            <text:p>2322</text:p>
          </table:table-cell>
          <table:table-cell office:value-type="string">
            <text:p>Rasierpinsel Techno Walnut synthetische Borste</text:p>
          </table:table-cell>
          <table:table-cell office:value-type="currency" office:currency="EUR" office:value="39">
            <text:p>39,00 €</text:p>
          </table:table-cell>
          <table:table-cell office:value-type="string">
            <text:p>Hochwertiger Rasierpinsel mit edlem Walnußholzgriff , Borsten aus synthetischer Faser ( vegan ! ) , fast identische Eigenschaften wie echtes Dachshaar</text:p>
          </table:table-cell>
        </table:table-row>
        <table:table-row table:style-name="ro2">
          <table:table-cell office:value-type="float" office:value="14030">
            <text:p>14030</text:p>
          </table:table-cell>
          <table:table-cell office:value-type="string">
            <text:p>Rasierpinsel VIE-LONG 14030</text:p>
          </table:table-cell>
          <table:table-cell office:value-type="currency" office:currency="EUR" office:value="49.9">
            <text:p>49,90 €</text:p>
          </table:table-cell>
          <table:table-cell office:value-type="string">
            <text:p>Rasierpinsel VIE-LONG 14030 , Rasierpinsel mit einer Mischung aus Dachshaar und Roßhaar , was den Pinsel etwas robuster macht . Im Lieferumfang ist ein Pinselhalter aus Plexiglas enthalten !</text:p>
          </table:table-cell>
        </table:table-row>
        <table:table-row table:style-name="ro2">
          <table:table-cell office:value-type="string">
            <text:p>RP04</text:p>
          </table:table-cell>
          <table:table-cell office:value-type="string">
            <text:p>Rasierpinsel Walnuß echt Dachshaar</text:p>
          </table:table-cell>
          <table:table-cell office:value-type="currency" office:currency="EUR" office:value="49">
            <text:p>49,00 €</text:p>
          </table:table-cell>
          <table:table-cell/>
        </table:table-row>
        <table:table-row table:style-name="ro2">
          <table:table-cell office:value-type="float" office:value="12070">
            <text:p>12070</text:p>
          </table:table-cell>
          <table:table-cell office:value-type="string">
            <text:p>Rasierpinsel-Halter echt Horn</text:p>
          </table:table-cell>
          <table:table-cell office:value-type="currency" office:currency="EUR" office:value="29">
            <text:p>29,00 €</text:p>
          </table:table-cell>
          <table:table-cell office:value-type="string">
            <text:p>Rasierpinselhalter aus echt Horn</text:p>
          </table:table-cell>
        </table:table-row>
        <table:table-row table:style-name="ro2">
          <table:table-cell office:value-type="float" office:value="12030">
            <text:p>12030</text:p>
          </table:table-cell>
          <table:table-cell office:value-type="string">
            <text:p>Rasierpinsel-Halter Palmholz</text:p>
          </table:table-cell>
          <table:table-cell office:value-type="currency" office:currency="EUR" office:value="19.9">
            <text:p>19,90 €</text:p>
          </table:table-cell>
          <table:table-cell office:value-type="string">
            <text:p>Rasierpinselhalter echtes Palmholz </text:p>
          </table:table-cell>
        </table:table-row>
        <table:table-row table:style-name="ro1">
          <table:table-cell office:value-type="float" office:value="1711">
            <text:p>1711</text:p>
          </table:table-cell>
          <table:table-cell office:value-type="string">
            <text:p>Rasierpinsel-Halter Plexiglas</text:p>
          </table:table-cell>
          <table:table-cell office:value-type="currency" office:currency="EUR" office:value="5.5">
            <text:p>5,50 €</text:p>
          </table:table-cell>
          <table:table-cell office:value-type="string">
            <text:p>Rasierpinsel-Halter Plexiglas , zur Aufbewahrung und korrekten Trocknung des Rasierpinsels . Die Haare bleiben stets glatt und gerade und sind gut gelüftet ! Die korrekte Lagerung des Rasierpinsels erhöht die Haltbarkeit und Hygiene ! </text:p>
          </table:table-cell>
        </table:table-row>
        <table:table-row table:style-name="ro2">
          <table:table-cell office:value-type="float" office:value="99200002">
            <text:p>99200002</text:p>
          </table:table-cell>
          <table:table-cell office:value-type="string">
            <text:p>Rasierpinselbox echt Leder</text:p>
          </table:table-cell>
          <table:table-cell office:value-type="currency" office:currency="EUR" office:value="39.9">
            <text:p>39,90 €</text:p>
          </table:table-cell>
          <table:table-cell office:value-type="string">
            <text:p>Rasierpinselbox echt Leder , zur schützenden und stilvollen Aufbewahrung des Rasierpinsels auf Reisen ! OHNE Rasierpinsel !</text:p>
          </table:table-cell>
        </table:table-row>
        <table:table-row table:style-name="ro2">
          <table:table-cell office:value-type="float" office:value="72">
            <text:p>72</text:p>
          </table:table-cell>
          <table:table-cell office:value-type="string">
            <text:p>Rasierschale Bobo Porzellan</text:p>
          </table:table-cell>
          <table:table-cell office:value-type="currency" office:currency="EUR" office:value="24.5">
            <text:p>24,50 €</text:p>
          </table:table-cell>
          <table:table-cell office:value-type="string">
            <text:p>Rasierschale , weiß glasiertes Porzellan mit Chromrand , Höhe 5,5cm , Durchmesser 12cm</text:p>
          </table:table-cell>
        </table:table-row>
        <table:table-row table:style-name="ro1">
          <table:table-cell office:value-type="float" office:value="7718600">
            <text:p>7718600</text:p>
          </table:table-cell>
          <table:table-cell office:value-type="string">
            <text:p>Rasierschale Gummi</text:p>
          </table:table-cell>
          <table:table-cell office:value-type="currency" office:currency="EUR" office:value="3.5">
            <text:p>3,50 €</text:p>
          </table:table-cell>
          <table:table-cell office:value-type="string">
            <text:p>Rasierschale Gummi , zum Abstreifen des Rasierers nach der Rasur !</text:p>
          </table:table-cell>
        </table:table-row>
        <table:table-row table:style-name="ro1">
          <table:table-cell office:value-type="string">
            <text:p>F-1060</text:p>
          </table:table-cell>
          <table:table-cell office:value-type="string">
            <text:p>Rasierseife 2x250g </text:p>
          </table:table-cell>
          <table:table-cell office:value-type="currency" office:currency="EUR" office:value="27.5">
            <text:p>27,50 €</text:p>
          </table:table-cell>
          <table:table-cell/>
        </table:table-row>
        <table:table-row table:style-name="ro2">
          <table:table-cell office:value-type="float" office:value="1709">
            <text:p>1709</text:p>
          </table:table-cell>
          <table:table-cell office:value-type="string">
            <text:p>Rasierseife Barburys 100g</text:p>
          </table:table-cell>
          <table:table-cell office:value-type="currency" office:currency="EUR" office:value="16.9">
            <text:p>16,90 €</text:p>
          </table:table-cell>
          <table:table-cell office:value-type="string">
            <text:p>Rasierseife Barburys 100g , für die traditionelle Rasur . Auf Basis von Alaun und Sheabutter , für eine schonende Rasur ohne Brennen der Haut ! Rasierseife anfeuchten und mit dem Rasierpinsel aufschäumen , im Gesicht verstreichen und rasieren .</text:p>
          </table:table-cell>
        </table:table-row>
        <table:table-row table:style-name="ro2">
          <table:table-cell office:value-type="float" office:value="3110210">
            <text:p>3110210</text:p>
          </table:table-cell>
          <table:table-cell office:value-type="string">
            <text:p>Rasierseife Olivenöl-Sheabutter 50g</text:p>
          </table:table-cell>
          <table:table-cell office:value-type="currency" office:currency="EUR" office:value="8.9">
            <text:p>8,90 €</text:p>
          </table:table-cell>
          <table:table-cell office:value-type="string">
            <text:p>Rasierseife Olivenöl-Sheabutter , ökozertifizierte Öle , sehr milde rückfettende Rasierseife , auch bei empfindlicher Haut ! Mit einer erfrischenden Duftnote , für Frauen und Männer geeignet ! Vegan !</text:p>
          </table:table-cell>
        </table:table-row>
        <table:table-row table:style-name="ro1">
          <table:table-cell office:value-type="float" office:value="130831">
            <text:p>130831</text:p>
          </table:table-cell>
          <table:table-cell office:value-type="string">
            <text:p>Rasierspiegel</text:p>
          </table:table-cell>
          <table:table-cell office:value-type="currency" office:currency="EUR" office:value="7.9">
            <text:p>7,90 €</text:p>
          </table:table-cell>
          <table:table-cell office:value-type="string">
            <text:p>Rasierspiegel , klein , handlich , eine Seite mit 3facher Vergrößerung ! Auch für die Reise geeignet ! Durchmesser 11,5 cm</text:p>
          </table:table-cell>
        </table:table-row>
        <table:table-row table:style-name="ro2">
          <table:table-cell office:value-type="float" office:value="66">
            <text:p>66</text:p>
          </table:table-cell>
          <table:table-cell office:value-type="string">
            <text:p>Rasiertopf Acero Edelstahl</text:p>
          </table:table-cell>
          <table:table-cell office:value-type="currency" office:currency="EUR" office:value="21.9">
            <text:p>21,90 €</text:p>
          </table:table-cell>
          <table:table-cell office:value-type="string">
            <text:p>Rasierschale aus Edelstahl in <text:s/>puristischem Design , Höhe 4,5cm , Durchmesser 9,5cm</text:p>
          </table:table-cell>
        </table:table-row>
        <table:table-row table:style-name="ro2">
          <table:table-cell office:value-type="float" office:value="7750008">
            <text:p>7750008</text:p>
          </table:table-cell>
          <table:table-cell office:value-type="string">
            <text:p>Rasiertopf Garibaldi</text:p>
          </table:table-cell>
          <table:table-cell office:value-type="currency" office:currency="EUR" office:value="17">
            <text:p>17,00 €</text:p>
          </table:table-cell>
          <table:table-cell office:value-type="string">
            <text:p>Rasiertopf Garibaldi , schwarz glasierte Porzellan-Rasierschale mit kleinem Knaufgriff für zusätzlichen Halt ! Durchmesser 11cm , Höhe 8cm .</text:p>
          </table:table-cell>
        </table:table-row>
        <table:table-row table:style-name="ro2">
          <table:table-cell office:value-type="string">
            <text:p>RMK5</text:p>
          </table:table-cell>
          <table:table-cell office:value-type="string">
            <text:p>Rasurset Ahorn Hobel&amp;Pinsel</text:p>
          </table:table-cell>
          <table:table-cell office:value-type="currency" office:currency="EUR" office:value="95">
            <text:p>95,00 €</text:p>
          </table:table-cell>
          <table:table-cell office:value-type="string">
            <text:p>Rasurset Ahorn Hobel&amp;Pinsel , Griffe aus Ahornholz , Pinsel reines Dachshaar , Handarbeit aus Deutschland !</text:p>
          </table:table-cell>
        </table:table-row>
        <table:table-row table:style-name="ro2">
          <table:table-cell office:value-type="string">
            <text:p>RMK6</text:p>
          </table:table-cell>
          <table:table-cell office:value-type="string">
            <text:p>Rasurset Eiche Hobel&amp;Pinsel</text:p>
          </table:table-cell>
          <table:table-cell office:value-type="currency" office:currency="EUR" office:value="95">
            <text:p>95,00 €</text:p>
          </table:table-cell>
          <table:table-cell office:value-type="string">
            <text:p>Rasurset Eiche Hobel&amp;Pinsel , , Griffe aus Eichenholz , Pinsel reines Dachshaar , Handarbeit aus Deutschland !</text:p>
          </table:table-cell>
        </table:table-row>
        <table:table-row table:style-name="ro2">
          <table:table-cell office:value-type="string">
            <text:p>RMK4</text:p>
          </table:table-cell>
          <table:table-cell office:value-type="string">
            <text:p>Rasurset Walnuß Hobel&amp;Pinsel</text:p>
          </table:table-cell>
          <table:table-cell office:value-type="currency" office:currency="EUR" office:value="95">
            <text:p>95,00 €</text:p>
          </table:table-cell>
          <table:table-cell office:value-type="string">
            <text:p>Rasurset Walnuß Hobel&amp;Pinsel , Griffe aus Walnußholz , Pinsel reines Dachshaar , Handarbeit aus Deutschland !</text:p>
          </table:table-cell>
        </table:table-row>
        <table:table-row table:style-name="ro2">
          <table:table-cell office:value-type="string">
            <text:p>C-1930</text:p>
          </table:table-cell>
          <table:table-cell office:value-type="string">
            <text:p>Schnurrbartkamm gewellt</text:p>
          </table:table-cell>
          <table:table-cell office:value-type="currency" office:currency="EUR" office:value="3.9">
            <text:p>3,90 €</text:p>
          </table:table-cell>
          <table:table-cell office:value-type="string">
            <text:p>Material Acetat ( veganes Naturprodukt ) , langlebig und antstatisch , perfekt abgerundete Kammzähne zur schonenden Bartpflege !</text:p>
          </table:table-cell>
        </table:table-row>
        <table:table-row table:style-name="ro1">
          <table:table-cell office:value-type="float" office:value="2020000">
            <text:p>2020000</text:p>
          </table:table-cell>
          <table:table-cell office:value-type="string">
            <text:p>Seifenschale echt Horn oval</text:p>
          </table:table-cell>
          <table:table-cell office:value-type="currency" office:currency="EUR" office:value="49">
            <text:p>49,00 €</text:p>
          </table:table-cell>
          <table:table-cell office:value-type="string">
            <text:p>Seifenschale echt Horn oval Muster-und Farbabweichungen sind normal , da es sich um ein Naturprodukt handelt ! Jedes Stück ein Unikat !</text:p>
          </table:table-cell>
        </table:table-row>
        <table:table-row table:style-name="ro1">
          <table:table-cell office:value-type="float" office:value="374">
            <text:p>374</text:p>
          </table:table-cell>
          <table:table-cell office:value-type="string">
            <text:p>Stern Bartpflege-Set</text:p>
          </table:table-cell>
          <table:table-cell office:value-type="currency" office:currency="EUR" office:value="43.5">
            <text:p>43,50 €</text:p>
          </table:table-cell>
          <table:table-cell office:value-type="string">
            <text:p>Stern Bartpflege-Set in Sperrholzkasten mit Schubdeckel , Inhalt : je 1x Bartkamm , Bartbürste , Bartschere und Ungarische Bartwichse</text:p>
          </table:table-cell>
        </table:table-row>
        <table:table-row table:style-name="ro2">
          <table:table-cell office:value-type="float" office:value="378">
            <text:p>378</text:p>
          </table:table-cell>
          <table:table-cell office:value-type="string">
            <text:p>Stern Ungarische Bartwichse 13g Tube</text:p>
          </table:table-cell>
          <table:table-cell office:value-type="currency" office:currency="EUR" office:value="4.5">
            <text:p>4,50 €</text:p>
          </table:table-cell>
          <table:table-cell office:value-type="string">
            <text:p>Stern Ungarische Bartwichse farblos 13g Tube , der Klassiker für das Styling und Bändigen des Schnurrbarts !</text:p>
          </table:table-cell>
        </table:table-row>
        <table:table-row table:style-name="ro1">
          <table:table-cell office:value-type="float" office:value="11195">
            <text:p>11195</text:p>
          </table:table-cell>
          <table:table-cell office:value-type="string">
            <text:p>Streichriemen doppelt echt Juchtenleder</text:p>
          </table:table-cell>
          <table:table-cell office:value-type="currency" office:currency="EUR" office:value="54.9">
            <text:p>54,90 €</text:p>
          </table:table-cell>
          <table:table-cell office:value-type="string">
            <text:p>Streichriemen doppelt echt Juchtenleder mit Handgriff , zum Schärfen und Trocknen von Rasiermessern mit feststehenden Klingen</text:p>
          </table:table-cell>
        </table:table-row>
        <table:table-row table:style-name="ro1">
          <table:table-cell office:value-type="float" office:value="2537">
            <text:p>2537</text:p>
          </table:table-cell>
          <table:table-cell office:value-type="string">
            <text:p>Streichriemen hängend einseitig</text:p>
          </table:table-cell>
          <table:table-cell office:value-type="currency" office:currency="EUR" office:value="55">
            <text:p>55,00 €</text:p>
          </table:table-cell>
          <table:table-cell office:value-type="string">
            <text:p>Streichriemen einseitig zum Aufhängen , zum Schärfen und Trocknen von Rasiermessern mit feststehenden Klingen .</text:p>
          </table:table-cell>
        </table:table-row>
        <table:table-row table:style-name="ro2">
          <table:table-cell office:value-type="float" office:value="3420">
            <text:p>3420</text:p>
          </table:table-cell>
          <table:table-cell office:value-type="string">
            <text:p>Streichriemen-Schleifpaste 9g</text:p>
          </table:table-cell>
          <table:table-cell office:value-type="currency" office:currency="EUR" office:value="5">
            <text:p>5,00 €</text:p>
          </table:table-cell>
          <table:table-cell office:value-type="string">
            <text:p>Streichriemen-Schleifpaste , Schärfpaste für den Streichriemen . Gebrauch : Tragen Sie eine Schicht Schleifpaste auf die Oberfläche des Streichriemens auf . legen Sie die Klinge des Messers flach auf den Streichriemen und führen es dann vorsichtig von oben nach unten über den Streichriemen , unten wenden Sie das Messer auf die andere Klingenseite und bewegen das Messer zurück über den Streichriemen bis nach oben . Solange wiederholen , bis das Messer scharf ist !</text:p>
          </table:table-cell>
        </table:table-row>
        <table:table-row table:style-name="ro2">
          <table:table-cell office:value-type="float" office:value="45102">
            <text:p>45102</text:p>
          </table:table-cell>
          <table:table-cell office:value-type="string">
            <text:p>Taylor of Old Bond Street After Shave Royal Forest 50ml</text:p>
          </table:table-cell>
          <table:table-cell office:value-type="currency" office:currency="EUR" office:value="49.9">
            <text:p>49,90 €</text:p>
          </table:table-cell>
          <table:table-cell/>
        </table:table-row>
        <table:table-row table:style-name="ro2">
          <table:table-cell office:value-type="float" office:value="45120">
            <text:p>45120</text:p>
          </table:table-cell>
          <table:table-cell office:value-type="string">
            <text:p>Taylor of Old Bond Street After Shave Sandalwood 100ml</text:p>
          </table:table-cell>
          <table:table-cell office:value-type="currency" office:currency="EUR" office:value="45">
            <text:p>45,00 €</text:p>
          </table:table-cell>
          <table:table-cell/>
        </table:table-row>
        <table:table-row table:style-name="ro2">
          <table:table-cell office:value-type="float" office:value="45175">
            <text:p>45175</text:p>
          </table:table-cell>
          <table:table-cell office:value-type="string">
            <text:p>Taylor of Old Bond Street After Shave Sensitive Skin 100ml</text:p>
          </table:table-cell>
          <table:table-cell office:value-type="currency" office:currency="EUR" office:value="45.9">
            <text:p>45,90 €</text:p>
          </table:table-cell>
          <table:table-cell/>
        </table:table-row>
        <table:table-row table:style-name="ro2">
          <table:table-cell office:value-type="float" office:value="45103">
            <text:p>45103</text:p>
          </table:table-cell>
          <table:table-cell office:value-type="string">
            <text:p>Taylor of Old Bond Street Shaving Cream Royal Forest 150g</text:p>
          </table:table-cell>
          <table:table-cell office:value-type="currency" office:currency="EUR" office:value="19.9">
            <text:p>19,90 €</text:p>
          </table:table-cell>
          <table:table-cell/>
        </table:table-row>
        <table:table-row table:style-name="ro2">
          <table:table-cell office:value-type="float" office:value="45122">
            <text:p>45122</text:p>
          </table:table-cell>
          <table:table-cell office:value-type="string">
            <text:p>Taylor of Old Bond Street Shaving Cream Sandalwood 150ml</text:p>
          </table:table-cell>
          <table:table-cell office:value-type="currency" office:currency="EUR" office:value="19.9">
            <text:p>19,90 €</text:p>
          </table:table-cell>
          <table:table-cell/>
        </table:table-row>
        <table:table-row table:style-name="ro2">
          <table:table-cell office:value-type="float" office:value="45170">
            <text:p>45170</text:p>
          </table:table-cell>
          <table:table-cell office:value-type="string">
            <text:p>Taylor of Old Bond Street Shaving Cream Sensitive Skin 150ml</text:p>
          </table:table-cell>
          <table:table-cell office:value-type="currency" office:currency="EUR" office:value="15.411">
            <text:p>15,41 €</text:p>
          </table:table-cell>
          <table:table-cell/>
        </table:table-row>
        <table:table-row table:style-name="ro2">
          <table:table-cell office:value-type="string">
            <text:p>E4101</text:p>
          </table:table-cell>
          <table:table-cell office:value-type="string">
            <text:p>Termix Barber Schürze</text:p>
          </table:table-cell>
          <table:table-cell office:value-type="currency" office:currency="EUR" office:value="50">
            <text:p>50,00 €</text:p>
          </table:table-cell>
          <table:table-cell office:value-type="string">
            <text:p>Termix Barber Schürze , im Denimlook , mit Leder und Metallapplikationen , Größe einstellbar , Einheitsgröße , Länge 80cm , praktische Taschen für Werkzeuge .</text:p>
          </table:table-cell>
        </table:table-row>
        <table:table-row table:style-name="ro2">
          <table:table-cell office:value-type="string">
            <text:p>B4101</text:p>
          </table:table-cell>
          <table:table-cell office:value-type="string">
            <text:p>Termix Bart-Entwirrbürste</text:p>
          </table:table-cell>
          <table:table-cell office:value-type="currency" office:currency="EUR" office:value="25">
            <text:p>25,00 €</text:p>
          </table:table-cell>
          <table:table-cell office:value-type="string">
            <text:p>Termix Bart-Entwirrbürste in Aludose , hockwertige Bartbürste <text:s/>, entwirrt und glättet auch störrisches Barthaar !</text:p>
          </table:table-cell>
        </table:table-row>
        <table:table-row table:style-name="ro2">
          <table:table-cell office:value-type="string">
            <text:p>B4100</text:p>
          </table:table-cell>
          <table:table-cell office:value-type="string">
            <text:p>Termix Bartbürste</text:p>
          </table:table-cell>
          <table:table-cell office:value-type="currency" office:currency="EUR" office:value="25">
            <text:p>25,00 €</text:p>
          </table:table-cell>
          <table:table-cell office:value-type="string">
            <text:p>Termix Bartbürste , edle Bartbürste in Aludose , zur Pflege des Barthaares ! </text:p>
          </table:table-cell>
        </table:table-row>
        <table:table-row table:style-name="ro2">
          <table:table-cell office:value-type="string">
            <text:p>B-4099</text:p>
          </table:table-cell>
          <table:table-cell office:value-type="string">
            <text:p>Termix Fade Brush Bürste</text:p>
          </table:table-cell>
          <table:table-cell office:value-type="currency" office:currency="EUR" office:value="25">
            <text:p>25,00 €</text:p>
          </table:table-cell>
          <table:table-cell office:value-type="string">
            <text:p>Termix Fade Brush Bürste , Frisierbürste in Alubox , speziell für Fade Cut Frisuren !</text:p>
          </table:table-cell>
        </table:table-row>
        <table:table-row table:style-name="ro2">
          <table:table-cell office:value-type="float" office:value="555000002">
            <text:p>555000002</text:p>
          </table:table-cell>
          <table:table-cell office:value-type="string">
            <text:p>Umhang Barthaar-Fänger</text:p>
          </table:table-cell>
          <table:table-cell office:value-type="currency" office:currency="EUR" office:value="15.9">
            <text:p>15,90 €</text:p>
          </table:table-cell>
          <table:table-cell office:value-type="string">
            <text:p>Umhang für die Bart-Trockenrasur oder den Bartschnitt . Mit Saufnäpfen am Spiegel oder anderen glatten Flächen zu befestigen , so sammeln sich die Haare im Umhang und sind so leicht zu entsorgen . Maße : Breite 40cm oben , 60cm unten , Länge 128cm , Klettverschluß !</text:p>
          </table:table-cell>
        </table:table-row>
        <table:table-row table:style-name="ro2">
          <table:table-cell office:value-type="string">
            <text:p>AC9</text:p>
          </table:table-cell>
          <table:table-cell office:value-type="string">
            <text:p>Vollbartkamm Hercules-Sägemann</text:p>
          </table:table-cell>
          <table:table-cell office:value-type="currency" office:currency="EUR" office:value="12.5">
            <text:p>12,50 €</text:p>
          </table:table-cell>
          <table:table-cell office:value-type="string">
            <text:p>Vollbartkamm Hercules-Sägemann , aus Hartgummi , handwerklich entgratete und polierte Spitzen , mit stylischem Skullmotiv !</text:p>
          </table:table-cell>
        </table:table-row>
      </table:table>
      <table:table table:name="Tabelle2" table:style-name="ta1" table:print="false">
        <table:table-column table:style-name="co5" table:default-cell-style-name="Default"/>
        <table:table-row table:style-name="ro1">
          <table:table-cell/>
        </table:table-row>
      </table:table>
      <table:table table:name="Tabelle3" table:style-name="ta1" table:print="false">
        <table:table-column table:style-name="co5" table:default-cell-style-name="Default"/>
        <table:table-row table:style-name="ro1">
          <table:table-cell/>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 svg:font-family="Arial"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de" fo:country="DE"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6P0" style:volatile="true">
      <number:number number:decimal-places="2" number:min-integer-digits="1" number:grouping="true"/>
      <number:text> </number:text>
      <number:currency-symbol number:language="de" number:country="DE">€</number:currency-symbol>
    </number:currency-style>
    <number:currency-style style:name="N106">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106P0"/>
    </number:currency-style>
    <style:style style:name="Default" style:family="table-cell">
      <style:text-properties style:font-name-asian="Microsoft YaHei" style:font-name-complex="Lucida San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Seit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6-15">15.06.2026</text:date>, <text:time>15:27:51</text:time></text:p>
        </style:region-right>
      </style:header>
      <style:header-left style:display="false"/>
      <style:footer>
        <text:p>Seit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tephan Rühs</meta:initial-creator>
    <meta:creation-date>2026-06-15T15:24:40.85</meta:creation-date>
    <dc:date>2026-06-15T15:27:51.61</dc:date>
    <dc:creator>Stephan Rühs</dc:creator>
    <meta:editing-duration>PT3M10S</meta:editing-duration>
    <meta:editing-cycles>1</meta:editing-cycles>
    <meta:document-statistic meta:table-count="3" meta:cell-count="442" meta:object-count="0"/>
    <meta:generator>OpenOffice/4.1.14$Win32 OpenOffice.org_project/4114m1$Build-9811</meta:generator>
  </office:meta>
</office:document-meta>
</file>