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219cm"/>
    </style:style>
    <style:style style:name="co2" style:family="table-column">
      <style:table-column-properties fo:break-before="auto" style:column-width="8.902cm"/>
    </style:style>
    <style:style style:name="co3" style:family="table-column">
      <style:table-column-properties fo:break-before="auto" style:column-width="3.584cm"/>
    </style:style>
    <style:style style:name="co4" style:family="table-column">
      <style:table-column-properties fo:break-before="auto" style:column-width="34.426cm"/>
    </style:style>
    <style:style style:name="co5" style:family="table-column">
      <style:table-column-properties fo:break-before="auto" style:column-width="0.288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table:number-columns-repeated="2"/>
        </table:table-row>
        <table:table-row table:style-name="ro1">
          <table:table-cell office:value-type="float" office:value="38400">
            <text:p>38400</text:p>
          </table:table-cell>
          <table:table-cell office:value-type="string">
            <text:p>Alkoholtupfer desinfizierend 100 Stück*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Alkoholtupfer desinfizierend 100 Stück*</text:p>
          </table:table-cell>
          <table:table-cell/>
        </table:table-row>
        <table:table-row table:style-name="ro2">
          <table:table-cell office:value-type="float" office:value="3090091">
            <text:p>3090091</text:p>
          </table:table-cell>
          <table:table-cell office:value-type="string">
            <text:p>Barbicide Desinfektionsglas L 1100ml*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Barbicide Desinfektionsglas L 1100ml</text:p>
          </table:table-cell>
          <table:table-cell/>
        </table:table-row>
        <table:table-row table:style-name="ro1">
          <table:table-cell office:value-type="float" office:value="3011785">
            <text:p>3011785</text:p>
          </table:table-cell>
          <table:table-cell office:value-type="string">
            <text:p>Besen Gummi blau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Besen Gummi blau</text:p>
          </table:table-cell>
          <table:table-cell/>
        </table:table-row>
        <table:table-row table:style-name="ro1">
          <table:table-cell office:value-type="float" office:value="3011786">
            <text:p>3011786</text:p>
          </table:table-cell>
          <table:table-cell office:value-type="string">
            <text:p>Besen Gummi schwarz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Besen Gummi schwarz</text:p>
          </table:table-cell>
          <table:table-cell/>
        </table:table-row>
        <table:table-row table:style-name="ro2">
          <table:table-cell office:value-type="float" office:value="3010649">
            <text:p>3010649</text:p>
          </table:table-cell>
          <table:table-cell office:value-type="string">
            <text:p>Besen Sweeper schwarz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Besen Sweeper schwarz</text:p>
          </table:table-cell>
          <table:table-cell/>
        </table:table-row>
        <table:table-row table:style-name="ro1">
          <table:table-cell office:value-type="string">
            <text:p>F-1070B</text:p>
          </table:table-cell>
          <table:table-cell office:value-type="string">
            <text:p>Besen V7 blau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Besen V7 blau</text:p>
          </table:table-cell>
          <table:table-cell/>
        </table:table-row>
        <table:table-row table:style-name="ro1">
          <table:table-cell office:value-type="string">
            <text:p>F-1071B</text:p>
          </table:table-cell>
          <table:table-cell office:value-type="string">
            <text:p>Besen V7 rot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Besen V7 rot</text:p>
          </table:table-cell>
          <table:table-cell/>
        </table:table-row>
        <table:table-row table:style-name="ro1">
          <table:table-cell office:value-type="string">
            <text:p>F-1079B</text:p>
          </table:table-cell>
          <table:table-cell office:value-type="string">
            <text:p>Besen V7 schwarz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Besen V7 schwarz</text:p>
          </table:table-cell>
          <table:table-cell/>
        </table:table-row>
        <table:table-row table:style-name="ro2">
          <table:table-cell office:value-type="float" office:value="3011480">
            <text:p>3011480</text:p>
          </table:table-cell>
          <table:table-cell office:value-type="string">
            <text:p>Besen-Teleskopstiel Alu Comair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Besen-Teleskopstiel Alu Comair</text:p>
          </table:table-cell>
          <table:table-cell/>
        </table:table-row>
        <table:table-row table:style-name="ro2">
          <table:table-cell office:value-type="float" office:value="8451901">
            <text:p>8451901</text:p>
          </table:table-cell>
          <table:table-cell office:value-type="string">
            <text:p>Besen-Teleskopstiel blau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Besen-Teleskopstiel blau</text:p>
          </table:table-cell>
          <table:table-cell/>
        </table:table-row>
        <table:table-row table:style-name="ro1">
          <table:table-cell office:value-type="float" office:value="7000106">
            <text:p>7000106</text:p>
          </table:table-cell>
          <table:table-cell office:value-type="string">
            <text:p>Besenstiel schwarz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Besenstiel schwarz</text:p>
          </table:table-cell>
          <table:table-cell/>
        </table:table-row>
        <table:table-row table:style-name="ro1">
          <table:table-cell office:value-type="string">
            <text:p>F-1070S</text:p>
          </table:table-cell>
          <table:table-cell office:value-type="string">
            <text:p>Besenstiel V7 blau</text:p>
          </table:table-cell>
          <table:table-cell office:value-type="currency" office:currency="EUR" office:value="12.99">
            <text:p>12,99 €</text:p>
          </table:table-cell>
          <table:table-cell office:value-type="string">
            <text:p>Besenstiel V7 blau</text:p>
          </table:table-cell>
          <table:table-cell/>
        </table:table-row>
        <table:table-row table:style-name="ro1">
          <table:table-cell office:value-type="string">
            <text:p>F-1071S</text:p>
          </table:table-cell>
          <table:table-cell office:value-type="string">
            <text:p>Besenstiel V7 rot</text:p>
          </table:table-cell>
          <table:table-cell office:value-type="currency" office:currency="EUR" office:value="12.99">
            <text:p>12,99 €</text:p>
          </table:table-cell>
          <table:table-cell office:value-type="string">
            <text:p>Besenstiel V7 rot</text:p>
          </table:table-cell>
          <table:table-cell/>
        </table:table-row>
        <table:table-row table:style-name="ro1">
          <table:table-cell office:value-type="string">
            <text:p>F-1079S</text:p>
          </table:table-cell>
          <table:table-cell office:value-type="string">
            <text:p>Besenstiel V7 schwarz</text:p>
          </table:table-cell>
          <table:table-cell office:value-type="currency" office:currency="EUR" office:value="12.99">
            <text:p>12,99 €</text:p>
          </table:table-cell>
          <table:table-cell office:value-type="string">
            <text:p>Besenstiel V7 schwarz</text:p>
          </table:table-cell>
          <table:table-cell/>
        </table:table-row>
        <table:table-row table:style-name="ro1">
          <table:table-cell office:value-type="float" office:value="4462012">
            <text:p>4462012</text:p>
          </table:table-cell>
          <table:table-cell office:value-type="string">
            <text:p>Desinfektionsglas H15cm 900ml*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Desinfektionsglas H15cm 500ml</text:p>
          </table:table-cell>
          <table:table-cell/>
        </table:table-row>
        <table:table-row table:style-name="ro1">
          <table:table-cell office:value-type="float" office:value="5010560">
            <text:p>5010560</text:p>
          </table:table-cell>
          <table:table-cell office:value-type="string">
            <text:p>Desinfektionsglas H23cm 1000ml*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Desinfektionsglas H23cm 1000ml</text:p>
          </table:table-cell>
          <table:table-cell/>
        </table:table-row>
        <table:table-row table:style-name="ro2">
          <table:table-cell office:value-type="float" office:value="4462005">
            <text:p>4462005</text:p>
          </table:table-cell>
          <table:table-cell office:value-type="string">
            <text:p>Desinfektionstücher Bechtofix plus 100 Stück Nachfüller*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Desinfektionstücher Bechtofix plus 100 Stück Nachfüller</text:p>
          </table:table-cell>
          <table:table-cell/>
        </table:table-row>
        <table:table-row table:style-name="ro2">
          <table:table-cell office:value-type="float" office:value="5715">
            <text:p>5715</text:p>
          </table:table-cell>
          <table:table-cell office:value-type="string">
            <text:p>Efalock Spülboy schwarz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Efalock Spülboy schwarz</text:p>
          </table:table-cell>
          <table:table-cell/>
        </table:table-row>
        <table:table-row table:style-name="ro1">
          <table:table-cell office:value-type="float" office:value="33001082">
            <text:p>33001082</text:p>
          </table:table-cell>
          <table:table-cell office:value-type="string">
            <text:p>FFP2 Maske rosa 5lagig CE2834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FFP2 Maske rosa 5lagig CE2834</text:p>
          </table:table-cell>
          <table:table-cell/>
        </table:table-row>
        <table:table-row table:style-name="ro1">
          <table:table-cell office:value-type="float" office:value="33001081">
            <text:p>33001081</text:p>
          </table:table-cell>
          <table:table-cell office:value-type="string">
            <text:p>FFP2 Maske schwarz 5lagig CE0099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FFP2 Maske schwarz 5lagig CE0099</text:p>
          </table:table-cell>
          <table:table-cell/>
        </table:table-row>
        <table:table-row table:style-name="ro1">
          <table:table-cell office:value-type="float" office:value="401530">
            <text:p>401530</text:p>
          </table:table-cell>
          <table:table-cell office:value-type="string">
            <text:p>Flächenschnelldesinfektion IDZ Rapid A 1000ml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Flächenschnelldesinfektion IDZ Rapid A 1000ml</text:p>
          </table:table-cell>
          <table:table-cell/>
        </table:table-row>
        <table:table-row table:style-name="ro1">
          <table:table-cell office:value-type="string">
            <text:p>HM-2500</text:p>
          </table:table-cell>
          <table:table-cell office:value-type="string">
            <text:p>Hand/Flächendesinfektionsmittel 5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Hand/Flächendesinfektionsmittel 500ml</text:p>
          </table:table-cell>
          <table:table-cell/>
        </table:table-row>
        <table:table-row table:style-name="ro1">
          <table:table-cell office:value-type="float" office:value="3410091">
            <text:p>3410091</text:p>
          </table:table-cell>
          <table:table-cell office:value-type="string">
            <text:p>Handdesinfektion 100ml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Handdesinfektion 100ml*</text:p>
          </table:table-cell>
          <table:table-cell/>
        </table:table-row>
        <table:table-row table:style-name="ro1">
          <table:table-cell office:value-type="float" office:value="1603">
            <text:p>1603</text:p>
          </table:table-cell>
          <table:table-cell office:value-type="string">
            <text:p>Handdesinfektionsmittel 1000ml*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Handdesinfektionsmittel 1000ml</text:p>
          </table:table-cell>
          <table:table-cell/>
        </table:table-row>
        <table:table-row table:style-name="ro1">
          <table:table-cell office:value-type="float" office:value="57156">
            <text:p>57156</text:p>
          </table:table-cell>
          <table:table-cell office:value-type="string">
            <text:p>Hygienebox mit Decke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Hygienebox mit Deckel</text:p>
          </table:table-cell>
          <table:table-cell/>
        </table:table-row>
        <table:table-row table:style-name="ro1">
          <table:table-cell office:value-type="float" office:value="14102596">
            <text:p>14102596</text:p>
          </table:table-cell>
          <table:table-cell office:value-type="string">
            <text:p>Hygienebox mit Deckel schwarz</text:p>
          </table:table-cell>
          <table:table-cell office:value-type="currency" office:currency="EUR" office:value="49">
            <text:p>49,00 €</text:p>
          </table:table-cell>
          <table:table-cell table:number-columns-repeated="2"/>
        </table:table-row>
        <table:table-row table:style-name="ro2">
          <table:table-cell office:value-type="float" office:value="239916">
            <text:p>239916</text:p>
          </table:table-cell>
          <table:table-cell office:value-type="string">
            <text:p>Inoxi Flächendesinfektionsspray 750ml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Inoxi Flächendesinfektionsspray 750ml</text:p>
          </table:table-cell>
          <table:table-cell/>
        </table:table-row>
        <table:table-row table:style-name="ro2">
          <table:table-cell office:value-type="float" office:value="507759">
            <text:p>507759</text:p>
          </table:table-cell>
          <table:table-cell office:value-type="string">
            <text:p>Inoxi Hand-und Flächen Desinfektionsspray 100ml</text:p>
          </table:table-cell>
          <table:table-cell office:value-type="currency" office:currency="EUR" office:value="7.4">
            <text:p>7,40 €</text:p>
          </table:table-cell>
          <table:table-cell office:value-type="string">
            <text:p>Inoxi Hand-und Flächen Desinfektionsspray 100ml</text:p>
          </table:table-cell>
          <table:table-cell/>
        </table:table-row>
        <table:table-row table:style-name="ro1">
          <table:table-cell office:value-type="float" office:value="14102124">
            <text:p>14102124</text:p>
          </table:table-cell>
          <table:table-cell office:value-type="string">
            <text:p>Kleiderbürste Gummi schwarz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Kleiderbürste Gummi schwarz</text:p>
          </table:table-cell>
          <table:table-cell/>
        </table:table-row>
        <table:table-row table:style-name="ro2">
          <table:table-cell office:value-type="float" office:value="15017">
            <text:p>15017</text:p>
          </table:table-cell>
          <table:table-cell office:value-type="string">
            <text:p>Multi Mega Kalkreiniger Konzentrat 10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Multi Mega Kalkreiniger Konzentrat</text:p>
          </table:table-cell>
          <table:table-cell/>
        </table:table-row>
        <table:table-row table:style-name="ro2">
          <table:table-cell office:value-type="float" office:value="15062">
            <text:p>15062</text:p>
          </table:table-cell>
          <table:table-cell office:value-type="string">
            <text:p>Multi Mega Pumpflasche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ulti Mega Pumpflasche</text:p>
          </table:table-cell>
          <table:table-cell/>
        </table:table-row>
        <table:table-row table:style-name="ro1">
          <table:table-cell office:value-type="float" office:value="2501">
            <text:p>2501</text:p>
          </table:table-cell>
          <table:table-cell office:value-type="string">
            <text:p>Multi Star Abfluss-Gigant 500gr.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Multi Star Abfluss-Gigant 500gr.</text:p>
          </table:table-cell>
          <table:table-cell/>
        </table:table-row>
        <table:table-row table:style-name="ro2">
          <table:table-cell office:value-type="float" office:value="3003">
            <text:p>3003</text:p>
          </table:table-cell>
          <table:table-cell office:value-type="string">
            <text:p>Multi Star Fenstertuch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BLITZ-BLANKER HANS® <text:s/>Das super Glas &amp; Fenster Tuch <text:s/>Kraftvoll wie der altbekannte nordische Sturm \"Blanker <text:s/>Hans\" Erhalten Sie jetzt streifenfreie Fenster ohne große Mühen! Dazu putzen Sie mit MULTI-STAR rückstandslos ohne Schmutzreste oder Schlieren! Durch die hochwertige Faser glänzen die Scheiben nach der Anwendung wie neu! <text:s/>Auch die Anwendung ist sehr einfach wie anwenderfreundlich: Sie geben einfach ein paar Spritzer des schon 1:4 verdünnten MULTI-STAR GESCHA Hochkonzentrat in die zweite Sprühflasche \"GLAS\" und füllen diese mit warmen Wasser auf! <text:s text:c="2"/>Diese 1:1000 Verdünnung reicht aus, um mithilfe von Multi-Star sämtlichen Schmutz zu entfernen. Danach einfach mit dem Blitzblanken Hans abwischen - FERTIG. Überzeugen Sie sich selbst! Waschbar ist der blanke Hans bis zu 60 Grad, ohne dass die Faser beeinträchtigt wird! </text:p>
          </table:table-cell>
          <table:table-cell/>
        </table:table-row>
        <table:table-row table:style-name="ro1">
          <table:table-cell office:value-type="float" office:value="3005">
            <text:p>3005</text:p>
          </table:table-cell>
          <table:table-cell office:value-type="string">
            <text:p>Multi Star Grüner Hausfreund</text:p>
          </table:table-cell>
          <table:table-cell office:value-type="currency" office:currency="EUR" office:value="16.9">
            <text:p>16,90 €</text:p>
          </table:table-cell>
          <table:table-cell table:number-columns-repeated="2"/>
        </table:table-row>
        <table:table-row table:style-name="ro1">
          <table:table-cell office:value-type="float" office:value="16014">
            <text:p>16014</text:p>
          </table:table-cell>
          <table:table-cell office:value-type="string">
            <text:p>Multi Star Pumpflasche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ulti Star Pumpflasche</text:p>
          </table:table-cell>
          <table:table-cell/>
        </table:table-row>
        <table:table-row table:style-name="ro1">
          <table:table-cell office:value-type="float" office:value="299101">
            <text:p>299101</text:p>
          </table:table-cell>
          <table:table-cell office:value-type="string">
            <text:p>Multi Star Reiniger 1000ml</text:p>
          </table:table-cell>
          <table:table-cell office:value-type="currency" office:currency="EUR" office:value="24.95">
            <text:p>24,95 €</text:p>
          </table:table-cell>
          <table:table-cell office:value-type="string">
            <text:p>Multi Star Reiniger 1000ml</text:p>
          </table:table-cell>
          <table:table-cell/>
        </table:table-row>
        <table:table-row table:style-name="ro1">
          <table:table-cell office:value-type="float" office:value="2995000">
            <text:p>2995000</text:p>
          </table:table-cell>
          <table:table-cell office:value-type="string">
            <text:p>Multi Star Reiniger 5000ml</text:p>
          </table:table-cell>
          <table:table-cell office:value-type="currency" office:currency="EUR" office:value="99">
            <text:p>99,00 €</text:p>
          </table:table-cell>
          <table:table-cell office:value-type="string">
            <text:p>Multi Star Reiniger 5000ml</text:p>
          </table:table-cell>
          <table:table-cell/>
        </table:table-row>
        <table:table-row table:style-name="ro2">
          <table:table-cell office:value-type="float" office:value="13037">
            <text:p>13037</text:p>
          </table:table-cell>
          <table:table-cell office:value-type="string">
            <text:p>Multi Star Robby Dick Saugtuch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Robby Dick Saugtuch</text:p>
          </table:table-cell>
          <table:table-cell/>
        </table:table-row>
        <table:table-row table:style-name="ro1">
          <table:table-cell office:value-type="string">
            <text:p>MNS</text:p>
          </table:table-cell>
          <table:table-cell office:value-type="string">
            <text:p>Mund-und Nasenschutzmaske FFP2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Mund-und Nasenschutzmaske FFP2 1 Stück</text:p>
          </table:table-cell>
          <table:table-cell/>
        </table:table-row>
        <table:table-row table:style-name="ro2">
          <table:table-cell office:value-type="float" office:value="3090160">
            <text:p>3090160</text:p>
          </table:table-cell>
          <table:table-cell office:value-type="string">
            <text:p>Novicide Desinfektionskonzentrat 2000ml</text:p>
          </table:table-cell>
          <table:table-cell office:value-type="currency" office:currency="EUR" office:value="70">
            <text:p>70,00 €</text:p>
          </table:table-cell>
          <table:table-cell table:number-columns-repeated="2"/>
        </table:table-row>
        <table:table-row table:style-name="ro2">
          <table:table-cell office:value-type="float" office:value="3090161">
            <text:p>3090161</text:p>
          </table:table-cell>
          <table:table-cell office:value-type="string">
            <text:p>Novicide Desinfektionskonzentrat 500ml</text:p>
          </table:table-cell>
          <table:table-cell office:value-type="currency" office:currency="EUR" office:value="20">
            <text:p>20,00 €</text:p>
          </table:table-cell>
          <table:table-cell table:number-columns-repeated="2"/>
        </table:table-row>
        <table:table-row table:style-name="ro1">
          <table:table-cell office:value-type="float" office:value="4471003">
            <text:p>4471003</text:p>
          </table:table-cell>
          <table:table-cell office:value-type="string">
            <text:p>Puderzerstäub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Puderzerstäuber</text:p>
          </table:table-cell>
          <table:table-cell/>
        </table:table-row>
        <table:table-row table:style-name="ro1">
          <table:table-cell office:value-type="float" office:value="326219">
            <text:p>326219</text:p>
          </table:table-cell>
          <table:table-cell office:value-type="string">
            <text:p>Salon Alkohol 70% 100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Salon Alkohol 70% 1000ml</text:p>
          </table:table-cell>
          <table:table-cell/>
        </table:table-row>
        <table:table-row table:style-name="ro1">
          <table:table-cell office:value-type="float" office:value="326189">
            <text:p>326189</text:p>
          </table:table-cell>
          <table:table-cell office:value-type="string">
            <text:p>Salon Alkohol 70% 25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Salon Alkohol 70% 250ml</text:p>
          </table:table-cell>
          <table:table-cell/>
        </table:table-row>
        <table:table-row table:style-name="ro2">
          <table:table-cell office:value-type="string">
            <text:p>G-5209</text:p>
          </table:table-cell>
          <table:table-cell office:value-type="string">
            <text:p>Schnitthärchenentferner-Tücher 40 Stück NF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Schnitthärchenentferner-Tücher 40 Stück NF</text:p>
          </table:table-cell>
          <table:table-cell/>
        </table:table-row>
        <table:table-row table:style-name="ro2">
          <table:table-cell office:value-type="string">
            <text:p>G-5207</text:p>
          </table:table-cell>
          <table:table-cell office:value-type="string">
            <text:p>Schnitthärchenentferner-Tücher Dose mit 40 Stück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Schnitthärchenentferner-Tücher Dose mit 40 Stück</text:p>
          </table:table-cell>
          <table:table-cell/>
        </table:table-row>
        <table:table-row table:style-name="ro1">
          <table:table-cell office:value-type="float" office:value="4462018">
            <text:p>4462018</text:p>
          </table:table-cell>
          <table:table-cell office:value-type="string">
            <text:p>Schutzbrille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Schutzbrille</text:p>
          </table:table-cell>
          <table:table-cell/>
        </table:table-row>
        <table:table-row table:style-name="ro2">
          <table:table-cell office:value-type="float" office:value="3090073">
            <text:p>3090073</text:p>
          </table:table-cell>
          <table:table-cell office:value-type="string">
            <text:p>Ship-Shape Reiniger 1000ml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Ship-Shape Reiniger 1000ml</text:p>
          </table:table-cell>
          <table:table-cell/>
        </table:table-row>
        <table:table-row table:style-name="ro2">
          <table:table-cell office:value-type="float" office:value="3011768">
            <text:p>3011768</text:p>
          </table:table-cell>
          <table:table-cell office:value-type="string">
            <text:p>Spray Gesichtschutz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pray Gesichtschutz</text:p>
          </table:table-cell>
          <table:table-cell/>
        </table:table-row>
        <table:table-row table:style-name="ro2">
          <table:table-cell office:value-type="float" office:value="99601">
            <text:p>99601</text:p>
          </table:table-cell>
          <table:table-cell office:value-type="string">
            <text:p>Spray Gesichtsschutz DeLuxe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Spray Gesichtsschutz DeLuxe</text:p>
          </table:table-cell>
          <table:table-cell/>
        </table:table-row>
        <table:table-row table:style-name="ro1">
          <table:table-cell office:value-type="string">
            <text:p>F-1073</text:p>
          </table:table-cell>
          <table:table-cell office:value-type="string">
            <text:p>V7 Handfeger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V7 Handfeger</text:p>
          </table:table-cell>
          <table:table-cell/>
        </table:table-row>
        <table:table-row table:style-name="ro1">
          <table:table-cell office:value-type="string">
            <text:p>F-1074</text:p>
          </table:table-cell>
          <table:table-cell office:value-type="string">
            <text:p>V7 Kehrschaufel</text:p>
          </table:table-cell>
          <table:table-cell office:value-type="currency" office:currency="EUR" office:value="10.9">
            <text:p>10,90 €</text:p>
          </table:table-cell>
          <table:table-cell office:value-type="string">
            <text:p>V7 Kehrschaufel</text:p>
          </table:table-cell>
          <table:table-cell/>
        </table:table-row>
        <table:table-row table:style-name="ro1">
          <table:table-cell office:value-type="float" office:value="1075">
            <text:p>1075</text:p>
          </table:table-cell>
          <table:table-cell office:value-type="string">
            <text:p>V7 Kleiderbürste Marienkäfer</text:p>
          </table:table-cell>
          <table:table-cell office:value-type="currency" office:currency="EUR" office:value="10.95">
            <text:p>10,95 €</text:p>
          </table:table-cell>
          <table:table-cell office:value-type="string">
            <text:p>V7 Kleiderbürste Marienkäfer</text:p>
          </table:table-cell>
          <table:table-cell/>
        </table:table-row>
        <table:table-row table:style-name="ro2">
          <table:table-cell office:value-type="float" office:value="17100036">
            <text:p>17100036</text:p>
          </table:table-cell>
          <table:table-cell office:value-type="string">
            <text:p>Verbandkasten DIN 13 157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Verbandkasten DIN 13 157</text:p>
          </table:table-cell>
          <table:table-cell/>
        </table:table-row>
        <table:table-row table:style-name="ro2">
          <table:table-cell office:value-type="float" office:value="18610">
            <text:p>18610</text:p>
          </table:table-cell>
          <table:table-cell office:value-type="string">
            <text:p>Verbandkasten Zusatzset Pandemievorsorge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Verbandkasten Zusatzset Pandemievorsorge</text:p>
          </table:table-cell>
          <table:table-cell/>
        </table:table-row>
        <table:table-row table:style-name="ro1">
          <table:table-cell office:value-type="float" office:value="38400">
            <text:p>38400</text:p>
          </table:table-cell>
          <table:table-cell office:value-type="string">
            <text:p>Alkoholtupfer desinfizierend 100 Stück*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Alkoholtupfer desinfizierend 100 Stück*</text:p>
          </table:table-cell>
          <table:table-cell/>
        </table:table-row>
      </table:table>
      <table:table table:name="Tabelle2" table:style-name="ta1" table:print="false">
        <table:table-column table:style-name="co6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6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6:26:5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6:22:08.33</meta:creation-date>
    <dc:date>2026-06-15T16:26:56.53</dc:date>
    <dc:creator>Stephan Rühs</dc:creator>
    <meta:editing-duration>PT4M48S</meta:editing-duration>
    <meta:editing-cycles>1</meta:editing-cycles>
    <meta:document-statistic meta:table-count="3" meta:cell-count="223" meta:object-count="0"/>
    <meta:generator>OpenOffice/4.1.14$Win32 OpenOffice.org_project/4114m1$Build-9811</meta:generator>
  </office:meta>
</office:document-meta>
</file>