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45cm"/>
    </style:style>
    <style:style style:name="co2" style:family="table-column">
      <style:table-column-properties fo:break-before="auto" style:column-width="8.989cm"/>
    </style:style>
    <style:style style:name="co3" style:family="table-column">
      <style:table-column-properties fo:break-before="auto" style:column-width="2.976cm"/>
    </style:style>
    <style:style style:name="co4" style:family="table-column">
      <style:table-column-properties fo:break-before="auto" style:column-width="16.563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47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2" style:family="table-cell" style:parent-style-name="Default" style:data-style-name="N106">
      <style:table-cell-properties style:text-align-source="fix" style:repeat-content="false"/>
      <style:paragraph-properties fo:text-align="center" fo:margin-left="0cm"/>
    </style:style>
  </office:automatic-styles>
  <office:body>
    <office:spreadsheet>
      <table:table table:name="Tabelle1" table:style-name="ta1" table:print="false">
        <table:table-column table:style-name="co1" table:default-cell-style-name="ce1"/>
        <table:table-column table:style-name="co2" table:default-cell-style-name="Default"/>
        <table:table-column table:style-name="co3" table:default-cell-style-name="ce2"/>
        <table:table-column table:style-name="co4" table:default-cell-style-name="Default"/>
        <table:table-row table:style-name="ro1">
          <table:table-cell office:value-type="string">
            <text:p>Artikelnummer</text:p>
          </table:table-cell>
          <table:table-cell office:value-type="string">
            <text:p>Bezeichnung</text:p>
          </table:table-cell>
          <table:table-cell office:value-type="string">
            <text:p>Standardpreis</text:p>
          </table:table-cell>
          <table:table-cell office:value-type="string">
            <text:p>Beschreibung</text:p>
          </table:table-cell>
        </table:table-row>
        <table:table-row table:style-name="ro2">
          <table:table-cell office:value-type="float" office:value="1221241">
            <text:p>1221241</text:p>
          </table:table-cell>
          <table:table-cell office:value-type="string">
            <text:p>Ari Haarnadeln 60mm gold 10Stück</text:p>
          </table:table-cell>
          <table:table-cell office:value-type="currency" office:currency="EUR" office:value="2">
            <text:p>2,00 €</text:p>
          </table:table-cell>
          <table:table-cell office:value-type="string">
            <text:p>Ari Haarnadeln 60mm gold 10Stück</text:p>
          </table:table-cell>
        </table:table-row>
        <table:table-row table:style-name="ro2">
          <table:table-cell office:value-type="float" office:value="122124">
            <text:p>122124</text:p>
          </table:table-cell>
          <table:table-cell office:value-type="string">
            <text:p>Ari Haarnadeln 60mm gold 20x10Stück</text:p>
          </table:table-cell>
          <table:table-cell office:value-type="currency" office:currency="EUR" office:value="37.6">
            <text:p>37,60 €</text:p>
          </table:table-cell>
          <table:table-cell office:value-type="string">
            <text:p>Ari Haarnadeln 60mm gold 20x10Stück</text:p>
          </table:table-cell>
        </table:table-row>
        <table:table-row table:style-name="ro2">
          <table:table-cell office:value-type="float" office:value="1129241">
            <text:p>1129241</text:p>
          </table:table-cell>
          <table:table-cell office:value-type="string">
            <text:p>Ari Haarnadeln 60mm schwarz 16 Stück</text:p>
          </table:table-cell>
          <table:table-cell office:value-type="currency" office:currency="EUR" office:value="1.15">
            <text:p>1,15 €</text:p>
          </table:table-cell>
          <table:table-cell office:value-type="string">
            <text:p>Ari Haarnadeln 60mm schwarz 16 Stück</text:p>
          </table:table-cell>
        </table:table-row>
        <table:table-row table:style-name="ro2">
          <table:table-cell office:value-type="float" office:value="112924">
            <text:p>112924</text:p>
          </table:table-cell>
          <table:table-cell office:value-type="string">
            <text:p>Ari Haarnadeln 60mm schwarz 20x16St.</text:p>
          </table:table-cell>
          <table:table-cell office:value-type="currency" office:currency="EUR" office:value="21.3">
            <text:p>21,30 €</text:p>
          </table:table-cell>
          <table:table-cell office:value-type="string">
            <text:p>Ari Haarnadeln 60mm schwarz 20x16St.</text:p>
          </table:table-cell>
        </table:table-row>
        <table:table-row table:style-name="ro2">
          <table:table-cell office:value-type="float" office:value="112830">
            <text:p>112830</text:p>
          </table:table-cell>
          <table:table-cell office:value-type="string">
            <text:p>Ari Haarnadeln 70mm braun 16Stück</text:p>
          </table:table-cell>
          <table:table-cell office:value-type="currency" office:currency="EUR" office:value="1.5">
            <text:p>1,50 €</text:p>
          </table:table-cell>
          <table:table-cell office:value-type="string">
            <text:p>Ari Haarnadeln 70mm braun 16Stück</text:p>
          </table:table-cell>
        </table:table-row>
        <table:table-row table:style-name="ro2">
          <table:table-cell office:value-type="float" office:value="1221301">
            <text:p>1221301</text:p>
          </table:table-cell>
          <table:table-cell office:value-type="string">
            <text:p>Ari Haarnadeln 70mm gold 10Stück</text:p>
          </table:table-cell>
          <table:table-cell office:value-type="currency" office:currency="EUR" office:value="2.09">
            <text:p>2,09 €</text:p>
          </table:table-cell>
          <table:table-cell office:value-type="string">
            <text:p>Ari Haarnadeln 70mm gold 10Stück</text:p>
          </table:table-cell>
        </table:table-row>
        <table:table-row table:style-name="ro2">
          <table:table-cell office:value-type="float" office:value="122130">
            <text:p>122130</text:p>
          </table:table-cell>
          <table:table-cell office:value-type="string">
            <text:p>Ari Haarnadeln 70mm gold 20x10Stück</text:p>
          </table:table-cell>
          <table:table-cell office:value-type="currency" office:currency="EUR" office:value="38.2">
            <text:p>38,20 €</text:p>
          </table:table-cell>
          <table:table-cell office:value-type="string">
            <text:p>Ari Haarnadeln 70mm gold 20x10Stück</text:p>
          </table:table-cell>
        </table:table-row>
        <table:table-row table:style-name="ro2">
          <table:table-cell office:value-type="float" office:value="1129301">
            <text:p>1129301</text:p>
          </table:table-cell>
          <table:table-cell office:value-type="string">
            <text:p>Ari Haarnadeln 70mm schwarz 16Stück</text:p>
          </table:table-cell>
          <table:table-cell office:value-type="currency" office:currency="EUR" office:value="1.25">
            <text:p>1,25 €</text:p>
          </table:table-cell>
          <table:table-cell office:value-type="string">
            <text:p>Ari Haarnadeln 70mm schwarz 16Stück</text:p>
          </table:table-cell>
        </table:table-row>
        <table:table-row table:style-name="ro2">
          <table:table-cell office:value-type="float" office:value="112930">
            <text:p>112930</text:p>
          </table:table-cell>
          <table:table-cell office:value-type="string">
            <text:p>Ari Haarnadeln 70mm schwarz 20x16Stück</text:p>
          </table:table-cell>
          <table:table-cell office:value-type="currency" office:currency="EUR" office:value="22.25">
            <text:p>22,25 €</text:p>
          </table:table-cell>
          <table:table-cell office:value-type="string">
            <text:p>Ari Haarnadeln 70mm schwarz 20x16Stück</text:p>
          </table:table-cell>
        </table:table-row>
        <table:table-row table:style-name="ro2">
          <table:table-cell office:value-type="float" office:value="113027">
            <text:p>113027</text:p>
          </table:table-cell>
          <table:table-cell office:value-type="string">
            <text:p>Ari Haarnadeln schwarz 65mm 250g</text:p>
          </table:table-cell>
          <table:table-cell office:value-type="currency" office:currency="EUR" office:value="12.9">
            <text:p>12,90 €</text:p>
          </table:table-cell>
          <table:table-cell office:value-type="string">
            <text:p>Ari Haarnadeln schwarz 65mm 250g</text:p>
          </table:table-cell>
        </table:table-row>
        <table:table-row table:style-name="ro2">
          <table:table-cell office:value-type="float" office:value="212121">
            <text:p>212121</text:p>
          </table:table-cell>
          <table:table-cell office:value-type="string">
            <text:p>Ari Lockennadeln 45mm gold 20x24Stück</text:p>
          </table:table-cell>
          <table:table-cell office:value-type="currency" office:currency="EUR" office:value="24.9">
            <text:p>24,90 €</text:p>
          </table:table-cell>
          <table:table-cell office:value-type="string">
            <text:p>Ari Lockennadeln 45mm gold 20x24Stück</text:p>
          </table:table-cell>
        </table:table-row>
        <table:table-row table:style-name="ro2">
          <table:table-cell office:value-type="float" office:value="2121211">
            <text:p>2121211</text:p>
          </table:table-cell>
          <table:table-cell office:value-type="string">
            <text:p>Ari Lockennadeln 45mm gold 24Stück</text:p>
          </table:table-cell>
          <table:table-cell office:value-type="currency" office:currency="EUR" office:value="1.3">
            <text:p>1,30 €</text:p>
          </table:table-cell>
          <table:table-cell office:value-type="string">
            <text:p>Ari Lockennadeln 45mm gold 24Stück</text:p>
          </table:table-cell>
        </table:table-row>
        <table:table-row table:style-name="ro2">
          <table:table-cell office:value-type="float" office:value="202921">
            <text:p>202921</text:p>
          </table:table-cell>
          <table:table-cell office:value-type="string">
            <text:p>Ari Lockennadeln 45mm schwarz 20x45Stück</text:p>
          </table:table-cell>
          <table:table-cell office:value-type="currency" office:currency="EUR" office:value="25.95">
            <text:p>25,95 €</text:p>
          </table:table-cell>
          <table:table-cell office:value-type="string">
            <text:p>Ari Lockennadeln 45mm schwarz 20x45Stück</text:p>
          </table:table-cell>
        </table:table-row>
        <table:table-row table:style-name="ro2">
          <table:table-cell office:value-type="float" office:value="2029211">
            <text:p>2029211</text:p>
          </table:table-cell>
          <table:table-cell office:value-type="string">
            <text:p>Ari Lockennadeln 45mm schwarz 45Stück</text:p>
          </table:table-cell>
          <table:table-cell office:value-type="currency" office:currency="EUR" office:value="1.4">
            <text:p>1,40 €</text:p>
          </table:table-cell>
          <table:table-cell office:value-type="string">
            <text:p>Ari Lockennadeln 45mm schwarz 45Stück</text:p>
          </table:table-cell>
        </table:table-row>
        <table:table-row table:style-name="ro2">
          <table:table-cell office:value-type="float" office:value="212127">
            <text:p>212127</text:p>
          </table:table-cell>
          <table:table-cell office:value-type="string">
            <text:p>Ari Lockennadeln 55mm gold 20x24Stück</text:p>
          </table:table-cell>
          <table:table-cell office:value-type="currency" office:currency="EUR" office:value="23.5">
            <text:p>23,50 €</text:p>
          </table:table-cell>
          <table:table-cell office:value-type="string">
            <text:p>Ari Lockennadeln 55mm gold 20x24Stück</text:p>
          </table:table-cell>
        </table:table-row>
        <table:table-row table:style-name="ro2">
          <table:table-cell office:value-type="float" office:value="2121271">
            <text:p>2121271</text:p>
          </table:table-cell>
          <table:table-cell office:value-type="string">
            <text:p>Ari Lockennadeln 55mm gold 24Stück</text:p>
          </table:table-cell>
          <table:table-cell office:value-type="currency" office:currency="EUR" office:value="2.09">
            <text:p>2,09 €</text:p>
          </table:table-cell>
          <table:table-cell office:value-type="string">
            <text:p>Ari Lockennadeln 55mm gold 24Stück</text:p>
          </table:table-cell>
        </table:table-row>
        <table:table-row table:style-name="ro2">
          <table:table-cell office:value-type="float" office:value="202927">
            <text:p>202927</text:p>
          </table:table-cell>
          <table:table-cell office:value-type="string">
            <text:p>Ari Lockennadeln 55mm schwarz 20x45Stück</text:p>
          </table:table-cell>
          <table:table-cell office:value-type="currency" office:currency="EUR" office:value="23.5">
            <text:p>23,50 €</text:p>
          </table:table-cell>
          <table:table-cell office:value-type="string">
            <text:p>Ari Lockennadeln 55mm schwarz 20x45Stück</text:p>
          </table:table-cell>
        </table:table-row>
        <table:table-row table:style-name="ro2">
          <table:table-cell office:value-type="float" office:value="2029271">
            <text:p>2029271</text:p>
          </table:table-cell>
          <table:table-cell office:value-type="string">
            <text:p>Ari Lockennadeln 55mm schwarz 45Stück</text:p>
          </table:table-cell>
          <table:table-cell office:value-type="currency" office:currency="EUR" office:value="1.5">
            <text:p>1,50 €</text:p>
          </table:table-cell>
          <table:table-cell office:value-type="string">
            <text:p>Ari Lockennadeln 55mm schwarz 45Stück</text:p>
          </table:table-cell>
        </table:table-row>
        <table:table-row table:style-name="ro2">
          <table:table-cell office:value-type="float" office:value="7915">
            <text:p>7915</text:p>
          </table:table-cell>
          <table:table-cell office:value-type="string">
            <text:p>Ari Zopfbinder Zugfest2 4 Stück</text:p>
          </table:table-cell>
          <table:table-cell office:value-type="currency" office:currency="EUR" office:value="6.5">
            <text:p>6,50 €</text:p>
          </table:table-cell>
          <table:table-cell office:value-type="string">
            <text:p>Zopfbinder geflochten dick 4er-SB</text:p>
          </table:table-cell>
        </table:table-row>
        <table:table-row table:style-name="ro1">
          <table:table-cell office:value-type="float" office:value="27">
            <text:p>27</text:p>
          </table:table-cell>
          <table:table-cell office:value-type="string">
            <text:p>CL Brautschmuck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CL Brautschmuck</text:p>
          </table:table-cell>
        </table:table-row>
        <table:table-row table:style-name="ro1">
          <table:table-cell office:value-type="float" office:value="931">
            <text:p>931</text:p>
          </table:table-cell>
          <table:table-cell office:value-type="string">
            <text:p>CL Brautschmuck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CL Brautschmuck</text:p>
          </table:table-cell>
        </table:table-row>
        <table:table-row table:style-name="ro1">
          <table:table-cell office:value-type="float" office:value="1811">
            <text:p>1811</text:p>
          </table:table-cell>
          <table:table-cell office:value-type="string">
            <text:p>CL Brautschmuck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CL Brautschmuck</text:p>
          </table:table-cell>
        </table:table-row>
        <table:table-row table:style-name="ro1">
          <table:table-cell office:value-type="float" office:value="1321">
            <text:p>1321</text:p>
          </table:table-cell>
          <table:table-cell office:value-type="string">
            <text:p>CL Brautschmuck</text:p>
          </table:table-cell>
          <table:table-cell office:value-type="currency" office:currency="EUR" office:value="15">
            <text:p>15,00 €</text:p>
          </table:table-cell>
          <table:table-cell office:value-type="string">
            <text:p>CL Brautschmuck</text:p>
          </table:table-cell>
        </table:table-row>
        <table:table-row table:style-name="ro1">
          <table:table-cell office:value-type="float" office:value="1323">
            <text:p>1323</text:p>
          </table:table-cell>
          <table:table-cell office:value-type="string">
            <text:p>CL Brautschmuck</text:p>
          </table:table-cell>
          <table:table-cell office:value-type="currency" office:currency="EUR" office:value="8">
            <text:p>8,00 €</text:p>
          </table:table-cell>
          <table:table-cell office:value-type="string">
            <text:p>CL Brautschmuck</text:p>
          </table:table-cell>
        </table:table-row>
        <table:table-row table:style-name="ro1">
          <table:table-cell office:value-type="float" office:value="1324">
            <text:p>1324</text:p>
          </table:table-cell>
          <table:table-cell office:value-type="string">
            <text:p>CL Brautschmuck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CL Brautschmuck</text:p>
          </table:table-cell>
        </table:table-row>
        <table:table-row table:style-name="ro1">
          <table:table-cell office:value-type="float" office:value="1821">
            <text:p>1821</text:p>
          </table:table-cell>
          <table:table-cell office:value-type="string">
            <text:p>CL Brautschmuck 182/1*</text:p>
          </table:table-cell>
          <table:table-cell office:value-type="currency" office:currency="EUR" office:value="4.61">
            <text:p>4,61 €</text:p>
          </table:table-cell>
          <table:table-cell office:value-type="string">
            <text:p>CL Brautschmuck 182/1*</text:p>
          </table:table-cell>
        </table:table-row>
        <table:table-row table:style-name="ro1">
          <table:table-cell office:value-type="float" office:value="40061">
            <text:p>40061</text:p>
          </table:table-cell>
          <table:table-cell office:value-type="string">
            <text:p>CL Brautschmuck 4006/1 weiß*</text:p>
          </table:table-cell>
          <table:table-cell office:value-type="currency" office:currency="EUR" office:value="1.95">
            <text:p>1,95 €</text:p>
          </table:table-cell>
          <table:table-cell office:value-type="string">
            <text:p>CL Brautschmuck 4006/1 weiß*</text:p>
          </table:table-cell>
        </table:table-row>
        <table:table-row table:style-name="ro1">
          <table:table-cell office:value-type="float" office:value="40062">
            <text:p>40062</text:p>
          </table:table-cell>
          <table:table-cell office:value-type="string">
            <text:p>CL Brautschmuck 4006/2 creme*</text:p>
          </table:table-cell>
          <table:table-cell office:value-type="currency" office:currency="EUR" office:value="1.95">
            <text:p>1,95 €</text:p>
          </table:table-cell>
          <table:table-cell office:value-type="string">
            <text:p>CL Brautschmuck 4006/2 creme*</text:p>
          </table:table-cell>
        </table:table-row>
        <table:table-row table:style-name="ro1">
          <table:table-cell office:value-type="float" office:value="40064">
            <text:p>40064</text:p>
          </table:table-cell>
          <table:table-cell office:value-type="string">
            <text:p>CL Brautschmuck 4006/4 weiß*</text:p>
          </table:table-cell>
          <table:table-cell office:value-type="currency" office:currency="EUR" office:value="1.7">
            <text:p>1,70 €</text:p>
          </table:table-cell>
          <table:table-cell office:value-type="string">
            <text:p>CL Brautschmuck 4006/4 weiß*</text:p>
          </table:table-cell>
        </table:table-row>
        <table:table-row table:style-name="ro1">
          <table:table-cell office:value-type="float" office:value="40065">
            <text:p>40065</text:p>
          </table:table-cell>
          <table:table-cell office:value-type="string">
            <text:p>CL Brautschmuck 4006/5 creme*</text:p>
          </table:table-cell>
          <table:table-cell office:value-type="currency" office:currency="EUR" office:value="1.7">
            <text:p>1,70 €</text:p>
          </table:table-cell>
          <table:table-cell office:value-type="string">
            <text:p>CL Brautschmuck 4006/5 creme*</text:p>
          </table:table-cell>
        </table:table-row>
        <table:table-row table:style-name="ro1">
          <table:table-cell office:value-type="float" office:value="40066">
            <text:p>40066</text:p>
          </table:table-cell>
          <table:table-cell office:value-type="string">
            <text:p>CL Brautschmuck 4006/6 weiß*</text:p>
          </table:table-cell>
          <table:table-cell office:value-type="currency" office:currency="EUR" office:value="1.34">
            <text:p>1,34 €</text:p>
          </table:table-cell>
          <table:table-cell office:value-type="string">
            <text:p>CL Brautschmuck 4006/6 weiß*</text:p>
          </table:table-cell>
        </table:table-row>
        <table:table-row table:style-name="ro1">
          <table:table-cell office:value-type="float" office:value="40067">
            <text:p>40067</text:p>
          </table:table-cell>
          <table:table-cell office:value-type="string">
            <text:p>CL Brautschmuck 4006/7 creme*</text:p>
          </table:table-cell>
          <table:table-cell office:value-type="currency" office:currency="EUR" office:value="1.34">
            <text:p>1,34 €</text:p>
          </table:table-cell>
          <table:table-cell office:value-type="string">
            <text:p>CL Brautschmuck 4006/7 creme*</text:p>
          </table:table-cell>
        </table:table-row>
        <table:table-row table:style-name="ro1">
          <table:table-cell office:value-type="float" office:value="72">
            <text:p>72</text:p>
          </table:table-cell>
          <table:table-cell office:value-type="string">
            <text:p>CL Brautschmuck 72*</text:p>
          </table:table-cell>
          <table:table-cell office:value-type="currency" office:currency="EUR" office:value="3">
            <text:p>3,00 €</text:p>
          </table:table-cell>
          <table:table-cell office:value-type="string">
            <text:p>CL Brautschmuck 72*</text:p>
          </table:table-cell>
        </table:table-row>
        <table:table-row table:style-name="ro1">
          <table:table-cell office:value-type="float" office:value="50109">
            <text:p>50109</text:p>
          </table:table-cell>
          <table:table-cell office:value-type="string">
            <text:p>Einsteckkamm Reifenkamm</text:p>
          </table:table-cell>
          <table:table-cell office:value-type="currency" office:currency="EUR" office:value="8.9">
            <text:p>8,90 €</text:p>
          </table:table-cell>
          <table:table-cell office:value-type="string">
            <text:p>Einsteckkamm Reifenkamm</text:p>
          </table:table-cell>
        </table:table-row>
        <table:table-row table:style-name="ro1">
          <table:table-cell office:value-type="float" office:value="14118115">
            <text:p>14118115</text:p>
          </table:table-cell>
          <table:table-cell office:value-type="string">
            <text:p>Einsteckkamm S10 Celluloid 2 Stück</text:p>
          </table:table-cell>
          <table:table-cell office:value-type="currency" office:currency="EUR" office:value="8">
            <text:p>8,00 €</text:p>
          </table:table-cell>
          <table:table-cell office:value-type="string">
            <text:p>Einsteckkamm S10 Celluloid 2 Stück</text:p>
          </table:table-cell>
        </table:table-row>
        <table:table-row table:style-name="ro1">
          <table:table-cell office:value-type="float" office:value="14118114">
            <text:p>14118114</text:p>
          </table:table-cell>
          <table:table-cell office:value-type="string">
            <text:p>Einsteckkamm S9 Celluloid 2 Stück</text:p>
          </table:table-cell>
          <table:table-cell office:value-type="currency" office:currency="EUR" office:value="7.5">
            <text:p>7,50 €</text:p>
          </table:table-cell>
          <table:table-cell office:value-type="string">
            <text:p>Einsteckkamm S9 Celluloid 2 Stück</text:p>
          </table:table-cell>
        </table:table-row>
        <table:table-row table:style-name="ro1">
          <table:table-cell office:value-type="float" office:value="14118109">
            <text:p>14118109</text:p>
          </table:table-cell>
          <table:table-cell office:value-type="string">
            <text:p>Einsteckkamm W10 Celluloid 2 Stück</text:p>
          </table:table-cell>
          <table:table-cell office:value-type="currency" office:currency="EUR" office:value="6">
            <text:p>6,00 €</text:p>
          </table:table-cell>
          <table:table-cell office:value-type="string">
            <text:p>Einsteckkamm W10 Celluloid 2 Stück</text:p>
          </table:table-cell>
        </table:table-row>
        <table:table-row table:style-name="ro1">
          <table:table-cell office:value-type="float" office:value="14118106">
            <text:p>14118106</text:p>
          </table:table-cell>
          <table:table-cell office:value-type="string">
            <text:p>Einsteckkamm W7 Celluloid 2 Stück</text:p>
          </table:table-cell>
          <table:table-cell office:value-type="currency" office:currency="EUR" office:value="5.3">
            <text:p>5,30 €</text:p>
          </table:table-cell>
          <table:table-cell office:value-type="string">
            <text:p>Einsteckkamm W7 Celluloid 2 Stück</text:p>
          </table:table-cell>
        </table:table-row>
        <table:table-row table:style-name="ro1">
          <table:table-cell office:value-type="float" office:value="14118108">
            <text:p>14118108</text:p>
          </table:table-cell>
          <table:table-cell office:value-type="string">
            <text:p>Einsteckkamm W9 Celluloid 2 Stück</text:p>
          </table:table-cell>
          <table:table-cell office:value-type="currency" office:currency="EUR" office:value="5.8">
            <text:p>5,80 €</text:p>
          </table:table-cell>
          <table:table-cell office:value-type="string">
            <text:p>Einsteckkamm W9 Celluloid 2 Stück</text:p>
          </table:table-cell>
        </table:table-row>
        <table:table-row table:style-name="ro1">
          <table:table-cell office:value-type="float" office:value="3150144">
            <text:p>3150144</text:p>
          </table:table-cell>
          <table:table-cell office:value-type="string">
            <text:p>Haarklemmen 5cm braun 500er</text:p>
          </table:table-cell>
          <table:table-cell office:value-type="currency" office:currency="EUR" office:value="32">
            <text:p>32,00 €</text:p>
          </table:table-cell>
          <table:table-cell office:value-type="string">
            <text:p>Haarklemmen 5cm braun 500er</text:p>
          </table:table-cell>
        </table:table-row>
        <table:table-row table:style-name="ro1">
          <table:table-cell office:value-type="float" office:value="940015015">
            <text:p>940015015</text:p>
          </table:table-cell>
          <table:table-cell office:value-type="string">
            <text:p>Haarklemmen 5cm glatt 24er braun</text:p>
          </table:table-cell>
          <table:table-cell office:value-type="currency" office:currency="EUR" office:value="2.2">
            <text:p>2,20 €</text:p>
          </table:table-cell>
          <table:table-cell office:value-type="string">
            <text:p>Haarklemmen 5cm glatt 24er braun</text:p>
          </table:table-cell>
        </table:table-row>
        <table:table-row table:style-name="ro2">
          <table:table-cell office:value-type="float" office:value="940015052">
            <text:p>940015052</text:p>
          </table:table-cell>
          <table:table-cell office:value-type="string">
            <text:p>Haarklemmen 5cm glatt 24er gold</text:p>
          </table:table-cell>
          <table:table-cell office:value-type="currency" office:currency="EUR" office:value="2.2">
            <text:p>2,20 €</text:p>
          </table:table-cell>
          <table:table-cell office:value-type="string">
            <text:p>Haarklemmen 5cm glatt 24er gold</text:p>
          </table:table-cell>
        </table:table-row>
        <table:table-row table:style-name="ro1">
          <table:table-cell office:value-type="float" office:value="940015002">
            <text:p>940015002</text:p>
          </table:table-cell>
          <table:table-cell office:value-type="string">
            <text:p>Haarklemmen 5cm glatt 24er schwarz</text:p>
          </table:table-cell>
          <table:table-cell office:value-type="currency" office:currency="EUR" office:value="2.2">
            <text:p>2,20 €</text:p>
          </table:table-cell>
          <table:table-cell office:value-type="string">
            <text:p>Haarklemmen 5cm glatt 24er schwarz</text:p>
          </table:table-cell>
        </table:table-row>
        <table:table-row table:style-name="ro2">
          <table:table-cell office:value-type="float" office:value="3150145">
            <text:p>3150145</text:p>
          </table:table-cell>
          <table:table-cell office:value-type="string">
            <text:p>Haarklemmen 5cm gold 500er</text:p>
          </table:table-cell>
          <table:table-cell office:value-type="currency" office:currency="EUR" office:value="32">
            <text:p>32,00 €</text:p>
          </table:table-cell>
          <table:table-cell office:value-type="string">
            <text:p>Haarklemmen 5cm gold 500er</text:p>
          </table:table-cell>
        </table:table-row>
        <table:table-row table:style-name="ro1">
          <table:table-cell office:value-type="float" office:value="3150147">
            <text:p>3150147</text:p>
          </table:table-cell>
          <table:table-cell office:value-type="string">
            <text:p>Haarklemmen 5cm schwarz 500er</text:p>
          </table:table-cell>
          <table:table-cell office:value-type="currency" office:currency="EUR" office:value="32">
            <text:p>32,00 €</text:p>
          </table:table-cell>
          <table:table-cell office:value-type="string">
            <text:p>Haarklemmen 5cm schwarz 500er</text:p>
          </table:table-cell>
        </table:table-row>
        <table:table-row table:style-name="ro1">
          <table:table-cell office:value-type="string">
            <text:p>BARW</text:p>
          </table:table-cell>
          <table:table-cell office:value-type="string">
            <text:p>Haarklemmen 5cm weiß 10 Stück</text:p>
          </table:table-cell>
          <table:table-cell office:value-type="currency" office:currency="EUR" office:value="2">
            <text:p>2,00 €</text:p>
          </table:table-cell>
          <table:table-cell office:value-type="string">
            <text:p>Haarklemmen 5cm weiß 10 Stück</text:p>
          </table:table-cell>
        </table:table-row>
        <table:table-row table:style-name="ro1">
          <table:table-cell office:value-type="float" office:value="3150149">
            <text:p>3150149</text:p>
          </table:table-cell>
          <table:table-cell office:value-type="string">
            <text:p>Haarklemmen 7cm braun 500er</text:p>
          </table:table-cell>
          <table:table-cell office:value-type="currency" office:currency="EUR" office:value="15.01">
            <text:p>15,01 €</text:p>
          </table:table-cell>
          <table:table-cell office:value-type="string">
            <text:p>Haarklemmen 7cm braun 500er</text:p>
          </table:table-cell>
        </table:table-row>
        <table:table-row table:style-name="ro1">
          <table:table-cell office:value-type="float" office:value="940017015">
            <text:p>940017015</text:p>
          </table:table-cell>
          <table:table-cell office:value-type="string">
            <text:p>Haarklemmen 7cm glatt 24er braun</text:p>
          </table:table-cell>
          <table:table-cell office:value-type="currency" office:currency="EUR" office:value="2.5">
            <text:p>2,50 €</text:p>
          </table:table-cell>
          <table:table-cell office:value-type="string">
            <text:p>Haarklemmen 7cm glatt 24er braun</text:p>
          </table:table-cell>
        </table:table-row>
        <table:table-row table:style-name="ro2">
          <table:table-cell office:value-type="float" office:value="940017052">
            <text:p>940017052</text:p>
          </table:table-cell>
          <table:table-cell office:value-type="string">
            <text:p>Haarklemmen 7cm glatt 24er gold</text:p>
          </table:table-cell>
          <table:table-cell office:value-type="currency" office:currency="EUR" office:value="2.5">
            <text:p>2,50 €</text:p>
          </table:table-cell>
          <table:table-cell office:value-type="string">
            <text:p>Haarklemmen 7cm glatt 24er gold</text:p>
          </table:table-cell>
        </table:table-row>
        <table:table-row table:style-name="ro1">
          <table:table-cell office:value-type="float" office:value="940017002">
            <text:p>940017002</text:p>
          </table:table-cell>
          <table:table-cell office:value-type="string">
            <text:p>Haarklemmen 7cm glatt 24er schwarz</text:p>
          </table:table-cell>
          <table:table-cell office:value-type="currency" office:currency="EUR" office:value="2.5">
            <text:p>2,50 €</text:p>
          </table:table-cell>
          <table:table-cell office:value-type="string">
            <text:p>Haarklemmen 7cm glatt 24er schwarz</text:p>
          </table:table-cell>
        </table:table-row>
        <table:table-row table:style-name="ro2">
          <table:table-cell office:value-type="float" office:value="3150150">
            <text:p>3150150</text:p>
          </table:table-cell>
          <table:table-cell office:value-type="string">
            <text:p>Haarklemmen 7cm gold 500er</text:p>
          </table:table-cell>
          <table:table-cell office:value-type="currency" office:currency="EUR" office:value="34">
            <text:p>34,00 €</text:p>
          </table:table-cell>
          <table:table-cell office:value-type="string">
            <text:p>Haarklemmen 7cm gold 500er</text:p>
          </table:table-cell>
        </table:table-row>
        <table:table-row table:style-name="ro1">
          <table:table-cell office:value-type="float" office:value="3150153">
            <text:p>3150153</text:p>
          </table:table-cell>
          <table:table-cell office:value-type="string">
            <text:p>Haarklemmen 7cm schwarz 500er</text:p>
          </table:table-cell>
          <table:table-cell office:value-type="currency" office:currency="EUR" office:value="34">
            <text:p>34,00 €</text:p>
          </table:table-cell>
          <table:table-cell office:value-type="string">
            <text:p>Haarklemmen 7cm schwarz 500er</text:p>
          </table:table-cell>
        </table:table-row>
        <table:table-row table:style-name="ro1">
          <table:table-cell office:value-type="float" office:value="3150012">
            <text:p>3150012</text:p>
          </table:table-cell>
          <table:table-cell office:value-type="string">
            <text:p>Haarklemmen Baronesse 4cm braun 120St.</text:p>
          </table:table-cell>
          <table:table-cell office:value-type="currency" office:currency="EUR" office:value="22">
            <text:p>22,00 €</text:p>
          </table:table-cell>
          <table:table-cell office:value-type="string">
            <text:p>Haarklemmen Baronesse 4cm braun 120St.</text:p>
          </table:table-cell>
        </table:table-row>
        <table:table-row table:style-name="ro1">
          <table:table-cell office:value-type="string">
            <text:p>B4B</text:p>
          </table:table-cell>
          <table:table-cell office:value-type="string">
            <text:p>Haarklemmen Baronesse 4cm braun 12St.</text:p>
          </table:table-cell>
          <table:table-cell office:value-type="currency" office:currency="EUR" office:value="2.9">
            <text:p>2,90 €</text:p>
          </table:table-cell>
          <table:table-cell office:value-type="string">
            <text:p>Haarklemmen Baronesse 4cm braun 12St.</text:p>
          </table:table-cell>
        </table:table-row>
        <table:table-row table:style-name="ro2">
          <table:table-cell office:value-type="float" office:value="3150013">
            <text:p>3150013</text:p>
          </table:table-cell>
          <table:table-cell office:value-type="string">
            <text:p>Haarklemmen Baronesse 4cm dkl.bl. 120St.</text:p>
          </table:table-cell>
          <table:table-cell office:value-type="currency" office:currency="EUR" office:value="18.9">
            <text:p>18,90 €</text:p>
          </table:table-cell>
          <table:table-cell office:value-type="string">
            <text:p>Haarklemmen Baronesse 4cm dkl.bl. 120St.</text:p>
          </table:table-cell>
        </table:table-row>
        <table:table-row table:style-name="ro2">
          <table:table-cell office:value-type="string">
            <text:p>B4D</text:p>
          </table:table-cell>
          <table:table-cell office:value-type="string">
            <text:p>Haarklemmen Baronesse 4cm dkl.bl. 12St.</text:p>
          </table:table-cell>
          <table:table-cell office:value-type="currency" office:currency="EUR" office:value="2.3">
            <text:p>2,30 €</text:p>
          </table:table-cell>
          <table:table-cell office:value-type="string">
            <text:p>Haarklemmen Baronesse 4cm dkl.bl. 12St.</text:p>
          </table:table-cell>
        </table:table-row>
        <table:table-row table:style-name="ro2">
          <table:table-cell office:value-type="float" office:value="3150014">
            <text:p>3150014</text:p>
          </table:table-cell>
          <table:table-cell office:value-type="string">
            <text:p>Haarklemmen Baronesse 4cm gold 120St.</text:p>
          </table:table-cell>
          <table:table-cell office:value-type="currency" office:currency="EUR" office:value="18.9">
            <text:p>18,90 €</text:p>
          </table:table-cell>
          <table:table-cell office:value-type="string">
            <text:p>Haarklemmen Baronesse 4cm gold 120St.</text:p>
          </table:table-cell>
        </table:table-row>
        <table:table-row table:style-name="ro2">
          <table:table-cell office:value-type="string">
            <text:p>B4G</text:p>
          </table:table-cell>
          <table:table-cell office:value-type="string">
            <text:p>Haarklemmen Baronesse 4cm gold 12St.</text:p>
          </table:table-cell>
          <table:table-cell office:value-type="currency" office:currency="EUR" office:value="2.3">
            <text:p>2,30 €</text:p>
          </table:table-cell>
          <table:table-cell office:value-type="string">
            <text:p>Haarklemmen Baronesse 4cm gold 12St.</text:p>
          </table:table-cell>
        </table:table-row>
        <table:table-row table:style-name="ro1">
          <table:table-cell office:value-type="float" office:value="3150011">
            <text:p>3150011</text:p>
          </table:table-cell>
          <table:table-cell office:value-type="string">
            <text:p>Haarklemmen Baronesse 4cm schwarz 120St.</text:p>
          </table:table-cell>
          <table:table-cell office:value-type="currency" office:currency="EUR" office:value="18.9">
            <text:p>18,90 €</text:p>
          </table:table-cell>
          <table:table-cell office:value-type="string">
            <text:p>Haarklemmen Baronesse 4cm schwarz 120St.</text:p>
          </table:table-cell>
        </table:table-row>
        <table:table-row table:style-name="ro1">
          <table:table-cell office:value-type="string">
            <text:p>B4S</text:p>
          </table:table-cell>
          <table:table-cell office:value-type="string">
            <text:p>Haarklemmen Baronesse 4cm schwarz 12St.</text:p>
          </table:table-cell>
          <table:table-cell office:value-type="currency" office:currency="EUR" office:value="2.3">
            <text:p>2,30 €</text:p>
          </table:table-cell>
          <table:table-cell office:value-type="string">
            <text:p>Haarklemmen Baronesse 4cm schwarz 12St.</text:p>
          </table:table-cell>
        </table:table-row>
        <table:table-row table:style-name="ro1">
          <table:table-cell office:value-type="float" office:value="3150016">
            <text:p>3150016</text:p>
          </table:table-cell>
          <table:table-cell office:value-type="string">
            <text:p>Haarklemmen Baronesse 5cm braun 120St.</text:p>
          </table:table-cell>
          <table:table-cell office:value-type="currency" office:currency="EUR" office:value="25">
            <text:p>25,00 €</text:p>
          </table:table-cell>
          <table:table-cell office:value-type="string">
            <text:p>Haarklemmen Baronesse 5cm braun 120St.</text:p>
          </table:table-cell>
        </table:table-row>
        <table:table-row table:style-name="ro1">
          <table:table-cell office:value-type="string">
            <text:p>B5B</text:p>
          </table:table-cell>
          <table:table-cell office:value-type="string">
            <text:p>Haarklemmen Baronesse 5cm braun 12St.</text:p>
          </table:table-cell>
          <table:table-cell office:value-type="currency" office:currency="EUR" office:value="3.2">
            <text:p>3,20 €</text:p>
          </table:table-cell>
          <table:table-cell office:value-type="string">
            <text:p>Haarklemmen Baronesse 5cm braun 12St.</text:p>
          </table:table-cell>
        </table:table-row>
        <table:table-row table:style-name="ro2">
          <table:table-cell office:value-type="float" office:value="3150017">
            <text:p>3150017</text:p>
          </table:table-cell>
          <table:table-cell office:value-type="string">
            <text:p>Haarklemmen Baronesse 5cm dkl.bl. 120St.</text:p>
          </table:table-cell>
          <table:table-cell office:value-type="currency" office:currency="EUR" office:value="22">
            <text:p>22,00 €</text:p>
          </table:table-cell>
          <table:table-cell office:value-type="string">
            <text:p>Haarklemmen Baronesse 5cm dkl.bl. 120St.</text:p>
          </table:table-cell>
        </table:table-row>
        <table:table-row table:style-name="ro2">
          <table:table-cell office:value-type="string">
            <text:p>B5D</text:p>
          </table:table-cell>
          <table:table-cell office:value-type="string">
            <text:p>Haarklemmen Baronesse 5cm dkl.bl. 12St.</text:p>
          </table:table-cell>
          <table:table-cell office:value-type="currency" office:currency="EUR" office:value="2.3">
            <text:p>2,30 €</text:p>
          </table:table-cell>
          <table:table-cell office:value-type="string">
            <text:p>Haarklemmen Baronesse 5cm dkl.bl. 12St.</text:p>
          </table:table-cell>
        </table:table-row>
        <table:table-row table:style-name="ro2">
          <table:table-cell office:value-type="float" office:value="3150018">
            <text:p>3150018</text:p>
          </table:table-cell>
          <table:table-cell office:value-type="string">
            <text:p>Haarklemmen Baronesse 5cm gold 120St.</text:p>
          </table:table-cell>
          <table:table-cell office:value-type="currency" office:currency="EUR" office:value="18.9">
            <text:p>18,90 €</text:p>
          </table:table-cell>
          <table:table-cell office:value-type="string">
            <text:p>Haarklemmen Baronesse 5cm gold 120St.</text:p>
          </table:table-cell>
        </table:table-row>
        <table:table-row table:style-name="ro2">
          <table:table-cell office:value-type="string">
            <text:p>B5G</text:p>
          </table:table-cell>
          <table:table-cell office:value-type="string">
            <text:p>Haarklemmen Baronesse 5cm gold 12St.</text:p>
          </table:table-cell>
          <table:table-cell office:value-type="currency" office:currency="EUR" office:value="2.3">
            <text:p>2,30 €</text:p>
          </table:table-cell>
          <table:table-cell office:value-type="string">
            <text:p>Haarklemmen Baronesse 5cm gold 12St.</text:p>
          </table:table-cell>
        </table:table-row>
        <table:table-row table:style-name="ro1">
          <table:table-cell office:value-type="float" office:value="3150015">
            <text:p>3150015</text:p>
          </table:table-cell>
          <table:table-cell office:value-type="string">
            <text:p>Haarklemmen Baronesse 5cm schwarz 120St.</text:p>
          </table:table-cell>
          <table:table-cell office:value-type="currency" office:currency="EUR" office:value="22">
            <text:p>22,00 €</text:p>
          </table:table-cell>
          <table:table-cell office:value-type="string">
            <text:p>Haarklemmen Baronesse 5cm schwarz 120St.</text:p>
          </table:table-cell>
        </table:table-row>
        <table:table-row table:style-name="ro1">
          <table:table-cell office:value-type="string">
            <text:p>B5S</text:p>
          </table:table-cell>
          <table:table-cell office:value-type="string">
            <text:p>Haarklemmen Baronesse 5cm schwarz 12St.</text:p>
          </table:table-cell>
          <table:table-cell office:value-type="currency" office:currency="EUR" office:value="2.9">
            <text:p>2,90 €</text:p>
          </table:table-cell>
          <table:table-cell office:value-type="string">
            <text:p>Haarklemmen Baronesse 5cm schwarz 12St.</text:p>
          </table:table-cell>
        </table:table-row>
        <table:table-row table:style-name="ro1">
          <table:table-cell office:value-type="float" office:value="3150020">
            <text:p>3150020</text:p>
          </table:table-cell>
          <table:table-cell office:value-type="string">
            <text:p>Haarklemmen Baronesse 6,5cm braun 120St.</text:p>
          </table:table-cell>
          <table:table-cell office:value-type="currency" office:currency="EUR" office:value="27.9">
            <text:p>27,90 €</text:p>
          </table:table-cell>
          <table:table-cell office:value-type="string">
            <text:p>Haarklemmen Baronesse 6,5cm braun 120St.</text:p>
          </table:table-cell>
        </table:table-row>
        <table:table-row table:style-name="ro1">
          <table:table-cell office:value-type="string">
            <text:p>B65B</text:p>
          </table:table-cell>
          <table:table-cell office:value-type="string">
            <text:p>Haarklemmen Baronesse 6,5cm braun 12St.</text:p>
          </table:table-cell>
          <table:table-cell office:value-type="currency" office:currency="EUR" office:value="3.3">
            <text:p>3,30 €</text:p>
          </table:table-cell>
          <table:table-cell office:value-type="string">
            <text:p>Haarklemmen Baronesse 6,5cm braun 12St.</text:p>
          </table:table-cell>
        </table:table-row>
        <table:table-row table:style-name="ro2">
          <table:table-cell office:value-type="float" office:value="3150021">
            <text:p>3150021</text:p>
          </table:table-cell>
          <table:table-cell office:value-type="string">
            <text:p>Haarklemmen Baronesse 6,5cm dkl.bl. 120St.</text:p>
          </table:table-cell>
          <table:table-cell office:value-type="currency" office:currency="EUR" office:value="27.9">
            <text:p>27,90 €</text:p>
          </table:table-cell>
          <table:table-cell office:value-type="string">
            <text:p>Haarklemmen Baronesse 6,5cm dkl.bl. 120St.</text:p>
          </table:table-cell>
        </table:table-row>
        <table:table-row table:style-name="ro2">
          <table:table-cell office:value-type="string">
            <text:p>B65D</text:p>
          </table:table-cell>
          <table:table-cell office:value-type="string">
            <text:p>Haarklemmen Baronesse 6,5cm dkl.bl. 12St.</text:p>
          </table:table-cell>
          <table:table-cell office:value-type="currency" office:currency="EUR" office:value="3.3">
            <text:p>3,30 €</text:p>
          </table:table-cell>
          <table:table-cell office:value-type="string">
            <text:p>Haarklemmen Baronesse 6,5cm dkl.bl. 12St.</text:p>
          </table:table-cell>
        </table:table-row>
        <table:table-row table:style-name="ro2">
          <table:table-cell office:value-type="float" office:value="3150022">
            <text:p>3150022</text:p>
          </table:table-cell>
          <table:table-cell office:value-type="string">
            <text:p>Haarklemmen Baronesse 6,5cm gold 120St.</text:p>
          </table:table-cell>
          <table:table-cell office:value-type="currency" office:currency="EUR" office:value="27.9">
            <text:p>27,90 €</text:p>
          </table:table-cell>
          <table:table-cell office:value-type="string">
            <text:p>Haarklemmen Baronesse 6,5cm gold 120St.</text:p>
          </table:table-cell>
        </table:table-row>
        <table:table-row table:style-name="ro2">
          <table:table-cell office:value-type="string">
            <text:p>B65G</text:p>
          </table:table-cell>
          <table:table-cell office:value-type="string">
            <text:p>Haarklemmen Baronesse 6,5cm gold 12St.</text:p>
          </table:table-cell>
          <table:table-cell office:value-type="currency" office:currency="EUR" office:value="3.3">
            <text:p>3,30 €</text:p>
          </table:table-cell>
          <table:table-cell office:value-type="string">
            <text:p>Haarklemmen Baronesse 6,5cm gold 12St.</text:p>
          </table:table-cell>
        </table:table-row>
        <table:table-row table:style-name="ro1">
          <table:table-cell office:value-type="float" office:value="3150019">
            <text:p>3150019</text:p>
          </table:table-cell>
          <table:table-cell office:value-type="string">
            <text:p>Haarklemmen Baronesse 6,5cm schwarz 120St.</text:p>
          </table:table-cell>
          <table:table-cell office:value-type="currency" office:currency="EUR" office:value="27.9">
            <text:p>27,90 €</text:p>
          </table:table-cell>
          <table:table-cell office:value-type="string">
            <text:p>Haarklemmen Baronesse 6,5cm schwarz 120St.</text:p>
          </table:table-cell>
        </table:table-row>
        <table:table-row table:style-name="ro1">
          <table:table-cell office:value-type="string">
            <text:p>B65S</text:p>
          </table:table-cell>
          <table:table-cell office:value-type="string">
            <text:p>Haarklemmen Baronesse 6,5cm schwarz 12St.</text:p>
          </table:table-cell>
          <table:table-cell office:value-type="currency" office:currency="EUR" office:value="3.3">
            <text:p>3,30 €</text:p>
          </table:table-cell>
          <table:table-cell office:value-type="string">
            <text:p>Haarklemmen Baronesse 6,5cm schwarz 12St.</text:p>
          </table:table-cell>
        </table:table-row>
        <table:table-row table:style-name="ro1">
          <table:table-cell office:value-type="float" office:value="940005115">
            <text:p>940005115</text:p>
          </table:table-cell>
          <table:table-cell office:value-type="string">
            <text:p>Haarklemmen gewellt 5cm braun 500g</text:p>
          </table:table-cell>
          <table:table-cell office:value-type="currency" office:currency="EUR" office:value="30">
            <text:p>30,00 €</text:p>
          </table:table-cell>
          <table:table-cell office:value-type="string">
            <text:p>Haarklemmen gewellt 5cm braun 500g</text:p>
          </table:table-cell>
        </table:table-row>
        <table:table-row table:style-name="ro1">
          <table:table-cell office:value-type="float" office:value="940007115">
            <text:p>940007115</text:p>
          </table:table-cell>
          <table:table-cell office:value-type="string">
            <text:p>Haarklemmen gewellt 7cm braun 500g</text:p>
          </table:table-cell>
          <table:table-cell office:value-type="currency" office:currency="EUR" office:value="30">
            <text:p>30,00 €</text:p>
          </table:table-cell>
          <table:table-cell office:value-type="string">
            <text:p>Haarklemmen gewellt 7cm braun 500g</text:p>
          </table:table-cell>
        </table:table-row>
        <table:table-row table:style-name="ro2">
          <table:table-cell office:value-type="float" office:value="940007152">
            <text:p>940007152</text:p>
          </table:table-cell>
          <table:table-cell office:value-type="string">
            <text:p>Haarklemmen gewellt 7cm gold 500g</text:p>
          </table:table-cell>
          <table:table-cell office:value-type="currency" office:currency="EUR" office:value="30">
            <text:p>30,00 €</text:p>
          </table:table-cell>
          <table:table-cell office:value-type="string">
            <text:p>Haarklemmen gewellt 7cm gold 500g</text:p>
          </table:table-cell>
        </table:table-row>
        <table:table-row table:style-name="ro1">
          <table:table-cell office:value-type="float" office:value="940007102">
            <text:p>940007102</text:p>
          </table:table-cell>
          <table:table-cell office:value-type="string">
            <text:p>Haarklemmen gewellt 7cm schwarz 500g</text:p>
          </table:table-cell>
          <table:table-cell office:value-type="currency" office:currency="EUR" office:value="30">
            <text:p>30,00 €</text:p>
          </table:table-cell>
          <table:table-cell office:value-type="string">
            <text:p>Haarklemmen gewellt 7cm schwarz 500g</text:p>
          </table:table-cell>
        </table:table-row>
        <table:table-row table:style-name="ro1">
          <table:table-cell office:value-type="float" office:value="940015115">
            <text:p>940015115</text:p>
          </table:table-cell>
          <table:table-cell office:value-type="string">
            <text:p>Haarklemmen glatt 5cm braun 500g</text:p>
          </table:table-cell>
          <table:table-cell office:value-type="currency" office:currency="EUR" office:value="29">
            <text:p>29,00 €</text:p>
          </table:table-cell>
          <table:table-cell office:value-type="string">
            <text:p>Haarklemmen glatt 5cm braun 500g</text:p>
          </table:table-cell>
        </table:table-row>
        <table:table-row table:style-name="ro2">
          <table:table-cell office:value-type="float" office:value="940015152">
            <text:p>940015152</text:p>
          </table:table-cell>
          <table:table-cell office:value-type="string">
            <text:p>Haarklemmen glatt 5cm gold 500g</text:p>
          </table:table-cell>
          <table:table-cell office:value-type="currency" office:currency="EUR" office:value="29">
            <text:p>29,00 €</text:p>
          </table:table-cell>
          <table:table-cell office:value-type="string">
            <text:p>Haarklemmen glatt 5cm gold 500g</text:p>
          </table:table-cell>
        </table:table-row>
        <table:table-row table:style-name="ro1">
          <table:table-cell office:value-type="float" office:value="940017115">
            <text:p>940017115</text:p>
          </table:table-cell>
          <table:table-cell office:value-type="string">
            <text:p>Haarklemmen glatt 7cm braun 500g</text:p>
          </table:table-cell>
          <table:table-cell office:value-type="currency" office:currency="EUR" office:value="29">
            <text:p>29,00 €</text:p>
          </table:table-cell>
          <table:table-cell office:value-type="string">
            <text:p>Haarklemmen glatt 7cm braun 500g</text:p>
          </table:table-cell>
        </table:table-row>
        <table:table-row table:style-name="ro2">
          <table:table-cell office:value-type="float" office:value="940017152">
            <text:p>940017152</text:p>
          </table:table-cell>
          <table:table-cell office:value-type="string">
            <text:p>Haarklemmen glatt 7cm gold 500g</text:p>
          </table:table-cell>
          <table:table-cell office:value-type="currency" office:currency="EUR" office:value="29">
            <text:p>29,00 €</text:p>
          </table:table-cell>
          <table:table-cell office:value-type="string">
            <text:p>Haarklemmen glatt 7cm gold 500g</text:p>
          </table:table-cell>
        </table:table-row>
        <table:table-row table:style-name="ro1">
          <table:table-cell office:value-type="float" office:value="940017102">
            <text:p>940017102</text:p>
          </table:table-cell>
          <table:table-cell office:value-type="string">
            <text:p>Haarklemmen glatt 7cm schwarz 500g</text:p>
          </table:table-cell>
          <table:table-cell office:value-type="currency" office:currency="EUR" office:value="29">
            <text:p>29,00 €</text:p>
          </table:table-cell>
          <table:table-cell office:value-type="string">
            <text:p>Haarklemmen glatt 7cm schwarz 500g</text:p>
          </table:table-cell>
        </table:table-row>
        <table:table-row table:style-name="ro1">
          <table:table-cell office:value-type="float" office:value="3150134">
            <text:p>3150134</text:p>
          </table:table-cell>
          <table:table-cell office:value-type="string">
            <text:p>Haarklemmen Tropfen 5cm braun 24er</text:p>
          </table:table-cell>
          <table:table-cell office:value-type="currency" office:currency="EUR" office:value="2.9">
            <text:p>2,90 €</text:p>
          </table:table-cell>
          <table:table-cell office:value-type="string">
            <text:p>Haarklemmen Tropfen 5cm braun 24er</text:p>
          </table:table-cell>
        </table:table-row>
        <table:table-row table:style-name="ro2">
          <table:table-cell office:value-type="float" office:value="3150135">
            <text:p>3150135</text:p>
          </table:table-cell>
          <table:table-cell office:value-type="string">
            <text:p>Haarklemmen Tropfen 5cm gold 24er</text:p>
          </table:table-cell>
          <table:table-cell office:value-type="currency" office:currency="EUR" office:value="2.9">
            <text:p>2,90 €</text:p>
          </table:table-cell>
          <table:table-cell office:value-type="string">
            <text:p>Haarklemmen Tropfen 5cm gold 24er</text:p>
          </table:table-cell>
        </table:table-row>
        <table:table-row table:style-name="ro1">
          <table:table-cell office:value-type="float" office:value="3150137">
            <text:p>3150137</text:p>
          </table:table-cell>
          <table:table-cell office:value-type="string">
            <text:p>Haarklemmen Tropfen 5cm schwarz 24er</text:p>
          </table:table-cell>
          <table:table-cell office:value-type="currency" office:currency="EUR" office:value="2.9">
            <text:p>2,90 €</text:p>
          </table:table-cell>
          <table:table-cell office:value-type="string">
            <text:p>Haarklemmen Tropfen 5cm schwarz 24er</text:p>
          </table:table-cell>
        </table:table-row>
        <table:table-row table:style-name="ro1">
          <table:table-cell office:value-type="float" office:value="3150139">
            <text:p>3150139</text:p>
          </table:table-cell>
          <table:table-cell office:value-type="string">
            <text:p>Haarklemmen Tropfen 7cm braun 24er</text:p>
          </table:table-cell>
          <table:table-cell office:value-type="currency" office:currency="EUR" office:value="3.2">
            <text:p>3,20 €</text:p>
          </table:table-cell>
          <table:table-cell office:value-type="string">
            <text:p>Haarklemmen Tropfen 7cm braun 24er</text:p>
          </table:table-cell>
        </table:table-row>
        <table:table-row table:style-name="ro2">
          <table:table-cell office:value-type="float" office:value="3150140">
            <text:p>3150140</text:p>
          </table:table-cell>
          <table:table-cell office:value-type="string">
            <text:p>Haarklemmen Tropfen 7cm gold 24er</text:p>
          </table:table-cell>
          <table:table-cell office:value-type="currency" office:currency="EUR" office:value="3.2">
            <text:p>3,20 €</text:p>
          </table:table-cell>
          <table:table-cell office:value-type="string">
            <text:p>Haarklemmen Tropfen 7cm gold 24er</text:p>
          </table:table-cell>
        </table:table-row>
        <table:table-row table:style-name="ro1">
          <table:table-cell office:value-type="float" office:value="3150142">
            <text:p>3150142</text:p>
          </table:table-cell>
          <table:table-cell office:value-type="string">
            <text:p>Haarklemmen Tropfen 7cm schwarz 24er</text:p>
          </table:table-cell>
          <table:table-cell office:value-type="currency" office:currency="EUR" office:value="2.5">
            <text:p>2,50 €</text:p>
          </table:table-cell>
          <table:table-cell office:value-type="string">
            <text:p>Haarklemmen Tropfen 7cm schwarz 24er</text:p>
          </table:table-cell>
        </table:table-row>
        <table:table-row table:style-name="ro1">
          <table:table-cell office:value-type="float" office:value="178773">
            <text:p>178773</text:p>
          </table:table-cell>
          <table:table-cell office:value-type="string">
            <text:p>Haarklemmen weiß 5cm 12er</text:p>
          </table:table-cell>
          <table:table-cell office:value-type="currency" office:currency="EUR" office:value="1">
            <text:p>1,00 €</text:p>
          </table:table-cell>
          <table:table-cell office:value-type="string">
            <text:p>Haarklemmen weiß 5cm 12er</text:p>
          </table:table-cell>
        </table:table-row>
        <table:table-row table:style-name="ro1">
          <table:table-cell office:value-type="float" office:value="2535105">
            <text:p>2535105</text:p>
          </table:table-cell>
          <table:table-cell office:value-type="string">
            <text:p>Haarklemmen weiß 5cm 24er</text:p>
          </table:table-cell>
          <table:table-cell office:value-type="currency" office:currency="EUR" office:value="0.3">
            <text:p>0,30 €</text:p>
          </table:table-cell>
          <table:table-cell office:value-type="string">
            <text:p>Haarklemmen weiß 5cm 24er</text:p>
          </table:table-cell>
        </table:table-row>
        <table:table-row table:style-name="ro1">
          <table:table-cell office:value-type="float" office:value="2535115">
            <text:p>2535115</text:p>
          </table:table-cell>
          <table:table-cell office:value-type="string">
            <text:p>Haarklemmen weiß 7cm 24er</text:p>
          </table:table-cell>
          <table:table-cell office:value-type="currency" office:currency="EUR" office:value="0.4">
            <text:p>0,40 €</text:p>
          </table:table-cell>
          <table:table-cell office:value-type="string">
            <text:p>Haarklemmen weiß 7cm 24er</text:p>
          </table:table-cell>
        </table:table-row>
        <table:table-row table:style-name="ro1">
          <table:table-cell office:value-type="float" office:value="14239">
            <text:p>14239</text:p>
          </table:table-cell>
          <table:table-cell office:value-type="string">
            <text:p>Haarnadeln Christa schwarz klein 10 Stück</text:p>
          </table:table-cell>
          <table:table-cell office:value-type="currency" office:currency="EUR" office:value="1.3">
            <text:p>1,30 €</text:p>
          </table:table-cell>
          <table:table-cell office:value-type="string">
            <text:p>Haarnadeln Christa schwarz klein 10 Stück</text:p>
          </table:table-cell>
        </table:table-row>
        <table:table-row table:style-name="ro1">
          <table:table-cell office:value-type="float" office:value="14279">
            <text:p>14279</text:p>
          </table:table-cell>
          <table:table-cell office:value-type="string">
            <text:p>Haarnadeln Gloria schwarz groß 10 Stück</text:p>
          </table:table-cell>
          <table:table-cell office:value-type="currency" office:currency="EUR" office:value="1.5">
            <text:p>1,50 €</text:p>
          </table:table-cell>
          <table:table-cell office:value-type="string">
            <text:p>Haarnadeln Gloria schwarz groß 10 Stück</text:p>
          </table:table-cell>
        </table:table-row>
        <table:table-row table:style-name="ro2">
          <table:table-cell office:value-type="float" office:value="3150075">
            <text:p>3150075</text:p>
          </table:table-cell>
          <table:table-cell office:value-type="string">
            <text:p>Haarnadeln gold 45mm 50er</text:p>
          </table:table-cell>
          <table:table-cell office:value-type="currency" office:currency="EUR" office:value="4.9">
            <text:p>4,90 €</text:p>
          </table:table-cell>
          <table:table-cell office:value-type="string">
            <text:p>Haarnadeln gold 45mm 50er</text:p>
          </table:table-cell>
        </table:table-row>
        <table:table-row table:style-name="ro2">
          <table:table-cell office:value-type="float" office:value="3150076">
            <text:p>3150076</text:p>
          </table:table-cell>
          <table:table-cell office:value-type="string">
            <text:p>Haarnadeln gold 65mm 50er</text:p>
          </table:table-cell>
          <table:table-cell office:value-type="currency" office:currency="EUR" office:value="4.2">
            <text:p>4,20 €</text:p>
          </table:table-cell>
          <table:table-cell office:value-type="string">
            <text:p>Haarnadeln gold 65mm 50er</text:p>
          </table:table-cell>
        </table:table-row>
        <table:table-row table:style-name="ro2">
          <table:table-cell office:value-type="float" office:value="169386">
            <text:p>169386</text:p>
          </table:table-cell>
          <table:table-cell office:value-type="string">
            <text:p>Haarnadeln Rose apricot 2 Stück</text:p>
          </table:table-cell>
          <table:table-cell office:value-type="currency" office:currency="EUR" office:value="1.5">
            <text:p>1,50 €</text:p>
          </table:table-cell>
          <table:table-cell office:value-type="string">
            <text:p>Haarnadeln Rose apricot 2 Stück</text:p>
          </table:table-cell>
        </table:table-row>
        <table:table-row table:style-name="ro1">
          <table:table-cell office:value-type="float" office:value="3150061">
            <text:p>3150061</text:p>
          </table:table-cell>
          <table:table-cell office:value-type="string">
            <text:p>Haarnadeln schwarz 45mm 50er</text:p>
          </table:table-cell>
          <table:table-cell office:value-type="currency" office:currency="EUR" office:value="3.5">
            <text:p>3,50 €</text:p>
          </table:table-cell>
          <table:table-cell office:value-type="string">
            <text:p>Haarnadeln schwarz 45mm 50er</text:p>
          </table:table-cell>
        </table:table-row>
        <table:table-row table:style-name="ro1">
          <table:table-cell office:value-type="float" office:value="3150073">
            <text:p>3150073</text:p>
          </table:table-cell>
          <table:table-cell office:value-type="string">
            <text:p>Haarnadeln schwarz 65mm 50er</text:p>
          </table:table-cell>
          <table:table-cell office:value-type="currency" office:currency="EUR" office:value="3.5">
            <text:p>3,50 €</text:p>
          </table:table-cell>
          <table:table-cell office:value-type="string">
            <text:p>Haarnadeln schwarz 65mm 50er</text:p>
          </table:table-cell>
        </table:table-row>
        <table:table-row table:style-name="ro1">
          <table:table-cell office:value-type="string">
            <text:p>P005487</text:p>
          </table:table-cell>
          <table:table-cell office:value-type="string">
            <text:p>Haarnetze blond 2 Stück</text:p>
          </table:table-cell>
          <table:table-cell office:value-type="currency" office:currency="EUR" office:value="1.5">
            <text:p>1,50 €</text:p>
          </table:table-cell>
          <table:table-cell/>
        </table:table-row>
        <table:table-row table:style-name="ro1">
          <table:table-cell office:value-type="float" office:value="118023345">
            <text:p>118023345</text:p>
          </table:table-cell>
          <table:table-cell office:value-type="string">
            <text:p>Haarnetze dunkelbraun 2 Stück</text:p>
          </table:table-cell>
          <table:table-cell office:value-type="currency" office:currency="EUR" office:value="1.5">
            <text:p>1,50 €</text:p>
          </table:table-cell>
          <table:table-cell office:value-type="string">
            <text:p>Haarnetze dunkelbraun 2 Stück</text:p>
          </table:table-cell>
        </table:table-row>
        <table:table-row table:style-name="ro1">
          <table:table-cell office:value-type="float" office:value="118023318">
            <text:p>118023318</text:p>
          </table:table-cell>
          <table:table-cell office:value-type="string">
            <text:p>Haarnetze grau 2 Stück</text:p>
          </table:table-cell>
          <table:table-cell office:value-type="currency" office:currency="EUR" office:value="1.5">
            <text:p>1,50 €</text:p>
          </table:table-cell>
          <table:table-cell office:value-type="string">
            <text:p>Haarnetze grau 2 Stück</text:p>
          </table:table-cell>
        </table:table-row>
        <table:table-row table:style-name="ro1">
          <table:table-cell office:value-type="float" office:value="118023346">
            <text:p>118023346</text:p>
          </table:table-cell>
          <table:table-cell office:value-type="string">
            <text:p>Haarnetze hellbraun 2 Stück</text:p>
          </table:table-cell>
          <table:table-cell office:value-type="currency" office:currency="EUR" office:value="1.5">
            <text:p>1,50 €</text:p>
          </table:table-cell>
          <table:table-cell office:value-type="string">
            <text:p>Haarnetze hellbraun 2 Stück</text:p>
          </table:table-cell>
        </table:table-row>
        <table:table-row table:style-name="ro1">
          <table:table-cell office:value-type="float" office:value="118023347">
            <text:p>118023347</text:p>
          </table:table-cell>
          <table:table-cell office:value-type="string">
            <text:p>Haarnetze mittelbraun 2 Stück</text:p>
          </table:table-cell>
          <table:table-cell office:value-type="currency" office:currency="EUR" office:value="1.5">
            <text:p>1,50 €</text:p>
          </table:table-cell>
          <table:table-cell office:value-type="string">
            <text:p>Haarnetze mittelbraun 2 Stück</text:p>
          </table:table-cell>
        </table:table-row>
        <table:table-row table:style-name="ro1">
          <table:table-cell office:value-type="float" office:value="118023302">
            <text:p>118023302</text:p>
          </table:table-cell>
          <table:table-cell office:value-type="string">
            <text:p>Haarnetze schwarz 2 Stück</text:p>
          </table:table-cell>
          <table:table-cell office:value-type="currency" office:currency="EUR" office:value="1.5">
            <text:p>1,50 €</text:p>
          </table:table-cell>
          <table:table-cell office:value-type="string">
            <text:p>Haarnetze schwarz 2 Stück</text:p>
          </table:table-cell>
        </table:table-row>
        <table:table-row table:style-name="ro1">
          <table:table-cell office:value-type="float" office:value="118023301">
            <text:p>118023301</text:p>
          </table:table-cell>
          <table:table-cell office:value-type="string">
            <text:p>Haarnetze weiß 2 Stück</text:p>
          </table:table-cell>
          <table:table-cell office:value-type="currency" office:currency="EUR" office:value="1.5">
            <text:p>1,50 €</text:p>
          </table:table-cell>
          <table:table-cell office:value-type="string">
            <text:p>Haarnetze weiß 2 Stück</text:p>
          </table:table-cell>
        </table:table-row>
        <table:table-row table:style-name="ro2">
          <table:table-cell office:value-type="float" office:value="115263302">
            <text:p>115263302</text:p>
          </table:table-cell>
          <table:table-cell office:value-type="string">
            <text:p>Knotennetz Chignon dunkel 2 Stück</text:p>
          </table:table-cell>
          <table:table-cell office:value-type="currency" office:currency="EUR" office:value="1.2">
            <text:p>1,20 €</text:p>
          </table:table-cell>
          <table:table-cell office:value-type="string">
            <text:p>Knotennetz Chignon dunkel 2 Stück</text:p>
          </table:table-cell>
        </table:table-row>
        <table:table-row table:style-name="ro2">
          <table:table-cell office:value-type="float" office:value="115263352">
            <text:p>115263352</text:p>
          </table:table-cell>
          <table:table-cell office:value-type="string">
            <text:p>Knotennetz Chignon hell 2 Stück</text:p>
          </table:table-cell>
          <table:table-cell office:value-type="currency" office:currency="EUR" office:value="1.2">
            <text:p>1,20 €</text:p>
          </table:table-cell>
          <table:table-cell office:value-type="string">
            <text:p>Knotennetz Chignon hell 2 Stück</text:p>
          </table:table-cell>
        </table:table-row>
        <table:table-row table:style-name="ro1">
          <table:table-cell office:value-type="float" office:value="21900061">
            <text:p>21900061</text:p>
          </table:table-cell>
          <table:table-cell office:value-type="string">
            <text:p>Knotenpolster 11x9cm hell</text:p>
          </table:table-cell>
          <table:table-cell office:value-type="currency" office:currency="EUR" office:value="6.7">
            <text:p>6,70 €</text:p>
          </table:table-cell>
          <table:table-cell/>
        </table:table-row>
        <table:table-row table:style-name="ro1">
          <table:table-cell office:value-type="float" office:value="21900062">
            <text:p>21900062</text:p>
          </table:table-cell>
          <table:table-cell office:value-type="string">
            <text:p>Knotenpolster 11x9cm mittel</text:p>
          </table:table-cell>
          <table:table-cell office:value-type="currency" office:currency="EUR" office:value="6.7">
            <text:p>6,70 €</text:p>
          </table:table-cell>
          <table:table-cell/>
        </table:table-row>
        <table:table-row table:style-name="ro1">
          <table:table-cell office:value-type="float" office:value="21900064">
            <text:p>21900064</text:p>
          </table:table-cell>
          <table:table-cell office:value-type="string">
            <text:p>Knotenpolster 13x10cm hell</text:p>
          </table:table-cell>
          <table:table-cell office:value-type="currency" office:currency="EUR" office:value="6.9">
            <text:p>6,90 €</text:p>
          </table:table-cell>
          <table:table-cell/>
        </table:table-row>
        <table:table-row table:style-name="ro1">
          <table:table-cell office:value-type="float" office:value="21900060">
            <text:p>21900060</text:p>
          </table:table-cell>
          <table:table-cell office:value-type="string">
            <text:p>Knotenpolster 9x8cm dunkel</text:p>
          </table:table-cell>
          <table:table-cell office:value-type="currency" office:currency="EUR" office:value="6.5">
            <text:p>6,50 €</text:p>
          </table:table-cell>
          <table:table-cell/>
        </table:table-row>
        <table:table-row table:style-name="ro1">
          <table:table-cell office:value-type="float" office:value="21900058">
            <text:p>21900058</text:p>
          </table:table-cell>
          <table:table-cell office:value-type="string">
            <text:p>Knotenpolster 9x8cm hell</text:p>
          </table:table-cell>
          <table:table-cell office:value-type="currency" office:currency="EUR" office:value="6.5">
            <text:p>6,50 €</text:p>
          </table:table-cell>
          <table:table-cell/>
        </table:table-row>
        <table:table-row table:style-name="ro1">
          <table:table-cell office:value-type="float" office:value="21900059">
            <text:p>21900059</text:p>
          </table:table-cell>
          <table:table-cell office:value-type="string">
            <text:p>Knotenpolster 9x8cm mittel</text:p>
          </table:table-cell>
          <table:table-cell office:value-type="currency" office:currency="EUR" office:value="6.5">
            <text:p>6,50 €</text:p>
          </table:table-cell>
          <table:table-cell/>
        </table:table-row>
        <table:table-row table:style-name="ro1">
          <table:table-cell office:value-type="float" office:value="14100718">
            <text:p>14100718</text:p>
          </table:table-cell>
          <table:table-cell office:value-type="string">
            <text:p>Knotenring 10cm dunkel</text:p>
          </table:table-cell>
          <table:table-cell office:value-type="currency" office:currency="EUR" office:value="7.9">
            <text:p>7,90 €</text:p>
          </table:table-cell>
          <table:table-cell/>
        </table:table-row>
        <table:table-row table:style-name="ro1">
          <table:table-cell office:value-type="float" office:value="14100717">
            <text:p>14100717</text:p>
          </table:table-cell>
          <table:table-cell office:value-type="string">
            <text:p>Knotenring 10cm mittel</text:p>
          </table:table-cell>
          <table:table-cell office:value-type="currency" office:currency="EUR" office:value="7.9">
            <text:p>7,90 €</text:p>
          </table:table-cell>
          <table:table-cell/>
        </table:table-row>
        <table:table-row table:style-name="ro1">
          <table:table-cell office:value-type="float" office:value="14100488">
            <text:p>14100488</text:p>
          </table:table-cell>
          <table:table-cell office:value-type="string">
            <text:p>Knotenring 12cm mittel</text:p>
          </table:table-cell>
          <table:table-cell office:value-type="currency" office:currency="EUR" office:value="9.5">
            <text:p>9,50 €</text:p>
          </table:table-cell>
          <table:table-cell/>
        </table:table-row>
        <table:table-row table:style-name="ro1">
          <table:table-cell office:value-type="float" office:value="14100489">
            <text:p>14100489</text:p>
          </table:table-cell>
          <table:table-cell office:value-type="string">
            <text:p>Knotenring L 12cm dunkel</text:p>
          </table:table-cell>
          <table:table-cell office:value-type="currency" office:currency="EUR" office:value="9.9">
            <text:p>9,90 €</text:p>
          </table:table-cell>
          <table:table-cell office:value-type="string">
            <text:p>Knotenring L 12cm dunkel</text:p>
          </table:table-cell>
        </table:table-row>
        <table:table-row table:style-name="ro1">
          <table:table-cell office:value-type="float" office:value="14100482">
            <text:p>14100482</text:p>
          </table:table-cell>
          <table:table-cell office:value-type="string">
            <text:p>Knotenring S 8cm mittel</text:p>
          </table:table-cell>
          <table:table-cell office:value-type="currency" office:currency="EUR" office:value="7.4">
            <text:p>7,40 €</text:p>
          </table:table-cell>
          <table:table-cell office:value-type="string">
            <text:p>Knotenring S 8cm mittel</text:p>
          </table:table-cell>
        </table:table-row>
        <table:table-row table:style-name="ro2">
          <table:table-cell office:value-type="float" office:value="5700081">
            <text:p>5700081</text:p>
          </table:table-cell>
          <table:table-cell office:value-type="string">
            <text:p>Knotenroller Haarklack blond</text:p>
          </table:table-cell>
          <table:table-cell office:value-type="currency" office:currency="EUR" office:value="6.5">
            <text:p>6,50 €</text:p>
          </table:table-cell>
          <table:table-cell office:value-type="string">
            <text:p>Knotenroller Haarklack blond</text:p>
          </table:table-cell>
        </table:table-row>
        <table:table-row table:style-name="ro2">
          <table:table-cell office:value-type="float" office:value="5700080">
            <text:p>5700080</text:p>
          </table:table-cell>
          <table:table-cell office:value-type="string">
            <text:p>Knotenroller Haarklack braun</text:p>
          </table:table-cell>
          <table:table-cell office:value-type="currency" office:currency="EUR" office:value="6.5">
            <text:p>6,50 €</text:p>
          </table:table-cell>
          <table:table-cell office:value-type="string">
            <text:p>Knotenroller Haarklack braun</text:p>
          </table:table-cell>
        </table:table-row>
        <table:table-row table:style-name="ro2">
          <table:table-cell office:value-type="float" office:value="500711">
            <text:p>500711</text:p>
          </table:table-cell>
          <table:table-cell office:value-type="string">
            <text:p>Lasso Twister </text:p>
          </table:table-cell>
          <table:table-cell office:value-type="currency" office:currency="EUR" office:value="5.9">
            <text:p>5,90 €</text:p>
          </table:table-cell>
          <table:table-cell/>
        </table:table-row>
        <table:table-row table:style-name="ro1">
          <table:table-cell office:value-type="float" office:value="14118118">
            <text:p>14118118</text:p>
          </table:table-cell>
          <table:table-cell office:value-type="string">
            <text:p>Libellen 6cm Celluloid 2 Stück</text:p>
          </table:table-cell>
          <table:table-cell office:value-type="currency" office:currency="EUR" office:value="3.2">
            <text:p>3,20 €</text:p>
          </table:table-cell>
          <table:table-cell office:value-type="string">
            <text:p>Libellen 6cm Celluloid 2 Stück</text:p>
          </table:table-cell>
        </table:table-row>
        <table:table-row table:style-name="ro2">
          <table:table-cell office:value-type="float" office:value="3150058">
            <text:p>3150058</text:p>
          </table:table-cell>
          <table:table-cell office:value-type="string">
            <text:p>Lockennadeln 45mm gold 50er</text:p>
          </table:table-cell>
          <table:table-cell office:value-type="currency" office:currency="EUR" office:value="2.8">
            <text:p>2,80 €</text:p>
          </table:table-cell>
          <table:table-cell office:value-type="string">
            <text:p>Lockennadeln 45mm gold 50er</text:p>
          </table:table-cell>
        </table:table-row>
        <table:table-row table:style-name="ro1">
          <table:table-cell office:value-type="float" office:value="3150055">
            <text:p>3150055</text:p>
          </table:table-cell>
          <table:table-cell office:value-type="string">
            <text:p>Lockennadeln 45mm schwarz 50er</text:p>
          </table:table-cell>
          <table:table-cell office:value-type="currency" office:currency="EUR" office:value="2.8">
            <text:p>2,80 €</text:p>
          </table:table-cell>
          <table:table-cell office:value-type="string">
            <text:p>Lockennadeln 45mm schwarz 50er</text:p>
          </table:table-cell>
        </table:table-row>
        <table:table-row table:style-name="ro2">
          <table:table-cell office:value-type="float" office:value="3150059">
            <text:p>3150059</text:p>
          </table:table-cell>
          <table:table-cell office:value-type="string">
            <text:p>Lockennadeln 65mm gold 50er</text:p>
          </table:table-cell>
          <table:table-cell office:value-type="currency" office:currency="EUR" office:value="2.8">
            <text:p>2,80 €</text:p>
          </table:table-cell>
          <table:table-cell office:value-type="string">
            <text:p>Lockennadeln 65mm gold 50er</text:p>
          </table:table-cell>
        </table:table-row>
        <table:table-row table:style-name="ro1">
          <table:table-cell office:value-type="float" office:value="3150056">
            <text:p>3150056</text:p>
          </table:table-cell>
          <table:table-cell office:value-type="string">
            <text:p>Lockennadeln 65mm schwarz 50er</text:p>
          </table:table-cell>
          <table:table-cell office:value-type="currency" office:currency="EUR" office:value="2.9">
            <text:p>2,90 €</text:p>
          </table:table-cell>
          <table:table-cell office:value-type="string">
            <text:p>Lockennadeln 65mm schwarz 50er</text:p>
          </table:table-cell>
        </table:table-row>
        <table:table-row table:style-name="ro1">
          <table:table-cell office:value-type="string">
            <text:p>MZ5</text:p>
          </table:table-cell>
          <table:table-cell office:value-type="string">
            <text:p>Minizwicker 1cm bunt 35er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Minizwicker 1cm bunt 35er</text:p>
          </table:table-cell>
        </table:table-row>
        <table:table-row table:style-name="ro1">
          <table:table-cell office:value-type="string">
            <text:p>MZ1</text:p>
          </table:table-cell>
          <table:table-cell office:value-type="string">
            <text:p>Minizwicker 1cm schwarz 12er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Minizwicker 1cm schwarz 12er</text:p>
          </table:table-cell>
        </table:table-row>
        <table:table-row table:style-name="ro1">
          <table:table-cell office:value-type="string">
            <text:p>MZ2</text:p>
          </table:table-cell>
          <table:table-cell office:value-type="string">
            <text:p>Minizwicker 1cm weiß 12er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Minizwicker 1cm weiß 12er</text:p>
          </table:table-cell>
        </table:table-row>
        <table:table-row table:style-name="ro2">
          <table:table-cell office:value-type="float" office:value="9365050">
            <text:p>9365050</text:p>
          </table:table-cell>
          <table:table-cell office:value-type="string">
            <text:p>Postichnadeln BRONCE 65mm 50er</text:p>
          </table:table-cell>
          <table:table-cell office:value-type="currency" office:currency="EUR" office:value="2.2">
            <text:p>2,20 €</text:p>
          </table:table-cell>
          <table:table-cell office:value-type="string">
            <text:p>Postichnadeln BRONCE 65mm 50er</text:p>
          </table:table-cell>
        </table:table-row>
        <table:table-row table:style-name="ro2">
          <table:table-cell office:value-type="float" office:value="936550015">
            <text:p>936550015</text:p>
          </table:table-cell>
          <table:table-cell office:value-type="string">
            <text:p>Postichnadeln BRONCE braun 65mm 500g</text:p>
          </table:table-cell>
          <table:table-cell office:value-type="currency" office:currency="EUR" office:value="15">
            <text:p>15,00 €</text:p>
          </table:table-cell>
          <table:table-cell office:value-type="string">
            <text:p>Postichnadeln BRONCE braun 65mm 500g</text:p>
          </table:table-cell>
        </table:table-row>
        <table:table-row table:style-name="ro2">
          <table:table-cell office:value-type="float" office:value="4432958">
            <text:p>4432958</text:p>
          </table:table-cell>
          <table:table-cell office:value-type="string">
            <text:p>Rastazopfgummis 500er schwarz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Rastazopfgummis 500er schwarz</text:p>
          </table:table-cell>
        </table:table-row>
        <table:table-row table:style-name="ro2">
          <table:table-cell office:value-type="float" office:value="14102426">
            <text:p>14102426</text:p>
          </table:table-cell>
          <table:table-cell office:value-type="string">
            <text:p>Rastazopfgummis schwarz S 100 Stück</text:p>
          </table:table-cell>
          <table:table-cell office:value-type="currency" office:currency="EUR" office:value="2.9">
            <text:p>2,90 €</text:p>
          </table:table-cell>
          <table:table-cell/>
        </table:table-row>
        <table:table-row table:style-name="ro2">
          <table:table-cell office:value-type="float" office:value="14102427">
            <text:p>14102427</text:p>
          </table:table-cell>
          <table:table-cell office:value-type="string">
            <text:p>Rastazopfgummis transp. S 100 Stück</text:p>
          </table:table-cell>
          <table:table-cell office:value-type="currency" office:currency="EUR" office:value="2.9">
            <text:p>2,90 €</text:p>
          </table:table-cell>
          <table:table-cell/>
        </table:table-row>
        <table:table-row table:style-name="ro1">
          <table:table-cell office:value-type="string">
            <text:p>W9</text:p>
          </table:table-cell>
          <table:table-cell office:value-type="string">
            <text:p>Ring Einsteckkamm Celluloid W 9cm 2 St.</text:p>
          </table:table-cell>
          <table:table-cell office:value-type="currency" office:currency="EUR" office:value="5.95">
            <text:p>5,95 €</text:p>
          </table:table-cell>
          <table:table-cell office:value-type="string">
            <text:p>Ring Einsteckkamm Celluloid W 9cm 2 St.</text:p>
          </table:table-cell>
        </table:table-row>
        <table:table-row table:style-name="ro2">
          <table:table-cell office:value-type="float" office:value="179260">
            <text:p>179260</text:p>
          </table:table-cell>
          <table:table-cell office:value-type="string">
            <text:p>Solida 10 Haarnadeln gold Perle klein*</text:p>
          </table:table-cell>
          <table:table-cell office:value-type="currency" office:currency="EUR" office:value="2.9">
            <text:p>2,90 €</text:p>
          </table:table-cell>
          <table:table-cell office:value-type="string">
            <text:p>Solida 10 Haarnadeln gold Perle klein</text:p>
          </table:table-cell>
        </table:table-row>
        <table:table-row table:style-name="ro2">
          <table:table-cell office:value-type="float" office:value="179261">
            <text:p>179261</text:p>
          </table:table-cell>
          <table:table-cell office:value-type="string">
            <text:p>Solida 10 Haarnadeln schwarz Perle klein*</text:p>
          </table:table-cell>
          <table:table-cell office:value-type="currency" office:currency="EUR" office:value="2.9">
            <text:p>2,90 €</text:p>
          </table:table-cell>
          <table:table-cell office:value-type="string">
            <text:p>Solida 10 Haarnadeln schwarz Perle klein</text:p>
          </table:table-cell>
        </table:table-row>
        <table:table-row table:style-name="ro2">
          <table:table-cell office:value-type="float" office:value="190026">
            <text:p>190026</text:p>
          </table:table-cell>
          <table:table-cell office:value-type="string">
            <text:p>Solida 10 Zopfbinder Telefonkabel bunt</text:p>
          </table:table-cell>
          <table:table-cell office:value-type="currency" office:currency="EUR" office:value="2">
            <text:p>2,00 €</text:p>
          </table:table-cell>
          <table:table-cell office:value-type="string">
            <text:p>Solida 10 Zopfbinder Telefonkabel bunt</text:p>
          </table:table-cell>
        </table:table-row>
        <table:table-row table:style-name="ro2">
          <table:table-cell office:value-type="float" office:value="190023">
            <text:p>190023</text:p>
          </table:table-cell>
          <table:table-cell office:value-type="string">
            <text:p>Solida 4 Zopfbinder Telefonkabel sg</text:p>
          </table:table-cell>
          <table:table-cell office:value-type="currency" office:currency="EUR" office:value="2.5">
            <text:p>2,50 €</text:p>
          </table:table-cell>
          <table:table-cell office:value-type="string">
            <text:p>Solida 4 Zopfbinder Telefonkabel sg</text:p>
          </table:table-cell>
        </table:table-row>
        <table:table-row table:style-name="ro2">
          <table:table-cell office:value-type="float" office:value="179258">
            <text:p>179258</text:p>
          </table:table-cell>
          <table:table-cell office:value-type="string">
            <text:p>Solida 6 Haarnadeln gold Rosenblüte weiß*</text:p>
          </table:table-cell>
          <table:table-cell office:value-type="currency" office:currency="EUR" office:value="2.9">
            <text:p>2,90 €</text:p>
          </table:table-cell>
          <table:table-cell office:value-type="string">
            <text:p>Solida 6 Haarnadeln gold Rosenblüte weiß</text:p>
          </table:table-cell>
        </table:table-row>
        <table:table-row table:style-name="ro2">
          <table:table-cell office:value-type="float" office:value="162499">
            <text:p>162499</text:p>
          </table:table-cell>
          <table:table-cell office:value-type="string">
            <text:p>Solida 6 Haarnadeln gold Straßstein*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Solida 6 Haarnadeln gold Straßstein</text:p>
          </table:table-cell>
        </table:table-row>
        <table:table-row table:style-name="ro2">
          <table:table-cell office:value-type="float" office:value="162496">
            <text:p>162496</text:p>
          </table:table-cell>
          <table:table-cell office:value-type="string">
            <text:p>Solida 6 Haarnadeln Perle weiß*</text:p>
          </table:table-cell>
          <table:table-cell office:value-type="currency" office:currency="EUR" office:value="2.2">
            <text:p>2,20 €</text:p>
          </table:table-cell>
          <table:table-cell office:value-type="string">
            <text:p>Solida 6 Haarnadeln Perle weiß</text:p>
          </table:table-cell>
        </table:table-row>
        <table:table-row table:style-name="ro2">
          <table:table-cell office:value-type="float" office:value="179259">
            <text:p>179259</text:p>
          </table:table-cell>
          <table:table-cell office:value-type="string">
            <text:p>Solida 6 Haarnadeln schwarz Rosenblüte weiß*</text:p>
          </table:table-cell>
          <table:table-cell office:value-type="currency" office:currency="EUR" office:value="2.9">
            <text:p>2,90 €</text:p>
          </table:table-cell>
          <table:table-cell office:value-type="string">
            <text:p>Solida 6 Haarnadeln schwarz Rosenblüte weiß</text:p>
          </table:table-cell>
        </table:table-row>
        <table:table-row table:style-name="ro2">
          <table:table-cell office:value-type="float" office:value="169409">
            <text:p>169409</text:p>
          </table:table-cell>
          <table:table-cell office:value-type="string">
            <text:p>Solida 6 Haarspiralen Perle*</text:p>
          </table:table-cell>
          <table:table-cell office:value-type="currency" office:currency="EUR" office:value="3">
            <text:p>3,00 €</text:p>
          </table:table-cell>
          <table:table-cell office:value-type="string">
            <text:p>Solida 6 Haarspiralen Perle</text:p>
          </table:table-cell>
        </table:table-row>
        <table:table-row table:style-name="ro2">
          <table:table-cell office:value-type="float" office:value="183301">
            <text:p>183301</text:p>
          </table:table-cell>
          <table:table-cell office:value-type="string">
            <text:p>Solida 9 Haarnadeln sw Perle*</text:p>
          </table:table-cell>
          <table:table-cell office:value-type="currency" office:currency="EUR" office:value="2">
            <text:p>2,00 €</text:p>
          </table:table-cell>
          <table:table-cell office:value-type="string">
            <text:p>Solida 9 Haarnadeln sw Perle</text:p>
          </table:table-cell>
        </table:table-row>
        <table:table-row table:style-name="ro2">
          <table:table-cell office:value-type="float" office:value="1710">
            <text:p>1710</text:p>
          </table:table-cell>
          <table:table-cell office:value-type="string">
            <text:p>Solida Frisurenhaube Brigitte*</text:p>
          </table:table-cell>
          <table:table-cell office:value-type="currency" office:currency="EUR" office:value="3">
            <text:p>3,00 €</text:p>
          </table:table-cell>
          <table:table-cell office:value-type="string">
            <text:p>Solida Frisurenhaube Brigitte</text:p>
          </table:table-cell>
        </table:table-row>
        <table:table-row table:style-name="ro2">
          <table:table-cell office:value-type="float" office:value="147968">
            <text:p>147968</text:p>
          </table:table-cell>
          <table:table-cell office:value-type="string">
            <text:p>Solida Haarnadeln sw goldene Perle*</text:p>
          </table:table-cell>
          <table:table-cell office:value-type="currency" office:currency="EUR" office:value="1.5">
            <text:p>1,50 €</text:p>
          </table:table-cell>
          <table:table-cell office:value-type="string">
            <text:p>Solida Haarnadeln sw goldene Perle</text:p>
          </table:table-cell>
        </table:table-row>
        <table:table-row table:style-name="ro2">
          <table:table-cell office:value-type="float" office:value="191682">
            <text:p>191682</text:p>
          </table:table-cell>
          <table:table-cell office:value-type="string">
            <text:p>Solida Haarspirale gold 2er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Solida Haarspirale gold 2er</text:p>
          </table:table-cell>
        </table:table-row>
        <table:table-row table:style-name="ro2">
          <table:table-cell office:value-type="float" office:value="191681">
            <text:p>191681</text:p>
          </table:table-cell>
          <table:table-cell office:value-type="string">
            <text:p>Solida Haarspirale schwarz 2er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Solida Haarspirale schwarz 2er</text:p>
          </table:table-cell>
        </table:table-row>
        <table:table-row table:style-name="ro2">
          <table:table-cell office:value-type="float" office:value="100914">
            <text:p>100914</text:p>
          </table:table-cell>
          <table:table-cell office:value-type="string">
            <text:p>Solida Haarunterlage L 13x10cm dunkel</text:p>
          </table:table-cell>
          <table:table-cell office:value-type="currency" office:currency="EUR" office:value="7.95">
            <text:p>7,95 €</text:p>
          </table:table-cell>
          <table:table-cell office:value-type="string">
            <text:p>Solida Haarunterlage L 13x10cm dunkel</text:p>
          </table:table-cell>
        </table:table-row>
        <table:table-row table:style-name="ro2">
          <table:table-cell office:value-type="float" office:value="100913">
            <text:p>100913</text:p>
          </table:table-cell>
          <table:table-cell office:value-type="string">
            <text:p>Solida Haarunterlage L 13x10cm mittel</text:p>
          </table:table-cell>
          <table:table-cell office:value-type="currency" office:currency="EUR" office:value="7.95">
            <text:p>7,95 €</text:p>
          </table:table-cell>
          <table:table-cell office:value-type="string">
            <text:p>Solida Haarunterlage L 13x10cm mittel</text:p>
          </table:table-cell>
        </table:table-row>
        <table:table-row table:style-name="ro2">
          <table:table-cell office:value-type="float" office:value="100911">
            <text:p>100911</text:p>
          </table:table-cell>
          <table:table-cell office:value-type="string">
            <text:p>Solida Haarunterlage M 11x9cm dunkel</text:p>
          </table:table-cell>
          <table:table-cell office:value-type="currency" office:currency="EUR" office:value="7.75">
            <text:p>7,75 €</text:p>
          </table:table-cell>
          <table:table-cell office:value-type="string">
            <text:p>Solida Haarunterlage M 11x9cm dunkel</text:p>
          </table:table-cell>
        </table:table-row>
        <table:table-row table:style-name="ro2">
          <table:table-cell office:value-type="float" office:value="100656">
            <text:p>100656</text:p>
          </table:table-cell>
          <table:table-cell office:value-type="string">
            <text:p>Solida Haarunterlage S 9x8cm dunkel</text:p>
          </table:table-cell>
          <table:table-cell office:value-type="currency" office:currency="EUR" office:value="7.15">
            <text:p>7,15 €</text:p>
          </table:table-cell>
          <table:table-cell office:value-type="string">
            <text:p>Solida Haarunterlage S 9x8cm dunkel</text:p>
          </table:table-cell>
        </table:table-row>
        <table:table-row table:style-name="ro2">
          <table:table-cell office:value-type="float" office:value="165463">
            <text:p>165463</text:p>
          </table:table-cell>
          <table:table-cell office:value-type="string">
            <text:p>Solida Hairpiercing Perle*</text:p>
          </table:table-cell>
          <table:table-cell office:value-type="currency" office:currency="EUR" office:value="1.8">
            <text:p>1,80 €</text:p>
          </table:table-cell>
          <table:table-cell office:value-type="string">
            <text:p>Solida Hairpiercing Perle</text:p>
          </table:table-cell>
        </table:table-row>
        <table:table-row table:style-name="ro2">
          <table:table-cell office:value-type="float" office:value="165464">
            <text:p>165464</text:p>
          </table:table-cell>
          <table:table-cell office:value-type="string">
            <text:p>Solida Hairpiercing Straß*</text:p>
          </table:table-cell>
          <table:table-cell office:value-type="currency" office:currency="EUR" office:value="1.8">
            <text:p>1,80 €</text:p>
          </table:table-cell>
          <table:table-cell office:value-type="string">
            <text:p>Solida Hairpiercing Straß</text:p>
          </table:table-cell>
        </table:table-row>
        <table:table-row table:style-name="ro2">
          <table:table-cell office:value-type="float" office:value="149703">
            <text:p>149703</text:p>
          </table:table-cell>
          <table:table-cell office:value-type="string">
            <text:p>Solida Häkel-Knotennetz weiß*</text:p>
          </table:table-cell>
          <table:table-cell office:value-type="currency" office:currency="EUR" office:value="2">
            <text:p>2,00 €</text:p>
          </table:table-cell>
          <table:table-cell office:value-type="string">
            <text:p>Solida Häkel-Knotennetz weiß</text:p>
          </table:table-cell>
        </table:table-row>
        <table:table-row table:style-name="ro2">
          <table:table-cell office:value-type="float" office:value="165821">
            <text:p>165821</text:p>
          </table:table-cell>
          <table:table-cell office:value-type="string">
            <text:p>Solida Klettis Blüten*</text:p>
          </table:table-cell>
          <table:table-cell office:value-type="currency" office:currency="EUR" office:value="1.5">
            <text:p>1,50 €</text:p>
          </table:table-cell>
          <table:table-cell office:value-type="string">
            <text:p>Solida Klettis Blüten</text:p>
          </table:table-cell>
        </table:table-row>
        <table:table-row table:style-name="ro2">
          <table:table-cell office:value-type="float" office:value="100980">
            <text:p>100980</text:p>
          </table:table-cell>
          <table:table-cell office:value-type="string">
            <text:p>Solida Knotenrolle Banane blond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Solida Knotenrolle Banane blond</text:p>
          </table:table-cell>
        </table:table-row>
        <table:table-row table:style-name="ro2">
          <table:table-cell office:value-type="float" office:value="100939">
            <text:p>100939</text:p>
          </table:table-cell>
          <table:table-cell office:value-type="string">
            <text:p>Solida Knotenrolle L hell</text:p>
          </table:table-cell>
          <table:table-cell office:value-type="currency" office:currency="EUR" office:value="5.3">
            <text:p>5,30 €</text:p>
          </table:table-cell>
          <table:table-cell office:value-type="string">
            <text:p>Solida Knotenrolle L hell</text:p>
          </table:table-cell>
        </table:table-row>
        <table:table-row table:style-name="ro2">
          <table:table-cell office:value-type="float" office:value="100933">
            <text:p>100933</text:p>
          </table:table-cell>
          <table:table-cell office:value-type="string">
            <text:p>Solida Knotenrolle M hell</text:p>
          </table:table-cell>
          <table:table-cell office:value-type="currency" office:currency="EUR" office:value="4.65">
            <text:p>4,65 €</text:p>
          </table:table-cell>
          <table:table-cell office:value-type="string">
            <text:p>Solida Knotenrolle M hell</text:p>
          </table:table-cell>
        </table:table-row>
        <table:table-row table:style-name="ro2">
          <table:table-cell office:value-type="float" office:value="100926">
            <text:p>100926</text:p>
          </table:table-cell>
          <table:table-cell office:value-type="string">
            <text:p>Solida Knotenrolle S dunkel</text:p>
          </table:table-cell>
          <table:table-cell office:value-type="currency" office:currency="EUR" office:value="3.8">
            <text:p>3,80 €</text:p>
          </table:table-cell>
          <table:table-cell office:value-type="string">
            <text:p>Solida Knotenrolle S dunkel</text:p>
          </table:table-cell>
        </table:table-row>
        <table:table-row table:style-name="ro2">
          <table:table-cell office:value-type="float" office:value="100924">
            <text:p>100924</text:p>
          </table:table-cell>
          <table:table-cell office:value-type="string">
            <text:p>Solida Knotenrolle S hell</text:p>
          </table:table-cell>
          <table:table-cell office:value-type="currency" office:currency="EUR" office:value="3.8">
            <text:p>3,80 €</text:p>
          </table:table-cell>
          <table:table-cell/>
        </table:table-row>
        <table:table-row table:style-name="ro2">
          <table:table-cell office:value-type="float" office:value="164032">
            <text:p>164032</text:p>
          </table:table-cell>
          <table:table-cell office:value-type="string">
            <text:p>Solida Knotenrolle XS dunkel</text:p>
          </table:table-cell>
          <table:table-cell office:value-type="currency" office:currency="EUR" office:value="3.15">
            <text:p>3,15 €</text:p>
          </table:table-cell>
          <table:table-cell office:value-type="string">
            <text:p>Solida Knotenrolle XS dunkel</text:p>
          </table:table-cell>
        </table:table-row>
        <table:table-row table:style-name="ro2">
          <table:table-cell office:value-type="float" office:value="164031">
            <text:p>164031</text:p>
          </table:table-cell>
          <table:table-cell office:value-type="string">
            <text:p>Solida Knotenrolle XS mittel</text:p>
          </table:table-cell>
          <table:table-cell office:value-type="currency" office:currency="EUR" office:value="3.15">
            <text:p>3,15 €</text:p>
          </table:table-cell>
          <table:table-cell office:value-type="string">
            <text:p>Solida Knotenrolle XS mittel</text:p>
          </table:table-cell>
        </table:table-row>
        <table:table-row table:style-name="ro2">
          <table:table-cell office:value-type="float" office:value="188370">
            <text:p>188370</text:p>
          </table:table-cell>
          <table:table-cell office:value-type="string">
            <text:p>Solida Perlenschnur 120cm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Solida Perlenschnur 120cm</text:p>
          </table:table-cell>
        </table:table-row>
        <table:table-row table:style-name="ro2">
          <table:table-cell office:value-type="float" office:value="182243">
            <text:p>182243</text:p>
          </table:table-cell>
          <table:table-cell office:value-type="string">
            <text:p>Solida Rastazopf-Gummis 100er braun</text:p>
          </table:table-cell>
          <table:table-cell office:value-type="currency" office:currency="EUR" office:value="2.3">
            <text:p>2,30 €</text:p>
          </table:table-cell>
          <table:table-cell office:value-type="string">
            <text:p>Solida Rastazopf-Gummis 100er braun</text:p>
          </table:table-cell>
        </table:table-row>
        <table:table-row table:style-name="ro2">
          <table:table-cell office:value-type="float" office:value="188398">
            <text:p>188398</text:p>
          </table:table-cell>
          <table:table-cell office:value-type="string">
            <text:p>Solida Rastazopfgummis bunt 100er</text:p>
          </table:table-cell>
          <table:table-cell office:value-type="currency" office:currency="EUR" office:value="1.5">
            <text:p>1,50 €</text:p>
          </table:table-cell>
          <table:table-cell office:value-type="string">
            <text:p>Solida Rastazopfgummis bunt 100er</text:p>
          </table:table-cell>
        </table:table-row>
        <table:table-row table:style-name="ro2">
          <table:table-cell office:value-type="float" office:value="147225">
            <text:p>147225</text:p>
          </table:table-cell>
          <table:table-cell office:value-type="string">
            <text:p>Solida Roll Your Hair Einrollspange</text:p>
          </table:table-cell>
          <table:table-cell office:value-type="currency" office:currency="EUR" office:value="2">
            <text:p>2,00 €</text:p>
          </table:table-cell>
          <table:table-cell office:value-type="string">
            <text:p>Solida Roll Your Hair Einrollspange</text:p>
          </table:table-cell>
        </table:table-row>
        <table:table-row table:style-name="ro2">
          <table:table-cell office:value-type="float" office:value="156683">
            <text:p>156683</text:p>
          </table:table-cell>
          <table:table-cell office:value-type="string">
            <text:p>Solida Swirlspirale Perle 6er-SB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Solida Swirlspirale Perle 6er-SB</text:p>
          </table:table-cell>
        </table:table-row>
        <table:table-row table:style-name="ro2">
          <table:table-cell office:value-type="float" office:value="151865">
            <text:p>151865</text:p>
          </table:table-cell>
          <table:table-cell office:value-type="string">
            <text:p>Solida Swirlspirale Perle/Straß 6er-SB</text:p>
          </table:table-cell>
          <table:table-cell office:value-type="currency" office:currency="EUR" office:value="7.5">
            <text:p>7,50 €</text:p>
          </table:table-cell>
          <table:table-cell office:value-type="string">
            <text:p>Solida Swirlspirale Perle/Straß 6er-SB</text:p>
          </table:table-cell>
        </table:table-row>
        <table:table-row table:style-name="ro2">
          <table:table-cell office:value-type="float" office:value="163254">
            <text:p>163254</text:p>
          </table:table-cell>
          <table:table-cell office:value-type="string">
            <text:p>Solida Swirlspirale Perle/Straß 6er-SB</text:p>
          </table:table-cell>
          <table:table-cell office:value-type="currency" office:currency="EUR" office:value="8.85">
            <text:p>8,85 €</text:p>
          </table:table-cell>
          <table:table-cell office:value-type="string">
            <text:p>Solida Swirlspirale Perle/Straß 6er-SB</text:p>
          </table:table-cell>
        </table:table-row>
        <table:table-row table:style-name="ro2">
          <table:table-cell office:value-type="float" office:value="151864">
            <text:p>151864</text:p>
          </table:table-cell>
          <table:table-cell office:value-type="string">
            <text:p>Solida Swirlspirale Perlenblüte 6er-SB</text:p>
          </table:table-cell>
          <table:table-cell office:value-type="currency" office:currency="EUR" office:value="6.5">
            <text:p>6,50 €</text:p>
          </table:table-cell>
          <table:table-cell office:value-type="string">
            <text:p>Solida Swirlspirale Perlenblüte 6er-SB</text:p>
          </table:table-cell>
        </table:table-row>
        <table:table-row table:style-name="ro2">
          <table:table-cell office:value-type="float" office:value="176426">
            <text:p>176426</text:p>
          </table:table-cell>
          <table:table-cell office:value-type="string">
            <text:p>Solida Swirlspirale Straßblüte klein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Solida Swirlspirale Straßblüte klein</text:p>
          </table:table-cell>
        </table:table-row>
        <table:table-row table:style-name="ro2">
          <table:table-cell office:value-type="float" office:value="181090">
            <text:p>181090</text:p>
          </table:table-cell>
          <table:table-cell office:value-type="string">
            <text:p>Solida Zopfbinder ohne Metall braun 10 St.*</text:p>
          </table:table-cell>
          <table:table-cell office:value-type="currency" office:currency="EUR" office:value="2.5">
            <text:p>2,50 €</text:p>
          </table:table-cell>
          <table:table-cell office:value-type="string">
            <text:p>Solida Zopfbinder ohne Metall braun 10 St.</text:p>
          </table:table-cell>
        </table:table-row>
        <table:table-row table:style-name="ro2">
          <table:table-cell office:value-type="float" office:value="4441212">
            <text:p>4441212</text:p>
          </table:table-cell>
          <table:table-cell office:value-type="string">
            <text:p>Zopfbinder beige dick 12 Stück</text:p>
          </table:table-cell>
          <table:table-cell office:value-type="currency" office:currency="EUR" office:value="2.9">
            <text:p>2,90 €</text:p>
          </table:table-cell>
          <table:table-cell office:value-type="string">
            <text:p>Zopfbinder beige dick 12 Stück</text:p>
          </table:table-cell>
        </table:table-row>
        <table:table-row table:style-name="ro2">
          <table:table-cell office:value-type="float" office:value="4441216">
            <text:p>4441216</text:p>
          </table:table-cell>
          <table:table-cell office:value-type="string">
            <text:p>Zopfbinder beige dünn 16 Stück</text:p>
          </table:table-cell>
          <table:table-cell office:value-type="currency" office:currency="EUR" office:value="2.9">
            <text:p>2,90 €</text:p>
          </table:table-cell>
          <table:table-cell office:value-type="string">
            <text:p>Zopfbinder beige dünn 16 Stück</text:p>
          </table:table-cell>
        </table:table-row>
        <table:table-row table:style-name="ro2">
          <table:table-cell office:value-type="float" office:value="4441312">
            <text:p>4441312</text:p>
          </table:table-cell>
          <table:table-cell office:value-type="string">
            <text:p>Zopfbinder braun dick 12 Stück</text:p>
          </table:table-cell>
          <table:table-cell office:value-type="currency" office:currency="EUR" office:value="2.9">
            <text:p>2,90 €</text:p>
          </table:table-cell>
          <table:table-cell office:value-type="string">
            <text:p>Zopfbinder braun dick 12 Stück</text:p>
          </table:table-cell>
        </table:table-row>
        <table:table-row table:style-name="ro2">
          <table:table-cell office:value-type="float" office:value="4441316">
            <text:p>4441316</text:p>
          </table:table-cell>
          <table:table-cell office:value-type="string">
            <text:p>Zopfbinder braun dünn 16 Stück</text:p>
          </table:table-cell>
          <table:table-cell office:value-type="currency" office:currency="EUR" office:value="2.9">
            <text:p>2,90 €</text:p>
          </table:table-cell>
          <table:table-cell office:value-type="string">
            <text:p>Zopfbinder braun dünn 16 Stück</text:p>
          </table:table-cell>
        </table:table-row>
        <table:table-row table:style-name="ro2">
          <table:table-cell office:value-type="float" office:value="7914">
            <text:p>7914</text:p>
          </table:table-cell>
          <table:table-cell office:value-type="string">
            <text:p>Zopfbinder geflochten dünn 4er-SB</text:p>
          </table:table-cell>
          <table:table-cell office:value-type="currency" office:currency="EUR" office:value="4.3">
            <text:p>4,30 €</text:p>
          </table:table-cell>
          <table:table-cell office:value-type="string">
            <text:p>Zopfbinder geflochten dünn 4er-SB</text:p>
          </table:table-cell>
        </table:table-row>
        <table:table-row table:style-name="ro2">
          <table:table-cell office:value-type="float" office:value="443252902">
            <text:p>443252902</text:p>
          </table:table-cell>
          <table:table-cell office:value-type="string">
            <text:p>Zopfbinder mit Haken schwarz 12er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Zopfbinder mit Haken schwarz 12er</text:p>
          </table:table-cell>
        </table:table-row>
        <table:table-row table:style-name="ro2">
          <table:table-cell office:value-type="float" office:value="186814">
            <text:p>186814</text:p>
          </table:table-cell>
          <table:table-cell office:value-type="string">
            <text:p>Zopfbinder o.M. weiß dick 6er*</text:p>
          </table:table-cell>
          <table:table-cell office:value-type="currency" office:currency="EUR" office:value="1">
            <text:p>1,00 €</text:p>
          </table:table-cell>
          <table:table-cell office:value-type="string">
            <text:p>Zopfbinder o.M. weiß dick 6er</text:p>
          </table:table-cell>
        </table:table-row>
        <table:table-row table:style-name="ro2">
          <table:table-cell office:value-type="float" office:value="4441412">
            <text:p>4441412</text:p>
          </table:table-cell>
          <table:table-cell office:value-type="string">
            <text:p>Zopfbinder schwarz dick 12 Stück</text:p>
          </table:table-cell>
          <table:table-cell office:value-type="currency" office:currency="EUR" office:value="2.9">
            <text:p>2,90 €</text:p>
          </table:table-cell>
          <table:table-cell office:value-type="string">
            <text:p>Zopfbinder schwarz dick 12 Stück</text:p>
          </table:table-cell>
        </table:table-row>
        <table:table-row table:style-name="ro2">
          <table:table-cell office:value-type="float" office:value="4441416">
            <text:p>4441416</text:p>
          </table:table-cell>
          <table:table-cell office:value-type="string">
            <text:p>Zopfbinder schwarz dünn 16 Stück</text:p>
          </table:table-cell>
          <table:table-cell office:value-type="currency" office:currency="EUR" office:value="2.9">
            <text:p>2,90 €</text:p>
          </table:table-cell>
          <table:table-cell office:value-type="string">
            <text:p>Zopfbinder schwarz dünn 16 Stück</text:p>
          </table:table-cell>
        </table:table-row>
        <table:table-row table:style-name="ro2">
          <table:table-cell office:value-type="float" office:value="6600511">
            <text:p>6600511</text:p>
          </table:table-cell>
          <table:table-cell office:value-type="string">
            <text:p>Zopfbinder Spiradelic Nature 3er</text:p>
          </table:table-cell>
          <table:table-cell office:value-type="currency" office:currency="EUR" office:value="1.9">
            <text:p>1,90 €</text:p>
          </table:table-cell>
          <table:table-cell office:value-type="string">
            <text:p>Zopfbinder Spiradelic Nature 3er</text:p>
          </table:table-cell>
        </table:table-row>
        <table:table-row table:style-name="ro2">
          <table:table-cell office:value-type="float" office:value="6600544">
            <text:p>6600544</text:p>
          </table:table-cell>
          <table:table-cell office:value-type="string">
            <text:p>Zopfbinder Spiradelic Pastell 3er</text:p>
          </table:table-cell>
          <table:table-cell office:value-type="currency" office:currency="EUR" office:value="1.9">
            <text:p>1,90 €</text:p>
          </table:table-cell>
          <table:table-cell office:value-type="string">
            <text:p>Zopfbinder Spiradelic Pastell 3er</text:p>
          </table:table-cell>
        </table:table-row>
        <table:table-row table:style-name="ro2">
          <table:table-cell office:value-type="float" office:value="6600513">
            <text:p>6600513</text:p>
          </table:table-cell>
          <table:table-cell office:value-type="string">
            <text:p>Zopfbinder Spiradelic Summer 3er</text:p>
          </table:table-cell>
          <table:table-cell office:value-type="currency" office:currency="EUR" office:value="1.9">
            <text:p>1,90 €</text:p>
          </table:table-cell>
          <table:table-cell office:value-type="string">
            <text:p>Zopfbinder Spiradelic Summer 3er</text:p>
          </table:table-cell>
        </table:table-row>
        <table:table-row table:style-name="ro2">
          <table:table-cell office:value-type="float" office:value="1221241">
            <text:p>1221241</text:p>
          </table:table-cell>
          <table:table-cell office:value-type="string">
            <text:p>Ari Haarnadeln 60mm gold 10Stück</text:p>
          </table:table-cell>
          <table:table-cell office:value-type="currency" office:currency="EUR" office:value="2">
            <text:p>2,00 €</text:p>
          </table:table-cell>
          <table:table-cell office:value-type="string">
            <text:p>Ari Haarnadeln 60mm gold 10Stück</text:p>
          </table:table-cell>
        </table:table-row>
      </table:table>
      <table:table table:name="Tabelle2" table:style-name="ta1" table:print="false">
        <table:table-column table:style-name="co5" table:default-cell-style-name="Default"/>
        <table:table-row table:style-name="ro1">
          <table:table-cell/>
        </table:table-row>
      </table:table>
      <table:table table:name="Tabelle3" table:style-name="ta1" table:print="false">
        <table:table-column table:style-name="co5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6-15">15.06.2026</text:date>, <text:time>15:49:49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Stephan Rühs</meta:initial-creator>
    <meta:creation-date>2026-06-15T15:47:54.13</meta:creation-date>
    <dc:date>2026-06-15T15:49:49.09</dc:date>
    <dc:creator>Stephan Rühs</dc:creator>
    <meta:editing-duration>PT1M55S</meta:editing-duration>
    <meta:editing-cycles>1</meta:editing-cycles>
    <meta:document-statistic meta:table-count="3" meta:cell-count="750" meta:object-count="0"/>
    <meta:generator>OpenOffice/4.1.14$Win32 OpenOffice.org_project/4114m1$Build-9811</meta:generator>
  </office:meta>
</office:document-meta>
</file>