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1cm"/>
    </style:style>
    <style:style style:name="co2" style:family="table-column">
      <style:table-column-properties fo:break-before="auto" style:column-width="9.017cm"/>
    </style:style>
    <style:style style:name="co3" style:family="table-column">
      <style:table-column-properties fo:break-before="auto" style:column-width="3.265cm"/>
    </style:style>
    <style:style style:name="co4" style:family="table-column">
      <style:table-column-properties fo:break-before="auto" style:column-width="46.249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7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Default" style:data-style-name="N106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table table:name="Tabelle1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ce2"/>
        <table:table-column table:style-name="co4" table:default-cell-style-name="Default"/>
        <table:table-column table:style-name="co2" table:default-cell-style-name="Default"/>
        <table:table-row table:style-name="ro1">
          <table:table-cell office:value-type="string">
            <text:p>Artikelnummer</text:p>
          </table:table-cell>
          <table:table-cell office:value-type="string">
            <text:p>Bezeichnung</text:p>
          </table:table-cell>
          <table:table-cell office:value-type="string">
            <text:p>Standardpreis</text:p>
          </table:table-cell>
          <table:table-cell office:value-type="string">
            <text:p>Beschreibung</text:p>
          </table:table-cell>
          <table:table-cell/>
        </table:table-row>
        <table:table-row table:style-name="ro2">
          <table:table-cell office:value-type="float" office:value="1810">
            <text:p>1810</text:p>
          </table:table-cell>
          <table:table-cell office:value-type="string">
            <text:p>AquaPlus Mischbatterie</text:p>
          </table:table-cell>
          <table:table-cell office:value-type="currency" office:currency="EUR" office:value="260">
            <text:p>260,00 €</text:p>
          </table:table-cell>
          <table:table-cell table:number-columns-repeated="2"/>
        </table:table-row>
        <table:table-row table:style-name="ro2">
          <table:table-cell office:value-type="float" office:value="7760002">
            <text:p>7760002</text:p>
          </table:table-cell>
          <table:table-cell office:value-type="string">
            <text:p>Barber Pole Nevada 136CM</text:p>
          </table:table-cell>
          <table:table-cell office:value-type="currency" office:currency="EUR" office:value="178.5">
            <text:p>178,50 €</text:p>
          </table:table-cell>
          <table:table-cell office:value-type="string">
            <text:p>Barber Pole Nevada 136CM <text:s/>Barber Pole Nevada 136CM Rechts- / Linkslauf, beluchtet , für Außenbetrieb geeignet</text:p>
          </table:table-cell>
          <table:table-cell/>
        </table:table-row>
        <table:table-row table:style-name="ro2">
          <table:table-cell office:value-type="float" office:value="7760003">
            <text:p>7760003</text:p>
          </table:table-cell>
          <table:table-cell office:value-type="string">
            <text:p>Barber Pole Texas 106cm</text:p>
          </table:table-cell>
          <table:table-cell office:value-type="currency" office:currency="EUR" office:value="178.5">
            <text:p>178,50 €</text:p>
          </table:table-cell>
          <table:table-cell office:value-type="string">
            <text:p>Barber Pole Texas 106cm Rechts- /Linkslauf , beleuchtet , für Außenbetrieb geeignet</text:p>
          </table:table-cell>
          <table:table-cell/>
        </table:table-row>
        <table:table-row table:style-name="ro2">
          <table:table-cell office:value-type="float" office:value="190235">
            <text:p>190235</text:p>
          </table:table-cell>
          <table:table-cell office:value-type="string">
            <text:p>Barberstuhl Malone braun</text:p>
          </table:table-cell>
          <table:table-cell office:value-type="currency" office:currency="EUR" office:value="1990">
            <text:p>1.990,00 €</text:p>
          </table:table-cell>
          <table:table-cell office:value-type="string">
            <text:p>Barberstuhl Malone braun <text:s/>Barberstuhl Malone braun Stabiler Barberstuhl mit neigbarer Rückenlehne und gleichzeitiger Anhebung der Beinauflage. <text:s/>Mit Nackenstütze Lieferzeit ca. 10 Tage im Großraum Kiel, sonst Selbstabholung</text:p>
          </table:table-cell>
          <table:table-cell/>
        </table:table-row>
        <table:table-row table:style-name="ro2">
          <table:table-cell office:value-type="float" office:value="7000886">
            <text:p>7000886</text:p>
          </table:table-cell>
          <table:table-cell office:value-type="string">
            <text:p>Bedienplatz SWISS einseitig</text:p>
          </table:table-cell>
          <table:table-cell office:value-type="currency" office:currency="EUR" office:value="714">
            <text:p>714,00 €</text:p>
          </table:table-cell>
          <table:table-cell office:value-type="string">
            <text:p>Bedienplatz SWISS einseitig , dunkles Holzfurnier mit seidenmatter Lackierung , mit Spiegel , ausklappbarem Föhnhalter und integrierter Fußstütze , Maße : H 190,5cm <text:s/>x B 82cm <text:s/>x T 25,5 cm </text:p>
          </table:table-cell>
          <table:table-cell/>
        </table:table-row>
        <table:table-row table:style-name="ro2">
          <table:table-cell office:value-type="float" office:value="2228800">
            <text:p>2228800</text:p>
          </table:table-cell>
          <table:table-cell office:value-type="string">
            <text:p>Bedienstuhl Greiner Modell 22</text:p>
          </table:table-cell>
          <table:table-cell office:value-type="currency" office:currency="EUR" office:value="1181.67">
            <text:p>1.181,67 €</text:p>
          </table:table-cell>
          <table:table-cell table:number-columns-repeated="2"/>
        </table:table-row>
        <table:table-row table:style-name="ro1">
          <table:table-cell office:value-type="float" office:value="3070029">
            <text:p>3070029</text:p>
          </table:table-cell>
          <table:table-cell office:value-type="string">
            <text:p>Bedienstuhl London B</text:p>
          </table:table-cell>
          <table:table-cell office:value-type="currency" office:currency="EUR" office:value="640">
            <text:p>640,00 €</text:p>
          </table:table-cell>
          <table:table-cell office:value-type="string">
            <text:p>Bedienstuhl London B , Höhe 90 - 104,5 cm , Breite 57,5cm , Tiefe 61,5cm , Sitzhöhe 51 bis 65,5cm , Bezug Kunstleder schwarz , Alu 5-Fuß , bewegliche Rückenlehne und hydraulische Pumpe (1 Jahr Garantie) Lieferzeit ca. 10 Tage im Großraum Kiel, sonst Selbstabholung</text:p>
          </table:table-cell>
          <table:table-cell/>
        </table:table-row>
        <table:table-row table:style-name="ro2">
          <table:table-cell office:value-type="float" office:value="7000048">
            <text:p>7000048</text:p>
          </table:table-cell>
          <table:table-cell office:value-type="string">
            <text:p>Bedienstuhl London C</text:p>
          </table:table-cell>
          <table:table-cell office:value-type="currency" office:currency="EUR" office:value="767.55">
            <text:p>767,55 €</text:p>
          </table:table-cell>
          <table:table-cell office:value-type="string">
            <text:p>Bedienstuhl London C , Höhe 91,5-103cm , Breite 58cm , Tiefe 57cm , Sitzhöhe 53,5 bis 65cm , bewegliche Rückenlehne , Bezug Kunstleder schwarz , Alu Fünffuß mit Rollen und Stopper und hydraulischer Pumpe (1 Jahr Garantie) Lieferzeit ca 10 Tage im Großraum Kiel, sonst Selbstabholung </text:p>
          </table:table-cell>
          <table:table-cell/>
        </table:table-row>
        <table:table-row table:style-name="ro2">
          <table:table-cell office:value-type="float" office:value="7001098">
            <text:p>7001098</text:p>
          </table:table-cell>
          <table:table-cell office:value-type="string">
            <text:p>Bedienstuhl London D</text:p>
          </table:table-cell>
          <table:table-cell office:value-type="currency" office:currency="EUR" office:value="760">
            <text:p>760,00 €</text:p>
          </table:table-cell>
          <table:table-cell office:value-type="string">
            <text:p>Bedienstuhl London D <text:s/>Bedienstuhl London D , beweglixh einstellbare Rückenlehne ( Neigung 102° bis 138° ) , Höhe 92-103,5cm , Breite 56cm , Tiefe 56cm , Sitzhöhe 51-62,5cm , Bezug Kunstleder schwarz , hydraulische Pumpe (1 Jahr Garantie) , Rollen und Stopper Lieferzeit ca. 10 Tage im Großraum Kiel, sonst Selbstabholung Muster vor Ort zum Ansehen und Pprobesitzen</text:p>
          </table:table-cell>
          <table:table-cell/>
        </table:table-row>
        <table:table-row table:style-name="ro1">
          <table:table-cell office:value-type="float" office:value="3070017">
            <text:p>3070017</text:p>
          </table:table-cell>
          <table:table-cell office:value-type="string">
            <text:p>Brauseschlauch Nylon 120cm 3/8\\\'\\\'/1/2\\\"</text:p>
          </table:table-cell>
          <table:table-cell office:value-type="currency" office:currency="EUR" office:value="25">
            <text:p>25,00 €</text:p>
          </table:table-cell>
          <table:table-cell table:number-columns-repeated="2"/>
        </table:table-row>
        <table:table-row table:style-name="ro2">
          <table:table-cell office:value-type="float" office:value="14100034">
            <text:p>14100034</text:p>
          </table:table-cell>
          <table:table-cell office:value-type="string">
            <text:p>Cabinenboy klein</text:p>
          </table:table-cell>
          <table:table-cell office:value-type="currency" office:currency="EUR" office:value="160">
            <text:p>160,00 €</text:p>
          </table:table-cell>
          <table:table-cell table:number-columns-repeated="2"/>
        </table:table-row>
        <table:table-row table:style-name="ro2">
          <table:table-cell office:value-type="float" office:value="14100260">
            <text:p>14100260</text:p>
          </table:table-cell>
          <table:table-cell office:value-type="string">
            <text:p>Efalock Befestigungselement für Fönhalter</text:p>
          </table:table-cell>
          <table:table-cell office:value-type="currency" office:currency="EUR" office:value="4">
            <text:p>4,00 €</text:p>
          </table:table-cell>
          <table:table-cell office:value-type="string">
            <text:p>Efalock Befestigungselement für Fönhalter</text:p>
          </table:table-cell>
          <table:table-cell/>
        </table:table-row>
        <table:table-row table:style-name="ro2">
          <table:table-cell office:value-type="float" office:value="755002">
            <text:p>755002</text:p>
          </table:table-cell>
          <table:table-cell office:value-type="string">
            <text:p>Efalock Spiegelhalter chrom für Piccolo</text:p>
          </table:table-cell>
          <table:table-cell office:value-type="currency" office:currency="EUR" office:value="15.05">
            <text:p>15,05 €</text:p>
          </table:table-cell>
          <table:table-cell table:number-columns-repeated="2"/>
        </table:table-row>
        <table:table-row table:style-name="ro2">
          <table:table-cell office:value-type="float" office:value="3070016">
            <text:p>3070016</text:p>
          </table:table-cell>
          <table:table-cell office:value-type="string">
            <text:p>Einhebel-Mischbatterie 3/8\" GAMOX</text:p>
          </table:table-cell>
          <table:table-cell office:value-type="currency" office:currency="EUR" office:value="160">
            <text:p>160,00 €</text:p>
          </table:table-cell>
          <table:table-cell office:value-type="string">
            <text:p>Einhebel-Mischbatterie 3/8\" GAMOX <text:s/>Einhebel-Mischbatterie Comair 3/8\" komplett , incl. Handbrause</text:p>
          </table:table-cell>
          <table:table-cell/>
        </table:table-row>
        <table:table-row table:style-name="ro1">
          <table:table-cell office:value-type="float" office:value="3070160">
            <text:p>3070160</text:p>
          </table:table-cell>
          <table:table-cell office:value-type="string">
            <text:p>Ersatzglasplatte Bedienplatz Oslo</text:p>
          </table:table-cell>
          <table:table-cell office:value-type="currency" office:currency="EUR" office:value="48.5">
            <text:p>48,50 €</text:p>
          </table:table-cell>
          <table:table-cell office:value-type="string">
            <text:p>Ersatzglasplatte Bedienplatz Oslo</text:p>
          </table:table-cell>
          <table:table-cell/>
        </table:table-row>
        <table:table-row table:style-name="ro1">
          <table:table-cell office:value-type="float" office:value="7000881">
            <text:p>7000881</text:p>
          </table:table-cell>
          <table:table-cell office:value-type="string">
            <text:p>Ersatzrolle Profi 1 Stück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Ersatzrolle Profi 1 Stück</text:p>
          </table:table-cell>
          <table:table-cell/>
        </table:table-row>
        <table:table-row table:style-name="ro1">
          <table:table-cell office:value-type="float" office:value="3160038">
            <text:p>3160038</text:p>
          </table:table-cell>
          <table:table-cell office:value-type="string">
            <text:p>Ersatzrolle Rollhocker 1 Stück</text:p>
          </table:table-cell>
          <table:table-cell office:value-type="currency" office:currency="EUR" office:value="5">
            <text:p>5,00 €</text:p>
          </table:table-cell>
          <table:table-cell table:number-columns-repeated="2"/>
        </table:table-row>
        <table:table-row table:style-name="ro2">
          <table:table-cell office:value-type="float" office:value="14102028">
            <text:p>14102028</text:p>
          </table:table-cell>
          <table:table-cell office:value-type="string">
            <text:p>Ersatzrollen 5 Stück Efa CliCTec</text:p>
          </table:table-cell>
          <table:table-cell office:value-type="currency" office:currency="EUR" office:value="95">
            <text:p>95,00 €</text:p>
          </table:table-cell>
          <table:table-cell table:number-columns-repeated="2"/>
        </table:table-row>
        <table:table-row table:style-name="ro2">
          <table:table-cell office:value-type="float" office:value="7001119">
            <text:p>7001119</text:p>
          </table:table-cell>
          <table:table-cell office:value-type="string">
            <text:p>Ersatzrollen Comair Crystal 5 Stück</text:p>
          </table:table-cell>
          <table:table-cell office:value-type="currency" office:currency="EUR" office:value="65">
            <text:p>65,00 €</text:p>
          </table:table-cell>
          <table:table-cell table:number-columns-repeated="2"/>
        </table:table-row>
        <table:table-row table:style-name="ro2">
          <table:table-cell office:value-type="float" office:value="14100080">
            <text:p>14100080</text:p>
          </table:table-cell>
          <table:table-cell office:value-type="string">
            <text:p>Färbetablett standard</text:p>
          </table:table-cell>
          <table:table-cell office:value-type="currency" office:currency="EUR" office:value="25.9">
            <text:p>25,90 €</text:p>
          </table:table-cell>
          <table:table-cell table:number-columns-repeated="2"/>
        </table:table-row>
        <table:table-row table:style-name="ro2">
          <table:table-cell office:value-type="float" office:value="6231241001">
            <text:p>6231241001</text:p>
          </table:table-cell>
          <table:table-cell office:value-type="string">
            <text:p>Föhnhalter Piccolo schwarz</text:p>
          </table:table-cell>
          <table:table-cell office:value-type="currency" office:currency="EUR" office:value="21">
            <text:p>21,00 €</text:p>
          </table:table-cell>
          <table:table-cell office:value-type="string">
            <text:p><text:s/>Föhnhalter Piccolo schwarz</text:p>
          </table:table-cell>
          <table:table-cell/>
        </table:table-row>
        <table:table-row table:style-name="ro2">
          <table:table-cell office:value-type="float" office:value="3070098">
            <text:p>3070098</text:p>
          </table:table-cell>
          <table:table-cell office:value-type="string">
            <text:p>Fußstütze Comair einfach Chrom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<text:s/>Fußstütze Comair einfach Chrom , Gummierung im Fußablagebereich , Maße : Breite 46,5cm , Tiefe 36,5cm , Höhe 22,5cm</text:p>
          </table:table-cell>
          <table:table-cell/>
        </table:table-row>
        <table:table-row table:style-name="ro2">
          <table:table-cell office:value-type="string">
            <text:p>3070098X</text:p>
          </table:table-cell>
          <table:table-cell office:value-type="string">
            <text:p>Fußstütze Comair Klapp Chrom</text:p>
          </table:table-cell>
          <table:table-cell office:value-type="currency" office:currency="EUR" office:value="50">
            <text:p>50,00 €</text:p>
          </table:table-cell>
          <table:table-cell office:value-type="string">
            <text:p>Fußstütze Comair einfach Chrom</text:p>
          </table:table-cell>
          <table:table-cell/>
        </table:table-row>
        <table:table-row table:style-name="ro1">
          <table:table-cell office:value-type="float" office:value="1564">
            <text:p>1564</text:p>
          </table:table-cell>
          <table:table-cell office:value-type="string">
            <text:p>Fußstütze Forum komplett</text:p>
          </table:table-cell>
          <table:table-cell office:value-type="currency" office:currency="EUR" office:value="199">
            <text:p>199,00 €</text:p>
          </table:table-cell>
          <table:table-cell table:number-columns-repeated="2"/>
        </table:table-row>
        <table:table-row table:style-name="ro1">
          <table:table-cell office:value-type="float" office:value="10042">
            <text:p>10042</text:p>
          </table:table-cell>
          <table:table-cell office:value-type="string">
            <text:p>Fußstütze H.N.C. Nirosta-Chrom</text:p>
          </table:table-cell>
          <table:table-cell office:value-type="currency" office:currency="EUR" office:value="162.85">
            <text:p>162,85 €</text:p>
          </table:table-cell>
          <table:table-cell office:value-type="string">
            <text:p>Fußstütze H.N.C. Nirosta-Chrom , schwere Fuß0stütze ( 5,6kg ) aus verchromten Nirosta-Edelstahl , massive Bodenplatte , Maße : Breite 36,5cm , 16,5cm , Höhe 16,5cm </text:p>
          </table:table-cell>
          <table:table-cell/>
        </table:table-row>
        <table:table-row table:style-name="ro2">
          <table:table-cell office:value-type="float" office:value="6100010">
            <text:p>6100010</text:p>
          </table:table-cell>
          <table:table-cell office:value-type="string">
            <text:p>Greiner Carisma Reinigungs&amp;Pflegeset</text:p>
          </table:table-cell>
          <table:table-cell office:value-type="currency" office:currency="EUR" office:value="49">
            <text:p>49,00 €</text:p>
          </table:table-cell>
          <table:table-cell table:number-columns-repeated="2"/>
        </table:table-row>
        <table:table-row table:style-name="ro1">
          <table:table-cell office:value-type="float" office:value="3070037">
            <text:p>3070037</text:p>
          </table:table-cell>
          <table:table-cell office:value-type="string">
            <text:p>Handbrause schwarz</text:p>
          </table:table-cell>
          <table:table-cell office:value-type="currency" office:currency="EUR" office:value="25">
            <text:p>25,00 €</text:p>
          </table:table-cell>
          <table:table-cell office:value-type="string">
            <text:p><text:s/>Handbrause schwarz</text:p>
          </table:table-cell>
          <table:table-cell/>
        </table:table-row>
        <table:table-row table:style-name="ro2">
          <table:table-cell office:value-type="float" office:value="3011990">
            <text:p>3011990</text:p>
          </table:table-cell>
          <table:table-cell office:value-type="string">
            <text:p>Handspiegel Executive schwarz 28mm</text:p>
          </table:table-cell>
          <table:table-cell office:value-type="currency" office:currency="EUR" office:value="38.996">
            <text:p>39,00 €</text:p>
          </table:table-cell>
          <table:table-cell office:value-type="string">
            <text:p>Handspiegel Executive schwarz 28mm</text:p>
          </table:table-cell>
          <table:table-cell/>
        </table:table-row>
        <table:table-row table:style-name="ro2">
          <table:table-cell office:value-type="float" office:value="13084102">
            <text:p>13084102</text:p>
          </table:table-cell>
          <table:table-cell office:value-type="string">
            <text:p>Handspiegel Luna</text:p>
          </table:table-cell>
          <table:table-cell office:value-type="currency" office:currency="EUR" office:value="15.9">
            <text:p>15,90 €</text:p>
          </table:table-cell>
          <table:table-cell office:value-type="string">
            <text:p>Handtspiegel Luna <text:s/>Kabinettspiegel Luna , rückseitiger griff , Aufhängeöse , Spiegeldurchmesser 28cm</text:p>
          </table:table-cell>
          <table:table-cell/>
        </table:table-row>
        <table:table-row table:style-name="ro1">
          <table:table-cell office:value-type="float" office:value="13099102">
            <text:p>13099102</text:p>
          </table:table-cell>
          <table:table-cell office:value-type="string">
            <text:p>Handspiegel V-Design schwarz</text:p>
          </table:table-cell>
          <table:table-cell office:value-type="currency" office:currency="EUR" office:value="15.01">
            <text:p>15,01 €</text:p>
          </table:table-cell>
          <table:table-cell office:value-type="string">
            <text:p>Handspiegel V-Design schwarz , leicht gewölbter Körper , zum leichten Anheben , Beidseitiger griffiger Kautschukgriff , Maße 29x23cm</text:p>
          </table:table-cell>
          <table:table-cell/>
        </table:table-row>
        <table:table-row table:style-name="ro2">
          <table:table-cell office:value-type="float" office:value="116">
            <text:p>116</text:p>
          </table:table-cell>
          <table:table-cell office:value-type="string">
            <text:p>Jobst Aquatamix Einhebelmischbatterie komplett</text:p>
          </table:table-cell>
          <table:table-cell office:value-type="currency" office:currency="EUR" office:value="250">
            <text:p>250,00 €</text:p>
          </table:table-cell>
          <table:table-cell table:number-columns-repeated="2"/>
        </table:table-row>
        <table:table-row table:style-name="ro2">
          <table:table-cell office:value-type="float" office:value="111">
            <text:p>111</text:p>
          </table:table-cell>
          <table:table-cell office:value-type="string">
            <text:p>Jobst Haarfänger mit Rohrlüfter</text:p>
          </table:table-cell>
          <table:table-cell office:value-type="currency" office:currency="EUR" office:value="23.8">
            <text:p>23,80 €</text:p>
          </table:table-cell>
          <table:table-cell table:number-columns-repeated="2"/>
        </table:table-row>
        <table:table-row table:style-name="ro2">
          <table:table-cell office:value-type="float" office:value="1119">
            <text:p>1119</text:p>
          </table:table-cell>
          <table:table-cell office:value-type="string">
            <text:p>Jobst Schaftventil 1 1/4\" für Vorwärtswaschbecken</text:p>
          </table:table-cell>
          <table:table-cell office:value-type="currency" office:currency="EUR" office:value="39.999">
            <text:p>40,00 €</text:p>
          </table:table-cell>
          <table:table-cell table:number-columns-repeated="2"/>
        </table:table-row>
        <table:table-row table:style-name="ro2">
          <table:table-cell office:value-type="float" office:value="1120">
            <text:p>1120</text:p>
          </table:table-cell>
          <table:table-cell office:value-type="string">
            <text:p>Jobst Sifon 1 1/4\" für Vorwärtswaschbecken</text:p>
          </table:table-cell>
          <table:table-cell office:value-type="currency" office:currency="EUR" office:value="39">
            <text:p>39,00 €</text:p>
          </table:table-cell>
          <table:table-cell table:number-columns-repeated="2"/>
        </table:table-row>
        <table:table-row table:style-name="ro2">
          <table:table-cell office:value-type="string">
            <text:p>1200/00</text:p>
          </table:table-cell>
          <table:table-cell office:value-type="string">
            <text:p>Jobst Vorwärtswaschbecken Contura weiß</text:p>
          </table:table-cell>
          <table:table-cell office:value-type="currency" office:currency="EUR" office:value="999">
            <text:p>999,00 €</text:p>
          </table:table-cell>
          <table:table-cell table:number-columns-repeated="2"/>
        </table:table-row>
        <table:table-row table:style-name="ro1">
          <table:table-cell office:value-type="float" office:value="3070065">
            <text:p>3070065</text:p>
          </table:table-cell>
          <table:table-cell office:value-type="string">
            <text:p>Kindersitzkissen</text:p>
          </table:table-cell>
          <table:table-cell office:value-type="currency" office:currency="EUR" office:value="70">
            <text:p>70,00 €</text:p>
          </table:table-cell>
          <table:table-cell office:value-type="string">
            <text:p>Kindersitzkissen</text:p>
          </table:table-cell>
          <table:table-cell/>
        </table:table-row>
        <table:table-row table:style-name="ro2">
          <table:table-cell office:value-type="float" office:value="600123">
            <text:p>600123</text:p>
          </table:table-cell>
          <table:table-cell office:value-type="string">
            <text:p>Kinderwendesitz mit Latz schwarz</text:p>
          </table:table-cell>
          <table:table-cell office:value-type="currency" office:currency="EUR" office:value="149.35">
            <text:p>149,35 €</text:p>
          </table:table-cell>
          <table:table-cell office:value-type="string">
            <text:p>Kinderwendesitz mit Latz schwarz</text:p>
          </table:table-cell>
          <table:table-cell/>
        </table:table-row>
        <table:table-row table:style-name="ro1">
          <table:table-cell office:value-type="string">
            <text:p>LR2W</text:p>
          </table:table-cell>
          <table:table-cell office:value-type="string">
            <text:p>Luftreiniger LR2W*</text:p>
          </table:table-cell>
          <table:table-cell office:value-type="currency" office:currency="EUR" office:value="215">
            <text:p>215,00 €</text:p>
          </table:table-cell>
          <table:table-cell table:number-columns-repeated="2"/>
        </table:table-row>
        <table:table-row table:style-name="ro1">
          <table:table-cell office:value-type="string">
            <text:p>LR600L</text:p>
          </table:table-cell>
          <table:table-cell office:value-type="string">
            <text:p>Luftreiniger LR600L*</text:p>
          </table:table-cell>
          <table:table-cell office:value-type="currency" office:currency="EUR" office:value="360">
            <text:p>360,00 €</text:p>
          </table:table-cell>
          <table:table-cell table:number-columns-repeated="2"/>
        </table:table-row>
        <table:table-row table:style-name="ro1">
          <table:table-cell office:value-type="float" office:value="8320044">
            <text:p>8320044</text:p>
          </table:table-cell>
          <table:table-cell office:value-type="string">
            <text:p>Mobiles Waschbecken mit Stativ</text:p>
          </table:table-cell>
          <table:table-cell office:value-type="currency" office:currency="EUR" office:value="95">
            <text:p>95,00 €</text:p>
          </table:table-cell>
          <table:table-cell office:value-type="string">
            <text:p>Mobiles Waschbecken mit höhenverstellbarem Stativ , Ablaufschlauch 175cm </text:p>
          </table:table-cell>
          <table:table-cell/>
        </table:table-row>
        <table:table-row table:style-name="ro2">
          <table:table-cell office:value-type="float" office:value="70033">
            <text:p>70033</text:p>
          </table:table-cell>
          <table:table-cell office:value-type="string">
            <text:p>Nackenpolster Check-up 1 Stück</text:p>
          </table:table-cell>
          <table:table-cell office:value-type="currency" office:currency="EUR" office:value="7.9">
            <text:p>7,90 €</text:p>
          </table:table-cell>
          <table:table-cell office:value-type="string">
            <text:p>Nackenpolster Check-up 1 Stück</text:p>
          </table:table-cell>
          <table:table-cell/>
        </table:table-row>
        <table:table-row table:style-name="ro2">
          <table:table-cell office:value-type="float" office:value="3010078">
            <text:p>3010078</text:p>
          </table:table-cell>
          <table:table-cell office:value-type="string">
            <text:p>Nackenpolster Comair Silikon</text:p>
          </table:table-cell>
          <table:table-cell office:value-type="currency" office:currency="EUR" office:value="15.9">
            <text:p>15,90 €</text:p>
          </table:table-cell>
          <table:table-cell table:number-columns-repeated="2"/>
        </table:table-row>
        <table:table-row table:style-name="ro2">
          <table:table-cell office:value-type="float" office:value="16023">
            <text:p>16023</text:p>
          </table:table-cell>
          <table:table-cell office:value-type="string">
            <text:p>Narva Bio Vital Energiesparlampe Spirale 23Watt E27*</text:p>
          </table:table-cell>
          <table:table-cell office:value-type="currency" office:currency="EUR" office:value="30.25">
            <text:p>30,25 €</text:p>
          </table:table-cell>
          <table:table-cell office:value-type="string">
            <text:p>Narva Bio Vital Energiesparlampe Spirale 23Watt E27*</text:p>
          </table:table-cell>
          <table:table-cell/>
        </table:table-row>
        <table:table-row table:style-name="ro2">
          <table:table-cell office:value-type="float" office:value="11018">
            <text:p>11018</text:p>
          </table:table-cell>
          <table:table-cell office:value-type="string">
            <text:p>Narva Bio Vital Leuchtstoffröhre 18Watt*</text:p>
          </table:table-cell>
          <table:table-cell office:value-type="currency" office:currency="EUR" office:value="11.7">
            <text:p>11,70 €</text:p>
          </table:table-cell>
          <table:table-cell office:value-type="string">
            <text:p>Narva Bio Vital Leuchtstoffröhre 18Watt*</text:p>
          </table:table-cell>
          <table:table-cell/>
        </table:table-row>
        <table:table-row table:style-name="ro2">
          <table:table-cell office:value-type="float" office:value="11058">
            <text:p>11058</text:p>
          </table:table-cell>
          <table:table-cell office:value-type="string">
            <text:p>Narva Bio Vital Leuchtstoffröhre 58Watt*</text:p>
          </table:table-cell>
          <table:table-cell office:value-type="currency" office:currency="EUR" office:value="13.24">
            <text:p>13,24 €</text:p>
          </table:table-cell>
          <table:table-cell office:value-type="string">
            <text:p>Narva Bio Vital Leuchtstoffröhre 58Watt*</text:p>
          </table:table-cell>
          <table:table-cell/>
        </table:table-row>
        <table:table-row table:style-name="ro2">
          <table:table-cell office:value-type="float" office:value="166055">
            <text:p>166055</text:p>
          </table:table-cell>
          <table:table-cell office:value-type="string">
            <text:p>Narva Bio Vital Leuchtstoffröhre KLD 55W*</text:p>
          </table:table-cell>
          <table:table-cell office:value-type="currency" office:currency="EUR" office:value="23.26">
            <text:p>23,26 €</text:p>
          </table:table-cell>
          <table:table-cell table:number-columns-repeated="2"/>
        </table:table-row>
        <table:table-row table:style-name="ro2">
          <table:table-cell office:value-type="float" office:value="17135">
            <text:p>17135</text:p>
          </table:table-cell>
          <table:table-cell office:value-type="string">
            <text:p>Narva Bio Vital Leuchtstoffröhre T5H 0004*</text:p>
          </table:table-cell>
          <table:table-cell office:value-type="currency" office:currency="EUR" office:value="16.11">
            <text:p>16,11 €</text:p>
          </table:table-cell>
          <table:table-cell table:number-columns-repeated="2"/>
        </table:table-row>
        <table:table-row table:style-name="ro2">
          <table:table-cell office:value-type="float" office:value="14102325">
            <text:p>14102325</text:p>
          </table:table-cell>
          <table:table-cell office:value-type="string">
            <text:p>Rollhocker Clic Tec Classic Comfy Saddle M </text:p>
          </table:table-cell>
          <table:table-cell office:value-type="currency" office:currency="EUR" office:value="315">
            <text:p>315,00 €</text:p>
          </table:table-cell>
          <table:table-cell table:number-columns-repeated="2"/>
        </table:table-row>
        <table:table-row table:style-name="ro2">
          <table:table-cell office:value-type="float" office:value="14102323">
            <text:p>14102323</text:p>
          </table:table-cell>
          <table:table-cell office:value-type="string">
            <text:p>Rollhocker Clic Tec Comfy Saddle M</text:p>
          </table:table-cell>
          <table:table-cell office:value-type="currency" office:currency="EUR" office:value="329">
            <text:p>329,00 €</text:p>
          </table:table-cell>
          <table:table-cell office:value-type="string">
            <text:p>Rollhocker Clic Tec Saddle M <text:s/>Rollhocker Clic Tec Saddle M , neue ergonomische Form , bequemes Sitzen , ermüdungsfreies Arbeiten durch eingearbeitete Beinmulden . Entlastung der Beine und guter Halt auch nach vorne . ClicTec-Rollen ( ohne Werkzeug zu zerlegen , schnelle Reinigung , hochwertiges Kugellager und langlebige Gummirollen ) <text:s/>auf schwarz pulverbeschichtetem Metalll-Fuß , Sitzpolster B 38,5cm , Tiefe 37,5cm , Polster Dicke 8cm , Gasfeder , Sitzhöhe von 58 bis 76 cm , belastbar bis 200kg !</text:p>
          </table:table-cell>
          <table:table-cell/>
        </table:table-row>
        <table:table-row table:style-name="ro2">
          <table:table-cell office:value-type="float" office:value="14102020">
            <text:p>14102020</text:p>
          </table:table-cell>
          <table:table-cell office:value-type="string">
            <text:p>Rollhocker Clic Tec Round Alu L</text:p>
          </table:table-cell>
          <table:table-cell office:value-type="currency" office:currency="EUR" office:value="215">
            <text:p>215,00 €</text:p>
          </table:table-cell>
          <table:table-cell office:value-type="string">
            <text:p>Rollhocker Clic Tec Round chrom L <text:s/>ROLLHOCKER CLICTEC ROUND ALU L INNOVATIVE CLICTEC ROLLEN • werkzeugloses Zerlegen, dadurch sekundenschnelles Reinigen <text:s/>QUALITÄTS-GASFEDERN • Anschlagpuffer zum Schutz der Wirbelsäule beim Herunterfahren des Sitzes • Qualität getestet und bestätigt durch TÜV Rheinland nach BIFMA Maßstäben • 2 Gasfederlängen / Sitzhöhen (M: 58-76 cm, L: 64 - 90 cm) <text:s/>FUSSKREUZ • solide gefertigt aus glasfaserverstärktem Hightech-Polyamid • höchste Stabilität bei schlankem Design und geringem Gewicht • Unterseite geschlossen, daher hygienisch und sauber • Konus verstärkt durch Stahlring, daher stabiler und sicheren Sitz der Gasfeder im Fusskreuz • verlässliche Technik und Langlebigkeit, nach TÜV und BIFMA geprüft und zertifiziert <text:s/>RUNDSITZ • hochwertiger Kaltschaum: formstabil, elastisch • ergonomische Form: bequemes Sitzen, ermüdungsfreies Arbeiten • hochwertige Polsterung: langlebig, abriebfest, pflegeleicht • hochwertige Vollalu-Aufnahme für die Gasfeder • Sitzkissen: B x T x H: 34 x 34 x 34 x 7,5 cm</text:p>
          </table:table-cell>
          <table:table-cell/>
        </table:table-row>
        <table:table-row table:style-name="ro2">
          <table:table-cell office:value-type="float" office:value="14102019">
            <text:p>14102019</text:p>
          </table:table-cell>
          <table:table-cell office:value-type="string">
            <text:p>Rollhocker Clic Tec Round Alu M</text:p>
          </table:table-cell>
          <table:table-cell office:value-type="currency" office:currency="EUR" office:value="199">
            <text:p>199,00 €</text:p>
          </table:table-cell>
          <table:table-cell office:value-type="string">
            <text:p>Rollhocker Clic Tec Round chrom M <text:s/>ROLLHOCKER CLICTEC ROUND ALU L INNOVATIVE CLICTEC ROLLEN • werkzeugloses Zerlegen, dadurch sekundenschnelles Reinigen <text:s/>QUALITÄTS-GASFEDERN • Anschlagpuffer zum Schutz der Wirbelsäule beim Herunterfahren des Sitzes • Qualität getestet und bestätigt durch TÜV Rheinland nach BIFMA Maßstäben • 2 Gasfederlängen / Sitzhöhen (M: 58-76 cm, L: 64 - 90 cm) <text:s/>FUSSKREUZ • solide gefertigt aus glasfaserverstärktem Hightech-Polyamid • höchste Stabilität bei schlankem Design und geringem Gewicht • Unterseite geschlossen, daher hygienisch und sauber • Konus verstärkt durch Stahlring, daher stabiler und sicheren Sitz der Gasfeder im Fusskreuz • verlässliche Technik und Langlebigkeit, nach TÜV und BIFMA geprüft und zertifiziert <text:s/>RUNDSITZ • hochwertiger Kaltschaum: formstabil, elastisch • ergonomische Form: bequemes Sitzen, ermüdungsfreies Arbeiten • hochwertige Polsterung: langlebig, abriebfest, pflegeleicht • hochwertige Vollalu-Aufnahme für die Gasfeder • Sitzkissen: B x T x H: 34 x 34 x 34 x 7,5 cm</text:p>
          </table:table-cell>
          <table:table-cell/>
        </table:table-row>
        <table:table-row table:style-name="ro2">
          <table:table-cell office:value-type="float" office:value="14102017">
            <text:p>14102017</text:p>
          </table:table-cell>
          <table:table-cell office:value-type="string">
            <text:p>Rollhocker Clic Tec Round schwarz M</text:p>
          </table:table-cell>
          <table:table-cell office:value-type="currency" office:currency="EUR" office:value="250">
            <text:p>250,00 €</text:p>
          </table:table-cell>
          <table:table-cell table:number-columns-repeated="2"/>
        </table:table-row>
        <table:table-row table:style-name="ro2">
          <table:table-cell office:value-type="float" office:value="14102254">
            <text:p>14102254</text:p>
          </table:table-cell>
          <table:table-cell office:value-type="string">
            <text:p>Rollhocker ClicTec Classic round M</text:p>
          </table:table-cell>
          <table:table-cell office:value-type="currency" office:currency="EUR" office:value="299">
            <text:p>299,00 €</text:p>
          </table:table-cell>
          <table:table-cell office:value-type="string">
            <text:p>Rollhocker ClicTec Classic round M</text:p>
          </table:table-cell>
          <table:table-cell/>
        </table:table-row>
        <table:table-row table:style-name="ro2">
          <table:table-cell office:value-type="float" office:value="171210">
            <text:p>171210</text:p>
          </table:table-cell>
          <table:table-cell office:value-type="string">
            <text:p>Rollhocker Eccentric silber</text:p>
          </table:table-cell>
          <table:table-cell office:value-type="currency" office:currency="EUR" office:value="250">
            <text:p>250,00 €</text:p>
          </table:table-cell>
          <table:table-cell office:value-type="string">
            <text:p>Rollhocker Eccentric gold <text:s/>Rollhocker Eccentric gold , in auffälliger Optik , Sattel aus hochdichtem Schaumstoff mit goldmetallischem wiederstandsfähigem Kunstleder bezogen , höhenverstellbar mit Gasfeder , goldverchromte Metallteile , RollerCoaster-Rollen ( haarbaweisend , langlebige Gummilaufrollen ) , Sattelmaße 29x29x7cm </text:p>
          </table:table-cell>
          <table:table-cell/>
        </table:table-row>
        <table:table-row table:style-name="ro1">
          <table:table-cell office:value-type="float" office:value="3070936">
            <text:p>3070936</text:p>
          </table:table-cell>
          <table:table-cell office:value-type="string">
            <text:p>Rollhocker Jockey</text:p>
          </table:table-cell>
          <table:table-cell office:value-type="currency" office:currency="EUR" office:value="180">
            <text:p>180,00 €</text:p>
          </table:table-cell>
          <table:table-cell office:value-type="string">
            <text:p>Rollhocker Jockey <text:s/>Rollhocker Jockey , gummierte Laufrollen , leicht zu reinigen , ( Reinigungswerkzeug unter dem Sattel angebracht ) , Aluminiumfußkreuz , Gasfeder , Sitzhöhe von 57,6-76,6cm </text:p>
          </table:table-cell>
          <table:table-cell/>
        </table:table-row>
        <table:table-row table:style-name="ro2">
          <table:table-cell office:value-type="float" office:value="200301">
            <text:p>200301</text:p>
          </table:table-cell>
          <table:table-cell office:value-type="string">
            <text:p>Rollhocker Rollercoaster L rund</text:p>
          </table:table-cell>
          <table:table-cell office:value-type="currency" office:currency="EUR" office:value="249">
            <text:p>249,00 €</text:p>
          </table:table-cell>
          <table:table-cell table:number-columns-repeated="2"/>
        </table:table-row>
        <table:table-row table:style-name="ro2">
          <table:table-cell office:value-type="float" office:value="90074102">
            <text:p>90074102</text:p>
          </table:table-cell>
          <table:table-cell office:value-type="string">
            <text:p>Rückwärts-Waschhilfe Backwash</text:p>
          </table:table-cell>
          <table:table-cell office:value-type="currency" office:currency="EUR" office:value="19.9">
            <text:p>19,90 €</text:p>
          </table:table-cell>
          <table:table-cell table:number-columns-repeated="2"/>
        </table:table-row>
        <table:table-row table:style-name="ro2">
          <table:table-cell office:value-type="float" office:value="88004">
            <text:p>88004</text:p>
          </table:table-cell>
          <table:table-cell office:value-type="string">
            <text:p>Rückwärtswaschbecken Angels Bay blue</text:p>
          </table:table-cell>
          <table:table-cell office:value-type="currency" office:currency="EUR" office:value="110">
            <text:p>110,00 €</text:p>
          </table:table-cell>
          <table:table-cell office:value-type="string">
            <text:p>Rückwärtswaschbecken Angels Bay blue</text:p>
          </table:table-cell>
          <table:table-cell/>
        </table:table-row>
        <table:table-row table:style-name="ro2">
          <table:table-cell office:value-type="string">
            <text:p>ICF</text:p>
          </table:table-cell>
          <table:table-cell office:value-type="string">
            <text:p>Servicewagen Forever mix*</text:p>
          </table:table-cell>
          <table:table-cell office:value-type="currency" office:currency="EUR" office:value="345.1">
            <text:p>345,10 €</text:p>
          </table:table-cell>
          <table:table-cell office:value-type="string">
            <text:p>Servicewagen Forever mix*</text:p>
          </table:table-cell>
          <table:table-cell/>
        </table:table-row>
        <table:table-row table:style-name="ro2">
          <table:table-cell office:value-type="float" office:value="3011987">
            <text:p>3011987</text:p>
          </table:table-cell>
          <table:table-cell office:value-type="string">
            <text:p>Spiegelhalter Chrome</text:p>
          </table:table-cell>
          <table:table-cell office:value-type="currency" office:currency="EUR" office:value="5.89">
            <text:p>5,89 €</text:p>
          </table:table-cell>
          <table:table-cell table:number-columns-repeated="2"/>
        </table:table-row>
        <table:table-row table:style-name="ro2">
          <table:table-cell office:value-type="float" office:value="3160077">
            <text:p>3160077</text:p>
          </table:table-cell>
          <table:table-cell office:value-type="string">
            <text:p>Stopper komplett für Stuhl London usw</text:p>
          </table:table-cell>
          <table:table-cell office:value-type="currency" office:currency="EUR" office:value="23.8">
            <text:p>23,80 €</text:p>
          </table:table-cell>
          <table:table-cell office:value-type="string">
            <text:p>Stopper komplett für Stuhl London usw</text:p>
          </table:table-cell>
          <table:table-cell/>
        </table:table-row>
        <table:table-row table:style-name="ro2">
          <table:table-cell office:value-type="float" office:value="8320078">
            <text:p>8320078</text:p>
          </table:table-cell>
          <table:table-cell office:value-type="string">
            <text:p>Trockenhaube Equator 3000/2 mit Stativ schwarz</text:p>
          </table:table-cell>
          <table:table-cell office:value-type="currency" office:currency="EUR" office:value="559">
            <text:p>559,00 €</text:p>
          </table:table-cell>
          <table:table-cell office:value-type="string">
            <text:p>Trockenhaube Equator 3000/2 mit Stativ schwarz</text:p>
          </table:table-cell>
          <table:table-cell/>
        </table:table-row>
        <table:table-row table:style-name="ro2">
          <table:table-cell office:value-type="float" office:value="5021770">
            <text:p>5021770</text:p>
          </table:table-cell>
          <table:table-cell office:value-type="string">
            <text:p>Trockenhaube Quickolo Infraquarz mit Stativ</text:p>
          </table:table-cell>
          <table:table-cell office:value-type="currency" office:currency="EUR" office:value="1650">
            <text:p>1.650,00 €</text:p>
          </table:table-cell>
          <table:table-cell table:number-columns-repeated="2"/>
        </table:table-row>
        <table:table-row table:style-name="ro2">
          <table:table-cell office:value-type="float" office:value="1810">
            <text:p>1810</text:p>
          </table:table-cell>
          <table:table-cell office:value-type="string">
            <text:p>AquaPlus Mischbatterie</text:p>
          </table:table-cell>
          <table:table-cell office:value-type="currency" office:currency="EUR" office:value="260">
            <text:p>260,00 €</text:p>
          </table:table-cell>
          <table:table-cell table:number-columns-repeated="2"/>
        </table:table-row>
      </table:table>
      <table:table table:name="Tabelle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5">15.06.2026</text:date>, <text:time>15:34:1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tephan Rühs</meta:initial-creator>
    <meta:creation-date>2026-06-15T15:31:56.71</meta:creation-date>
    <dc:date>2026-06-15T15:34:19.25</dc:date>
    <dc:creator>Stephan Rühs</dc:creator>
    <meta:editing-duration>PT2M22S</meta:editing-duration>
    <meta:editing-cycles>1</meta:editing-cycles>
    <meta:document-statistic meta:table-count="3" meta:cell-count="232" meta:object-count="0"/>
    <meta:generator>OpenOffice/4.1.14$Win32 OpenOffice.org_project/4114m1$Build-9811</meta:generator>
  </office:meta>
</office:document-meta>
</file>