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cm"/>
    </style:style>
    <style:style style:name="co2" style:family="table-column">
      <style:table-column-properties fo:break-before="auto" style:column-width="10.174cm"/>
    </style:style>
    <style:style style:name="co3" style:family="table-column">
      <style:table-column-properties fo:break-before="auto" style:column-width="3.757cm"/>
    </style:style>
    <style:style style:name="co4" style:family="table-column">
      <style:table-column-properties fo:break-before="auto" style:column-width="26.13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string">
            <text:p>BECM-ANTHRAZIT</text:p>
          </table:table-cell>
          <table:table-cell office:value-type="string">
            <text:p>Bio Energo Color Mousse 200ml anthrazit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Bio Energo Color Mousse 200ml anthrazit</text:p>
          </table:table-cell>
        </table:table-row>
        <table:table-row table:style-name="ro2">
          <table:table-cell office:value-type="string">
            <text:p>BECM-SILBER</text:p>
          </table:table-cell>
          <table:table-cell office:value-type="string">
            <text:p>Bio Energo Color Mousse 200ml silber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Bio Energo Color Mousse 200ml silber</text:p>
          </table:table-cell>
        </table:table-row>
        <table:table-row table:style-name="ro2">
          <table:table-cell office:value-type="float" office:value="771428">
            <text:p>771428</text:p>
          </table:table-cell>
          <table:table-cell office:value-type="string">
            <text:p>Colorance Fönschaum <text:s/>9P 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Colorance Fönschaum <text:s/>9P Perlsilber</text:p>
          </table:table-cell>
        </table:table-row>
        <table:table-row table:style-name="ro1">
          <table:table-cell office:value-type="string">
            <text:p>FH</text:p>
          </table:table-cell>
          <table:table-cell office:value-type="string">
            <text:p>Farb-Haarspray 125ml 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Farb-Haarspray 125ml </text:p>
          </table:table-cell>
        </table:table-row>
        <table:table-row table:style-name="ro1">
          <table:table-cell office:value-type="string">
            <text:p>FH-BLAU</text:p>
          </table:table-cell>
          <table:table-cell office:value-type="string">
            <text:p>Farb-Haarspray 125ml <text:s/>blau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blau</text:p>
          </table:table-cell>
        </table:table-row>
        <table:table-row table:style-name="ro1">
          <table:table-cell office:value-type="string">
            <text:p>FH-GELB</text:p>
          </table:table-cell>
          <table:table-cell office:value-type="string">
            <text:p>Farb-Haarspray 125ml <text:s/>gelb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gelb</text:p>
          </table:table-cell>
        </table:table-row>
        <table:table-row table:style-name="ro2">
          <table:table-cell office:value-type="string">
            <text:p>FH-GLITTER GOLD</text:p>
          </table:table-cell>
          <table:table-cell office:value-type="string">
            <text:p>Farb-Haarspray 125ml <text:s/>glitter gold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glitter gold</text:p>
          </table:table-cell>
        </table:table-row>
        <table:table-row table:style-name="ro2">
          <table:table-cell office:value-type="string">
            <text:p>FH-GLITTER SILBER</text:p>
          </table:table-cell>
          <table:table-cell office:value-type="string">
            <text:p>Farb-Haarspray 125ml <text:s/>glitter silb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glitter silber</text:p>
          </table:table-cell>
        </table:table-row>
        <table:table-row table:style-name="ro2">
          <table:table-cell office:value-type="string">
            <text:p>FH-GOLD</text:p>
          </table:table-cell>
          <table:table-cell office:value-type="string">
            <text:p>Farb-Haarspray 125ml <text:s/>gold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gold</text:p>
          </table:table-cell>
        </table:table-row>
        <table:table-row table:style-name="ro1">
          <table:table-cell office:value-type="string">
            <text:p>FH-GRÜN</text:p>
          </table:table-cell>
          <table:table-cell office:value-type="string">
            <text:p>Farb-Haarspray 125ml <text:s/>grün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grün</text:p>
          </table:table-cell>
        </table:table-row>
        <table:table-row table:style-name="ro1">
          <table:table-cell office:value-type="string">
            <text:p>FH-ORANGE</text:p>
          </table:table-cell>
          <table:table-cell office:value-type="string">
            <text:p>Farb-Haarspray 125ml <text:s/>orange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orange</text:p>
          </table:table-cell>
        </table:table-row>
        <table:table-row table:style-name="ro2">
          <table:table-cell office:value-type="string">
            <text:p>FH-PASTELL EISBLAU</text:p>
          </table:table-cell>
          <table:table-cell office:value-type="string">
            <text:p>Farb-Haarspray 125ml <text:s/>pastell eisblau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pastell eisblau</text:p>
          </table:table-cell>
        </table:table-row>
        <table:table-row table:style-name="ro2">
          <table:table-cell office:value-type="string">
            <text:p>FH-PASTELL LAVENDEL</text:p>
          </table:table-cell>
          <table:table-cell office:value-type="string">
            <text:p>Farb-Haarspray 125ml <text:s/>pastell lavende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pastell lavendel</text:p>
          </table:table-cell>
        </table:table-row>
        <table:table-row table:style-name="ro2">
          <table:table-cell office:value-type="string">
            <text:p>FH-PASTEL ROSA</text:p>
          </table:table-cell>
          <table:table-cell office:value-type="string">
            <text:p>Farb-Haarspray 125ml <text:s/>pastell rosa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pastell rosa</text:p>
          </table:table-cell>
        </table:table-row>
        <table:table-row table:style-name="ro1">
          <table:table-cell office:value-type="string">
            <text:p>FH-PINK</text:p>
          </table:table-cell>
          <table:table-cell office:value-type="string">
            <text:p>Farb-Haarspray 125ml <text:s/>pink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pink</text:p>
          </table:table-cell>
        </table:table-row>
        <table:table-row table:style-name="ro2">
          <table:table-cell office:value-type="string">
            <text:p>FH-ROSEGOLD</text:p>
          </table:table-cell>
          <table:table-cell office:value-type="string">
            <text:p>Farb-Haarspray 125ml <text:s/>rosé-gold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rosé-gold</text:p>
          </table:table-cell>
        </table:table-row>
        <table:table-row table:style-name="ro1">
          <table:table-cell office:value-type="string">
            <text:p>FH-ROT</text:p>
          </table:table-cell>
          <table:table-cell office:value-type="string">
            <text:p>Farb-Haarspray 125ml <text:s/>rot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rot</text:p>
          </table:table-cell>
        </table:table-row>
        <table:table-row table:style-name="ro1">
          <table:table-cell office:value-type="string">
            <text:p>FH-SCHWARZ</text:p>
          </table:table-cell>
          <table:table-cell office:value-type="string">
            <text:p>Farb-Haarspray 125ml <text:s/>schwarz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schwarz</text:p>
          </table:table-cell>
        </table:table-row>
        <table:table-row table:style-name="ro2">
          <table:table-cell office:value-type="string">
            <text:p>FH-SILBER</text:p>
          </table:table-cell>
          <table:table-cell office:value-type="string">
            <text:p>Farb-Haarspray 125ml <text:s/>silber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silber</text:p>
          </table:table-cell>
        </table:table-row>
        <table:table-row table:style-name="ro1">
          <table:table-cell office:value-type="string">
            <text:p>FH-VIOLETT</text:p>
          </table:table-cell>
          <table:table-cell office:value-type="string">
            <text:p>Farb-Haarspray 125ml <text:s/>violett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violett</text:p>
          </table:table-cell>
        </table:table-row>
        <table:table-row table:style-name="ro2">
          <table:table-cell office:value-type="string">
            <text:p>FH-WEIß</text:p>
          </table:table-cell>
          <table:table-cell office:value-type="string">
            <text:p>Farb-Haarspray 125ml <text:s/>weiß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Farb-Haarspray 125ml <text:s/>weiß</text:p>
          </table:table-cell>
        </table:table-row>
        <table:table-row table:style-name="ro2">
          <table:table-cell office:value-type="string">
            <text:p>ICM</text:p>
          </table:table-cell>
          <table:table-cell office:value-type="string">
            <text:p>Indola Color Mousse 200ml sort.</text:p>
          </table:table-cell>
          <table:table-cell office:value-type="currency" office:currency="EUR" office:value="23.9">
            <text:p>23,90 €</text:p>
          </table:table-cell>
          <table:table-cell office:value-type="string">
            <text:p>Indola Color Mousse 200ml sort.</text:p>
          </table:table-cell>
        </table:table-row>
        <table:table-row table:style-name="ro2">
          <table:table-cell office:value-type="float" office:value="2050035">
            <text:p>2050035</text:p>
          </table:table-cell>
          <table:table-cell office:value-type="string">
            <text:p>m:c Color Lotion 250ml blond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m:c Color Lotion 250ml blond</text:p>
          </table:table-cell>
        </table:table-row>
        <table:table-row table:style-name="ro2">
          <table:table-cell office:value-type="float" office:value="2050037">
            <text:p>2050037</text:p>
          </table:table-cell>
          <table:table-cell office:value-type="string">
            <text:p>m:c Color Lotion 250ml braun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m:c Color Lotion 250ml braun</text:p>
          </table:table-cell>
        </table:table-row>
        <table:table-row table:style-name="ro2">
          <table:table-cell office:value-type="float" office:value="2050033">
            <text:p>2050033</text:p>
          </table:table-cell>
          <table:table-cell office:value-type="string">
            <text:p>m:c Color Lotion 250ml perlgrau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m:c Color Lotion 250ml perlgrau</text:p>
          </table:table-cell>
        </table:table-row>
        <table:table-row table:style-name="ro2">
          <table:table-cell office:value-type="float" office:value="2050034">
            <text:p>2050034</text:p>
          </table:table-cell>
          <table:table-cell office:value-type="string">
            <text:p>m:c Color Lotion 250ml silber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m:c Color Lotion 250ml silber</text:p>
          </table:table-cell>
        </table:table-row>
        <table:table-row table:style-name="ro2">
          <table:table-cell office:value-type="string">
            <text:p>MCM</text:p>
          </table:table-cell>
          <table:table-cell office:value-type="string">
            <text:p>Meta Color Mousse 100ml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eta reflexx Color Mousse </text:p>
          </table:table-cell>
        </table:table-row>
        <table:table-row table:style-name="ro2">
          <table:table-cell office:value-type="string">
            <text:p>MCL</text:p>
          </table:table-cell>
          <table:table-cell office:value-type="string">
            <text:p>Meta reflexx Color Lotion 18ml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Meta reflexx Color Lotion 18ml</text:p>
          </table:table-cell>
        </table:table-row>
        <table:table-row table:style-name="ro2">
          <table:table-cell office:value-type="float" office:value="32003">
            <text:p>32003</text:p>
          </table:table-cell>
          <table:table-cell office:value-type="string">
            <text:p>Meta reflexx Color Lotion 24x18ml sort.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Meta reflexx Color Lotion 24x18ml sort.</text:p>
          </table:table-cell>
        </table:table-row>
        <table:table-row table:style-name="ro2">
          <table:table-cell office:value-type="string">
            <text:p>MCM-DUNKELBLOND</text:p>
          </table:table-cell>
          <table:table-cell office:value-type="string">
            <text:p>Meta reflexx Color Mousse <text:s/>Dunkelblond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Meta reflexx Color Mousse <text:s/>Dunkelblond</text:p>
          </table:table-cell>
        </table:table-row>
        <table:table-row table:style-name="ro2">
          <table:table-cell office:value-type="string">
            <text:p>MCM-HELLBRAUN</text:p>
          </table:table-cell>
          <table:table-cell office:value-type="string">
            <text:p>Meta reflexx Color Mousse <text:s/>Hellbraun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Meta reflexx Color Mousse <text:s/>Hellbraun</text:p>
          </table:table-cell>
        </table:table-row>
        <table:table-row table:style-name="ro2">
          <table:table-cell office:value-type="string">
            <text:p>MCM-MAHAGONI</text:p>
          </table:table-cell>
          <table:table-cell office:value-type="string">
            <text:p>Meta reflexx Color Mousse <text:s/>Mahagoni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Meta reflexx Color Mousse <text:s/>Mahagoni</text:p>
          </table:table-cell>
        </table:table-row>
        <table:table-row table:style-name="ro2">
          <table:table-cell office:value-type="string">
            <text:p>MCM-PERL GRAU</text:p>
          </table:table-cell>
          <table:table-cell office:value-type="string">
            <text:p>Meta reflexx Color Mousse <text:s/>Perl grau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Meta reflexx Color Mousse <text:s/>Perl grau</text:p>
          </table:table-cell>
        </table:table-row>
        <table:table-row table:style-name="ro2">
          <table:table-cell office:value-type="string">
            <text:p>MCM-ROT</text:p>
          </table:table-cell>
          <table:table-cell office:value-type="string">
            <text:p>Meta reflexx Color Mousse <text:s/>Rot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Meta reflexx Color Mousse <text:s/>Rot</text:p>
          </table:table-cell>
        </table:table-row>
        <table:table-row table:style-name="ro2">
          <table:table-cell office:value-type="string">
            <text:p>MCM-SCHOKOBRAUN</text:p>
          </table:table-cell>
          <table:table-cell office:value-type="string">
            <text:p>Meta reflexx Color Mousse <text:s/>Schokobraun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Meta reflexx Color Mousse <text:s/>Schokobraun</text:p>
          </table:table-cell>
        </table:table-row>
        <table:table-row table:style-name="ro2">
          <table:table-cell office:value-type="string">
            <text:p>MCM-SCHWARZ</text:p>
          </table:table-cell>
          <table:table-cell office:value-type="string">
            <text:p>Meta reflexx Color Mousse <text:s/>Schwarz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Meta reflexx Color Mousse <text:s/>Schwarz</text:p>
          </table:table-cell>
        </table:table-row>
        <table:table-row table:style-name="ro2">
          <table:table-cell office:value-type="float" office:value="771512">
            <text:p>771512</text:p>
          </table:table-cell>
          <table:table-cell office:value-type="string">
            <text:p>Meta Umbra Color Mousse 150ml anthrazit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Meta Umbra Color Mousse 150ml anthrazit</text:p>
          </table:table-cell>
        </table:table-row>
        <table:table-row table:style-name="ro2">
          <table:table-cell office:value-type="float" office:value="771536">
            <text:p>771536</text:p>
          </table:table-cell>
          <table:table-cell office:value-type="string">
            <text:p>Meta Umbra Color Mousse 150ml silver</text:p>
          </table:table-cell>
          <table:table-cell office:value-type="currency" office:currency="EUR" office:value="13.9">
            <text:p>13,90 €</text:p>
          </table:table-cell>
          <table:table-cell/>
        </table:table-row>
        <table:table-row table:style-name="ro2">
          <table:table-cell office:value-type="float" office:value="771529">
            <text:p>771529</text:p>
          </table:table-cell>
          <table:table-cell office:value-type="string">
            <text:p>Meta Umbra Color Mousse 150ml stahlsilber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Meta Umbra Color Mousse 150ml stahlsilber</text:p>
          </table:table-cell>
        </table:table-row>
        <table:table-row table:style-name="ro2">
          <table:table-cell office:value-type="string">
            <text:p>OCM</text:p>
          </table:table-cell>
          <table:table-cell office:value-type="string">
            <text:p>Omeisan Color Mousse </text:p>
          </table:table-cell>
          <table:table-cell office:value-type="currency" office:currency="EUR" office:value="17.9">
            <text:p>17,90 €</text:p>
          </table:table-cell>
          <table:table-cell office:value-type="string">
            <text:p>Omeisan Color Mousse </text:p>
          </table:table-cell>
        </table:table-row>
        <table:table-row table:style-name="ro2">
          <table:table-cell office:value-type="string">
            <text:p>OCM-17</text:p>
          </table:table-cell>
          <table:table-cell office:value-type="string">
            <text:p>Omeisan Color Mousse <text:s/>Aschblond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Aschblond</text:p>
          </table:table-cell>
        </table:table-row>
        <table:table-row table:style-name="ro2">
          <table:table-cell office:value-type="string">
            <text:p>OCM-34</text:p>
          </table:table-cell>
          <table:table-cell office:value-type="string">
            <text:p>Omeisan Color Mousse <text:s/>Aubergine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Aubergine</text:p>
          </table:table-cell>
        </table:table-row>
        <table:table-row table:style-name="ro2">
          <table:table-cell office:value-type="string">
            <text:p>OCM-27</text:p>
          </table:table-cell>
          <table:table-cell office:value-type="string">
            <text:p>Omeisan Color Mousse <text:s/>Dunkelblond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Dunkelblond</text:p>
          </table:table-cell>
        </table:table-row>
        <table:table-row table:style-name="ro2">
          <table:table-cell office:value-type="string">
            <text:p>OCM-21</text:p>
          </table:table-cell>
          <table:table-cell office:value-type="string">
            <text:p>Omeisan Color Mousse <text:s/>Graphit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Graphit</text:p>
          </table:table-cell>
        </table:table-row>
        <table:table-row table:style-name="ro2">
          <table:table-cell office:value-type="string">
            <text:p>OCM-23</text:p>
          </table:table-cell>
          <table:table-cell office:value-type="string">
            <text:p>Omeisan Color Mousse <text:s/>Hell Goldblond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Hell Goldblond</text:p>
          </table:table-cell>
        </table:table-row>
        <table:table-row table:style-name="ro2">
          <table:table-cell office:value-type="string">
            <text:p>OCM-28</text:p>
          </table:table-cell>
          <table:table-cell office:value-type="string">
            <text:p>Omeisan Color Mousse <text:s/>Hellbraun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Hellbraun</text:p>
          </table:table-cell>
        </table:table-row>
        <table:table-row table:style-name="ro2">
          <table:table-cell office:value-type="string">
            <text:p>OCM-24</text:p>
          </table:table-cell>
          <table:table-cell office:value-type="string">
            <text:p>Omeisan Color Mousse <text:s/>Helles Honigblond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Helles Honigblond</text:p>
          </table:table-cell>
        </table:table-row>
        <table:table-row table:style-name="ro2">
          <table:table-cell office:value-type="string">
            <text:p>OCM-31</text:p>
          </table:table-cell>
          <table:table-cell office:value-type="string">
            <text:p>Omeisan Color Mousse <text:s/>Kastanie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Kastanie</text:p>
          </table:table-cell>
        </table:table-row>
        <table:table-row table:style-name="ro2">
          <table:table-cell office:value-type="string">
            <text:p>OCM-32</text:p>
          </table:table-cell>
          <table:table-cell office:value-type="string">
            <text:p>Omeisan Color Mousse <text:s/>Kupfer -Mahagoni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Kupfer -Mahagoni</text:p>
          </table:table-cell>
        </table:table-row>
        <table:table-row table:style-name="ro2">
          <table:table-cell office:value-type="string">
            <text:p>OCM-44</text:p>
          </table:table-cell>
          <table:table-cell office:value-type="string">
            <text:p>Omeisan Color Mousse <text:s/>Matt Grün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Omeisan Color Mousse <text:s/>Matt Grün</text:p>
          </table:table-cell>
        </table:table-row>
        <table:table-row table:style-name="ro2">
          <table:table-cell office:value-type="string">
            <text:p>OCM-25</text:p>
          </table:table-cell>
          <table:table-cell office:value-type="string">
            <text:p>Omeisan Color Mousse <text:s/>Mittelblond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Mittelblond</text:p>
          </table:table-cell>
        </table:table-row>
        <table:table-row table:style-name="ro2">
          <table:table-cell office:value-type="string">
            <text:p>OCM-29</text:p>
          </table:table-cell>
          <table:table-cell office:value-type="string">
            <text:p>Omeisan Color Mousse <text:s/>Mittelbraun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Mittelbraun</text:p>
          </table:table-cell>
        </table:table-row>
        <table:table-row table:style-name="ro2">
          <table:table-cell office:value-type="string">
            <text:p>OCM-16</text:p>
          </table:table-cell>
          <table:table-cell office:value-type="string">
            <text:p>Omeisan Color Mousse <text:s/>Silber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Silber</text:p>
          </table:table-cell>
        </table:table-row>
        <table:table-row table:style-name="ro2">
          <table:table-cell office:value-type="string">
            <text:p>OCM-41</text:p>
          </table:table-cell>
          <table:table-cell office:value-type="string">
            <text:p>Omeisan Color Mousse <text:s/>Violett Intensiv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Omeisan Color Mousse <text:s/>Violett Intensiv</text:p>
          </table:table-cell>
        </table:table-row>
        <table:table-row table:style-name="ro2">
          <table:table-cell office:value-type="string">
            <text:p>BECM-ANTHRAZIT</text:p>
          </table:table-cell>
          <table:table-cell office:value-type="string">
            <text:p>Bio Energo Color Mousse 200ml anthrazit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Bio Energo Color Mousse 200ml anthrazit</text:p>
          </table:table-cell>
        </table:table-row>
        <table:table-row table:style-name="ro2">
          <table:table-cell office:value-type="float" office:value="139">
            <text:p>139</text:p>
          </table:table-cell>
          <table:table-cell office:value-type="string">
            <text:p>Color Removertücher Scrummi 100 St</text:p>
          </table:table-cell>
          <table:table-cell office:value-type="currency" office:currency="EUR" office:value="8.5">
            <text:p>8,50 €</text:p>
          </table:table-cell>
          <table:table-cell/>
        </table:table-row>
        <table:table-row table:style-name="ro2">
          <table:table-cell office:value-type="float" office:value="772070">
            <text:p>772070</text:p>
          </table:table-cell>
          <table:table-cell office:value-type="string">
            <text:p>Colorance DC Depot 120ml 6NN</text:p>
          </table:table-cell>
          <table:table-cell office:value-type="currency" office:currency="EUR" office:value="33.4">
            <text:p>33,40 €</text:p>
          </table:table-cell>
          <table:table-cell office:value-type="string">
            <text:p>Colorance DC Depot 120ml 6N</text:p>
          </table:table-cell>
        </table:table-row>
        <table:table-row table:style-name="ro2">
          <table:table-cell office:value-type="float" office:value="770056">
            <text:p>770056</text:p>
          </table:table-cell>
          <table:table-cell office:value-type="string">
            <text:p>Colorance DC Depot 120ml 9N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Colorance Acid Color Depot 120ml 9N</text:p>
          </table:table-cell>
        </table:table-row>
        <table:table-row table:style-name="ro2">
          <table:table-cell office:value-type="float" office:value="20005087">
            <text:p>20005087</text:p>
          </table:table-cell>
          <table:table-cell office:value-type="string">
            <text:p>Coolike Color Cleaner Dose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20005088">
            <text:p>20005088</text:p>
          </table:table-cell>
          <table:table-cell office:value-type="string">
            <text:p>Coolike Color Cleaner Nachfüller</text:p>
          </table:table-cell>
          <table:table-cell office:value-type="currency" office:currency="EUR" office:value="8.5">
            <text:p>8,50 €</text:p>
          </table:table-cell>
          <table:table-cell/>
        </table:table-row>
        <table:table-row table:style-name="ro2">
          <table:table-cell office:value-type="string">
            <text:p>TDC1</text:p>
          </table:table-cell>
          <table:table-cell office:value-type="string">
            <text:p>Deep Cover 1-3-4 200ml</text:p>
          </table:table-cell>
          <table:table-cell office:value-type="currency" office:currency="EUR" office:value="19.19">
            <text:p>19,19 €</text:p>
          </table:table-cell>
          <table:table-cell office:value-type="string">
            <text:p>Deep Cover 1-3-4 200ml</text:p>
          </table:table-cell>
        </table:table-row>
        <table:table-row table:style-name="ro2">
          <table:table-cell office:value-type="string">
            <text:p>TDC5</text:p>
          </table:table-cell>
          <table:table-cell office:value-type="string">
            <text:p>Deep Cover 5-6-7 200ml</text:p>
          </table:table-cell>
          <table:table-cell office:value-type="currency" office:currency="EUR" office:value="19.19">
            <text:p>19,19 €</text:p>
          </table:table-cell>
          <table:table-cell office:value-type="string">
            <text:p>Deep Cover 5-6-7 200ml</text:p>
          </table:table-cell>
        </table:table-row>
        <table:table-row table:style-name="ro2">
          <table:table-cell office:value-type="string">
            <text:p>TDC8</text:p>
          </table:table-cell>
          <table:table-cell office:value-type="string">
            <text:p>Deep Cover 8-9-10 200ml</text:p>
          </table:table-cell>
          <table:table-cell office:value-type="currency" office:currency="EUR" office:value="19.19">
            <text:p>19,19 €</text:p>
          </table:table-cell>
          <table:table-cell office:value-type="string">
            <text:p>Deep Cover 8-9-10 200ml</text:p>
          </table:table-cell>
        </table:table-row>
        <table:table-row table:style-name="ro1">
          <table:table-cell office:value-type="string">
            <text:p>TDHA</text:p>
          </table:table-cell>
          <table:table-cell office:value-type="string">
            <text:p>DHA Set 3 x 200ml*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DHA Set 3 x 200ml*</text:p>
          </table:table-cell>
        </table:table-row>
        <table:table-row table:style-name="ro2">
          <table:table-cell office:value-type="string">
            <text:p>DIA</text:p>
          </table:table-cell>
          <table:table-cell office:value-type="string">
            <text:p>Diarichesse 50ml</text:p>
          </table:table-cell>
          <table:table-cell office:value-type="currency" office:currency="EUR" office:value="14.7">
            <text:p>14,70 €</text:p>
          </table:table-cell>
          <table:table-cell office:value-type="string">
            <text:p>Diarichesse 50ml</text:p>
          </table:table-cell>
        </table:table-row>
        <table:table-row table:style-name="ro2">
          <table:table-cell office:value-type="float" office:value="1460091">
            <text:p>1460091</text:p>
          </table:table-cell>
          <table:table-cell office:value-type="string">
            <text:p>Efassor Farbabzug 12x28g Beutel</text:p>
          </table:table-cell>
          <table:table-cell office:value-type="currency" office:currency="EUR" office:value="75.7">
            <text:p>75,70 €</text:p>
          </table:table-cell>
          <table:table-cell office:value-type="string">
            <text:p>Efassor Farbabzug 12x28g Beutel</text:p>
          </table:table-cell>
        </table:table-row>
        <table:table-row table:style-name="ro2">
          <table:table-cell office:value-type="string">
            <text:p>EFA</text:p>
          </table:table-cell>
          <table:table-cell office:value-type="string">
            <text:p>Efassor Farbabzug 28g Beute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Efassor Farbabzug 28g Beutel</text:p>
          </table:table-cell>
        </table:table-row>
        <table:table-row table:style-name="ro2">
          <table:table-cell office:value-type="float" office:value="771847">
            <text:p>771847</text:p>
          </table:table-cell>
          <table:table-cell office:value-type="string">
            <text:p>Elumen Applikatorflasch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lumen Applikatorflasche</text:p>
          </table:table-cell>
        </table:table-row>
        <table:table-row table:style-name="ro2">
          <table:table-cell office:value-type="float" office:value="771835">
            <text:p>771835</text:p>
          </table:table-cell>
          <table:table-cell office:value-type="string">
            <text:p>Elumen Clean Haut-Farbentferner 2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lumen Clean Haut-Farbentferner 250ml</text:p>
          </table:table-cell>
        </table:table-row>
        <table:table-row table:style-name="ro2">
          <table:table-cell office:value-type="float" office:value="771833">
            <text:p>771833</text:p>
          </table:table-cell>
          <table:table-cell office:value-type="string">
            <text:p>Elumen Lock Farbversiegelung 250ml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Elumen Lock Farbversiegelung 250ml</text:p>
          </table:table-cell>
        </table:table-row>
        <table:table-row table:style-name="ro2">
          <table:table-cell office:value-type="float" office:value="771834">
            <text:p>771834</text:p>
          </table:table-cell>
          <table:table-cell office:value-type="string">
            <text:p>Elumen Prepare Vorbehandlung 1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lumen Prepare Vorbehandlung 150ml</text:p>
          </table:table-cell>
        </table:table-row>
        <table:table-row table:style-name="ro2">
          <table:table-cell office:value-type="float" office:value="771836">
            <text:p>771836</text:p>
          </table:table-cell>
          <table:table-cell office:value-type="string">
            <text:p>Elumen Return Farbreduzierer 250ml</text:p>
          </table:table-cell>
          <table:table-cell office:value-type="currency" office:currency="EUR" office:value="33">
            <text:p>33,00 €</text:p>
          </table:table-cell>
          <table:table-cell office:value-type="string">
            <text:p>Elumen Return Farbreduzierer 250ml</text:p>
          </table:table-cell>
        </table:table-row>
        <table:table-row table:style-name="ro2">
          <table:table-cell office:value-type="float" office:value="771832">
            <text:p>771832</text:p>
          </table:table-cell>
          <table:table-cell office:value-type="string">
            <text:p>Elumen Thickener 100ml</text:p>
          </table:table-cell>
          <table:table-cell office:value-type="currency" office:currency="EUR" office:value="47">
            <text:p>47,00 €</text:p>
          </table:table-cell>
          <table:table-cell/>
        </table:table-row>
        <table:table-row table:style-name="ro2">
          <table:table-cell office:value-type="float" office:value="2048376">
            <text:p>2048376</text:p>
          </table:table-cell>
          <table:table-cell office:value-type="string">
            <text:p>Fibreplex Starter-Kit</text:p>
          </table:table-cell>
          <table:table-cell office:value-type="currency" office:currency="EUR" office:value="75">
            <text:p>75,00 €</text:p>
          </table:table-cell>
          <table:table-cell office:value-type="string">
            <text:p>Fibreplex Starter-Kit</text:p>
          </table:table-cell>
        </table:table-row>
        <table:table-row table:style-name="ro2">
          <table:table-cell office:value-type="string">
            <text:p>VHSPN</text:p>
          </table:table-cell>
          <table:table-cell office:value-type="string">
            <text:p>Forever Tech Amon Sculp Protector 10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Forever Tech Amon Sculp Protector 100ml</text:p>
          </table:table-cell>
        </table:table-row>
        <table:table-row table:style-name="ro2">
          <table:table-cell office:value-type="float" office:value="771730">
            <text:p>771730</text:p>
          </table:table-cell>
          <table:table-cell office:value-type="string">
            <text:p>Goldwell Men Reshade Shots 4CA 4x20ml</text:p>
          </table:table-cell>
          <table:table-cell office:value-type="currency" office:currency="EUR" office:value="39.2">
            <text:p>39,20 €</text:p>
          </table:table-cell>
          <table:table-cell/>
        </table:table-row>
        <table:table-row table:style-name="ro2">
          <table:table-cell office:value-type="float" office:value="771732">
            <text:p>771732</text:p>
          </table:table-cell>
          <table:table-cell office:value-type="string">
            <text:p>Goldwell Men Reshade Shots 6CA 4x20ml</text:p>
          </table:table-cell>
          <table:table-cell office:value-type="currency" office:currency="EUR" office:value="39">
            <text:p>39,00 €</text:p>
          </table:table-cell>
          <table:table-cell/>
        </table:table-row>
        <table:table-row table:style-name="ro2">
          <table:table-cell office:value-type="float" office:value="771734">
            <text:p>771734</text:p>
          </table:table-cell>
          <table:table-cell office:value-type="string">
            <text:p>Goldwell Men Reshades Developer 250ml </text:p>
          </table:table-cell>
          <table:table-cell office:value-type="currency" office:currency="EUR" office:value="25.9">
            <text:p>25,90 €</text:p>
          </table:table-cell>
          <table:table-cell/>
        </table:table-row>
        <table:table-row table:style-name="ro2">
          <table:table-cell office:value-type="float" office:value="6580019">
            <text:p>6580019</text:p>
          </table:table-cell>
          <table:table-cell office:value-type="string">
            <text:p>Hairwell Farbflecken Entferner 100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Hairwell Farbflecken Entferner 1000ml</text:p>
          </table:table-cell>
        </table:table-row>
        <table:table-row table:style-name="ro2">
          <table:table-cell office:value-type="float" office:value="6580075">
            <text:p>6580075</text:p>
          </table:table-cell>
          <table:table-cell office:value-type="string">
            <text:p>Hairwell Farbflecken Entferner 25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Hairwell Farbflecken Entferner 250ml</text:p>
          </table:table-cell>
        </table:table-row>
        <table:table-row table:style-name="ro2">
          <table:table-cell office:value-type="string">
            <text:p>TJPB</text:p>
          </table:table-cell>
          <table:table-cell office:value-type="string">
            <text:p>Jolly Pigment blau 6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Jolly Pigment blau 60ml</text:p>
          </table:table-cell>
        </table:table-row>
        <table:table-row table:style-name="ro2">
          <table:table-cell office:value-type="string">
            <text:p>TJPO</text:p>
          </table:table-cell>
          <table:table-cell office:value-type="string">
            <text:p>Jolly Pigment gold 6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Jolly Pigment gold 60ml</text:p>
          </table:table-cell>
        </table:table-row>
        <table:table-row table:style-name="ro2">
          <table:table-cell office:value-type="string">
            <text:p>TJPV</text:p>
          </table:table-cell>
          <table:table-cell office:value-type="string">
            <text:p>Jolly Pigment grün 6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Jolly Pigment grün 60ml</text:p>
          </table:table-cell>
        </table:table-row>
        <table:table-row table:style-name="ro2">
          <table:table-cell office:value-type="string">
            <text:p>TJPA</text:p>
          </table:table-cell>
          <table:table-cell office:value-type="string">
            <text:p>Jolly Pigment orange 6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Jolly Pigment orange 60ml</text:p>
          </table:table-cell>
        </table:table-row>
        <table:table-row table:style-name="ro2">
          <table:table-cell office:value-type="string">
            <text:p>TJPR</text:p>
          </table:table-cell>
          <table:table-cell office:value-type="string">
            <text:p>Jolly Pigment rot 6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Jolly Pigment rot 60ml</text:p>
          </table:table-cell>
        </table:table-row>
        <table:table-row table:style-name="ro2">
          <table:table-cell office:value-type="string">
            <text:p>TJPVI</text:p>
          </table:table-cell>
          <table:table-cell office:value-type="string">
            <text:p>Jolly Pigment violett 6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Jolly Pigment violett 60ml</text:p>
          </table:table-cell>
        </table:table-row>
        <table:table-row table:style-name="ro2">
          <table:table-cell office:value-type="string">
            <text:p>LEC</text:p>
          </table:table-cell>
          <table:table-cell office:value-type="string">
            <text:p>Londa Color Extra Coverage 60ml</text:p>
          </table:table-cell>
          <table:table-cell office:value-type="currency" office:currency="EUR" office:value="16.8">
            <text:p>16,80 €</text:p>
          </table:table-cell>
          <table:table-cell/>
        </table:table-row>
        <table:table-row table:style-name="ro2">
          <table:table-cell office:value-type="float" office:value="2351467">
            <text:p>2351467</text:p>
          </table:table-cell>
          <table:table-cell office:value-type="string">
            <text:p>Magma clear 120g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Magma clear 120g</text:p>
          </table:table-cell>
        </table:table-row>
        <table:table-row table:style-name="ro2">
          <table:table-cell office:value-type="float" office:value="350132">
            <text:p>350132</text:p>
          </table:table-cell>
          <table:table-cell office:value-type="string">
            <text:p>Meta Color Pre-Toner 250ml Level 1-6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Meta Color Pre-Toner 250ml Level 1-6</text:p>
          </table:table-cell>
        </table:table-row>
        <table:table-row table:style-name="ro2">
          <table:table-cell office:value-type="float" office:value="350133">
            <text:p>350133</text:p>
          </table:table-cell>
          <table:table-cell office:value-type="string">
            <text:p>Meta Color Pre-Toner 250ml Level 7-10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Meta Color Pre-Toner 250ml Level 7-10</text:p>
          </table:table-cell>
        </table:table-row>
        <table:table-row table:style-name="ro2">
          <table:table-cell office:value-type="float" office:value="320071">
            <text:p>320071</text:p>
          </table:table-cell>
          <table:table-cell office:value-type="string">
            <text:p>Meta Metaplex Nr. 1 50ml</text:p>
          </table:table-cell>
          <table:table-cell office:value-type="currency" office:currency="EUR" office:value="15.95">
            <text:p>15,95 €</text:p>
          </table:table-cell>
          <table:table-cell office:value-type="string">
            <text:p>Meta Metaplex Nr. 1 50ml</text:p>
          </table:table-cell>
        </table:table-row>
        <table:table-row table:style-name="ro2">
          <table:table-cell office:value-type="float" office:value="320088">
            <text:p>320088</text:p>
          </table:table-cell>
          <table:table-cell office:value-type="string">
            <text:p>Meta Metaplex Nr. 2 50ml</text:p>
          </table:table-cell>
          <table:table-cell office:value-type="currency" office:currency="EUR" office:value="15.95">
            <text:p>15,95 €</text:p>
          </table:table-cell>
          <table:table-cell office:value-type="string">
            <text:p>Meta Metaplex Nr. 2 50ml</text:p>
          </table:table-cell>
        </table:table-row>
        <table:table-row table:style-name="ro2">
          <table:table-cell office:value-type="float" office:value="320095">
            <text:p>320095</text:p>
          </table:table-cell>
          <table:table-cell office:value-type="string">
            <text:p>Meta Metaplex Nr. 3 50ml</text:p>
          </table:table-cell>
          <table:table-cell office:value-type="currency" office:currency="EUR" office:value="15.95">
            <text:p>15,95 €</text:p>
          </table:table-cell>
          <table:table-cell office:value-type="string">
            <text:p>Meta Metaplex Nr. 3 50ml</text:p>
          </table:table-cell>
        </table:table-row>
        <table:table-row table:style-name="ro2">
          <table:table-cell office:value-type="float" office:value="320149">
            <text:p>320149</text:p>
          </table:table-cell>
          <table:table-cell office:value-type="string">
            <text:p>Meta Metaplex Nr.1 250ml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Meta Metaplex Nr.1 250ml</text:p>
          </table:table-cell>
        </table:table-row>
        <table:table-row table:style-name="ro2">
          <table:table-cell office:value-type="float" office:value="605066">
            <text:p>605066</text:p>
          </table:table-cell>
          <table:table-cell office:value-type="string">
            <text:p>Meta Umbra Color Out saurer Farbabzug 2x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Meta Umbra Color Out saurer Farbabzug 2x50ml</text:p>
          </table:table-cell>
        </table:table-row>
        <table:table-row table:style-name="ro2">
          <table:table-cell office:value-type="float" office:value="773271">
            <text:p>773271</text:p>
          </table:table-cell>
          <table:table-cell office:value-type="string">
            <text:p>Meta Umbra Color Perfection 50ml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771161">
            <text:p>771161</text:p>
          </table:table-cell>
          <table:table-cell office:value-type="string">
            <text:p>Meta Umbra Color Remover 100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Meta Umbra Color Remover 1000ml</text:p>
          </table:table-cell>
        </table:table-row>
        <table:table-row table:style-name="ro2">
          <table:table-cell office:value-type="float" office:value="771154">
            <text:p>771154</text:p>
          </table:table-cell>
          <table:table-cell office:value-type="string">
            <text:p>Meta Umbra Color Remover 25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Meta Umbra Color Remover 250ml</text:p>
          </table:table-cell>
        </table:table-row>
        <table:table-row table:style-name="ro2">
          <table:table-cell office:value-type="float" office:value="771178">
            <text:p>771178</text:p>
          </table:table-cell>
          <table:table-cell office:value-type="string">
            <text:p>Meta Umbra Derma Control 5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Meta Umbra Derma Control 50ml</text:p>
          </table:table-cell>
        </table:table-row>
        <table:table-row table:style-name="ro2">
          <table:table-cell office:value-type="float" office:value="771185">
            <text:p>771185</text:p>
          </table:table-cell>
          <table:table-cell office:value-type="string">
            <text:p>Meta Umbra Derma Control Scalp Protector 25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Meta Umbra Derma Control Scalp Protector 250ml</text:p>
          </table:table-cell>
        </table:table-row>
        <table:table-row table:style-name="ro2">
          <table:table-cell office:value-type="string">
            <text:p>MUFB</text:p>
          </table:table-cell>
          <table:table-cell office:value-type="string">
            <text:p>Meta Umbra Natural Shine Farbkarte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Meta Umbra Natural Shine Farbkarte</text:p>
          </table:table-cell>
        </table:table-row>
        <table:table-row table:style-name="ro2">
          <table:table-cell office:value-type="float" office:value="2351256">
            <text:p>2351256</text:p>
          </table:table-cell>
          <table:table-cell office:value-type="string">
            <text:p>Perfecton Tonspülung /43 rot - gold</text:p>
          </table:table-cell>
          <table:table-cell office:value-type="currency" office:currency="EUR" office:value="36.5">
            <text:p>36,50 €</text:p>
          </table:table-cell>
          <table:table-cell office:value-type="string">
            <text:p>Perfecton Tonspülung /43 rot - gold</text:p>
          </table:table-cell>
        </table:table-row>
        <table:table-row table:style-name="ro2">
          <table:table-cell office:value-type="float" office:value="2351258">
            <text:p>2351258</text:p>
          </table:table-cell>
          <table:table-cell office:value-type="string">
            <text:p>Perfecton Tonspülung /5 mahagoni</text:p>
          </table:table-cell>
          <table:table-cell office:value-type="currency" office:currency="EUR" office:value="36.5">
            <text:p>36,50 €</text:p>
          </table:table-cell>
          <table:table-cell office:value-type="string">
            <text:p>Perfecton Tonspülung /5 mahagoni</text:p>
          </table:table-cell>
        </table:table-row>
        <table:table-row table:style-name="ro2">
          <table:table-cell office:value-type="float" office:value="2351259">
            <text:p>2351259</text:p>
          </table:table-cell>
          <table:table-cell office:value-type="string">
            <text:p>Perfecton Tonspülung /6 violett </text:p>
          </table:table-cell>
          <table:table-cell office:value-type="currency" office:currency="EUR" office:value="36.5">
            <text:p>36,50 €</text:p>
          </table:table-cell>
          <table:table-cell office:value-type="string">
            <text:p>Perfecton Tonspülung /6 violett </text:p>
          </table:table-cell>
        </table:table-row>
        <table:table-row table:style-name="ro2">
          <table:table-cell office:value-type="float" office:value="2351261">
            <text:p>2351261</text:p>
          </table:table-cell>
          <table:table-cell office:value-type="string">
            <text:p>Perfecton Tonspülung /8 perl</text:p>
          </table:table-cell>
          <table:table-cell office:value-type="currency" office:currency="EUR" office:value="43.8">
            <text:p>43,80 €</text:p>
          </table:table-cell>
          <table:table-cell office:value-type="string">
            <text:p>Perfecton Tonspülung /8 perl</text:p>
          </table:table-cell>
        </table:table-row>
        <table:table-row table:style-name="ro2">
          <table:table-cell office:value-type="string">
            <text:p>BRSPB</text:p>
          </table:table-cell>
          <table:table-cell office:value-type="string">
            <text:p>Re-Shine ColorMask Black 2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Re-Shine ColorMask Black 200ml</text:p>
          </table:table-cell>
        </table:table-row>
        <table:table-row table:style-name="ro2">
          <table:table-cell office:value-type="string">
            <text:p>BRSPG</text:p>
          </table:table-cell>
          <table:table-cell office:value-type="string">
            <text:p>Re-Shine ColorMask Intense Grey 2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Re-Shine ColorMask Intense Grey 200ml</text:p>
          </table:table-cell>
        </table:table-row>
        <table:table-row table:style-name="ro2">
          <table:table-cell office:value-type="string">
            <text:p>BRSPIG</text:p>
          </table:table-cell>
          <table:table-cell office:value-type="string">
            <text:p>Re-Shine ColorMask Iron Grey 2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Re-Shine ColorMask Iron Grey 200ml</text:p>
          </table:table-cell>
        </table:table-row>
        <table:table-row table:style-name="ro2">
          <table:table-cell office:value-type="string">
            <text:p>BRSPM</text:p>
          </table:table-cell>
          <table:table-cell office:value-type="string">
            <text:p>Re-Shine ColorMask Metal 2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Re-Shine ColorMask Metal 200ml</text:p>
          </table:table-cell>
        </table:table-row>
        <table:table-row table:style-name="ro2">
          <table:table-cell office:value-type="string">
            <text:p>BRSP000</text:p>
          </table:table-cell>
          <table:table-cell office:value-type="string">
            <text:p>Re-Shine ColorMask Pastel 400ml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Re-Shine ColorMask Pastel 400ml</text:p>
          </table:table-cell>
        </table:table-row>
        <table:table-row table:style-name="ro2">
          <table:table-cell office:value-type="string">
            <text:p>BRSO</text:p>
          </table:table-cell>
          <table:table-cell office:value-type="string">
            <text:p>Re-Shine Keratin Mask gold*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Re-Shine Keratin Mask gold*</text:p>
          </table:table-cell>
        </table:table-row>
        <table:table-row table:style-name="ro2">
          <table:table-cell office:value-type="string">
            <text:p>BRSL</text:p>
          </table:table-cell>
          <table:table-cell office:value-type="string">
            <text:p>Re-Shine Keratin Mask lilla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Re-Shine Keratin Mask lilla</text:p>
          </table:table-cell>
        </table:table-row>
        <table:table-row table:style-name="ro2">
          <table:table-cell office:value-type="string">
            <text:p>BRSR</text:p>
          </table:table-cell>
          <table:table-cell office:value-type="string">
            <text:p>Re-Shine Keratin Mask rot*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Re-Shine Keratin Mask rot*</text:p>
          </table:table-cell>
        </table:table-row>
        <table:table-row table:style-name="ro2">
          <table:table-cell office:value-type="string">
            <text:p>BRSC</text:p>
          </table:table-cell>
          <table:table-cell office:value-type="string">
            <text:p>Re-Shine Keratin Mask schokolade*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Re-Shine Keratin Mask schokolade*</text:p>
          </table:table-cell>
        </table:table-row>
        <table:table-row table:style-name="ro2">
          <table:table-cell office:value-type="string">
            <text:p>BRST</text:p>
          </table:table-cell>
          <table:table-cell office:value-type="string">
            <text:p>Re-Shine Keratin Mask tabacco*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Re-Shine Keratin Mask tabacco*</text:p>
          </table:table-cell>
        </table:table-row>
        <table:table-row table:style-name="ro2">
          <table:table-cell office:value-type="string">
            <text:p>BRSV</text:p>
          </table:table-cell>
          <table:table-cell office:value-type="string">
            <text:p>Re-Shine Keratin Mask violett*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Re-Shine Keratin Mask violett*</text:p>
          </table:table-cell>
        </table:table-row>
        <table:table-row table:style-name="ro2">
          <table:table-cell office:value-type="string">
            <text:p>TCD</text:p>
          </table:table-cell>
          <table:table-cell office:value-type="string">
            <text:p>Top Chic Color Depot 250ml</text:p>
          </table:table-cell>
          <table:table-cell office:value-type="currency" office:currency="EUR" office:value="58">
            <text:p>58,00 €</text:p>
          </table:table-cell>
          <table:table-cell office:value-type="string">
            <text:p>Top Chic Color Depot 250ml</text:p>
          </table:table-cell>
        </table:table-row>
        <table:table-row table:style-name="ro2">
          <table:table-cell office:value-type="float" office:value="2351729">
            <text:p>2351729</text:p>
          </table:table-cell>
          <table:table-cell office:value-type="string">
            <text:p>Wellaplex Step2 500ml</text:p>
          </table:table-cell>
          <table:table-cell office:value-type="currency" office:currency="EUR" office:value="170">
            <text:p>170,00 €</text:p>
          </table:table-cell>
          <table:table-cell/>
        </table:table-row>
        <table:table-row table:style-name="ro2">
          <table:table-cell office:value-type="float" office:value="139">
            <text:p>139</text:p>
          </table:table-cell>
          <table:table-cell office:value-type="string">
            <text:p>Color Removertücher Scrummi 100 St</text:p>
          </table:table-cell>
          <table:table-cell office:value-type="currency" office:currency="EUR" office:value="8.5">
            <text:p>8,50 €</text:p>
          </table:table-cell>
          <table:table-cell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1:27:0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1:20:33.66</meta:creation-date>
    <dc:date>2026-06-16T11:27:05.79</dc:date>
    <dc:creator>Stephan Rühs</dc:creator>
    <meta:editing-duration>PT6M32S</meta:editing-duration>
    <meta:editing-cycles>1</meta:editing-cycles>
    <meta:document-statistic meta:table-count="3" meta:cell-count="468" meta:object-count="0"/>
    <meta:generator>OpenOffice/4.1.14$Win32 OpenOffice.org_project/4114m1$Build-9811</meta:generator>
  </office:meta>
</office:document-meta>
</file>