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351cm"/>
    </style:style>
    <style:style style:name="co2" style:family="table-column">
      <style:table-column-properties fo:break-before="auto" style:column-width="8.931cm"/>
    </style:style>
    <style:style style:name="co3" style:family="table-column">
      <style:table-column-properties fo:break-before="auto" style:column-width="3.295cm"/>
    </style:style>
    <style:style style:name="co4" style:family="table-column">
      <style:table-column-properties fo:break-before="auto" style:column-width="42.347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Default" style:data-style-name="N106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table table:name="Tabelle1" table:style-name="ta1" table:print="false">
        <table:table-column table:style-name="co1" table:default-cell-style-name="ce1"/>
        <table:table-column table:style-name="co2" table:default-cell-style-name="Default"/>
        <table:table-column table:style-name="co3" table:default-cell-style-name="ce2"/>
        <table:table-column table:style-name="co4" table:default-cell-style-name="Default"/>
        <table:table-row table:style-name="ro1">
          <table:table-cell office:value-type="string">
            <text:p>Artikelnummer</text:p>
          </table:table-cell>
          <table:table-cell office:value-type="string">
            <text:p>Bezeichnung</text:p>
          </table:table-cell>
          <table:table-cell office:value-type="string">
            <text:p>Standardpreis</text:p>
          </table:table-cell>
          <table:table-cell office:value-type="string">
            <text:p>Beschreibung</text:p>
          </table:table-cell>
        </table:table-row>
        <table:table-row table:style-name="ro2">
          <table:table-cell office:value-type="float" office:value="150012">
            <text:p>150012</text:p>
          </table:table-cell>
          <table:table-cell office:value-type="string">
            <text:p>Barbiertasche Barburys Buzz braun</text:p>
          </table:table-cell>
          <table:table-cell office:value-type="currency" office:currency="EUR" office:value="40">
            <text:p>40,00 €</text:p>
          </table:table-cell>
          <table:table-cell/>
        </table:table-row>
        <table:table-row table:style-name="ro2">
          <table:table-cell office:value-type="float" office:value="150013">
            <text:p>150013</text:p>
          </table:table-cell>
          <table:table-cell office:value-type="string">
            <text:p>Barbiertasche Barburys Buzz schwarz</text:p>
          </table:table-cell>
          <table:table-cell office:value-type="currency" office:currency="EUR" office:value="52">
            <text:p>52,00 €</text:p>
          </table:table-cell>
          <table:table-cell office:value-type="string">
            <text:p>Barbiertasche Barburys Buzz schwarz, aus PU im Vintage-Lederlook, Praktisches Etui mit Magnetverschluß, zum Verstauen der Barberutensilien. Platz für bis zu 3 Scheren, 3 Kämmeoder <text:s/>Bürsten, zusätzliche Innentasche für empfindliche Werkzeuge wie Rasierer und Klingen . <text:s/>Maße : L 15cm ( geöffnet 45cm ) , B 25cm , H 5cm ( geschlossen ) .</text:p>
          </table:table-cell>
        </table:table-row>
        <table:table-row table:style-name="ro2">
          <table:table-cell office:value-type="float" office:value="3010087">
            <text:p>3010087</text:p>
          </table:table-cell>
          <table:table-cell office:value-type="string">
            <text:p>Comair Werkzeugtasche Texas schwarz</text:p>
          </table:table-cell>
          <table:table-cell office:value-type="currency" office:currency="EUR" office:value="26.9">
            <text:p>26,90 €</text:p>
          </table:table-cell>
          <table:table-cell office:value-type="string">
            <text:p>Comair Werkzeugtasche Texas schwarz</text:p>
          </table:table-cell>
        </table:table-row>
        <table:table-row table:style-name="ro2">
          <table:table-cell office:value-type="float" office:value="14102082">
            <text:p>14102082</text:p>
          </table:table-cell>
          <table:table-cell office:value-type="string">
            <text:p>Efa Tool Organizer</text:p>
          </table:table-cell>
          <table:table-cell office:value-type="currency" office:currency="EUR" office:value="85">
            <text:p>85,00 €</text:p>
          </table:table-cell>
          <table:table-cell office:value-type="string">
            <text:p>Efa Tool Organizer</text:p>
          </table:table-cell>
        </table:table-row>
        <table:table-row table:style-name="ro2">
          <table:table-cell office:value-type="float" office:value="3010051">
            <text:p>3010051</text:p>
          </table:table-cell>
          <table:table-cell office:value-type="string">
            <text:p>Umhänge-Werkzeugtasche Small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Umhänge-Werkzeugtasche Small</text:p>
          </table:table-cell>
        </table:table-row>
        <table:table-row table:style-name="ro2">
          <table:table-cell office:value-type="float" office:value="421084002">
            <text:p>421084002</text:p>
          </table:table-cell>
          <table:table-cell office:value-type="string">
            <text:p>Werkzeugbox Practico</text:p>
          </table:table-cell>
          <table:table-cell office:value-type="currency" office:currency="EUR" office:value="20">
            <text:p>20,00 €</text:p>
          </table:table-cell>
          <table:table-cell office:value-type="string">
            <text:p>Werkzeugbox Practico</text:p>
          </table:table-cell>
        </table:table-row>
        <table:table-row table:style-name="ro1">
          <table:table-cell office:value-type="float" office:value="3011180">
            <text:p>3011180</text:p>
          </table:table-cell>
          <table:table-cell office:value-type="string">
            <text:p>Werkzeugkoffer auf Rollen</text:p>
          </table:table-cell>
          <table:table-cell office:value-type="currency" office:currency="EUR" office:value="99">
            <text:p>99,00 €</text:p>
          </table:table-cell>
          <table:table-cell office:value-type="string">
            <text:p>Werkzeugkoffer auf Rollen</text:p>
          </table:table-cell>
        </table:table-row>
        <table:table-row table:style-name="ro2">
          <table:table-cell office:value-type="float" office:value="150050">
            <text:p>150050</text:p>
          </table:table-cell>
          <table:table-cell office:value-type="string">
            <text:p>Werkzeugkoffer Barber Case</text:p>
          </table:table-cell>
          <table:table-cell office:value-type="currency" office:currency="EUR" office:value="79">
            <text:p>79,00 €</text:p>
          </table:table-cell>
          <table:table-cell office:value-type="string">
            <text:p>Werkzeugkoffer Barber Case</text:p>
          </table:table-cell>
        </table:table-row>
        <table:table-row table:style-name="ro2">
          <table:table-cell office:value-type="float" office:value="6002330">
            <text:p>6002330</text:p>
          </table:table-cell>
          <table:table-cell office:value-type="string">
            <text:p>Werkzeugkoffer Barber Trolley Cash Wooden</text:p>
          </table:table-cell>
          <table:table-cell office:value-type="currency" office:currency="EUR" office:value="350">
            <text:p>350,00 €</text:p>
          </table:table-cell>
          <table:table-cell/>
        </table:table-row>
        <table:table-row table:style-name="ro1">
          <table:table-cell office:value-type="float" office:value="7001231">
            <text:p>7001231</text:p>
          </table:table-cell>
          <table:table-cell office:value-type="string">
            <text:p>Werkzeugkoffer Duo schwarz auf Rollen</text:p>
          </table:table-cell>
          <table:table-cell office:value-type="currency" office:currency="EUR" office:value="299.9">
            <text:p>299,90 €</text:p>
          </table:table-cell>
          <table:table-cell/>
        </table:table-row>
        <table:table-row table:style-name="ro2">
          <table:table-cell office:value-type="float" office:value="14101781">
            <text:p>14101781</text:p>
          </table:table-cell>
          <table:table-cell office:value-type="string">
            <text:p>Werkzeugkoffer Efa Diamond Beauty big schwarz</text:p>
          </table:table-cell>
          <table:table-cell office:value-type="currency" office:currency="EUR" office:value="350">
            <text:p>350,00 €</text:p>
          </table:table-cell>
          <table:table-cell office:value-type="string">
            <text:p>Werkzeugkoffer Efa Diamond Beauty big schwarz</text:p>
          </table:table-cell>
        </table:table-row>
        <table:table-row table:style-name="ro1">
          <table:table-cell office:value-type="float" office:value="3011173">
            <text:p>3011173</text:p>
          </table:table-cell>
          <table:table-cell office:value-type="string">
            <text:p>Werkzeugkoffer Profi</text:p>
          </table:table-cell>
          <table:table-cell office:value-type="currency" office:currency="EUR" office:value="60">
            <text:p>60,00 €</text:p>
          </table:table-cell>
          <table:table-cell office:value-type="string">
            <text:p>Werkzeugkoffer Profi</text:p>
          </table:table-cell>
        </table:table-row>
        <table:table-row table:style-name="ro1">
          <table:table-cell office:value-type="float" office:value="3011174">
            <text:p>3011174</text:p>
          </table:table-cell>
          <table:table-cell office:value-type="string">
            <text:p>Werkzeugkoffer Profi schwarz</text:p>
          </table:table-cell>
          <table:table-cell office:value-type="currency" office:currency="EUR" office:value="89">
            <text:p>89,00 €</text:p>
          </table:table-cell>
          <table:table-cell office:value-type="string">
            <text:p>Werkzeugkoffer Profi schwarz</text:p>
          </table:table-cell>
        </table:table-row>
        <table:table-row table:style-name="ro1">
          <table:table-cell office:value-type="float" office:value="14101075">
            <text:p>14101075</text:p>
          </table:table-cell>
          <table:table-cell office:value-type="string">
            <text:p>Werkzeugtasche All in</text:p>
          </table:table-cell>
          <table:table-cell office:value-type="currency" office:currency="EUR" office:value="39.9">
            <text:p>39,90 €</text:p>
          </table:table-cell>
          <table:table-cell/>
        </table:table-row>
        <table:table-row table:style-name="ro1">
          <table:table-cell office:value-type="float" office:value="151016">
            <text:p>151016</text:p>
          </table:table-cell>
          <table:table-cell office:value-type="string">
            <text:p>Werkzeugtasche Belt 3</text:p>
          </table:table-cell>
          <table:table-cell office:value-type="currency" office:currency="EUR" office:value="25.9">
            <text:p>25,90 €</text:p>
          </table:table-cell>
          <table:table-cell office:value-type="string">
            <text:p>Werkzeugtasche Belt 3</text:p>
          </table:table-cell>
        </table:table-row>
        <table:table-row table:style-name="ro2">
          <table:table-cell office:value-type="float" office:value="150251">
            <text:p>150251</text:p>
          </table:table-cell>
          <table:table-cell office:value-type="string">
            <text:p>Werkzeugtasche Colombus</text:p>
          </table:table-cell>
          <table:table-cell office:value-type="currency" office:currency="EUR" office:value="30">
            <text:p>30,00 €</text:p>
          </table:table-cell>
          <table:table-cell office:value-type="string">
            <text:p>Werkzeugtasche Colombus</text:p>
          </table:table-cell>
        </table:table-row>
        <table:table-row table:style-name="ro1">
          <table:table-cell office:value-type="float" office:value="3010090">
            <text:p>3010090</text:p>
          </table:table-cell>
          <table:table-cell office:value-type="string">
            <text:p>Werkzeugtasche Elegant extra breit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Werkzeugtasche Elegant extra breit</text:p>
          </table:table-cell>
        </table:table-row>
        <table:table-row table:style-name="ro2">
          <table:table-cell office:value-type="float" office:value="8415">
            <text:p>8415</text:p>
          </table:table-cell>
          <table:table-cell office:value-type="string">
            <text:p>Werkzeugtasche Jaguar Crossbag</text:p>
          </table:table-cell>
          <table:table-cell office:value-type="currency" office:currency="EUR" office:value="55">
            <text:p>55,00 €</text:p>
          </table:table-cell>
          <table:table-cell office:value-type="string">
            <text:p>Werkzeugtasche Jaguar Crossbag</text:p>
          </table:table-cell>
        </table:table-row>
        <table:table-row table:style-name="ro1">
          <table:table-cell office:value-type="float" office:value="3010049">
            <text:p>3010049</text:p>
          </table:table-cell>
          <table:table-cell office:value-type="string">
            <text:p>Werkzeugtasche Meister </text:p>
          </table:table-cell>
          <table:table-cell office:value-type="currency" office:currency="EUR" office:value="9.9">
            <text:p>9,90 €</text:p>
          </table:table-cell>
          <table:table-cell/>
        </table:table-row>
        <table:table-row table:style-name="ro2">
          <table:table-cell office:value-type="float" office:value="150521">
            <text:p>150521</text:p>
          </table:table-cell>
          <table:table-cell office:value-type="string">
            <text:p>Werkzeugtasche Practical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Werkzeugtasche Practical</text:p>
          </table:table-cell>
        </table:table-row>
        <table:table-row table:style-name="ro2">
          <table:table-cell office:value-type="float" office:value="150014">
            <text:p>150014</text:p>
          </table:table-cell>
          <table:table-cell office:value-type="string">
            <text:p>Werkzeugtasche Toby</text:p>
          </table:table-cell>
          <table:table-cell office:value-type="currency" office:currency="EUR" office:value="35">
            <text:p>35,00 €</text:p>
          </table:table-cell>
          <table:table-cell office:value-type="string">
            <text:p>Werkzeugtasche Toby</text:p>
          </table:table-cell>
        </table:table-row>
        <table:table-row table:style-name="ro1">
          <table:table-cell office:value-type="float" office:value="152484">
            <text:p>152484</text:p>
          </table:table-cell>
          <table:table-cell office:value-type="string">
            <text:p>Werkzeugtasche TRENDO</text:p>
          </table:table-cell>
          <table:table-cell office:value-type="currency" office:currency="EUR" office:value="25.9">
            <text:p>25,90 €</text:p>
          </table:table-cell>
          <table:table-cell office:value-type="string">
            <text:p>Werkzeugtasche TRENDO</text:p>
          </table:table-cell>
        </table:table-row>
        <table:table-row table:style-name="ro2">
          <table:table-cell office:value-type="float" office:value="34552">
            <text:p>34552</text:p>
          </table:table-cell>
          <table:table-cell office:value-type="string">
            <text:p>Wristband L</text:p>
          </table:table-cell>
          <table:table-cell office:value-type="currency" office:currency="EUR" office:value="49">
            <text:p>49,00 €</text:p>
          </table:table-cell>
          <table:table-cell office:value-type="string">
            <text:p>Wristband L <text:s/>Material: Weiches Echtleder Farbe: Schwarz Zwei Halterungen (Slots) mit starken Magneten Geeignet für Haarscheren bis 7,5‘‘ Zusätzliche Halterung für Kämme, Clipse und Messer Größe: M und L</text:p>
          </table:table-cell>
        </table:table-row>
        <table:table-row table:style-name="ro2">
          <table:table-cell office:value-type="float" office:value="3454">
            <text:p>3454</text:p>
          </table:table-cell>
          <table:table-cell office:value-type="string">
            <text:p>Wristband M</text:p>
          </table:table-cell>
          <table:table-cell office:value-type="currency" office:currency="EUR" office:value="49">
            <text:p>49,00 €</text:p>
          </table:table-cell>
          <table:table-cell office:value-type="string">
            <text:p>Wristband M</text:p>
          </table:table-cell>
        </table:table-row>
        <table:table-row table:style-name="ro2">
          <table:table-cell office:value-type="float" office:value="150012">
            <text:p>150012</text:p>
          </table:table-cell>
          <table:table-cell office:value-type="string">
            <text:p>Barbiertasche Barburys Buzz braun</text:p>
          </table:table-cell>
          <table:table-cell office:value-type="currency" office:currency="EUR" office:value="40">
            <text:p>40,00 €</text:p>
          </table:table-cell>
          <table:table-cell/>
        </table:table-row>
      </table:table>
      <table:table table:name="Tabelle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5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16">16.06.2026</text:date>, <text:time>10:44:26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tephan Rühs</meta:initial-creator>
    <meta:creation-date>2026-06-16T10:42:29.51</meta:creation-date>
    <dc:date>2026-06-16T10:44:26.24</dc:date>
    <dc:creator>Stephan Rühs</dc:creator>
    <meta:editing-duration>PT1M56S</meta:editing-duration>
    <meta:editing-cycles>1</meta:editing-cycles>
    <meta:document-statistic meta:table-count="3" meta:cell-count="98" meta:object-count="0"/>
    <meta:generator>OpenOffice/4.1.14$Win32 OpenOffice.org_project/4114m1$Build-9811</meta:generator>
  </office:meta>
</office:document-meta>
</file>