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71cm"/>
    </style:style>
    <style:style style:name="co2" style:family="table-column">
      <style:table-column-properties fo:break-before="auto" style:column-width="8.613cm"/>
    </style:style>
    <style:style style:name="co3" style:family="table-column">
      <style:table-column-properties fo:break-before="auto" style:column-width="4.336cm"/>
    </style:style>
    <style:style style:name="co4" style:family="table-column">
      <style:table-column-properties fo:break-before="auto" style:column-width="21.592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170983">
            <text:p>170983</text:p>
          </table:table-cell>
          <table:table-cell office:value-type="string">
            <text:p>Perückenhalter light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Perückenhalter light</text:p>
          </table:table-cell>
        </table:table-row>
        <table:table-row table:style-name="ro2">
          <table:table-cell office:value-type="float" office:value="20003440">
            <text:p>20003440</text:p>
          </table:table-cell>
          <table:table-cell office:value-type="string">
            <text:p>Styroporkopf Dame kurz</text:p>
          </table:table-cell>
          <table:table-cell office:value-type="currency" office:currency="EUR" office:value="9.9">
            <text:p>9,90 €</text:p>
          </table:table-cell>
          <table:table-cell/>
        </table:table-row>
        <table:table-row table:style-name="ro2">
          <table:table-cell office:value-type="float" office:value="7000826">
            <text:p>7000826</text:p>
          </table:table-cell>
          <table:table-cell office:value-type="string">
            <text:p>Styroporkopf Dame lang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Styroporkopf Dame lang</text:p>
          </table:table-cell>
        </table:table-row>
        <table:table-row table:style-name="ro2">
          <table:table-cell office:value-type="float" office:value="7000825">
            <text:p>7000825</text:p>
          </table:table-cell>
          <table:table-cell office:value-type="string">
            <text:p>Styroporkopf Dame weiß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Styroporkopf Dame weiß</text:p>
          </table:table-cell>
        </table:table-row>
        <table:table-row table:style-name="ro1">
          <table:table-cell office:value-type="float" office:value="4150">
            <text:p>4150</text:p>
          </table:table-cell>
          <table:table-cell office:value-type="string">
            <text:p>Übungshaarteil eckig 8x8cm</text:p>
          </table:table-cell>
          <table:table-cell office:value-type="currency" office:currency="EUR" office:value="61.9">
            <text:p>61,90 €</text:p>
          </table:table-cell>
          <table:table-cell office:value-type="string">
            <text:p>Übungshaarteil eckig 8x8cm</text:p>
          </table:table-cell>
        </table:table-row>
        <table:table-row table:style-name="ro1">
          <table:table-cell office:value-type="float" office:value="4140">
            <text:p>4140</text:p>
          </table:table-cell>
          <table:table-cell office:value-type="string">
            <text:p>Übungshaarteil rund</text:p>
          </table:table-cell>
          <table:table-cell office:value-type="currency" office:currency="EUR" office:value="41.65">
            <text:p>41,65 €</text:p>
          </table:table-cell>
          <table:table-cell office:value-type="string">
            <text:p>Übungshaarteil rund</text:p>
          </table:table-cell>
        </table:table-row>
        <table:table-row table:style-name="ro2">
          <table:table-cell office:value-type="string">
            <text:p>F-1015</text:p>
          </table:table-cell>
          <table:table-cell office:value-type="string">
            <text:p>Übungskopf Angora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Übungskopf Angora</text:p>
          </table:table-cell>
        </table:table-row>
        <table:table-row table:style-name="ro2">
          <table:table-cell office:value-type="float" office:value="14102309">
            <text:p>14102309</text:p>
          </table:table-cell>
          <table:table-cell office:value-type="string">
            <text:p>Übungskopf Efalock Lina 50cm Echthaar braun</text:p>
          </table:table-cell>
          <table:table-cell office:value-type="currency" office:currency="EUR" office:value="139">
            <text:p>139,00 €</text:p>
          </table:table-cell>
          <table:table-cell office:value-type="string">
            <text:p>Übungskopf Efalock Lina 50cm Echthaar braun</text:p>
          </table:table-cell>
        </table:table-row>
        <table:table-row table:style-name="ro2">
          <table:table-cell office:value-type="float" office:value="14102313">
            <text:p>14102313</text:p>
          </table:table-cell>
          <table:table-cell office:value-type="string">
            <text:p>Übungskopf Efalock Mila Echthaar 60cm</text:p>
          </table:table-cell>
          <table:table-cell office:value-type="currency" office:currency="EUR" office:value="219.9">
            <text:p>219,90 €</text:p>
          </table:table-cell>
          <table:table-cell/>
        </table:table-row>
        <table:table-row table:style-name="ro1">
          <table:table-cell office:value-type="float" office:value="14102304">
            <text:p>14102304</text:p>
          </table:table-cell>
          <table:table-cell office:value-type="string">
            <text:p>Übungskopf Emilia 35cm</text:p>
          </table:table-cell>
          <table:table-cell office:value-type="currency" office:currency="EUR" office:value="80">
            <text:p>80,00 €</text:p>
          </table:table-cell>
          <table:table-cell/>
        </table:table-row>
        <table:table-row table:style-name="ro2">
          <table:table-cell office:value-type="float" office:value="7000835">
            <text:p>7000835</text:p>
          </table:table-cell>
          <table:table-cell office:value-type="string">
            <text:p>Übungskopf Emily 35cm Echthaar</text:p>
          </table:table-cell>
          <table:table-cell office:value-type="currency" office:currency="EUR" office:value="69">
            <text:p>69,00 €</text:p>
          </table:table-cell>
          <table:table-cell office:value-type="string">
            <text:p>Übungskopf Emily 35cm Echthaar</text:p>
          </table:table-cell>
        </table:table-row>
        <table:table-row table:style-name="ro2">
          <table:table-cell office:value-type="float" office:value="30251">
            <text:p>30251</text:p>
          </table:table-cell>
          <table:table-cell office:value-type="string">
            <text:p>Übungskopf Girly einfach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Übungskopf Girly einfach</text:p>
          </table:table-cell>
        </table:table-row>
        <table:table-row table:style-name="ro2">
          <table:table-cell office:value-type="float" office:value="91026">
            <text:p>91026</text:p>
          </table:table-cell>
          <table:table-cell office:value-type="string">
            <text:p>Übungskopf Lady short</text:p>
          </table:table-cell>
          <table:table-cell office:value-type="currency" office:currency="EUR" office:value="100">
            <text:p>100,00 €</text:p>
          </table:table-cell>
          <table:table-cell office:value-type="string">
            <text:p>Übungskopf Lady short</text:p>
          </table:table-cell>
        </table:table-row>
        <table:table-row table:style-name="ro2">
          <table:table-cell office:value-type="float" office:value="7000833">
            <text:p>7000833</text:p>
          </table:table-cell>
          <table:table-cell office:value-type="string">
            <text:p>Übungskopf Lilly 40cm Echthaar blond</text:p>
          </table:table-cell>
          <table:table-cell office:value-type="currency" office:currency="EUR" office:value="70">
            <text:p>70,00 €</text:p>
          </table:table-cell>
          <table:table-cell office:value-type="string">
            <text:p>Übungskopf Lilly 40cm Echthaar blond</text:p>
          </table:table-cell>
        </table:table-row>
        <table:table-row table:style-name="ro2">
          <table:table-cell office:value-type="float" office:value="3010741">
            <text:p>3010741</text:p>
          </table:table-cell>
          <table:table-cell office:value-type="string">
            <text:p>Übungskopfhalter DeLuxe</text:p>
          </table:table-cell>
          <table:table-cell office:value-type="currency" office:currency="EUR" office:value="69">
            <text:p>69,00 €</text:p>
          </table:table-cell>
          <table:table-cell/>
        </table:table-row>
        <table:table-row table:style-name="ro1">
          <table:table-cell office:value-type="float" office:value="586">
            <text:p>586</text:p>
          </table:table-cell>
          <table:table-cell office:value-type="string">
            <text:p>Übungskopfhalter Holz</text:p>
          </table:table-cell>
          <table:table-cell office:value-type="currency" office:currency="EUR" office:value="39.9">
            <text:p>39,90 €</text:p>
          </table:table-cell>
          <table:table-cell office:value-type="string">
            <text:p>Übungskopfhalter Holz</text:p>
          </table:table-cell>
        </table:table-row>
        <table:table-row table:style-name="ro1">
          <table:table-cell office:value-type="float" office:value="3010061">
            <text:p>3010061</text:p>
          </table:table-cell>
          <table:table-cell office:value-type="string">
            <text:p>Übungskopfhalter Kunststoff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Übungskopfhalter Kunststoff</text:p>
          </table:table-cell>
        </table:table-row>
        <table:table-row table:style-name="ro1">
          <table:table-cell office:value-type="float" office:value="3010056">
            <text:p>3010056</text:p>
          </table:table-cell>
          <table:table-cell office:value-type="string">
            <text:p>Übungskopfhalter mit Saugfuß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Übungskopfhalter mit Saugfuß</text:p>
          </table:table-cell>
        </table:table-row>
        <table:table-row table:style-name="ro1">
          <table:table-cell office:value-type="float" office:value="31331">
            <text:p>31331</text:p>
          </table:table-cell>
          <table:table-cell office:value-type="string">
            <text:p>Übungskopfhalter Pro Holder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Übungskopfhalter Pro Holder</text:p>
          </table:table-cell>
        </table:table-row>
        <table:table-row table:style-name="ro2">
          <table:table-cell office:value-type="float" office:value="14102210">
            <text:p>14102210</text:p>
          </table:table-cell>
          <table:table-cell office:value-type="string">
            <text:p>Übungskopfständer Luxury</text:p>
          </table:table-cell>
          <table:table-cell office:value-type="currency" office:currency="EUR" office:value="130">
            <text:p>130,00 €</text:p>
          </table:table-cell>
          <table:table-cell office:value-type="string">
            <text:p>Übungskopfständer Luxury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0:35:4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0:34:19.62</meta:creation-date>
    <dc:date>2026-06-16T10:35:43</dc:date>
    <dc:creator>Stephan Rühs</dc:creator>
    <meta:editing-duration>PT1M23S</meta:editing-duration>
    <meta:editing-cycles>1</meta:editing-cycles>
    <meta:document-statistic meta:table-count="3" meta:cell-count="80" meta:object-count="0"/>
    <meta:generator>OpenOffice/4.1.14$Win32 OpenOffice.org_project/4114m1$Build-9811</meta:generator>
  </office:meta>
</office:document-meta>
</file>