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9.075cm"/>
    </style:style>
    <style:style style:name="co3" style:family="table-column">
      <style:table-column-properties fo:break-before="auto" style:column-width="4.336cm"/>
    </style:style>
    <style:style style:name="co4" style:family="table-column">
      <style:table-column-properties fo:break-before="auto" style:column-width="24.39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3007932">
            <text:p>3007932</text:p>
          </table:table-cell>
          <table:table-cell office:value-type="string">
            <text:p>Blondme Glow Toner 8-46 60ml</text:p>
          </table:table-cell>
          <table:table-cell office:value-type="currency" office:currency="EUR" office:value="19.4">
            <text:p>19,40 €</text:p>
          </table:table-cell>
          <table:table-cell/>
        </table:table-row>
        <table:table-row table:style-name="ro2">
          <table:table-cell office:value-type="float" office:value="3007931">
            <text:p>3007931</text:p>
          </table:table-cell>
          <table:table-cell office:value-type="string">
            <text:p>Blondme Glow Toner 9-49 60ml</text:p>
          </table:table-cell>
          <table:table-cell office:value-type="currency" office:currency="EUR" office:value="19.4">
            <text:p>19,40 €</text:p>
          </table:table-cell>
          <table:table-cell/>
        </table:table-row>
        <table:table-row table:style-name="ro2">
          <table:table-cell office:value-type="float" office:value="3007933">
            <text:p>3007933</text:p>
          </table:table-cell>
          <table:table-cell office:value-type="string">
            <text:p>Blondme Glow Toner 9-54 60ml</text:p>
          </table:table-cell>
          <table:table-cell office:value-type="currency" office:currency="EUR" office:value="19.4">
            <text:p>19,40 €</text:p>
          </table:table-cell>
          <table:table-cell/>
        </table:table-row>
        <table:table-row table:style-name="ro2">
          <table:table-cell office:value-type="float" office:value="3007937">
            <text:p>3007937</text:p>
          </table:table-cell>
          <table:table-cell office:value-type="string">
            <text:p>Blondme Glow Toner 9,5-41 60ml</text:p>
          </table:table-cell>
          <table:table-cell office:value-type="currency" office:currency="EUR" office:value="19.4">
            <text:p>19,40 €</text:p>
          </table:table-cell>
          <table:table-cell/>
        </table:table-row>
        <table:table-row table:style-name="ro2">
          <table:table-cell office:value-type="float" office:value="3007930">
            <text:p>3007930</text:p>
          </table:table-cell>
          <table:table-cell office:value-type="string">
            <text:p>Blondme Glow Toner 9,5-74 60ml</text:p>
          </table:table-cell>
          <table:table-cell office:value-type="currency" office:currency="EUR" office:value="19.4">
            <text:p>19,40 €</text:p>
          </table:table-cell>
          <table:table-cell/>
        </table:table-row>
        <table:table-row table:style-name="ro2">
          <table:table-cell office:value-type="float" office:value="2937173">
            <text:p>2937173</text:p>
          </table:table-cell>
          <table:table-cell office:value-type="string">
            <text:p>Blondme Toner brown-mahogany 60ml.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Toner brown-mahogany 60ml.</text:p>
          </table:table-cell>
        </table:table-row>
        <table:table-row table:style-name="ro2">
          <table:table-cell office:value-type="float" office:value="3008200">
            <text:p>3008200</text:p>
          </table:table-cell>
          <table:table-cell office:value-type="string">
            <text:p>Blondme Toner clear 60ml</text:p>
          </table:table-cell>
          <table:table-cell office:value-type="currency" office:currency="EUR" office:value="19.3">
            <text:p>19,30 €</text:p>
          </table:table-cell>
          <table:table-cell/>
        </table:table-row>
        <table:table-row table:style-name="ro2">
          <table:table-cell office:value-type="float" office:value="2865544">
            <text:p>2865544</text:p>
          </table:table-cell>
          <table:table-cell office:value-type="string">
            <text:p>Blondme Toner DT-deep chestnut 60ml.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Toner DT-deep chestnut 60ml.</text:p>
          </table:table-cell>
        </table:table-row>
        <table:table-row table:style-name="ro2">
          <table:table-cell office:value-type="float" office:value="2937176">
            <text:p>2937176</text:p>
          </table:table-cell>
          <table:table-cell office:value-type="string">
            <text:p>Blondme Toner eis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Toner eis 60ml</text:p>
          </table:table-cell>
        </table:table-row>
        <table:table-row table:style-name="ro2">
          <table:table-cell office:value-type="float" office:value="2937186">
            <text:p>2937186</text:p>
          </table:table-cell>
          <table:table-cell office:value-type="string">
            <text:p>Blondme Toner erdbeer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Toner erdbeer 60ml</text:p>
          </table:table-cell>
        </table:table-row>
        <table:table-row table:style-name="ro2">
          <table:table-cell office:value-type="float" office:value="2937181">
            <text:p>2937181</text:p>
          </table:table-cell>
          <table:table-cell office:value-type="string">
            <text:p>Blondme Toner lila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Toner lila 60ml</text:p>
          </table:table-cell>
        </table:table-row>
        <table:table-row table:style-name="ro2">
          <table:table-cell office:value-type="float" office:value="2931182">
            <text:p>2931182</text:p>
          </table:table-cell>
          <table:table-cell office:value-type="string">
            <text:p>Blondme Toner sand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Toner sand 60ml</text:p>
          </table:table-cell>
        </table:table-row>
        <table:table-row table:style-name="ro2">
          <table:table-cell office:value-type="float" office:value="2937184">
            <text:p>2937184</text:p>
          </table:table-cell>
          <table:table-cell office:value-type="string">
            <text:p>Blondme Toner stahlblau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Toner stahlblau 60ml</text:p>
          </table:table-cell>
        </table:table-row>
        <table:table-row table:style-name="ro2">
          <table:table-cell office:value-type="float" office:value="3050827">
            <text:p>3050827</text:p>
          </table:table-cell>
          <table:table-cell office:value-type="string">
            <text:p>Chroma ID 9,5-1 300ml </text:p>
          </table:table-cell>
          <table:table-cell office:value-type="currency" office:currency="EUR" office:value="34.5">
            <text:p>34,50 €</text:p>
          </table:table-cell>
          <table:table-cell/>
        </table:table-row>
        <table:table-row table:style-name="ro2">
          <table:table-cell office:value-type="string">
            <text:p>CF</text:p>
          </table:table-cell>
          <table:table-cell office:value-type="string">
            <text:p>Color Fresh liquid 75ml <text:s/></text:p>
          </table:table-cell>
          <table:table-cell office:value-type="currency" office:currency="EUR" office:value="21.4">
            <text:p>21,40 €</text:p>
          </table:table-cell>
          <table:table-cell office:value-type="string">
            <text:p>Color Fresh liquid 75ml <text:s/></text:p>
          </table:table-cell>
        </table:table-row>
        <table:table-row table:style-name="ro2">
          <table:table-cell office:value-type="float" office:value="2351465">
            <text:p>2351465</text:p>
          </table:table-cell>
          <table:table-cell office:value-type="string">
            <text:p>Color Touch Instamatic Clear Dust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Color Touch Instamatic Clear Dust 60ml</text:p>
          </table:table-cell>
        </table:table-row>
        <table:table-row table:style-name="ro2">
          <table:table-cell office:value-type="float" office:value="2351464">
            <text:p>2351464</text:p>
          </table:table-cell>
          <table:table-cell office:value-type="string">
            <text:p>Color Touch Instamatic Muted Mauve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Color Touch Instamatic Muted Mauve 60ml</text:p>
          </table:table-cell>
        </table:table-row>
        <table:table-row table:style-name="ro2">
          <table:table-cell office:value-type="float" office:value="2351466">
            <text:p>2351466</text:p>
          </table:table-cell>
          <table:table-cell office:value-type="string">
            <text:p>Color Touch Instamatic Ocean Storm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Color Touch Instamatic Ocean Storm 60ml</text:p>
          </table:table-cell>
        </table:table-row>
        <table:table-row table:style-name="ro2">
          <table:table-cell office:value-type="float" office:value="2351462">
            <text:p>2351462</text:p>
          </table:table-cell>
          <table:table-cell office:value-type="string">
            <text:p>Color Touch Instamatic Smokey Amethyst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Color Touch Instamatic Smokey Amethyst 60ml</text:p>
          </table:table-cell>
        </table:table-row>
        <table:table-row table:style-name="ro2">
          <table:table-cell office:value-type="string">
            <text:p>CT</text:p>
          </table:table-cell>
          <table:table-cell office:value-type="string">
            <text:p>Color Touch Int.tönung 6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Color Touch Int.tönung </text:p>
          </table:table-cell>
        </table:table-row>
        <table:table-row table:style-name="ro2">
          <table:table-cell office:value-type="string">
            <text:p>CTP</text:p>
          </table:table-cell>
          <table:table-cell office:value-type="string">
            <text:p>Color Touch PLUS 6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Color Touch PLUS</text:p>
          </table:table-cell>
        </table:table-row>
        <table:table-row table:style-name="ro2">
          <table:table-cell office:value-type="float" office:value="772039">
            <text:p>772039</text:p>
          </table:table-cell>
          <table:table-cell office:value-type="string">
            <text:p>Colorance DC Depot 120ml 7G</text:p>
          </table:table-cell>
          <table:table-cell office:value-type="currency" office:currency="EUR" office:value="33.4">
            <text:p>33,40 €</text:p>
          </table:table-cell>
          <table:table-cell office:value-type="string">
            <text:p>Colorance DC Depot 120ml 7G</text:p>
          </table:table-cell>
        </table:table-row>
        <table:table-row table:style-name="ro2">
          <table:table-cell office:value-type="float" office:value="772042">
            <text:p>772042</text:p>
          </table:table-cell>
          <table:table-cell office:value-type="string">
            <text:p>Colorance DC Depot 120ml 7N</text:p>
          </table:table-cell>
          <table:table-cell office:value-type="currency" office:currency="EUR" office:value="33.4">
            <text:p>33,40 €</text:p>
          </table:table-cell>
          <table:table-cell office:value-type="string">
            <text:p>Colorance DC Depot 120ml 7N</text:p>
          </table:table-cell>
        </table:table-row>
        <table:table-row table:style-name="ro2">
          <table:table-cell office:value-type="string">
            <text:p>CAC</text:p>
          </table:table-cell>
          <table:table-cell office:value-type="string">
            <text:p>Colorance Demi Color 6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Colorance Acid Color </text:p>
          </table:table-cell>
        </table:table-row>
        <table:table-row table:style-name="ro2">
          <table:table-cell office:value-type="string">
            <text:p>CGT</text:p>
          </table:table-cell>
          <table:table-cell office:value-type="string">
            <text:p>Colorance Gloss Tones 60ml</text:p>
          </table:table-cell>
          <table:table-cell office:value-type="currency" office:currency="EUR" office:value="13.8">
            <text:p>13,80 €</text:p>
          </table:table-cell>
          <table:table-cell office:value-type="string">
            <text:p>Colorance Gloss Tones 60ml</text:p>
          </table:table-cell>
        </table:table-row>
        <table:table-row table:style-name="ro2">
          <table:table-cell office:value-type="string">
            <text:p>DIAL</text:p>
          </table:table-cell>
          <table:table-cell office:value-type="string">
            <text:p>Dialight Int.tönung 50ml</text:p>
          </table:table-cell>
          <table:table-cell office:value-type="currency" office:currency="EUR" office:value="13.8">
            <text:p>13,80 €</text:p>
          </table:table-cell>
          <table:table-cell office:value-type="string">
            <text:p>Dialight Int.tönung </text:p>
          </table:table-cell>
        </table:table-row>
        <table:table-row table:style-name="ro2">
          <table:table-cell office:value-type="string">
            <text:p>DIR1</text:p>
          </table:table-cell>
          <table:table-cell office:value-type="string">
            <text:p>Directions Tönung 100ml </text:p>
          </table:table-cell>
          <table:table-cell office:value-type="currency" office:currency="EUR" office:value="8">
            <text:p>8,00 €</text:p>
          </table:table-cell>
          <table:table-cell/>
        </table:table-row>
        <table:table-row table:style-name="ro2">
          <table:table-cell office:value-type="string">
            <text:p>DIR</text:p>
          </table:table-cell>
          <table:table-cell office:value-type="string">
            <text:p>Directions Tönungsbalsam 100ml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Directions Tönungsbalsam <text:s/></text:p>
          </table:table-cell>
        </table:table-row>
        <table:table-row table:style-name="ro2">
          <table:table-cell office:value-type="string">
            <text:p>EGLS</text:p>
          </table:table-cell>
          <table:table-cell office:value-type="string">
            <text:p>Everygreen Lunar Shades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Everygreen Lunar Shades</text:p>
          </table:table-cell>
        </table:table-row>
        <table:table-row table:style-name="ro2">
          <table:table-cell office:value-type="float" office:value="8982503">
            <text:p>8982503</text:p>
          </table:table-cell>
          <table:table-cell office:value-type="string">
            <text:p>Farb-Kaschierstift dunkelbraun 4g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Farb-Kaschierstift dunkelbraun 4g</text:p>
          </table:table-cell>
        </table:table-row>
        <table:table-row table:style-name="ro2">
          <table:table-cell office:value-type="float" office:value="8982505">
            <text:p>8982505</text:p>
          </table:table-cell>
          <table:table-cell office:value-type="string">
            <text:p>Farb-Kaschierstift kastanie 4g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Farb-Kaschierstift kastanie 4g</text:p>
          </table:table-cell>
        </table:table-row>
        <table:table-row table:style-name="ro2">
          <table:table-cell office:value-type="float" office:value="8982506">
            <text:p>8982506</text:p>
          </table:table-cell>
          <table:table-cell office:value-type="string">
            <text:p>Farb-Kaschierstift mahagoni 4g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Farb-Kaschierstift mahagoni 4g</text:p>
          </table:table-cell>
        </table:table-row>
        <table:table-row table:style-name="ro2">
          <table:table-cell office:value-type="float" office:value="8982502">
            <text:p>8982502</text:p>
          </table:table-cell>
          <table:table-cell office:value-type="string">
            <text:p>Farb-Kaschierstift mittelbraun 4g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Farb-Kaschierstift mittelbraun 4g</text:p>
          </table:table-cell>
        </table:table-row>
        <table:table-row table:style-name="ro2">
          <table:table-cell office:value-type="float" office:value="8982504">
            <text:p>8982504</text:p>
          </table:table-cell>
          <table:table-cell office:value-type="string">
            <text:p>Farb-Kaschierstift schwarz 4g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Farb-Kaschierstift schwarz 4g</text:p>
          </table:table-cell>
        </table:table-row>
        <table:table-row table:style-name="ro2">
          <table:table-cell office:value-type="float" office:value="3150621">
            <text:p>3150621</text:p>
          </table:table-cell>
          <table:table-cell office:value-type="string">
            <text:p>Hair Effect Ansatzspray 100ml black</text:p>
          </table:table-cell>
          <table:table-cell office:value-type="currency" office:currency="EUR" office:value="18.9">
            <text:p>18,90 €</text:p>
          </table:table-cell>
          <table:table-cell/>
        </table:table-row>
        <table:table-row table:style-name="ro2">
          <table:table-cell office:value-type="float" office:value="3150622">
            <text:p>3150622</text:p>
          </table:table-cell>
          <table:table-cell office:value-type="string">
            <text:p>Hair Effect Ansatzspray 100ml blonde</text:p>
          </table:table-cell>
          <table:table-cell office:value-type="currency" office:currency="EUR" office:value="18.9">
            <text:p>18,90 €</text:p>
          </table:table-cell>
          <table:table-cell/>
        </table:table-row>
        <table:table-row table:style-name="ro2">
          <table:table-cell office:value-type="float" office:value="3150623">
            <text:p>3150623</text:p>
          </table:table-cell>
          <table:table-cell office:value-type="string">
            <text:p>Hair Effect Ansatzspray 100ml dark brown</text:p>
          </table:table-cell>
          <table:table-cell office:value-type="currency" office:currency="EUR" office:value="18.9">
            <text:p>18,90 €</text:p>
          </table:table-cell>
          <table:table-cell/>
        </table:table-row>
        <table:table-row table:style-name="ro2">
          <table:table-cell office:value-type="float" office:value="3150624">
            <text:p>3150624</text:p>
          </table:table-cell>
          <table:table-cell office:value-type="string">
            <text:p>Hair Effect Ansatzspray 100ml light brown</text:p>
          </table:table-cell>
          <table:table-cell office:value-type="currency" office:currency="EUR" office:value="18.9">
            <text:p>18,90 €</text:p>
          </table:table-cell>
          <table:table-cell/>
        </table:table-row>
        <table:table-row table:style-name="ro2">
          <table:table-cell office:value-type="float" office:value="3150625">
            <text:p>3150625</text:p>
          </table:table-cell>
          <table:table-cell office:value-type="string">
            <text:p>Hair Effect Ansatzspray 100ml mahagoni</text:p>
          </table:table-cell>
          <table:table-cell office:value-type="currency" office:currency="EUR" office:value="18.9">
            <text:p>18,90 €</text:p>
          </table:table-cell>
          <table:table-cell/>
        </table:table-row>
        <table:table-row table:style-name="ro2">
          <table:table-cell office:value-type="float" office:value="1461885">
            <text:p>1461885</text:p>
          </table:table-cell>
          <table:table-cell office:value-type="string">
            <text:p>Hair Touch Up black 75ml</text:p>
          </table:table-cell>
          <table:table-cell office:value-type="currency" office:currency="EUR" office:value="19.5">
            <text:p>19,50 €</text:p>
          </table:table-cell>
          <table:table-cell office:value-type="string">
            <text:p>Hair Touch Up black 75ml</text:p>
          </table:table-cell>
        </table:table-row>
        <table:table-row table:style-name="ro2">
          <table:table-cell office:value-type="float" office:value="1461886">
            <text:p>1461886</text:p>
          </table:table-cell>
          <table:table-cell office:value-type="string">
            <text:p>Hair Touch Up brown 75ml</text:p>
          </table:table-cell>
          <table:table-cell office:value-type="currency" office:currency="EUR" office:value="19.5">
            <text:p>19,50 €</text:p>
          </table:table-cell>
          <table:table-cell office:value-type="string">
            <text:p>Hair Touch Up brown 75ml</text:p>
          </table:table-cell>
        </table:table-row>
        <table:table-row table:style-name="ro2">
          <table:table-cell office:value-type="float" office:value="1461888">
            <text:p>1461888</text:p>
          </table:table-cell>
          <table:table-cell office:value-type="string">
            <text:p>Hair Touch Up darkblonde 75ml</text:p>
          </table:table-cell>
          <table:table-cell office:value-type="currency" office:currency="EUR" office:value="19.5">
            <text:p>19,50 €</text:p>
          </table:table-cell>
          <table:table-cell office:value-type="string">
            <text:p>Hair Touch Up darkblonde 75ml</text:p>
          </table:table-cell>
        </table:table-row>
        <table:table-row table:style-name="ro2">
          <table:table-cell office:value-type="float" office:value="1461887">
            <text:p>1461887</text:p>
          </table:table-cell>
          <table:table-cell office:value-type="string">
            <text:p>Hair Touch Up lightbrown 75ml</text:p>
          </table:table-cell>
          <table:table-cell office:value-type="currency" office:currency="EUR" office:value="19.5">
            <text:p>19,50 €</text:p>
          </table:table-cell>
          <table:table-cell office:value-type="string">
            <text:p>Hair Touch Up lightbrown 75ml</text:p>
          </table:table-cell>
        </table:table-row>
        <table:table-row table:style-name="ro2">
          <table:table-cell office:value-type="float" office:value="1461954">
            <text:p>1461954</text:p>
          </table:table-cell>
          <table:table-cell office:value-type="string">
            <text:p>Hair Touch Up mahagony 75ml</text:p>
          </table:table-cell>
          <table:table-cell office:value-type="currency" office:currency="EUR" office:value="19.5">
            <text:p>19,50 €</text:p>
          </table:table-cell>
          <table:table-cell office:value-type="string">
            <text:p>Hair Touch Up mahagony 75ml</text:p>
          </table:table-cell>
        </table:table-row>
        <table:table-row table:style-name="ro2">
          <table:table-cell office:value-type="float" office:value="1461972">
            <text:p>1461972</text:p>
          </table:table-cell>
          <table:table-cell office:value-type="string">
            <text:p>Hair Touch Up warm blonde 75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Hair Touch Up warm blonde 75ml</text:p>
          </table:table-cell>
        </table:table-row>
        <table:table-row table:style-name="ro2">
          <table:table-cell office:value-type="string">
            <text:p>HM</text:p>
          </table:table-cell>
          <table:table-cell office:value-type="string">
            <text:p>Hairmascara 16ml <text:s/>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Hairmascara 16ml <text:s/></text:p>
          </table:table-cell>
        </table:table-row>
        <table:table-row table:style-name="ro2">
          <table:table-cell office:value-type="string">
            <text:p>HM-2</text:p>
          </table:table-cell>
          <table:table-cell office:value-type="string">
            <text:p>Hairmascara 16ml <text:s text:c="2"/>Beige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Beige</text:p>
          </table:table-cell>
        </table:table-row>
        <table:table-row table:style-name="ro2">
          <table:table-cell office:value-type="string">
            <text:p>HM-6</text:p>
          </table:table-cell>
          <table:table-cell office:value-type="string">
            <text:p>Hairmascara 16ml <text:s text:c="2"/>Blau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Blau</text:p>
          </table:table-cell>
        </table:table-row>
        <table:table-row table:style-name="ro2">
          <table:table-cell office:value-type="string">
            <text:p>HM-24</text:p>
          </table:table-cell>
          <table:table-cell office:value-type="string">
            <text:p>Hairmascara 16ml <text:s text:c="2"/>Blond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Blond</text:p>
          </table:table-cell>
        </table:table-row>
        <table:table-row table:style-name="ro2">
          <table:table-cell office:value-type="string">
            <text:p>HM-5</text:p>
          </table:table-cell>
          <table:table-cell office:value-type="string">
            <text:p>Hairmascara 16ml <text:s text:c="2"/>Dunkel Blau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Dunkel Blau</text:p>
          </table:table-cell>
        </table:table-row>
        <table:table-row table:style-name="ro2">
          <table:table-cell office:value-type="string">
            <text:p>HM-20</text:p>
          </table:table-cell>
          <table:table-cell office:value-type="string">
            <text:p>Hairmascara 16ml <text:s text:c="2"/>Dunkel braun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Dunkel braun</text:p>
          </table:table-cell>
        </table:table-row>
        <table:table-row table:style-name="ro2">
          <table:table-cell office:value-type="string">
            <text:p>HM-27</text:p>
          </table:table-cell>
          <table:table-cell office:value-type="string">
            <text:p>Hairmascara 16ml <text:s text:c="2"/>Dunkel kupfer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Dunkel kupfer</text:p>
          </table:table-cell>
        </table:table-row>
        <table:table-row table:style-name="ro2">
          <table:table-cell office:value-type="string">
            <text:p>HM-12</text:p>
          </table:table-cell>
          <table:table-cell office:value-type="string">
            <text:p>Hairmascara 16ml <text:s text:c="2"/>Dunkel Rot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Dunkel Rot</text:p>
          </table:table-cell>
        </table:table-row>
        <table:table-row table:style-name="ro2">
          <table:table-cell office:value-type="string">
            <text:p>HM-7</text:p>
          </table:table-cell>
          <table:table-cell office:value-type="string">
            <text:p>Hairmascara 16ml <text:s text:c="2"/>Gelb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Gelb</text:p>
          </table:table-cell>
        </table:table-row>
        <table:table-row table:style-name="ro2">
          <table:table-cell office:value-type="string">
            <text:p>HM-3</text:p>
          </table:table-cell>
          <table:table-cell office:value-type="string">
            <text:p>Hairmascara 16ml <text:s text:c="2"/>Gold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Gold</text:p>
          </table:table-cell>
        </table:table-row>
        <table:table-row table:style-name="ro2">
          <table:table-cell office:value-type="string">
            <text:p>HM-23</text:p>
          </table:table-cell>
          <table:table-cell office:value-type="string">
            <text:p>Hairmascara 16ml <text:s text:c="2"/>Gold Blond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Gold Blond</text:p>
          </table:table-cell>
        </table:table-row>
        <table:table-row table:style-name="ro2">
          <table:table-cell office:value-type="string">
            <text:p>HM-9</text:p>
          </table:table-cell>
          <table:table-cell office:value-type="string">
            <text:p>Hairmascara 16ml <text:s text:c="2"/>Grün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Grün</text:p>
          </table:table-cell>
        </table:table-row>
        <table:table-row table:style-name="ro2">
          <table:table-cell office:value-type="string">
            <text:p>HM-25</text:p>
          </table:table-cell>
          <table:table-cell office:value-type="string">
            <text:p>Hairmascara 16ml <text:s text:c="2"/>Hellblond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Hellblond</text:p>
          </table:table-cell>
        </table:table-row>
        <table:table-row table:style-name="ro2">
          <table:table-cell office:value-type="string">
            <text:p>HM-21</text:p>
          </table:table-cell>
          <table:table-cell office:value-type="string">
            <text:p>Hairmascara 16ml <text:s text:c="2"/>Kastanie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Kastanie</text:p>
          </table:table-cell>
        </table:table-row>
        <table:table-row table:style-name="ro2">
          <table:table-cell office:value-type="string">
            <text:p>HM-22</text:p>
          </table:table-cell>
          <table:table-cell office:value-type="string">
            <text:p>Hairmascara 16ml <text:s text:c="2"/>Kastanie Kupfer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Kastanie Kupfer</text:p>
          </table:table-cell>
        </table:table-row>
        <table:table-row table:style-name="ro2">
          <table:table-cell office:value-type="string">
            <text:p>HM-4</text:p>
          </table:table-cell>
          <table:table-cell office:value-type="string">
            <text:p>Hairmascara 16ml <text:s text:c="2"/>Kupfer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Kupfer</text:p>
          </table:table-cell>
        </table:table-row>
        <table:table-row table:style-name="ro2">
          <table:table-cell office:value-type="string">
            <text:p>HM-26</text:p>
          </table:table-cell>
          <table:table-cell office:value-type="string">
            <text:p>Hairmascara 16ml <text:s text:c="2"/>Mahagoni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Mahagoni</text:p>
          </table:table-cell>
        </table:table-row>
        <table:table-row table:style-name="ro2">
          <table:table-cell office:value-type="string">
            <text:p>HM-8</text:p>
          </table:table-cell>
          <table:table-cell office:value-type="string">
            <text:p>Hairmascara 16ml <text:s text:c="2"/>Pink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Pink</text:p>
          </table:table-cell>
        </table:table-row>
        <table:table-row table:style-name="ro2">
          <table:table-cell office:value-type="string">
            <text:p>HM-10</text:p>
          </table:table-cell>
          <table:table-cell office:value-type="string">
            <text:p>Hairmascara 16ml <text:s text:c="2"/>Rot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Rot</text:p>
          </table:table-cell>
        </table:table-row>
        <table:table-row table:style-name="ro2">
          <table:table-cell office:value-type="string">
            <text:p>HM-19</text:p>
          </table:table-cell>
          <table:table-cell office:value-type="string">
            <text:p>Hairmascara 16ml <text:s text:c="2"/>Schwarz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Schwarz</text:p>
          </table:table-cell>
        </table:table-row>
        <table:table-row table:style-name="ro2">
          <table:table-cell office:value-type="string">
            <text:p>HM-13</text:p>
          </table:table-cell>
          <table:table-cell office:value-type="string">
            <text:p>Hairmascara 16ml <text:s text:c="2"/>Silber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Silber</text:p>
          </table:table-cell>
        </table:table-row>
        <table:table-row table:style-name="ro2">
          <table:table-cell office:value-type="string">
            <text:p>HM-11</text:p>
          </table:table-cell>
          <table:table-cell office:value-type="string">
            <text:p>Hairmascara 16ml <text:s text:c="2"/>violett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violett</text:p>
          </table:table-cell>
        </table:table-row>
        <table:table-row table:style-name="ro2">
          <table:table-cell office:value-type="string">
            <text:p>HM-1</text:p>
          </table:table-cell>
          <table:table-cell office:value-type="string">
            <text:p>Hairmascara 16ml <text:s text:c="2"/>Weiß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Hairmascara 16ml <text:s text:c="2"/>Weiß</text:p>
          </table:table-cell>
        </table:table-row>
        <table:table-row table:style-name="ro2">
          <table:table-cell office:value-type="string">
            <text:p>IEM</text:p>
          </table:table-cell>
          <table:table-cell office:value-type="string">
            <text:p>Igora Expert Mousse 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Igora Expert Mousse </text:p>
          </table:table-cell>
        </table:table-row>
        <table:table-row table:style-name="ro2">
          <table:table-cell office:value-type="string">
            <text:p>IEM-5-99</text:p>
          </table:table-cell>
          <table:table-cell office:value-type="string">
            <text:p>Igora Expert Mousse <text:s/>5-99 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Igora Expert Mousse <text:s/>5-99 Hellbraun violett extra</text:p>
          </table:table-cell>
        </table:table-row>
        <table:table-row table:style-name="ro2">
          <table:table-cell office:value-type="string">
            <text:p>IV</text:p>
          </table:table-cell>
          <table:table-cell office:value-type="string">
            <text:p>Igora Vibrance </text:p>
          </table:table-cell>
          <table:table-cell office:value-type="currency" office:currency="EUR" office:value="14.4">
            <text:p>14,40 €</text:p>
          </table:table-cell>
          <table:table-cell office:value-type="string">
            <text:p>Igora Vibrance </text:p>
          </table:table-cell>
        </table:table-row>
        <table:table-row table:style-name="ro2">
          <table:table-cell office:value-type="string">
            <text:p>LIT</text:p>
          </table:table-cell>
          <table:table-cell office:value-type="string">
            <text:p>Londa Int.tönung</text:p>
          </table:table-cell>
          <table:table-cell office:value-type="currency" office:currency="EUR" office:value="14.6">
            <text:p>14,60 €</text:p>
          </table:table-cell>
          <table:table-cell office:value-type="string">
            <text:p>Londa Int.tönung</text:p>
          </table:table-cell>
        </table:table-row>
        <table:table-row table:style-name="ro2">
          <table:table-cell office:value-type="string">
            <text:p>P</text:p>
          </table:table-cell>
          <table:table-cell office:value-type="string">
            <text:p>Meta Umbra Natural Shine Homepack 2x75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Natural Shine Homepack 2x75ml</text:p>
          </table:table-cell>
        </table:table-row>
        <table:table-row table:style-name="ro2">
          <table:table-cell office:value-type="string">
            <text:p>MUP</text:p>
          </table:table-cell>
          <table:table-cell office:value-type="string">
            <text:p>Meta Umbra Natural Shine Prof. 2x75ml Farbe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Meta Umbra Natural Shine Professional 2x75ml Farbe</text:p>
          </table:table-cell>
        </table:table-row>
        <table:table-row table:style-name="ro2">
          <table:table-cell office:value-type="float" office:value="37500166">
            <text:p>37500166</text:p>
          </table:table-cell>
          <table:table-cell office:value-type="string">
            <text:p>Revlon Nutri Color 931 </text:p>
          </table:table-cell>
          <table:table-cell office:value-type="currency" office:currency="EUR" office:value="23">
            <text:p>23,00 €</text:p>
          </table:table-cell>
          <table:table-cell/>
        </table:table-row>
        <table:table-row table:style-name="ro2">
          <table:table-cell office:value-type="float" office:value="322648">
            <text:p>322648</text:p>
          </table:table-cell>
          <table:table-cell office:value-type="string">
            <text:p>Safari Care 250ml African Lilies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African Lilies</text:p>
          </table:table-cell>
        </table:table-row>
        <table:table-row table:style-name="ro2">
          <table:table-cell office:value-type="float" office:value="323478">
            <text:p>323478</text:p>
          </table:table-cell>
          <table:table-cell office:value-type="string">
            <text:p>Safari Care 250ml African Turquoise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African Turquoise</text:p>
          </table:table-cell>
        </table:table-row>
        <table:table-row table:style-name="ro2">
          <table:table-cell office:value-type="float" office:value="321627">
            <text:p>321627</text:p>
          </table:table-cell>
          <table:table-cell office:value-type="string">
            <text:p>Safari Care 250ml Brave Copper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Brave Copper</text:p>
          </table:table-cell>
        </table:table-row>
        <table:table-row table:style-name="ro2">
          <table:table-cell office:value-type="float" office:value="322259">
            <text:p>322259</text:p>
          </table:table-cell>
          <table:table-cell office:value-type="string">
            <text:p>Safari Care 250ml Café Latte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Café Latte</text:p>
          </table:table-cell>
        </table:table-row>
        <table:table-row table:style-name="ro2">
          <table:table-cell office:value-type="float" office:value="322242">
            <text:p>322242</text:p>
          </table:table-cell>
          <table:table-cell office:value-type="string">
            <text:p>Safari Care 250ml Dark Chocolat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Dark Chocolat</text:p>
          </table:table-cell>
        </table:table-row>
        <table:table-row table:style-name="ro2">
          <table:table-cell office:value-type="float" office:value="323065">
            <text:p>323065</text:p>
          </table:table-cell>
          <table:table-cell office:value-type="string">
            <text:p>Safari Care 250ml Fruity Peach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Fruity Peach</text:p>
          </table:table-cell>
        </table:table-row>
        <table:table-row table:style-name="ro2">
          <table:table-cell office:value-type="float" office:value="323485">
            <text:p>323485</text:p>
          </table:table-cell>
          <table:table-cell office:value-type="string">
            <text:p>Safari Care 250ml Grey Elephant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Grey Elephant</text:p>
          </table:table-cell>
        </table:table-row>
        <table:table-row table:style-name="ro2">
          <table:table-cell office:value-type="float" office:value="321603">
            <text:p>321603</text:p>
          </table:table-cell>
          <table:table-cell office:value-type="string">
            <text:p>Safari Care 250ml Ice Blonde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Ice Blonde</text:p>
          </table:table-cell>
        </table:table-row>
        <table:table-row table:style-name="ro2">
          <table:table-cell office:value-type="float" office:value="322419">
            <text:p>322419</text:p>
          </table:table-cell>
          <table:table-cell office:value-type="string">
            <text:p>Safari Care 250ml Miss Lioness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Miss Lioness</text:p>
          </table:table-cell>
        </table:table-row>
        <table:table-row table:style-name="ro2">
          <table:table-cell office:value-type="float" office:value="321610">
            <text:p>321610</text:p>
          </table:table-cell>
          <table:table-cell office:value-type="string">
            <text:p>Safari Care 250ml Pearly Blonde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Pearly Blonde</text:p>
          </table:table-cell>
        </table:table-row>
        <table:table-row table:style-name="ro2">
          <table:table-cell office:value-type="float" office:value="323133">
            <text:p>323133</text:p>
          </table:table-cell>
          <table:table-cell office:value-type="string">
            <text:p>Safari Care 250ml Pink Flamingo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Pink Flamingo</text:p>
          </table:table-cell>
        </table:table-row>
        <table:table-row table:style-name="ro2">
          <table:table-cell office:value-type="float" office:value="321894">
            <text:p>321894</text:p>
          </table:table-cell>
          <table:table-cell office:value-type="string">
            <text:p>Safari Care 250ml Purple Rain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Purple Rain</text:p>
          </table:table-cell>
        </table:table-row>
        <table:table-row table:style-name="ro2">
          <table:table-cell office:value-type="float" office:value="321726">
            <text:p>321726</text:p>
          </table:table-cell>
          <table:table-cell office:value-type="string">
            <text:p>Safari Care 250ml Red Plums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Red Plums</text:p>
          </table:table-cell>
        </table:table-row>
        <table:table-row table:style-name="ro2">
          <table:table-cell office:value-type="float" office:value="321887">
            <text:p>321887</text:p>
          </table:table-cell>
          <table:table-cell office:value-type="string">
            <text:p>Safari Care 250ml Silver Moon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Silver Moon</text:p>
          </table:table-cell>
        </table:table-row>
        <table:table-row table:style-name="ro2">
          <table:table-cell office:value-type="float" office:value="321665">
            <text:p>321665</text:p>
          </table:table-cell>
          <table:table-cell office:value-type="string">
            <text:p>Safari Care 250ml Sun Kissed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Sun Kissed</text:p>
          </table:table-cell>
        </table:table-row>
        <table:table-row table:style-name="ro2">
          <table:table-cell office:value-type="float" office:value="321870">
            <text:p>321870</text:p>
          </table:table-cell>
          <table:table-cell office:value-type="string">
            <text:p>Safari Care 250ml Tan Antelope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Tan Antelope</text:p>
          </table:table-cell>
        </table:table-row>
        <table:table-row table:style-name="ro2">
          <table:table-cell office:value-type="float" office:value="321597">
            <text:p>321597</text:p>
          </table:table-cell>
          <table:table-cell office:value-type="string">
            <text:p>Safari Care 250ml Toasted Coconut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Toasted Coconut</text:p>
          </table:table-cell>
        </table:table-row>
        <table:table-row table:style-name="ro2">
          <table:table-cell office:value-type="float" office:value="773295">
            <text:p>773295</text:p>
          </table:table-cell>
          <table:table-cell office:value-type="string">
            <text:p>Safari Care 250ml Truffle</text:p>
          </table:table-cell>
          <table:table-cell office:value-type="currency" office:currency="EUR" office:value="21">
            <text:p>21,00 €</text:p>
          </table:table-cell>
          <table:table-cell/>
        </table:table-row>
        <table:table-row table:style-name="ro2">
          <table:table-cell office:value-type="float" office:value="321689">
            <text:p>321689</text:p>
          </table:table-cell>
          <table:table-cell office:value-type="string">
            <text:p>Safari Care 250ml Wild Flame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Wild Flame</text:p>
          </table:table-cell>
        </table:table-row>
        <table:table-row table:style-name="ro2">
          <table:table-cell office:value-type="float" office:value="321672">
            <text:p>321672</text:p>
          </table:table-cell>
          <table:table-cell office:value-type="string">
            <text:p>Safari Care 250ml Wild Orange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Wild Orange</text:p>
          </table:table-cell>
        </table:table-row>
        <table:table-row table:style-name="ro2">
          <table:table-cell office:value-type="float" office:value="321863">
            <text:p>321863</text:p>
          </table:table-cell>
          <table:table-cell office:value-type="string">
            <text:p>Safari Care 250ml Woody Mahagoni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Woody Mahagoni</text:p>
          </table:table-cell>
        </table:table-row>
        <table:table-row table:style-name="ro2">
          <table:table-cell office:value-type="float" office:value="321436">
            <text:p>321436</text:p>
          </table:table-cell>
          <table:table-cell office:value-type="string">
            <text:p>Safari Wash 250ml Dark Chocolat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Dark Chocolate</text:p>
          </table:table-cell>
        </table:table-row>
        <table:table-row table:style-name="ro2">
          <table:table-cell office:value-type="float" office:value="321238">
            <text:p>321238</text:p>
          </table:table-cell>
          <table:table-cell office:value-type="string">
            <text:p>Safari Wash 250ml Ice Blond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Ice Blonde</text:p>
          </table:table-cell>
        </table:table-row>
        <table:table-row table:style-name="ro2">
          <table:table-cell office:value-type="float" office:value="321443">
            <text:p>321443</text:p>
          </table:table-cell>
          <table:table-cell office:value-type="string">
            <text:p>Safari Wash 250ml Miss Lioness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Miss Lioness</text:p>
          </table:table-cell>
        </table:table-row>
        <table:table-row table:style-name="ro2">
          <table:table-cell office:value-type="float" office:value="321429">
            <text:p>321429</text:p>
          </table:table-cell>
          <table:table-cell office:value-type="string">
            <text:p>Safari Wash 250ml Silver Moon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Silver Moon</text:p>
          </table:table-cell>
        </table:table-row>
        <table:table-row table:style-name="ro2">
          <table:table-cell office:value-type="float" office:value="321221">
            <text:p>321221</text:p>
          </table:table-cell>
          <table:table-cell office:value-type="string">
            <text:p>Safari Wash 250ml Toasted Coconut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Toasted Coconut</text:p>
          </table:table-cell>
        </table:table-row>
        <table:table-row table:style-name="ro2">
          <table:table-cell office:value-type="float" office:value="321405">
            <text:p>321405</text:p>
          </table:table-cell>
          <table:table-cell office:value-type="string">
            <text:p>Safari Wash 250ml Wild Flam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Wild Flame</text:p>
          </table:table-cell>
        </table:table-row>
        <table:table-row table:style-name="ro2">
          <table:table-cell office:value-type="float" office:value="321290">
            <text:p>321290</text:p>
          </table:table-cell>
          <table:table-cell office:value-type="string">
            <text:p>Safari Wash 250ml Wild Orang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Wild Orange</text:p>
          </table:table-cell>
        </table:table-row>
        <table:table-row table:style-name="ro2">
          <table:table-cell office:value-type="string">
            <text:p>SAF15</text:p>
          </table:table-cell>
          <table:table-cell office:value-type="string">
            <text:p>Safari Wash/Care 15ml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Safari Wash/Care 15ml</text:p>
          </table:table-cell>
        </table:table-row>
        <table:table-row table:style-name="ro2">
          <table:table-cell office:value-type="string">
            <text:p>MU</text:p>
          </table:table-cell>
          <table:table-cell office:value-type="string">
            <text:p>Ubra Natural Shine Homepack</text:p>
          </table:table-cell>
          <table:table-cell office:value-type="currency" office:currency="EUR" office:value="16.9">
            <text:p>16,90 €</text:p>
          </table:table-cell>
          <table:table-cell/>
        </table:table-row>
        <table:table-row table:style-name="ro2">
          <table:table-cell office:value-type="float" office:value="3007932">
            <text:p>3007932</text:p>
          </table:table-cell>
          <table:table-cell office:value-type="string">
            <text:p>Blondme Glow Toner 8-46 60ml</text:p>
          </table:table-cell>
          <table:table-cell office:value-type="currency" office:currency="EUR" office:value="19.4">
            <text:p>19,40 €</text:p>
          </table:table-cell>
          <table:table-cell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1:05:2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1:03:57.39</meta:creation-date>
    <dc:date>2026-06-16T11:05:25.93</dc:date>
    <dc:creator>Stephan Rühs</dc:creator>
    <meta:editing-duration>PT1M28S</meta:editing-duration>
    <meta:editing-cycles>1</meta:editing-cycles>
    <meta:document-statistic meta:table-count="3" meta:cell-count="411" meta:object-count="0"/>
    <meta:generator>OpenOffice/4.1.14$Win32 OpenOffice.org_project/4114m1$Build-9811</meta:generator>
  </office:meta>
</office:document-meta>
</file>