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815cm"/>
    </style:style>
    <style:style style:name="co2" style:family="table-column">
      <style:table-column-properties fo:break-before="auto" style:column-width="11.822cm"/>
    </style:style>
    <style:style style:name="co3" style:family="table-column">
      <style:table-column-properties fo:break-before="auto" style:column-width="4.595cm"/>
    </style:style>
    <style:style style:name="co4" style:family="table-column">
      <style:table-column-properties fo:break-before="auto" style:column-width="15.233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100">
            <text:p>100</text:p>
          </table:table-cell>
          <table:table-cell office:value-type="string">
            <text:p>Bio Energo Blondierung 100g Beutel</text:p>
          </table:table-cell>
          <table:table-cell office:value-type="currency" office:currency="EUR" office:value="4.5">
            <text:p>4,50 €</text:p>
          </table:table-cell>
          <table:table-cell/>
        </table:table-row>
        <table:table-row table:style-name="ro2">
          <table:table-cell office:value-type="float" office:value="500">
            <text:p>500</text:p>
          </table:table-cell>
          <table:table-cell office:value-type="string">
            <text:p>Blondierung BE <text:s/>500g Nachfüllbeutel </text:p>
          </table:table-cell>
          <table:table-cell office:value-type="currency" office:currency="EUR" office:value="12">
            <text:p>12,00 €</text:p>
          </table:table-cell>
          <table:table-cell/>
        </table:table-row>
        <table:table-row table:style-name="ro2">
          <table:table-cell office:value-type="float" office:value="1710698">
            <text:p>1710698</text:p>
          </table:table-cell>
          <table:table-cell office:value-type="string">
            <text:p>Blondierung m:c 500g Beutel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529180">
            <text:p>529180</text:p>
          </table:table-cell>
          <table:table-cell office:value-type="string">
            <text:p>Blondierung Nero Bleach 500g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Blondierung Nero Bleach 500g</text:p>
          </table:table-cell>
        </table:table-row>
        <table:table-row table:style-name="ro2">
          <table:table-cell office:value-type="string">
            <text:p>OP6001</text:p>
          </table:table-cell>
          <table:table-cell office:value-type="string">
            <text:p>Blondierung weiß 500g Dose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3050674">
            <text:p>3050674</text:p>
          </table:table-cell>
          <table:table-cell office:value-type="string">
            <text:p>Blondme Bleach&amp;Tone ash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Bleach&amp;Tone kühl 60ml</text:p>
          </table:table-cell>
        </table:table-row>
        <table:table-row table:style-name="ro2">
          <table:table-cell office:value-type="float" office:value="2937201">
            <text:p>2937201</text:p>
          </table:table-cell>
          <table:table-cell office:value-type="string">
            <text:p>Blondme Bleach&amp;Tone matt 60ml</text:p>
          </table:table-cell>
          <table:table-cell office:value-type="currency" office:currency="EUR" office:value="19.3">
            <text:p>19,30 €</text:p>
          </table:table-cell>
          <table:table-cell/>
        </table:table-row>
        <table:table-row table:style-name="ro2">
          <table:table-cell office:value-type="float" office:value="3050662">
            <text:p>3050662</text:p>
          </table:table-cell>
          <table:table-cell office:value-type="string">
            <text:p>Blondme Bleach&amp;Tone violet 60ml</text:p>
          </table:table-cell>
          <table:table-cell office:value-type="currency" office:currency="EUR" office:value="19.3">
            <text:p>19,30 €</text:p>
          </table:table-cell>
          <table:table-cell/>
        </table:table-row>
        <table:table-row table:style-name="ro2">
          <table:table-cell office:value-type="string">
            <text:p>BM30</text:p>
          </table:table-cell>
          <table:table-cell office:value-type="string">
            <text:p>Blondme Blondierung 30g + 60ml Entwickler 6%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Blondme Blondierung 30g + 60ml Entwickler 6%</text:p>
          </table:table-cell>
        </table:table-row>
        <table:table-row table:style-name="ro2">
          <table:table-cell office:value-type="float" office:value="3049396">
            <text:p>3049396</text:p>
          </table:table-cell>
          <table:table-cell office:value-type="string">
            <text:p>Blondme Blondierung 450g 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2868555">
            <text:p>2868555</text:p>
          </table:table-cell>
          <table:table-cell office:value-type="string">
            <text:p>Blondme Blondierung Clay 350g</text:p>
          </table:table-cell>
          <table:table-cell office:value-type="currency" office:currency="EUR" office:value="65">
            <text:p>65,00 €</text:p>
          </table:table-cell>
          <table:table-cell/>
        </table:table-row>
        <table:table-row table:style-name="ro2">
          <table:table-cell office:value-type="float" office:value="2351450">
            <text:p>2351450</text:p>
          </table:table-cell>
          <table:table-cell office:value-type="string">
            <text:p>Blondor Freelights Blondierung 400g</text:p>
          </table:table-cell>
          <table:table-cell office:value-type="currency" office:currency="EUR" office:value="64.5">
            <text:p>64,50 €</text:p>
          </table:table-cell>
          <table:table-cell/>
        </table:table-row>
        <table:table-row table:style-name="ro2">
          <table:table-cell office:value-type="float" office:value="2351919">
            <text:p>2351919</text:p>
          </table:table-cell>
          <table:table-cell office:value-type="string">
            <text:p>Blondor Multiblonde 7 800g</text:p>
          </table:table-cell>
          <table:table-cell office:value-type="currency" office:currency="EUR" office:value="81">
            <text:p>81,00 €</text:p>
          </table:table-cell>
          <table:table-cell/>
        </table:table-row>
        <table:table-row table:style-name="ro2">
          <table:table-cell office:value-type="float" office:value="2352271">
            <text:p>2352271</text:p>
          </table:table-cell>
          <table:table-cell office:value-type="string">
            <text:p>Blondor Plex9 400g</text:p>
          </table:table-cell>
          <table:table-cell office:value-type="currency" office:currency="EUR" office:value="60.3">
            <text:p>60,30 €</text:p>
          </table:table-cell>
          <table:table-cell/>
        </table:table-row>
        <table:table-row table:style-name="ro2">
          <table:table-cell office:value-type="float" office:value="2352272">
            <text:p>2352272</text:p>
          </table:table-cell>
          <table:table-cell office:value-type="string">
            <text:p>Blondor Plex9 800g</text:p>
          </table:table-cell>
          <table:table-cell office:value-type="currency" office:currency="EUR" office:value="92.2">
            <text:p>92,20 €</text:p>
          </table:table-cell>
          <table:table-cell/>
        </table:table-row>
        <table:table-row table:style-name="ro2">
          <table:table-cell office:value-type="float" office:value="24006101">
            <text:p>24006101</text:p>
          </table:table-cell>
          <table:table-cell office:value-type="string">
            <text:p>DiksoBlonde Blondierung 35g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DiksoBlonde Blondierung 35g</text:p>
          </table:table-cell>
        </table:table-row>
        <table:table-row table:style-name="ro2">
          <table:table-cell office:value-type="float" office:value="24006150">
            <text:p>24006150</text:p>
          </table:table-cell>
          <table:table-cell office:value-type="string">
            <text:p>DiksoBlonde Blondierung 500g Zip-Beute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DiksoBlonde Blondierung 500g Zip-Beutel</text:p>
          </table:table-cell>
        </table:table-row>
        <table:table-row table:style-name="ro2">
          <table:table-cell office:value-type="float" office:value="24001603">
            <text:p>24001603</text:p>
          </table:table-cell>
          <table:table-cell office:value-type="string">
            <text:p>Everygreen 10T Blondierung No Yellow Plex 500g </text:p>
          </table:table-cell>
          <table:table-cell office:value-type="currency" office:currency="EUR" office:value="65">
            <text:p>65,00 €</text:p>
          </table:table-cell>
          <table:table-cell/>
        </table:table-row>
        <table:table-row table:style-name="ro2">
          <table:table-cell office:value-type="float" office:value="24001601">
            <text:p>24001601</text:p>
          </table:table-cell>
          <table:table-cell office:value-type="string">
            <text:p>Everygreen Blondierung Deco Clay 500g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Blondierung Deco Clay 500g</text:p>
          </table:table-cell>
        </table:table-row>
        <table:table-row table:style-name="ro2">
          <table:table-cell office:value-type="float" office:value="24001602">
            <text:p>24001602</text:p>
          </table:table-cell>
          <table:table-cell office:value-type="string">
            <text:p>Everygreen Blondierung Deco Oil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Everygreen Blondierung Deco Oil 1000ml</text:p>
          </table:table-cell>
        </table:table-row>
        <table:table-row table:style-name="ro2">
          <table:table-cell office:value-type="float" office:value="24001600">
            <text:p>24001600</text:p>
          </table:table-cell>
          <table:table-cell office:value-type="string">
            <text:p>Everygreen Blondierung Deco9 500g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Everygreen Blondierung Deco9 500g</text:p>
          </table:table-cell>
        </table:table-row>
        <table:table-row table:style-name="ro2">
          <table:table-cell office:value-type="string">
            <text:p>DCD</text:p>
          </table:table-cell>
          <table:table-cell office:value-type="string">
            <text:p>HP Blondiercreme 250ml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HP Blondiercreme 250ml</text:p>
          </table:table-cell>
        </table:table-row>
        <table:table-row table:style-name="ro2">
          <table:table-cell office:value-type="float" office:value="2936506">
            <text:p>2936506</text:p>
          </table:table-cell>
          <table:table-cell office:value-type="string">
            <text:p>Igora Vario Blond Cool Lift 60ml</text:p>
          </table:table-cell>
          <table:table-cell office:value-type="currency" office:currency="EUR" office:value="18.7">
            <text:p>18,70 €</text:p>
          </table:table-cell>
          <table:table-cell/>
        </table:table-row>
        <table:table-row table:style-name="ro2">
          <table:table-cell office:value-type="float" office:value="3061970">
            <text:p>3061970</text:p>
          </table:table-cell>
          <table:table-cell office:value-type="string">
            <text:p>Igora Vario Blond plus 450g</text:p>
          </table:table-cell>
          <table:table-cell office:value-type="currency" office:currency="EUR" office:value="56">
            <text:p>56,00 €</text:p>
          </table:table-cell>
          <table:table-cell office:value-type="string">
            <text:p>Igora Vario Blond plus 450g</text:p>
          </table:table-cell>
        </table:table-row>
        <table:table-row table:style-name="ro2">
          <table:table-cell office:value-type="float" office:value="2100436">
            <text:p>2100436</text:p>
          </table:table-cell>
          <table:table-cell office:value-type="string">
            <text:p>Londa Blondierung 2x500g</text:p>
          </table:table-cell>
          <table:table-cell office:value-type="currency" office:currency="EUR" office:value="100">
            <text:p>100,00 €</text:p>
          </table:table-cell>
          <table:table-cell office:value-type="string">
            <text:p>Londa Blondierung 2x500g</text:p>
          </table:table-cell>
        </table:table-row>
        <table:table-row table:style-name="ro2">
          <table:table-cell office:value-type="float" office:value="1462420">
            <text:p>1462420</text:p>
          </table:table-cell>
          <table:table-cell office:value-type="string">
            <text:p>Majimeches Aufhellcreme 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ajimeches Aufhellcreme 50ml</text:p>
          </table:table-cell>
        </table:table-row>
        <table:table-row table:style-name="ro2">
          <table:table-cell office:value-type="float" office:value="1462492">
            <text:p>1462492</text:p>
          </table:table-cell>
          <table:table-cell office:value-type="string">
            <text:p>Majimeches Balsam 25g</text:p>
          </table:table-cell>
          <table:table-cell office:value-type="currency" office:currency="EUR" office:value="8.2">
            <text:p>8,20 €</text:p>
          </table:table-cell>
          <table:table-cell office:value-type="string">
            <text:p>Majimeches Balsam 25g</text:p>
          </table:table-cell>
        </table:table-row>
        <table:table-row table:style-name="ro2">
          <table:table-cell office:value-type="float" office:value="771505">
            <text:p>771505</text:p>
          </table:table-cell>
          <table:table-cell office:value-type="string">
            <text:p>Meta Umbra Perfect Blondes Blondierpulver Moon Lift 100g</text:p>
          </table:table-cell>
          <table:table-cell office:value-type="currency" office:currency="EUR" office:value="12">
            <text:p>12,00 €</text:p>
          </table:table-cell>
          <table:table-cell/>
        </table:table-row>
        <table:table-row table:style-name="ro2">
          <table:table-cell office:value-type="float" office:value="771024">
            <text:p>771024</text:p>
          </table:table-cell>
          <table:table-cell office:value-type="string">
            <text:p>Meta Umbra Perfect Blondes Blondierpulver Moon Lift 500g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Meta Umbra Perfect Blondes Blondierpulver Moon Lift 500g</text:p>
          </table:table-cell>
        </table:table-row>
        <table:table-row table:style-name="ro2">
          <table:table-cell office:value-type="float" office:value="771000">
            <text:p>771000</text:p>
          </table:table-cell>
          <table:table-cell office:value-type="string">
            <text:p>Meta Umbra Perfect Blondes Blondierpulver Snow White 500g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Meta Umbra Perfect Blondes Blondierpulver Snow White 500g</text:p>
          </table:table-cell>
        </table:table-row>
        <table:table-row table:style-name="ro2">
          <table:table-cell office:value-type="float" office:value="771915">
            <text:p>771915</text:p>
          </table:table-cell>
          <table:table-cell office:value-type="string">
            <text:p>Oxycur Platin Blondierung 500g</text:p>
          </table:table-cell>
          <table:table-cell office:value-type="currency" office:currency="EUR" office:value="59.4">
            <text:p>59,40 €</text:p>
          </table:table-cell>
          <table:table-cell office:value-type="string">
            <text:p>Oxycur Platin Blondierung 500g</text:p>
          </table:table-cell>
        </table:table-row>
        <table:table-row table:style-name="ro2">
          <table:table-cell office:value-type="float" office:value="15104">
            <text:p>15104</text:p>
          </table:table-cell>
          <table:table-cell office:value-type="string">
            <text:p>Rü Blondierung Dose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Rühs Blondierpulver 500g Dose</text:p>
          </table:table-cell>
        </table:table-row>
        <table:table-row table:style-name="ro2">
          <table:table-cell office:value-type="float" office:value="100">
            <text:p>100</text:p>
          </table:table-cell>
          <table:table-cell office:value-type="string">
            <text:p>Bio Energo Blondierung 100g Beutel</text:p>
          </table:table-cell>
          <table:table-cell office:value-type="currency" office:currency="EUR" office:value="4.5">
            <text:p>4,50 €</text:p>
          </table:table-cell>
          <table:table-cell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1:18:4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1:10:09.73</meta:creation-date>
    <dc:date>2026-06-16T11:18:47.69</dc:date>
    <dc:creator>Stephan Rühs</dc:creator>
    <meta:editing-duration>PT8M38S</meta:editing-duration>
    <meta:editing-cycles>1</meta:editing-cycles>
    <meta:document-statistic meta:table-count="3" meta:cell-count="120" meta:object-count="0"/>
    <meta:generator>OpenOffice/4.1.14$Win32 OpenOffice.org_project/4114m1$Build-9811</meta:generator>
  </office:meta>
</office:document-meta>
</file>